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6" style:family="table-cell" style:parent-style-name="Default" style:data-style-name="N0"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538DD5" style:repeat-content="false"/>
      <style:paragraph-properties fo:text-align="center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ext-properties fo:color="#000000" fo:font-size="10pt" style:font-size-asian="10pt" style:font-size-complex="10pt"/>
    </style:style>
    <style:style style:name="ce28" style:family="table-cell" style:parent-style-name="Default" style:data-style-name="N0"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538DD5" style:repeat-content="false"/>
      <style:paragraph-properties fo:text-align="center"/>
      <style:text-properties fo:color="#FFFFFF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fo:background-color="#538DD5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#538DD5"/>
      <style:text-properties fo:color="#000000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538DD5" style:repeat-content="false"/>
      <style:paragraph-properties fo:text-align="center"/>
      <style:text-properties fo:color="#FFFFFF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number-columns-repeated="16376" table:default-cell-style-name="ce6"/>
        <table:table-row table:style-name="ro1">
          <table:table-cell table:style-name="ce1"/>
          <table:table-cell table:number-columns-repeated="16383" table:style-name="ce6"/>
        </table:table-row>
        <table:table-row table:style-name="ro1">
          <table:table-cell office:value-type="string" table:style-name="ce17">
            <text:p>ALLEGATO 1 all'Atto del Consiglio camerale n. 8 del 03.10.2022</text:p>
          </table:table-cell>
          <table:table-cell table:number-columns-repeated="16383" table:style-name="ce6"/>
        </table:table-row>
        <table:table-row table:style-name="ro1">
          <table:table-cell table:style-name="ce1">
            <draw:frame draw:z-index="1" draw:id="id0" draw:style-name="a0" draw:name="Immagine 1" svg:x="0.26042in" svg:y="0.07292in" svg:width="3.57292in" svg:height="0.958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 table:style-name="ce6"/>
        </table:table-row>
        <table:table-row table:style-name="ro2">
          <table:table-cell table:style-name="ce1"/>
          <table:table-cell office:value-type="string" table:number-columns-spanned="7" table:number-rows-spanned="1" table:style-name="ce35">
            <text:p>AGGIORNAMENTO PREVENTIVO ECONOMICO 2022</text:p>
          </table:table-cell>
          <table:covered-table-cell table:number-columns-repeated="6"/>
          <table:table-cell table:number-columns-repeated="16376"/>
        </table:table-row>
        <table:table-row table:style-name="ro2">
          <table:table-cell table:style-name="ce1"/>
          <table:table-cell office:value-type="string" table:number-columns-spanned="7" table:number-rows-spanned="1" table:style-name="ce34">
            <text:p>ALL. A PREVENTIVO (previsto dall'articolo 6, comma 1)</text:p>
          </table:table-cell>
          <table:covered-table-cell table:number-columns-repeated="6"/>
          <table:table-cell table:number-columns-repeated="16376"/>
        </table:table-row>
        <table:table-row table:style-name="ro2">
          <table:table-cell table:style-name="ce1"/>
          <table:table-cell table:number-columns-spanned="7" table:number-rows-spanned="2" table:style-name="ce36"/>
          <table:covered-table-cell table:number-columns-repeated="6"/>
          <table:table-cell table:number-columns-repeated="16376"/>
        </table:table-row>
        <table:table-row table:style-name="ro2">
          <table:table-cell table:style-name="ce1"/>
          <table:covered-table-cell/>
          <table:covered-table-cell table:number-columns-repeated="6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29">
            <text:p>VOCI DI ONERI/PROVENTI E INVESTIMENTO</text:p>
          </table:table-cell>
          <table:table-cell office:value-type="string" table:number-columns-spanned="2" table:number-rows-spanned="1" table:style-name="ce37">
            <text:p>VALORI COMPLESSIVI</text:p>
          </table:table-cell>
          <table:covered-table-cell/>
          <table:table-cell office:value-type="string" table:number-columns-spanned="4" table:number-rows-spanned="1" table:style-name="ce37">
            <text:p>FUNZIONI ISTITUZIONALI</text:p>
          </table:table-cell>
          <table:covered-table-cell table:number-columns-repeated="3"/>
          <table:table-cell table:style-name="ce16"/>
          <table:table-cell table:number-columns-repeated="16376"/>
        </table:table-row>
        <table:table-row table:style-name="ro4">
          <table:covered-table-cell/>
          <table:table-cell office:value-type="string" table:style-name="ce7">
            <text:p>CONSUNTIVO AL 31.12.2021</text:p>
          </table:table-cell>
          <table:table-cell office:value-type="string" table:style-name="ce7">
            <text:p>PREVENTIVO ANNO 2022</text:p>
          </table:table-cell>
          <table:table-cell office:value-type="string" table:style-name="ce7">
            <text:p>ORGANI ISTITUZIONALI E SEGRETERIA GENERALE (A)</text:p>
          </table:table-cell>
          <table:table-cell office:value-type="string" table:style-name="ce7">
            <text:p>SERVIZI DI SUPPORTO (B)</text:p>
          </table:table-cell>
          <table:table-cell office:value-type="string" table:style-name="ce7">
            <text:p>ANAGRAFE E SERVIZI DI REGOLAZIONE DEL MERCATO (C)</text:p>
          </table:table-cell>
          <table:table-cell office:value-type="string" table:style-name="ce7">
            <text:p>STUDIO, FORMAZIONE, INFORMAZIONE E PROMOZIONE ECONOMICA (D)</text:p>
          </table:table-cell>
          <table:table-cell office:value-type="string" table:style-name="ce7">
            <text:p>TOTALE (A+B+C+D)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9">
            <text:p>A) Proventi correnti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1 Diritto Annuale</text:p>
          </table:table-cell>
          <table:table-cell office:value-type="float" office:value="2190732.71" table:style-name="ce13">
            <text:p>2.190.732,71<text:s/></text:p>
          </table:table-cell>
          <table:table-cell office:value-type="float" office:value="5380396.3799999999" table:style-name="ce13">
            <text:p>5.380.396,38<text:s/></text:p>
          </table:table-cell>
          <table:table-cell table:style-name="ce12"/>
          <table:table-cell office:value-type="float" office:value="4551685.8" table:style-name="ce13">
            <text:p>4.551.685,80<text:s/></text:p>
          </table:table-cell>
          <table:table-cell table:style-name="ce12"/>
          <table:table-cell office:value-type="float" office:value="828710.58" table:style-name="ce13">
            <text:p>828.710,58<text:s/></text:p>
          </table:table-cell>
          <table:table-cell office:value-type="float" office:value="5380396.3799999999" table:style-name="ce13">
            <text:p>5.380.396,38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2 Diritti di Segreteria</text:p>
          </table:table-cell>
          <table:table-cell office:value-type="float" office:value="605285.81000000006" table:style-name="ce13">
            <text:p>605.285,81<text:s/></text:p>
          </table:table-cell>
          <table:table-cell office:value-type="float" office:value="1683500" table:style-name="ce13">
            <text:p>1.683.500,00<text:s/></text:p>
          </table:table-cell>
          <table:table-cell table:style-name="ce12"/>
          <table:table-cell office:value-type="float" office:value="-2000" table:style-name="ce13">
            <text:p>-2.000,00<text:s/></text:p>
          </table:table-cell>
          <table:table-cell office:value-type="float" office:value="1457500" table:style-name="ce13">
            <text:p>1.457.500,00<text:s/></text:p>
          </table:table-cell>
          <table:table-cell office:value-type="float" office:value="228000" table:style-name="ce13">
            <text:p>228.000,00<text:s/></text:p>
          </table:table-cell>
          <table:table-cell office:value-type="float" office:value="1683500" table:style-name="ce13">
            <text:p>1.683.5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3 Contributi trasferimenti e altre entrate</text:p>
          </table:table-cell>
          <table:table-cell office:value-type="float" office:value="438471.22" table:style-name="ce13">
            <text:p>438.471,22<text:s/></text:p>
          </table:table-cell>
          <table:table-cell office:value-type="float" office:value="1647986.06" table:style-name="ce13">
            <text:p>1.647.986,06<text:s/></text:p>
          </table:table-cell>
          <table:table-cell office:value-type="float" office:value="92200" table:style-name="ce13">
            <text:p>92.200,00<text:s/></text:p>
          </table:table-cell>
          <table:table-cell office:value-type="float" office:value="121966" table:style-name="ce13">
            <text:p>121.966,00<text:s/></text:p>
          </table:table-cell>
          <table:table-cell office:value-type="float" office:value="246945" table:style-name="ce13">
            <text:p>246.945,00<text:s/></text:p>
          </table:table-cell>
          <table:table-cell office:value-type="float" office:value="1186875.06" table:style-name="ce13">
            <text:p>1.186.875,06<text:s/></text:p>
          </table:table-cell>
          <table:table-cell office:value-type="float" office:value="1647986.06" table:style-name="ce13">
            <text:p>1.647.986,06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4 Proventi da gestione di beni e servizi</text:p>
          </table:table-cell>
          <table:table-cell office:value-type="float" office:value="26880.66" table:style-name="ce13">
            <text:p>26.880,66<text:s/></text:p>
          </table:table-cell>
          <table:table-cell office:value-type="float" office:value="151310" table:style-name="ce13">
            <text:p>151.310,00<text:s/></text:p>
          </table:table-cell>
          <table:table-cell office:value-type="float" office:value="2000" table:style-name="ce13">
            <text:p>2.000,00<text:s/></text:p>
          </table:table-cell>
          <table:table-cell office:value-type="float" office:value="-30" table:style-name="ce13">
            <text:p>-30,00<text:s/></text:p>
          </table:table-cell>
          <table:table-cell office:value-type="float" office:value="77840" table:style-name="ce13">
            <text:p>77.840,00<text:s/></text:p>
          </table:table-cell>
          <table:table-cell office:value-type="float" office:value="71500" table:style-name="ce13">
            <text:p>71.500,00<text:s/></text:p>
          </table:table-cell>
          <table:table-cell office:value-type="float" office:value="151310" table:style-name="ce13">
            <text:p>151.31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5 Variazione delle rimanenze</text:p>
          </table:table-cell>
          <table:table-cell office:value-type="float" office:value="-17138.47" table:style-name="ce13">
            <text:p>-17.138,47<text:s/></text:p>
          </table:table-cell>
          <table:table-cell table:number-columns-repeated="6" table:style-name="ce12"/>
          <table:table-cell table:number-columns-repeated="16376"/>
        </table:table-row>
        <table:table-row table:style-name="ro1">
          <table:table-cell office:value-type="string" table:style-name="ce10">
            <text:p>Totale Proventi Correnti A</text:p>
          </table:table-cell>
          <table:table-cell office:value-type="float" office:value="3244231.93" table:style-name="ce13">
            <text:p>3.244.231,93<text:s/></text:p>
          </table:table-cell>
          <table:table-cell office:value-type="float" office:value="8863192.4399999995" table:style-name="ce13">
            <text:p>8.863.192,44<text:s/></text:p>
          </table:table-cell>
          <table:table-cell office:value-type="float" office:value="94200" table:style-name="ce13">
            <text:p>94.200,00<text:s/></text:p>
          </table:table-cell>
          <table:table-cell office:value-type="float" office:value="4671621.8" table:style-name="ce13">
            <text:p>4.671.621,80<text:s/></text:p>
          </table:table-cell>
          <table:table-cell office:value-type="float" office:value="1782285" table:style-name="ce13">
            <text:p>1.782.285,00<text:s/></text:p>
          </table:table-cell>
          <table:table-cell office:value-type="float" office:value="2315085.64" table:style-name="ce13">
            <text:p>2.315.085,64<text:s/></text:p>
          </table:table-cell>
          <table:table-cell office:value-type="float" office:value="8863192.4399999995" table:style-name="ce13">
            <text:p>8.863.192,44<text:s/></text:p>
          </table:table-cell>
          <table:table-cell table:number-columns-repeated="16376"/>
        </table:table-row>
        <table:table-row table:style-name="ro1">
          <table:table-cell office:value-type="string" table:style-name="ce9">
            <text:p>B) Oneri Correnti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6 Personale</text:p>
          </table:table-cell>
          <table:table-cell office:value-type="float" office:value="-972710.47" table:style-name="ce13">
            <text:p>-972.710,47<text:s/></text:p>
          </table:table-cell>
          <table:table-cell office:value-type="float" office:value="-2912637.31" table:style-name="ce13">
            <text:p>-2.912.637,31<text:s/></text:p>
          </table:table-cell>
          <table:table-cell office:value-type="float" office:value="-228938" table:style-name="ce13">
            <text:p>-228.938,00<text:s/></text:p>
          </table:table-cell>
          <table:table-cell office:value-type="float" office:value="-1339222.1599999999" table:style-name="ce13">
            <text:p>-1.339.222,16<text:s/></text:p>
          </table:table-cell>
          <table:table-cell office:value-type="float" office:value="-1016504.15" table:style-name="ce13">
            <text:p>-1.016.504,15<text:s/></text:p>
          </table:table-cell>
          <table:table-cell office:value-type="float" office:value="-327973" table:style-name="ce13">
            <text:p>-327.973,00<text:s/></text:p>
          </table:table-cell>
          <table:table-cell office:value-type="float" office:value="-2912637.31" table:style-name="ce13">
            <text:p>-2.912.637,31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7 Funzionamento</text:p>
          </table:table-cell>
          <table:table-cell office:value-type="float" office:value="-689737.02" table:style-name="ce13">
            <text:p>-689.737,02<text:s/></text:p>
          </table:table-cell>
          <table:table-cell office:value-type="float" office:value="-2059160.64004" table:style-name="ce13">
            <text:p>-2.059.160,64<text:s/></text:p>
          </table:table-cell>
          <table:table-cell office:value-type="float" office:value="-360880.67371" table:style-name="ce13">
            <text:p>-360.880,67<text:s/></text:p>
          </table:table-cell>
          <table:table-cell office:value-type="float" office:value="-1083317.35669" table:style-name="ce13">
            <text:p>-1.083.317,36<text:s/></text:p>
          </table:table-cell>
          <table:table-cell office:value-type="float" office:value="-343973.37393" table:style-name="ce13">
            <text:p>-343.973,37<text:s/></text:p>
          </table:table-cell>
          <table:table-cell office:value-type="float" office:value="-270989.23570999998" table:style-name="ce13">
            <text:p>-270.989,24<text:s/></text:p>
          </table:table-cell>
          <table:table-cell office:value-type="float" office:value="-2059160.64004" table:style-name="ce13">
            <text:p>-2.059.160,64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8 Interventi Economici</text:p>
          </table:table-cell>
          <table:table-cell office:value-type="float" office:value="-257654" table:style-name="ce13">
            <text:p>-257.654,00<text:s/></text:p>
          </table:table-cell>
          <table:table-cell office:value-type="float" office:value="-2215122.94" table:style-name="ce13">
            <text:p>-2.215.122,94<text:s/></text:p>
          </table:table-cell>
          <table:table-cell office:value-type="float" office:value="-294458" table:style-name="ce13">
            <text:p>-294.458,00<text:s/></text:p>
          </table:table-cell>
          <table:table-cell office:value-type="float" office:value="-1000" table:style-name="ce13">
            <text:p>-1.000,00<text:s/></text:p>
          </table:table-cell>
          <table:table-cell office:value-type="float" office:value="-27000" table:style-name="ce13">
            <text:p>-27.000,00<text:s/></text:p>
          </table:table-cell>
          <table:table-cell office:value-type="float" office:value="-1892664.94" table:style-name="ce13">
            <text:p>-1.892.664,94<text:s/></text:p>
          </table:table-cell>
          <table:table-cell office:value-type="float" office:value="-2215122.94" table:style-name="ce13">
            <text:p>-2.215.122,94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9 Ammortamenti e accantonamenti</text:p>
          </table:table-cell>
          <table:table-cell office:value-type="float" office:value="-590469.67000000004" table:style-name="ce13">
            <text:p>-590.469,67<text:s/></text:p>
          </table:table-cell>
          <table:table-cell office:value-type="float" office:value="-2484614.85" table:style-name="ce13">
            <text:p>-2.484.614,85<text:s/></text:p>
          </table:table-cell>
          <table:table-cell table:style-name="ce12"/>
          <table:table-cell office:value-type="float" office:value="-2484614.85" table:style-name="ce13">
            <text:p>-2.484.614,85<text:s/></text:p>
          </table:table-cell>
          <table:table-cell table:number-columns-repeated="2" table:style-name="ce12"/>
          <table:table-cell office:value-type="float" office:value="-2484614.85" table:style-name="ce13">
            <text:p>-2.484.614,85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Totale Oneri Correnti B</text:p>
          </table:table-cell>
          <table:table-cell office:value-type="float" office:value="-2510571.16" table:style-name="ce13">
            <text:p>-2.510.571,16<text:s/></text:p>
          </table:table-cell>
          <table:table-cell office:value-type="float" office:value="-9671535.7400400005" table:style-name="ce13">
            <text:p>-9.671.535,74<text:s/></text:p>
          </table:table-cell>
          <table:table-cell office:value-type="float" office:value="-884276.67371" table:style-name="ce13">
            <text:p>-884.276,67<text:s/></text:p>
          </table:table-cell>
          <table:table-cell office:value-type="float" office:value="-4908154.3666899996" table:style-name="ce13">
            <text:p>-4.908.154,37<text:s/></text:p>
          </table:table-cell>
          <table:table-cell office:value-type="float" office:value="-1387477.5239299999" table:style-name="ce13">
            <text:p>-1.387.477,52<text:s/></text:p>
          </table:table-cell>
          <table:table-cell office:value-type="float" office:value="-2491627.1757100001" table:style-name="ce13">
            <text:p>-2.491.627,18<text:s/></text:p>
          </table:table-cell>
          <table:table-cell office:value-type="float" office:value="-9671535.7400400005" table:style-name="ce13">
            <text:p>-9.671.535,74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Risultato della gestione corrente A-B</text:p>
          </table:table-cell>
          <table:table-cell office:value-type="float" office:value="733660.77" table:style-name="ce13">
            <text:p>733.660,77<text:s/></text:p>
          </table:table-cell>
          <table:table-cell office:value-type="float" office:value="-808343.30004" table:style-name="ce13">
            <text:p>-808.343,30<text:s/></text:p>
          </table:table-cell>
          <table:table-cell office:value-type="float" office:value="-790076.67371" table:style-name="ce13">
            <text:p>-790.076,67<text:s/></text:p>
          </table:table-cell>
          <table:table-cell office:value-type="float" office:value="-236532.56669000001" table:style-name="ce13">
            <text:p>-236.532,57<text:s/></text:p>
          </table:table-cell>
          <table:table-cell office:value-type="float" office:value="394807.47606999998" table:style-name="ce13">
            <text:p>394.807,48<text:s/></text:p>
          </table:table-cell>
          <table:table-cell office:value-type="float" office:value="-176541.53571" table:style-name="ce13">
            <text:p>-176.541,54<text:s/></text:p>
          </table:table-cell>
          <table:table-cell office:value-type="float" office:value="-808343.30004" table:style-name="ce13">
            <text:p>-808.343,30<text:s/>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10 Proventi Finanziari</text:p>
          </table:table-cell>
          <table:table-cell office:value-type="float" office:value="9213.43" table:style-name="ce13">
            <text:p>9.213,43<text:s/></text:p>
          </table:table-cell>
          <table:table-cell office:value-type="float" office:value="9000" table:style-name="ce13">
            <text:p>9.000,00<text:s/></text:p>
          </table:table-cell>
          <table:table-cell table:style-name="ce12"/>
          <table:table-cell office:value-type="float" office:value="9000" table:style-name="ce13">
            <text:p>9.000,00<text:s/></text:p>
          </table:table-cell>
          <table:table-cell table:number-columns-repeated="2" table:style-name="ce12"/>
          <table:table-cell office:value-type="float" office:value="9000" table:style-name="ce13">
            <text:p>9.0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11 Oneri Finanziari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number-columns-repeated="2" table:style-name="ce12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Risultato della gestione finanziaria</text:p>
          </table:table-cell>
          <table:table-cell office:value-type="float" office:value="9213.43" table:style-name="ce13">
            <text:p>9.213,43<text:s/></text:p>
          </table:table-cell>
          <table:table-cell office:value-type="float" office:value="8800" table:style-name="ce13">
            <text:p>8.800,00<text:s/></text:p>
          </table:table-cell>
          <table:table-cell table:style-name="ce12"/>
          <table:table-cell office:value-type="float" office:value="8800" table:style-name="ce13">
            <text:p>8.800,00<text:s/></text:p>
          </table:table-cell>
          <table:table-cell table:number-columns-repeated="2" table:style-name="ce12"/>
          <table:table-cell office:value-type="float" office:value="8800" table:style-name="ce13">
            <text:p>8.800,00<text:s/>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12 Proventi straordinari</text:p>
          </table:table-cell>
          <table:table-cell office:value-type="float" office:value="379107.53" table:style-name="ce13">
            <text:p>379.107,53<text:s/></text:p>
          </table:table-cell>
          <table:table-cell office:value-type="float" office:value="26000" table:style-name="ce13">
            <text:p>26.000,00<text:s/></text:p>
          </table:table-cell>
          <table:table-cell table:style-name="ce12"/>
          <table:table-cell office:value-type="float" office:value="26000" table:style-name="ce13">
            <text:p>26.000,00<text:s/></text:p>
          </table:table-cell>
          <table:table-cell table:number-columns-repeated="2" table:style-name="ce12"/>
          <table:table-cell office:value-type="float" office:value="26000" table:style-name="ce13">
            <text:p>26.0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13 Oneri Straordinari</text:p>
          </table:table-cell>
          <table:table-cell office:value-type="float" office:value="-279563.77" table:style-name="ce13">
            <text:p>-279.563,77<text:s/></text:p>
          </table:table-cell>
          <table:table-cell office:value-type="float" office:value="-26000" table:style-name="ce13">
            <text:p>-26.000,00<text:s/></text:p>
          </table:table-cell>
          <table:table-cell table:style-name="ce12"/>
          <table:table-cell office:value-type="float" office:value="-26000" table:style-name="ce13">
            <text:p>-26.000,00<text:s/></text:p>
          </table:table-cell>
          <table:table-cell table:number-columns-repeated="2" table:style-name="ce12"/>
          <table:table-cell office:value-type="float" office:value="-26000" table:style-name="ce13">
            <text:p>-26.0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Risultato della gestione straordinaria (D)</text:p>
          </table:table-cell>
          <table:table-cell office:value-type="float" office:value="99543.76" table:style-name="ce13">
            <text:p>99.543,76<text:s/></text:p>
          </table:table-cell>
          <table:table-cell table:number-columns-repeated="6" table:style-name="ce12"/>
          <table:table-cell table:number-columns-repeated="16376"/>
        </table:table-row>
        <table:table-row table:style-name="ro1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14 Ri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15 S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Differenze rettifiche attività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Disavanzo/Avanzo economico esercizio A-B-C-D</text:p>
          </table:table-cell>
          <table:table-cell office:value-type="float" office:value="842417.96" table:style-name="ce13">
            <text:p>842.417,96<text:s/></text:p>
          </table:table-cell>
          <table:table-cell office:value-type="float" office:value="-799543.30004" table:style-name="ce13">
            <text:p>-799.543,30<text:s/></text:p>
          </table:table-cell>
          <table:table-cell office:value-type="float" office:value="-790076.67371" table:style-name="ce13">
            <text:p>-790.076,67<text:s/></text:p>
          </table:table-cell>
          <table:table-cell office:value-type="float" office:value="-227732.56669000001" table:style-name="ce13">
            <text:p>-227.732,57<text:s/></text:p>
          </table:table-cell>
          <table:table-cell office:value-type="float" office:value="394807.47606999998" table:style-name="ce13">
            <text:p>394.807,48<text:s/></text:p>
          </table:table-cell>
          <table:table-cell office:value-type="float" office:value="-176541.53571" table:style-name="ce13">
            <text:p>-176.541,54<text:s/></text:p>
          </table:table-cell>
          <table:table-cell office:value-type="float" office:value="-799543.30004" table:style-name="ce13">
            <text:p>-799.543,30<text:s/>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0">
            <text:p>      E Immobilizzazioni Immateriali</text:p>
          </table:table-cell>
          <table:table-cell office:value-type="float" office:value="1016.26" table:style-name="ce13">
            <text:p>1.016,26<text:s/></text:p>
          </table:table-cell>
          <table:table-cell office:value-type="float" office:value="4000" table:style-name="ce13">
            <text:p>4.000,00<text:s/></text:p>
          </table:table-cell>
          <table:table-cell table:style-name="ce12"/>
          <table:table-cell office:value-type="float" office:value="4000" table:style-name="ce13">
            <text:p>4.000,00<text:s/></text:p>
          </table:table-cell>
          <table:table-cell table:number-columns-repeated="2" table:style-name="ce12"/>
          <table:table-cell office:value-type="float" office:value="4000" table:style-name="ce13">
            <text:p>4.00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F Immobilizzazioni Materiali</text:p>
          </table:table-cell>
          <table:table-cell office:value-type="float" office:value="16349.24" table:style-name="ce13">
            <text:p>16.349,24<text:s/></text:p>
          </table:table-cell>
          <table:table-cell office:value-type="float" office:value="52610" table:style-name="ce13">
            <text:p>52.610,00<text:s/></text:p>
          </table:table-cell>
          <table:table-cell table:style-name="ce12"/>
          <table:table-cell office:value-type="float" office:value="52610" table:style-name="ce13">
            <text:p>52.610,00<text:s/></text:p>
          </table:table-cell>
          <table:table-cell table:number-columns-repeated="2" table:style-name="ce12"/>
          <table:table-cell office:value-type="float" office:value="52610" table:style-name="ce13">
            <text:p>52.610,00<text:s/>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      G Immobilizzazioni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1">
          <table:table-cell office:value-type="string" table:style-name="ce11">
            <text:p>TOTALE INVESTIMENTI (E+F+G)</text:p>
          </table:table-cell>
          <table:table-cell office:value-type="float" office:value="17365.5" table:style-name="ce14">
            <text:p>17.365,50<text:s/></text:p>
          </table:table-cell>
          <table:table-cell office:value-type="float" office:value="56610" table:style-name="ce14">
            <text:p>56.610,00<text:s/></text:p>
          </table:table-cell>
          <table:table-cell table:style-name="ce15"/>
          <table:table-cell office:value-type="float" office:value="56610" table:style-name="ce14">
            <text:p>56.610,00<text:s/></text:p>
          </table:table-cell>
          <table:table-cell table:number-columns-repeated="2" table:style-name="ce15"/>
          <table:table-cell office:value-type="float" office:value="56610" table:style-name="ce14">
            <text:p>56.610,00<text:s/></text:p>
          </table:table-cell>
          <table:table-cell table:number-columns-repeated="16376"/>
        </table:table-row>
        <table:table-row table:style-name="ro1">
          <table:table-cell table:number-columns-spanned="7" table:number-rows-spanned="1" table:style-name="ce27"/>
          <table:covered-table-cell table:number-columns-repeated="6"/>
          <table:table-cell table:style-name="ce2"/>
          <table:table-cell table:number-columns-repeated="16376"/>
        </table:table-row>
        <table:table-row table:style-name="ro1">
          <table:table-cell table:number-columns-repeated="3" table:style-name="ce3"/>
          <table:table-cell table:style-name="ce4"/>
          <table:table-cell table:number-columns-repeated="3" table:style-name="ce3"/>
          <table:table-cell table:style-name="ce2"/>
          <table:table-cell table:number-columns-repeated="16376"/>
        </table:table-row>
        <table:table-row table:style-name="ro1">
          <table:table-cell table:number-columns-repeated="7" table:style-name="ce5"/>
          <table:table-cell table:style-name="ce2"/>
          <table:table-cell table:number-columns-repeated="16376"/>
        </table:table-row>
        <table:table-row table:number-rows-repeated="1048531" table:style-name="ro1">
          <table:table-cell table:number-columns-repeated="16384"/>
        </table:table-row>
      </table:table>
      <table:named-expressions>
        <table:named-range table:name="__bookmark_1" table:cell-range-address="Sheet0.$A$8:Sheet0.$H$42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orientation="landscape" style:print-page-order="ttb" style:first-page-number="continue" style:scale-to="7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626</meta:generator>
    <meta:initial-creator>Apache POI</meta:initial-creator>
    <dc:creator>Savi Maria Teresa</dc:creator>
    <meta:creation-date>2022-09-06T10:57:57Z</meta:creation-date>
    <dc:date>2023-08-03T10:16:51Z</dc:date>
    <meta:print-date>2022-09-08T09:27:13Z</meta:print-date>
  </office:meta>
</office:document-meta>
</file>