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27541666666667cm" style:use-optimal-column-width="true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16376" table:default-cell-style-name="ce5"/>
        <table:table-row table:style-name="ro1">
          <table:table-cell office:value-type="string" table:number-columns-spanned="8" table:number-rows-spanned="1" table:style-name="ce18">
            <text:p>CCIAA RIETI VITERBO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8">
            <text:p>ALL. 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PREVENTIVO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(previsto dall'articolo 6, comma 1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19">
            <text:p>VOCI DI ONERI/PROVENTI E INVESTIMENTO</text:p>
          </table:table-cell>
          <table:table-cell office:value-type="string" table:number-columns-spanned="2" table:number-rows-spanned="1" table:style-name="ce21">
            <text:p>VALORI COMPLESSIVI</text:p>
          </table:table-cell>
          <table:covered-table-cell/>
          <table:table-cell office:value-type="string" table:number-columns-spanned="4" table:number-rows-spanned="1" table:style-name="ce21">
            <text:p>FUNZIONI ISTITUZIONALI</text:p>
          </table:table-cell>
          <table:covered-table-cell table:number-columns-repeated="3"/>
          <table:table-cell table:style-name="ce7"/>
          <table:table-cell table:number-columns-repeated="16376"/>
        </table:table-row>
        <table:table-row table:style-name="ro4">
          <table:covered-table-cell/>
          <table:table-cell office:value-type="string" table:style-name="ce6">
            <text:p>CONSUNTIVO AL 31.12.2022</text:p>
          </table:table-cell>
          <table:table-cell office:value-type="string" table:style-name="ce6">
            <text:p>PREVENTIVO ANNO 2023</text:p>
          </table:table-cell>
          <table:table-cell office:value-type="string" table:style-name="ce6">
            <text:p>ORGANI ISTITUZIONALI E SEGRETERIA GENERALE (A)</text:p>
          </table:table-cell>
          <table:table-cell office:value-type="string" table:style-name="ce6">
            <text:p>SERVIZI DI SUPPORTO (B)</text:p>
          </table:table-cell>
          <table:table-cell office:value-type="string" table:style-name="ce6">
            <text:p>ANAGRAFE E SERVIZI DI REGOLAZIONE DEL MERCATO (C)</text:p>
          </table:table-cell>
          <table:table-cell office:value-type="string" table:style-name="ce6">
            <text:p>STUDIO, FORMAZIONE, INFORMAZIONE E PROMOZIONE ECONOMICA (D)</text:p>
          </table:table-cell>
          <table:table-cell office:value-type="string" table:style-name="ce6">
            <text:p>TOTALE (A+B+C+D)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9">
            <text:p>A) Provent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 Diritto Annuale</text:p>
          </table:table-cell>
          <table:table-cell office:value-type="float" office:value="5527730.0700000003" table:style-name="ce13">
            <text:p>5.527.730,07<text:s/></text:p>
          </table:table-cell>
          <table:table-cell office:value-type="float" office:value="5516043.1900000004" table:style-name="ce13">
            <text:p>5.516.043,19<text:s/></text:p>
          </table:table-cell>
          <table:table-cell table:style-name="ce12"/>
          <table:table-cell office:value-type="float" office:value="5516043.1900000004" table:style-name="ce13">
            <text:p>5.516.043,19<text:s/></text:p>
          </table:table-cell>
          <table:table-cell table:number-columns-repeated="2" table:style-name="ce12"/>
          <table:table-cell office:value-type="float" office:value="5516043.1900000004" table:style-name="ce13">
            <text:p>5.516.043,19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2 Diritti di Segreteria</text:p>
          </table:table-cell>
          <table:table-cell office:value-type="float" office:value="1577160.2" table:style-name="ce13">
            <text:p>1.577.160,20<text:s/></text:p>
          </table:table-cell>
          <table:table-cell office:value-type="float" office:value="1629750" table:style-name="ce13">
            <text:p>1.629.750,00<text:s/></text:p>
          </table:table-cell>
          <table:table-cell table:style-name="ce12"/>
          <table:table-cell office:value-type="float" office:value="-2000" table:style-name="ce13">
            <text:p>-2.000,00<text:s/></text:p>
          </table:table-cell>
          <table:table-cell office:value-type="float" office:value="1465100" table:style-name="ce13">
            <text:p>1.465.100,00<text:s/></text:p>
          </table:table-cell>
          <table:table-cell office:value-type="float" office:value="166650" table:style-name="ce13">
            <text:p>166.650,00<text:s/></text:p>
          </table:table-cell>
          <table:table-cell office:value-type="float" office:value="1629750" table:style-name="ce13">
            <text:p>1.629.75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3 Contributi trasferimenti e altre entrate</text:p>
          </table:table-cell>
          <table:table-cell office:value-type="float" office:value="1617711.6" table:style-name="ce13">
            <text:p>1.617.711,60<text:s/></text:p>
          </table:table-cell>
          <table:table-cell office:value-type="float" office:value="1566369.76" table:style-name="ce13">
            <text:p>1.566.369,76<text:s/></text:p>
          </table:table-cell>
          <table:table-cell office:value-type="float" office:value="698750" table:style-name="ce13">
            <text:p>698.750,00<text:s/></text:p>
          </table:table-cell>
          <table:table-cell office:value-type="float" office:value="452772.76" table:style-name="ce13">
            <text:p>452.772,76<text:s/></text:p>
          </table:table-cell>
          <table:table-cell office:value-type="float" office:value="254347" table:style-name="ce13">
            <text:p>254.347,00<text:s/></text:p>
          </table:table-cell>
          <table:table-cell office:value-type="float" office:value="160500" table:style-name="ce13">
            <text:p>160.500,00<text:s/></text:p>
          </table:table-cell>
          <table:table-cell office:value-type="float" office:value="1566369.76" table:style-name="ce13">
            <text:p>1.566.369,76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4 Proventi da gestione di beni e servizi</text:p>
          </table:table-cell>
          <table:table-cell office:value-type="float" office:value="134095.85" table:style-name="ce13">
            <text:p>134.095,85<text:s/></text:p>
          </table:table-cell>
          <table:table-cell office:value-type="float" office:value="139280" table:style-name="ce13">
            <text:p>139.280,00<text:s/></text:p>
          </table:table-cell>
          <table:table-cell table:style-name="ce12"/>
          <table:table-cell office:value-type="float" office:value="4900" table:style-name="ce13">
            <text:p>4.900,00<text:s/></text:p>
          </table:table-cell>
          <table:table-cell office:value-type="float" office:value="94680" table:style-name="ce13">
            <text:p>94.680,00<text:s/></text:p>
          </table:table-cell>
          <table:table-cell office:value-type="float" office:value="39700" table:style-name="ce13">
            <text:p>39.700,00<text:s/></text:p>
          </table:table-cell>
          <table:table-cell office:value-type="float" office:value="139280" table:style-name="ce13">
            <text:p>139.28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5 Variazione delle rimanenze</text:p>
          </table:table-cell>
          <table:table-cell office:value-type="float" office:value="109134.81" table:style-name="ce13">
            <text:p>109.134,81<text:s/></text:p>
          </table:table-cell>
          <table:table-cell office:value-type="float" office:value="-98800" table:style-name="ce13">
            <text:p>-98.800,00<text:s/></text:p>
          </table:table-cell>
          <table:table-cell table:style-name="ce12"/>
          <table:table-cell office:value-type="float" office:value="-98800" table:style-name="ce13">
            <text:p>-98.800,00<text:s/></text:p>
          </table:table-cell>
          <table:table-cell table:number-columns-repeated="2" table:style-name="ce12"/>
          <table:table-cell office:value-type="float" office:value="-98800" table:style-name="ce13">
            <text:p>-98.8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8965832.5299999993" table:style-name="ce13">
            <text:p>8.965.832,53<text:s/></text:p>
          </table:table-cell>
          <table:table-cell office:value-type="float" office:value="8752642.9499999993" table:style-name="ce13">
            <text:p>8.752.642,95<text:s/></text:p>
          </table:table-cell>
          <table:table-cell office:value-type="float" office:value="698750" table:style-name="ce13">
            <text:p>698.750,00<text:s/></text:p>
          </table:table-cell>
          <table:table-cell office:value-type="float" office:value="5872915.9500000002" table:style-name="ce13">
            <text:p>5.872.915,95<text:s/></text:p>
          </table:table-cell>
          <table:table-cell office:value-type="float" office:value="1814127" table:style-name="ce13">
            <text:p>1.814.127,00<text:s/></text:p>
          </table:table-cell>
          <table:table-cell office:value-type="float" office:value="366850" table:style-name="ce13">
            <text:p>366.850,00<text:s/></text:p>
          </table:table-cell>
          <table:table-cell office:value-type="float" office:value="8752642.9499999993" table:style-name="ce13">
            <text:p>8.752.642,95<text:s/></text:p>
          </table:table-cell>
          <table:table-cell table:number-columns-repeated="16376"/>
        </table:table-row>
        <table:table-row table:style-name="ro2">
          <table:table-cell office:value-type="string" table:style-name="ce9">
            <text:p>B) Oner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6 Personale</text:p>
          </table:table-cell>
          <table:table-cell office:value-type="float" office:value="-2911640.42" table:style-name="ce13">
            <text:p>-2.911.640,42<text:s/></text:p>
          </table:table-cell>
          <table:table-cell office:value-type="float" office:value="-2987108.36" table:style-name="ce13">
            <text:p>-2.987.108,36<text:s/></text:p>
          </table:table-cell>
          <table:table-cell office:value-type="float" office:value="-259765.98" table:style-name="ce13">
            <text:p>-259.765,98<text:s/></text:p>
          </table:table-cell>
          <table:table-cell office:value-type="float" office:value="-1417629.45" table:style-name="ce13">
            <text:p>-1.417.629,45<text:s/></text:p>
          </table:table-cell>
          <table:table-cell office:value-type="float" office:value="-1011625.37" table:style-name="ce13">
            <text:p>-1.011.625,37<text:s/></text:p>
          </table:table-cell>
          <table:table-cell office:value-type="float" office:value="-298087.56" table:style-name="ce13">
            <text:p>-298.087,56<text:s/></text:p>
          </table:table-cell>
          <table:table-cell office:value-type="float" office:value="-2987108.36" table:style-name="ce13">
            <text:p>-2.987.108,36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7 Funzionamento</text:p>
          </table:table-cell>
          <table:table-cell office:value-type="float" office:value="-1851808.65" table:style-name="ce13">
            <text:p>-1.851.808,65<text:s/></text:p>
          </table:table-cell>
          <table:table-cell office:value-type="float" office:value="-2114617.5800100002" table:style-name="ce13">
            <text:p>-2.114.617,58<text:s/></text:p>
          </table:table-cell>
          <table:table-cell office:value-type="float" office:value="-317189.11671999999" table:style-name="ce13">
            <text:p>-317.189,12<text:s/></text:p>
          </table:table-cell>
          <table:table-cell office:value-type="float" office:value="-1278370.4402900001" table:style-name="ce13">
            <text:p>-1.278.370,44<text:s/></text:p>
          </table:table-cell>
          <table:table-cell office:value-type="float" office:value="-393557.22827000002" table:style-name="ce13">
            <text:p>-393.557,23<text:s/></text:p>
          </table:table-cell>
          <table:table-cell office:value-type="float" office:value="-125500.79472999999" table:style-name="ce13">
            <text:p>-125.500,79<text:s/></text:p>
          </table:table-cell>
          <table:table-cell office:value-type="float" office:value="-2114617.5800100002" table:style-name="ce13">
            <text:p>-2.114.617,58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8 Interventi Economici</text:p>
          </table:table-cell>
          <table:table-cell office:value-type="float" office:value="-2109116.64" table:style-name="ce13">
            <text:p>-2.109.116,64<text:s/></text:p>
          </table:table-cell>
          <table:table-cell office:value-type="float" office:value="-2030452.61" table:style-name="ce13">
            <text:p>-2.030.452,61<text:s/></text:p>
          </table:table-cell>
          <table:table-cell office:value-type="float" office:value="-517814.33" table:style-name="ce13">
            <text:p>-517.814,33<text:s/></text:p>
          </table:table-cell>
          <table:table-cell table:style-name="ce12"/>
          <table:table-cell office:value-type="float" office:value="-69500" table:style-name="ce13">
            <text:p>-69.500,00<text:s/></text:p>
          </table:table-cell>
          <table:table-cell office:value-type="float" office:value="-1443138.28" table:style-name="ce13">
            <text:p>-1.443.138,28<text:s/></text:p>
          </table:table-cell>
          <table:table-cell office:value-type="float" office:value="-2030452.61" table:style-name="ce13">
            <text:p>-2.030.452,61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9 Ammortamenti e accantonamenti</text:p>
          </table:table-cell>
          <table:table-cell office:value-type="float" office:value="-2459726.25" table:style-name="ce13">
            <text:p>-2.459.726,25<text:s/></text:p>
          </table:table-cell>
          <table:table-cell office:value-type="float" office:value="-2378675" table:style-name="ce13">
            <text:p>-2.378.675,00<text:s/></text:p>
          </table:table-cell>
          <table:table-cell table:style-name="ce12"/>
          <table:table-cell office:value-type="float" office:value="-2378675" table:style-name="ce13">
            <text:p>-2.378.675,00<text:s/></text:p>
          </table:table-cell>
          <table:table-cell table:number-columns-repeated="2" table:style-name="ce12"/>
          <table:table-cell office:value-type="float" office:value="-2378675" table:style-name="ce13">
            <text:p>-2.378.675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332291.9600000009" table:style-name="ce13">
            <text:p>-9.332.291,96<text:s/></text:p>
          </table:table-cell>
          <table:table-cell office:value-type="float" office:value="-9510853.5500099994" table:style-name="ce13">
            <text:p>-9.510.853,55<text:s/></text:p>
          </table:table-cell>
          <table:table-cell office:value-type="float" office:value="-1094769.4267200001" table:style-name="ce13">
            <text:p>-1.094.769,43<text:s/></text:p>
          </table:table-cell>
          <table:table-cell office:value-type="float" office:value="-5074674.8902899995" table:style-name="ce13">
            <text:p>-5.074.674,89<text:s/></text:p>
          </table:table-cell>
          <table:table-cell office:value-type="float" office:value="-1474682.59827" table:style-name="ce13">
            <text:p>-1.474.682,60<text:s/></text:p>
          </table:table-cell>
          <table:table-cell office:value-type="float" office:value="-1866726.63473" table:style-name="ce13">
            <text:p>-1.866.726,63<text:s/></text:p>
          </table:table-cell>
          <table:table-cell office:value-type="float" office:value="-9510853.5500099994" table:style-name="ce13">
            <text:p>-9.510.853,55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-366459.43" table:style-name="ce13">
            <text:p>-366.459,43<text:s/></text:p>
          </table:table-cell>
          <table:table-cell office:value-type="float" office:value="-758210.60001000005" table:style-name="ce13">
            <text:p>-758.210,60<text:s/></text:p>
          </table:table-cell>
          <table:table-cell office:value-type="float" office:value="-396019.42671999999" table:style-name="ce13">
            <text:p>-396.019,43<text:s/></text:p>
          </table:table-cell>
          <table:table-cell office:value-type="float" office:value="798241.05970999994" table:style-name="ce13">
            <text:p>798.241,06<text:s/></text:p>
          </table:table-cell>
          <table:table-cell office:value-type="float" office:value="339444.40172999998" table:style-name="ce13">
            <text:p>339.444,40<text:s/></text:p>
          </table:table-cell>
          <table:table-cell office:value-type="float" office:value="-1499876.63473" table:style-name="ce13">
            <text:p>-1.499.876,63<text:s/></text:p>
          </table:table-cell>
          <table:table-cell office:value-type="float" office:value="-758210.60001000005" table:style-name="ce13">
            <text:p>-758.210,6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0 Proventi Finanziari</text:p>
          </table:table-cell>
          <table:table-cell office:value-type="float" office:value="7861.77" table:style-name="ce13">
            <text:p>7.861,77<text:s/></text:p>
          </table:table-cell>
          <table:table-cell office:value-type="float" office:value="7900" table:style-name="ce13">
            <text:p>7.900,00<text:s/></text:p>
          </table:table-cell>
          <table:table-cell table:style-name="ce12"/>
          <table:table-cell office:value-type="float" office:value="7900" table:style-name="ce13">
            <text:p>7.900,00<text:s/></text:p>
          </table:table-cell>
          <table:table-cell table:number-columns-repeated="2" table:style-name="ce12"/>
          <table:table-cell office:value-type="float" office:value="7900" table:style-name="ce13">
            <text:p>7.9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1 Oneri Finanziari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number-columns-repeated="2" table:style-name="ce12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7861.77" table:style-name="ce13">
            <text:p>7.861,77<text:s/></text:p>
          </table:table-cell>
          <table:table-cell office:value-type="float" office:value="7700" table:style-name="ce13">
            <text:p>7.700,00<text:s/></text:p>
          </table:table-cell>
          <table:table-cell table:style-name="ce12"/>
          <table:table-cell office:value-type="float" office:value="7700" table:style-name="ce13">
            <text:p>7.700,00<text:s/></text:p>
          </table:table-cell>
          <table:table-cell table:number-columns-repeated="2" table:style-name="ce12"/>
          <table:table-cell office:value-type="float" office:value="7700" table:style-name="ce13">
            <text:p>7.70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2 Proventi straordinari</text:p>
          </table:table-cell>
          <table:table-cell office:value-type="float" office:value="1318995.24" table:style-name="ce13">
            <text:p>1.318.995,24<text:s/></text:p>
          </table:table-cell>
          <table:table-cell office:value-type="float" office:value="26000" table:style-name="ce13">
            <text:p>26.000,00<text:s/></text:p>
          </table:table-cell>
          <table:table-cell table:style-name="ce12"/>
          <table:table-cell office:value-type="float" office:value="26000" table:style-name="ce13">
            <text:p>26.000,00<text:s/></text:p>
          </table:table-cell>
          <table:table-cell table:number-columns-repeated="2" table:style-name="ce12"/>
          <table:table-cell office:value-type="float" office:value="26000" table:style-name="ce13">
            <text:p>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3 Oneri Straordinari</text:p>
          </table:table-cell>
          <table:table-cell office:value-type="float" office:value="-319244.84999999998" table:style-name="ce13">
            <text:p>-319.244,85<text:s/></text:p>
          </table:table-cell>
          <table:table-cell office:value-type="float" office:value="-26000" table:style-name="ce13">
            <text:p>-26.000,00<text:s/></text:p>
          </table:table-cell>
          <table:table-cell table:style-name="ce12"/>
          <table:table-cell office:value-type="float" office:value="-26000" table:style-name="ce13">
            <text:p>-26.000,00<text:s/></text:p>
          </table:table-cell>
          <table:table-cell table:number-columns-repeated="2" table:style-name="ce12"/>
          <table:table-cell office:value-type="float" office:value="-26000" table:style-name="ce13">
            <text:p>-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straordinaria (D)</text:p>
          </table:table-cell>
          <table:table-cell office:value-type="float" office:value="999750.39" table:style-name="ce13">
            <text:p>999.750,39<text:s/></text:p>
          </table:table-cell>
          <table:table-cell table:number-columns-repeated="6" table:style-name="ce12"/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4 Ri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5 S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fferenze rettifiche attività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savanzo/Avanzo economico esercizio A-B-C-D</text:p>
          </table:table-cell>
          <table:table-cell office:value-type="float" office:value="641152.73" table:style-name="ce13">
            <text:p>641.152,73<text:s/></text:p>
          </table:table-cell>
          <table:table-cell office:value-type="float" office:value="-750510.60001000005" table:style-name="ce13">
            <text:p>-750.510,60<text:s/></text:p>
          </table:table-cell>
          <table:table-cell office:value-type="float" office:value="-396019.42671999999" table:style-name="ce13">
            <text:p>-396.019,43<text:s/></text:p>
          </table:table-cell>
          <table:table-cell office:value-type="float" office:value="805941.05970999994" table:style-name="ce13">
            <text:p>805.941,06<text:s/></text:p>
          </table:table-cell>
          <table:table-cell office:value-type="float" office:value="339444.40172999998" table:style-name="ce13">
            <text:p>339.444,40<text:s/></text:p>
          </table:table-cell>
          <table:table-cell office:value-type="float" office:value="-1499876.63473" table:style-name="ce13">
            <text:p>-1.499.876,63<text:s/></text:p>
          </table:table-cell>
          <table:table-cell office:value-type="float" office:value="-750510.60001000005" table:style-name="ce13">
            <text:p>-750.510,6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E Immobilizzazioni Immateriali</text:p>
          </table:table-cell>
          <table:table-cell office:value-type="float" office:value="-532.4" table:style-name="ce13">
            <text:p>-532,40<text:s/></text:p>
          </table:table-cell>
          <table:table-cell office:value-type="float" office:value="827.62" table:style-name="ce13">
            <text:p>827,62<text:s/></text:p>
          </table:table-cell>
          <table:table-cell table:style-name="ce12"/>
          <table:table-cell office:value-type="float" office:value="827.62" table:style-name="ce13">
            <text:p>827,62<text:s/></text:p>
          </table:table-cell>
          <table:table-cell table:number-columns-repeated="2" table:style-name="ce12"/>
          <table:table-cell office:value-type="float" office:value="827.62" table:style-name="ce13">
            <text:p>827,62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F Immobilizzazioni Materiali</text:p>
          </table:table-cell>
          <table:table-cell office:value-type="float" office:value="33860.32" table:style-name="ce13">
            <text:p>33.860,32<text:s/></text:p>
          </table:table-cell>
          <table:table-cell office:value-type="float" office:value="65500" table:style-name="ce13">
            <text:p>65.500,00<text:s/></text:p>
          </table:table-cell>
          <table:table-cell table:style-name="ce12"/>
          <table:table-cell office:value-type="float" office:value="65500" table:style-name="ce13">
            <text:p>65.500,00<text:s/></text:p>
          </table:table-cell>
          <table:table-cell table:number-columns-repeated="2" table:style-name="ce12"/>
          <table:table-cell office:value-type="float" office:value="65500" table:style-name="ce13">
            <text:p>65.5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G Immobilizzazioni Finanziarie</text:p>
          </table:table-cell>
          <table:table-cell office:value-type="float" office:value="-756" table:style-name="ce13">
            <text:p>-756,00<text:s/></text:p>
          </table:table-cell>
          <table:table-cell table:number-columns-repeated="6" table:style-name="ce12"/>
          <table:table-cell table:number-columns-repeated="16376"/>
        </table:table-row>
        <table:table-row table:style-name="ro2">
          <table:table-cell office:value-type="string" table:style-name="ce11">
            <text:p>TOTALE INVESTIMENTI (E+F+G)</text:p>
          </table:table-cell>
          <table:table-cell office:value-type="float" office:value="32571.919999999998" table:style-name="ce14">
            <text:p>32.571,92<text:s/></text:p>
          </table:table-cell>
          <table:table-cell office:value-type="float" office:value="66327.62" table:style-name="ce14">
            <text:p>66.327,62<text:s/></text:p>
          </table:table-cell>
          <table:table-cell table:style-name="ce15"/>
          <table:table-cell office:value-type="float" office:value="66327.62" table:style-name="ce14">
            <text:p>66.327,62<text:s/></text:p>
          </table:table-cell>
          <table:table-cell table:number-columns-repeated="2" table:style-name="ce15"/>
          <table:table-cell office:value-type="float" office:value="66327.62" table:style-name="ce14">
            <text:p>66.327,62<text:s/></text:p>
          </table:table-cell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16">
            <text:p>Preventivo - All. A (Budget_Aggiornato)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2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2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393700787401575in" fo:margin-right="0.393700787401575in" style:print-orientation="landscape" style:print-page-order="ttb" style:first-page-number="continue" style:scale-to="73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626</meta:generator>
    <meta:initial-creator>Apache POI</meta:initial-creator>
    <dc:creator>Savi Maria Teresa</dc:creator>
    <meta:creation-date>2023-07-06T07:39:32Z</meta:creation-date>
    <dc:date>2023-08-03T10:05:48Z</dc:date>
  </office:meta>
</office:document-meta>
</file>