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ext-properties fo:color="#000000"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5" style:family="table-cell" style:parent-style-name="Default" style:data-style-name="N0"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000080" style:repeat-content="false"/>
      <style:paragraph-properties fo:text-align="center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2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3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4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5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6" style:family="table-cell" style:parent-style-name="Default" style:data-style-name="N0">
      <style:text-properties fo:color="#000000" fo:font-size="10pt" style:font-size-asian="10pt" style:font-size-complex="10pt"/>
    </style:style>
    <style:style style:name="ce17" style:family="table-cell" style:parent-style-name="Default" style:data-style-name="N0"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/>
      <style:text-properties fo:color="#000000"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000080" style:repeat-content="false"/>
      <style:paragraph-properties fo:text-align="center"/>
      <style:text-properties fo:color="#FFFFFF" fo:font-size="10pt" style:font-size-asian="10pt" style:font-size-complex="10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fo:font-size="10pt" style:font-size-asian="10pt" style:font-size-complex="10pt"/>
    </style:style>
    <style:style style:name="co1" style:family="table-column">
      <style:table-column-properties fo:break-before="auto" style:column-width="10.795cm"/>
    </style:style>
    <style:style style:name="co2" style:family="table-column">
      <style:table-column-properties fo:break-before="auto" style:column-width="2.27541666666667cm" style:use-optimal-column-width="true"/>
    </style:style>
    <style:style style:name="co3" style:family="table-column">
      <style:table-column-properties fo:break-before="auto" style:column-width="2.54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43.15pt" style:use-optimal-row-height="false" fo:break-before="auto"/>
    </style:style>
    <style:style style:name="ro4" style:family="table-row">
      <style:table-row-properties style:row-height="115.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0" table:style-name="ta1">
        <table:table-column table:style-name="co1" table:default-cell-style-name="ce5"/>
        <table:table-column table:style-name="co2" table:number-columns-repeated="6" table:default-cell-style-name="ce5"/>
        <table:table-column table:style-name="co3" table:default-cell-style-name="ce5"/>
        <table:table-column table:style-name="co4" table:number-columns-repeated="16376" table:default-cell-style-name="ce5"/>
        <table:table-row table:style-name="ro1">
          <table:table-cell office:value-type="string" table:number-columns-spanned="8" table:number-rows-spanned="1" table:style-name="ce18">
            <text:p>CCIAA RIETI VITERBO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18">
            <text:p>ALL. A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18">
            <text:p>PREVENTIVO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18">
            <text:p>(previsto dall'articolo 6, comma 1)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number-columns-spanned="1" table:number-rows-spanned="2" table:style-name="ce19">
            <text:p>VOCI DI ONERI/PROVENTI E INVESTIMENTO</text:p>
          </table:table-cell>
          <table:table-cell office:value-type="string" table:number-columns-spanned="2" table:number-rows-spanned="1" table:style-name="ce21">
            <text:p>VALORI COMPLESSIVI</text:p>
          </table:table-cell>
          <table:covered-table-cell/>
          <table:table-cell office:value-type="string" table:number-columns-spanned="4" table:number-rows-spanned="1" table:style-name="ce21">
            <text:p>FUNZIONI ISTITUZIONALI</text:p>
          </table:table-cell>
          <table:covered-table-cell table:number-columns-repeated="3"/>
          <table:table-cell table:style-name="ce7"/>
          <table:table-cell table:number-columns-repeated="16376"/>
        </table:table-row>
        <table:table-row table:style-name="ro4">
          <table:covered-table-cell/>
          <table:table-cell office:value-type="string" table:style-name="ce6">
            <text:p>CONSUNTIVO AL 31.12.2023</text:p>
          </table:table-cell>
          <table:table-cell office:value-type="string" table:style-name="ce6">
            <text:p>PREVENTIVO ANNO 2024</text:p>
          </table:table-cell>
          <table:table-cell office:value-type="string" table:style-name="ce6">
            <text:p>ORGANI ISTITUZIONALI E SEGRETERIA GENERALE (A)</text:p>
          </table:table-cell>
          <table:table-cell office:value-type="string" table:style-name="ce6">
            <text:p>SERVIZI DI SUPPORTO (B)</text:p>
          </table:table-cell>
          <table:table-cell office:value-type="string" table:style-name="ce6">
            <text:p>ANAGRAFE E SERVIZI DI REGOLAZIONE DEL MERCATO (C)</text:p>
          </table:table-cell>
          <table:table-cell office:value-type="string" table:style-name="ce6">
            <text:p>STUDIO, FORMAZIONE, INFORMAZIONE E PROMOZIONE ECONOMICA (D)</text:p>
          </table:table-cell>
          <table:table-cell office:value-type="string" table:style-name="ce6">
            <text:p>TOTALE (A+B+C+D)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                           GESTIONE CORRENT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9">
            <text:p>A) Proventi correnti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 Diritto Annuale</text:p>
          </table:table-cell>
          <table:table-cell office:value-type="float" office:value="5717702.8899999997" table:style-name="ce13">
            <text:p>5.717.702,89<text:s/></text:p>
          </table:table-cell>
          <table:table-cell office:value-type="float" office:value="5561000" table:style-name="ce13">
            <text:p>5.561.000,00<text:s/></text:p>
          </table:table-cell>
          <table:table-cell table:style-name="ce12"/>
          <table:table-cell office:value-type="float" office:value="5561000" table:style-name="ce13">
            <text:p>5.561.000,00<text:s/></text:p>
          </table:table-cell>
          <table:table-cell table:number-columns-repeated="2" table:style-name="ce12"/>
          <table:table-cell office:value-type="float" office:value="5561000" table:style-name="ce13">
            <text:p>5.561.0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2 Diritti di Segreteria</text:p>
          </table:table-cell>
          <table:table-cell office:value-type="float" office:value="1840671.78" table:style-name="ce13">
            <text:p>1.840.671,78<text:s/></text:p>
          </table:table-cell>
          <table:table-cell office:value-type="float" office:value="1692100" table:style-name="ce13">
            <text:p>1.692.100,00<text:s/></text:p>
          </table:table-cell>
          <table:table-cell table:style-name="ce12"/>
          <table:table-cell office:value-type="float" office:value="-1500" table:style-name="ce13">
            <text:p>-1.500,00<text:s/></text:p>
          </table:table-cell>
          <table:table-cell office:value-type="float" office:value="1533600" table:style-name="ce13">
            <text:p>1.533.600,00<text:s/></text:p>
          </table:table-cell>
          <table:table-cell office:value-type="float" office:value="160000" table:style-name="ce13">
            <text:p>160.000,00<text:s/></text:p>
          </table:table-cell>
          <table:table-cell office:value-type="float" office:value="1692100" table:style-name="ce13">
            <text:p>1.692.1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3 Contributi trasferimenti e altre entrate</text:p>
          </table:table-cell>
          <table:table-cell office:value-type="float" office:value="1481513.16" table:style-name="ce13">
            <text:p>1.481.513,16<text:s/></text:p>
          </table:table-cell>
          <table:table-cell office:value-type="float" office:value="1106296.81" table:style-name="ce13">
            <text:p>1.106.296,81<text:s/></text:p>
          </table:table-cell>
          <table:table-cell office:value-type="float" office:value="742750" table:style-name="ce13">
            <text:p>742.750,00<text:s/></text:p>
          </table:table-cell>
          <table:table-cell office:value-type="float" office:value="49357.81" table:style-name="ce13">
            <text:p>49.357,81<text:s/></text:p>
          </table:table-cell>
          <table:table-cell office:value-type="float" office:value="227000" table:style-name="ce13">
            <text:p>227.000,00<text:s/></text:p>
          </table:table-cell>
          <table:table-cell office:value-type="float" office:value="87189" table:style-name="ce13">
            <text:p>87.189,00<text:s/></text:p>
          </table:table-cell>
          <table:table-cell office:value-type="float" office:value="1106296.81" table:style-name="ce13">
            <text:p>1.106.296,81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4 Proventi da gestione di beni e servizi</text:p>
          </table:table-cell>
          <table:table-cell office:value-type="float" office:value="148705.43" table:style-name="ce13">
            <text:p>148.705,43<text:s/></text:p>
          </table:table-cell>
          <table:table-cell office:value-type="float" office:value="157400" table:style-name="ce13">
            <text:p>157.400,00<text:s/></text:p>
          </table:table-cell>
          <table:table-cell table:style-name="ce12"/>
          <table:table-cell office:value-type="float" office:value="3400" table:style-name="ce13">
            <text:p>3.400,00<text:s/></text:p>
          </table:table-cell>
          <table:table-cell office:value-type="float" office:value="132500" table:style-name="ce13">
            <text:p>132.500,00<text:s/></text:p>
          </table:table-cell>
          <table:table-cell office:value-type="float" office:value="21500" table:style-name="ce13">
            <text:p>21.500,00<text:s/></text:p>
          </table:table-cell>
          <table:table-cell office:value-type="float" office:value="157400" table:style-name="ce13">
            <text:p>157.4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5 Variazione delle rimanenze</text:p>
          </table:table-cell>
          <table:table-cell office:value-type="float" office:value="-71715.31" table:style-name="ce13">
            <text:p>-71.715,31<text:s/></text:p>
          </table:table-cell>
          <table:table-cell table:number-columns-repeated="6" table:style-name="ce12"/>
          <table:table-cell table:number-columns-repeated="16376"/>
        </table:table-row>
        <table:table-row table:style-name="ro2">
          <table:table-cell office:value-type="string" table:style-name="ce10">
            <text:p>Totale Proventi Correnti A</text:p>
          </table:table-cell>
          <table:table-cell office:value-type="float" office:value="9116877.9499999993" table:style-name="ce13">
            <text:p>9.116.877,95<text:s/></text:p>
          </table:table-cell>
          <table:table-cell office:value-type="float" office:value="8516796.8100000005" table:style-name="ce13">
            <text:p>8.516.796,81<text:s/></text:p>
          </table:table-cell>
          <table:table-cell office:value-type="float" office:value="742750" table:style-name="ce13">
            <text:p>742.750,00<text:s/></text:p>
          </table:table-cell>
          <table:table-cell office:value-type="float" office:value="5612257.8099999996" table:style-name="ce13">
            <text:p>5.612.257,81<text:s/></text:p>
          </table:table-cell>
          <table:table-cell office:value-type="float" office:value="1893100" table:style-name="ce13">
            <text:p>1.893.100,00<text:s/></text:p>
          </table:table-cell>
          <table:table-cell office:value-type="float" office:value="268689" table:style-name="ce13">
            <text:p>268.689,00<text:s/></text:p>
          </table:table-cell>
          <table:table-cell office:value-type="float" office:value="8516796.8100000005" table:style-name="ce13">
            <text:p>8.516.796,81<text:s/></text:p>
          </table:table-cell>
          <table:table-cell table:number-columns-repeated="16376"/>
        </table:table-row>
        <table:table-row table:style-name="ro2">
          <table:table-cell office:value-type="string" table:style-name="ce9">
            <text:p>B) Oneri Correnti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6 Personale</text:p>
          </table:table-cell>
          <table:table-cell office:value-type="float" office:value="-2842508.92" table:style-name="ce13">
            <text:p>-2.842.508,92<text:s/></text:p>
          </table:table-cell>
          <table:table-cell office:value-type="float" office:value="-3011555.09" table:style-name="ce13">
            <text:p>-3.011.555,09<text:s/></text:p>
          </table:table-cell>
          <table:table-cell office:value-type="float" office:value="-300974.15999999997" table:style-name="ce13">
            <text:p>-300.974,16<text:s/></text:p>
          </table:table-cell>
          <table:table-cell office:value-type="float" office:value="-1310653.27" table:style-name="ce13">
            <text:p>-1.310.653,27<text:s/></text:p>
          </table:table-cell>
          <table:table-cell office:value-type="float" office:value="-1088565.8" table:style-name="ce13">
            <text:p>-1.088.565,80<text:s/></text:p>
          </table:table-cell>
          <table:table-cell office:value-type="float" office:value="-311361.86" table:style-name="ce13">
            <text:p>-311.361,86<text:s/></text:p>
          </table:table-cell>
          <table:table-cell office:value-type="float" office:value="-3011555.09" table:style-name="ce13">
            <text:p>-3.011.555,09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7 Funzionamento</text:p>
          </table:table-cell>
          <table:table-cell office:value-type="float" office:value="-1514480.83" table:style-name="ce13">
            <text:p>-1.514.480,83<text:s/></text:p>
          </table:table-cell>
          <table:table-cell office:value-type="float" office:value="-1801542.9999800001" table:style-name="ce13">
            <text:p>-1.801.543,00<text:s/></text:p>
          </table:table-cell>
          <table:table-cell office:value-type="float" office:value="-320718.82968999998" table:style-name="ce13">
            <text:p>-320.718,83<text:s/></text:p>
          </table:table-cell>
          <table:table-cell office:value-type="float" office:value="-891803.50835000002" table:style-name="ce13">
            <text:p>-891.803,51<text:s/></text:p>
          </table:table-cell>
          <table:table-cell office:value-type="float" office:value="-414227.56530000002" table:style-name="ce13">
            <text:p>-414.227,57<text:s/></text:p>
          </table:table-cell>
          <table:table-cell office:value-type="float" office:value="-174793.09664" table:style-name="ce13">
            <text:p>-174.793,10<text:s/></text:p>
          </table:table-cell>
          <table:table-cell office:value-type="float" office:value="-1801542.9999800001" table:style-name="ce13">
            <text:p>-1.801.543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8 Interventi Economici</text:p>
          </table:table-cell>
          <table:table-cell office:value-type="float" office:value="-1914954.38" table:style-name="ce13">
            <text:p>-1.914.954,38<text:s/></text:p>
          </table:table-cell>
          <table:table-cell office:value-type="float" office:value="-2009449" table:style-name="ce13">
            <text:p>-2.009.449,00<text:s/></text:p>
          </table:table-cell>
          <table:table-cell office:value-type="float" office:value="-870595" table:style-name="ce13">
            <text:p>-870.595,00<text:s/></text:p>
          </table:table-cell>
          <table:table-cell table:style-name="ce12"/>
          <table:table-cell office:value-type="float" office:value="-65500" table:style-name="ce13">
            <text:p>-65.500,00<text:s/></text:p>
          </table:table-cell>
          <table:table-cell office:value-type="float" office:value="-1073354" table:style-name="ce13">
            <text:p>-1.073.354,00<text:s/></text:p>
          </table:table-cell>
          <table:table-cell office:value-type="float" office:value="-2009449" table:style-name="ce13">
            <text:p>-2.009.449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9 Ammortamenti e accantonamenti</text:p>
          </table:table-cell>
          <table:table-cell office:value-type="float" office:value="-2796681.23" table:style-name="ce13">
            <text:p>-2.796.681,23<text:s/></text:p>
          </table:table-cell>
          <table:table-cell office:value-type="float" office:value="-2683335.7599999998" table:style-name="ce13">
            <text:p>-2.683.335,76<text:s/></text:p>
          </table:table-cell>
          <table:table-cell table:style-name="ce12"/>
          <table:table-cell office:value-type="float" office:value="-2683335.7599999998" table:style-name="ce13">
            <text:p>-2.683.335,76<text:s/></text:p>
          </table:table-cell>
          <table:table-cell table:number-columns-repeated="2" table:style-name="ce12"/>
          <table:table-cell office:value-type="float" office:value="-2683335.7599999998" table:style-name="ce13">
            <text:p>-2.683.335,76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Totale Oneri Correnti B</text:p>
          </table:table-cell>
          <table:table-cell office:value-type="float" office:value="-9068625.3599999994" table:style-name="ce13">
            <text:p>-9.068.625,36<text:s/></text:p>
          </table:table-cell>
          <table:table-cell office:value-type="float" office:value="-9505882.8499800004" table:style-name="ce13">
            <text:p>-9.505.882,85<text:s/></text:p>
          </table:table-cell>
          <table:table-cell office:value-type="float" office:value="-1492287.98969" table:style-name="ce13">
            <text:p>-1.492.287,99<text:s/></text:p>
          </table:table-cell>
          <table:table-cell office:value-type="float" office:value="-4885792.53835" table:style-name="ce13">
            <text:p>-4.885.792,54<text:s/></text:p>
          </table:table-cell>
          <table:table-cell office:value-type="float" office:value="-1568293.3652999999" table:style-name="ce13">
            <text:p>-1.568.293,37<text:s/></text:p>
          </table:table-cell>
          <table:table-cell office:value-type="float" office:value="-1559508.95664" table:style-name="ce13">
            <text:p>-1.559.508,96<text:s/></text:p>
          </table:table-cell>
          <table:table-cell office:value-type="float" office:value="-9505882.8499800004" table:style-name="ce13">
            <text:p>-9.505.882,85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Risultato della gestione corrente A-B</text:p>
          </table:table-cell>
          <table:table-cell office:value-type="float" office:value="48252.59" table:style-name="ce13">
            <text:p>48.252,59<text:s/></text:p>
          </table:table-cell>
          <table:table-cell office:value-type="float" office:value="-989086.03998" table:style-name="ce13">
            <text:p>-989.086,04<text:s/></text:p>
          </table:table-cell>
          <table:table-cell office:value-type="float" office:value="-749537.98968999996" table:style-name="ce13">
            <text:p>-749.537,99<text:s/></text:p>
          </table:table-cell>
          <table:table-cell office:value-type="float" office:value="726465.27165000001" table:style-name="ce13">
            <text:p>726.465,27<text:s/></text:p>
          </table:table-cell>
          <table:table-cell office:value-type="float" office:value="324806.6347" table:style-name="ce13">
            <text:p>324.806,63<text:s/></text:p>
          </table:table-cell>
          <table:table-cell office:value-type="float" office:value="-1290819.95664" table:style-name="ce13">
            <text:p>-1.290.819,96<text:s/></text:p>
          </table:table-cell>
          <table:table-cell office:value-type="float" office:value="-989086.03998" table:style-name="ce13">
            <text:p>-989.086,04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C) GESTIONE FINANZIARIA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0 Proventi Finanziari</text:p>
          </table:table-cell>
          <table:table-cell office:value-type="float" office:value="7600.92" table:style-name="ce13">
            <text:p>7.600,92<text:s/></text:p>
          </table:table-cell>
          <table:table-cell office:value-type="float" office:value="7320" table:style-name="ce13">
            <text:p>7.320,00<text:s/></text:p>
          </table:table-cell>
          <table:table-cell table:style-name="ce12"/>
          <table:table-cell office:value-type="float" office:value="7320" table:style-name="ce13">
            <text:p>7.320,00<text:s/></text:p>
          </table:table-cell>
          <table:table-cell table:number-columns-repeated="2" table:style-name="ce12"/>
          <table:table-cell office:value-type="float" office:value="7320" table:style-name="ce13">
            <text:p>7.32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11 Oneri Finanziari</text:p>
          </table:table-cell>
          <table:table-cell table:style-name="ce12"/>
          <table:table-cell office:value-type="float" office:value="-200" table:style-name="ce13">
            <text:p>-200,00<text:s/></text:p>
          </table:table-cell>
          <table:table-cell table:style-name="ce12"/>
          <table:table-cell office:value-type="float" office:value="-200" table:style-name="ce13">
            <text:p>-200,00<text:s/></text:p>
          </table:table-cell>
          <table:table-cell table:number-columns-repeated="2" table:style-name="ce12"/>
          <table:table-cell office:value-type="float" office:value="-200" table:style-name="ce13">
            <text:p>-2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Risultato della gestione finanziaria</text:p>
          </table:table-cell>
          <table:table-cell office:value-type="float" office:value="7600.92" table:style-name="ce13">
            <text:p>7.600,92<text:s/></text:p>
          </table:table-cell>
          <table:table-cell office:value-type="float" office:value="7120" table:style-name="ce13">
            <text:p>7.120,00<text:s/></text:p>
          </table:table-cell>
          <table:table-cell table:style-name="ce12"/>
          <table:table-cell office:value-type="float" office:value="7120" table:style-name="ce13">
            <text:p>7.120,00<text:s/></text:p>
          </table:table-cell>
          <table:table-cell table:number-columns-repeated="2" table:style-name="ce12"/>
          <table:table-cell office:value-type="float" office:value="7120" table:style-name="ce13">
            <text:p>7.120,00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D) GESTIONE STRAORDINARIA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2 Proventi straordinari</text:p>
          </table:table-cell>
          <table:table-cell office:value-type="float" office:value="786046.83" table:style-name="ce13">
            <text:p>786.046,83<text:s/></text:p>
          </table:table-cell>
          <table:table-cell office:value-type="float" office:value="26000" table:style-name="ce13">
            <text:p>26.000,00<text:s/></text:p>
          </table:table-cell>
          <table:table-cell table:style-name="ce12"/>
          <table:table-cell office:value-type="float" office:value="26000" table:style-name="ce13">
            <text:p>26.000,00<text:s/></text:p>
          </table:table-cell>
          <table:table-cell table:number-columns-repeated="2" table:style-name="ce12"/>
          <table:table-cell office:value-type="float" office:value="26000" table:style-name="ce13">
            <text:p>26.0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13 Oneri Straordinari</text:p>
          </table:table-cell>
          <table:table-cell office:value-type="float" office:value="-594464.96" table:style-name="ce13">
            <text:p>-594.464,96<text:s/></text:p>
          </table:table-cell>
          <table:table-cell office:value-type="float" office:value="-26000" table:style-name="ce13">
            <text:p>-26.000,00<text:s/></text:p>
          </table:table-cell>
          <table:table-cell table:style-name="ce12"/>
          <table:table-cell office:value-type="float" office:value="-26000" table:style-name="ce13">
            <text:p>-26.000,00<text:s/></text:p>
          </table:table-cell>
          <table:table-cell table:number-columns-repeated="2" table:style-name="ce12"/>
          <table:table-cell office:value-type="float" office:value="-26000" table:style-name="ce13">
            <text:p>-26.0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Risultato della gestione straordinaria (D)</text:p>
          </table:table-cell>
          <table:table-cell office:value-type="float" office:value="191581.87" table:style-name="ce13">
            <text:p>191.581,87<text:s/></text:p>
          </table:table-cell>
          <table:table-cell table:number-columns-repeated="6" table:style-name="ce12"/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RETTIFICHE DI VALORE ATTIVITA' FINANZIARIA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4 Rivalutazioni attivo patrimonial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5 Svalutazioni attivo patrimonial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Differenze rettifiche attività finanziari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Disavanzo/Avanzo economico esercizio A-B-C-D</text:p>
          </table:table-cell>
          <table:table-cell office:value-type="float" office:value="247435.38" table:style-name="ce13">
            <text:p>247.435,38<text:s/></text:p>
          </table:table-cell>
          <table:table-cell office:value-type="float" office:value="-981966.03998" table:style-name="ce13">
            <text:p>-981.966,04<text:s/></text:p>
          </table:table-cell>
          <table:table-cell office:value-type="float" office:value="-749537.98968999996" table:style-name="ce13">
            <text:p>-749.537,99<text:s/></text:p>
          </table:table-cell>
          <table:table-cell office:value-type="float" office:value="733585.27165000001" table:style-name="ce13">
            <text:p>733.585,27<text:s/></text:p>
          </table:table-cell>
          <table:table-cell office:value-type="float" office:value="324806.6347" table:style-name="ce13">
            <text:p>324.806,63<text:s/></text:p>
          </table:table-cell>
          <table:table-cell office:value-type="float" office:value="-1290819.95664" table:style-name="ce13">
            <text:p>-1.290.819,96<text:s/></text:p>
          </table:table-cell>
          <table:table-cell office:value-type="float" office:value="-981966.03998" table:style-name="ce13">
            <text:p>-981.966,04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                           PIANO DEGLI INVESTIMENTI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E Immobilizzazioni Immateriali</text:p>
          </table:table-cell>
          <table:table-cell office:value-type="float" office:value="-632.76" table:style-name="ce13">
            <text:p>-632,76<text:s/></text:p>
          </table:table-cell>
          <table:table-cell office:value-type="float" office:value="500" table:style-name="ce13">
            <text:p>500,00<text:s/></text:p>
          </table:table-cell>
          <table:table-cell table:style-name="ce12"/>
          <table:table-cell office:value-type="float" office:value="500" table:style-name="ce13">
            <text:p>500,00<text:s/></text:p>
          </table:table-cell>
          <table:table-cell table:number-columns-repeated="2" table:style-name="ce12"/>
          <table:table-cell office:value-type="float" office:value="500" table:style-name="ce13">
            <text:p>5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F Immobilizzazioni Materiali</text:p>
          </table:table-cell>
          <table:table-cell office:value-type="float" office:value="38084.82" table:style-name="ce13">
            <text:p>38.084,82<text:s/></text:p>
          </table:table-cell>
          <table:table-cell office:value-type="float" office:value="57500" table:style-name="ce13">
            <text:p>57.500,00<text:s/></text:p>
          </table:table-cell>
          <table:table-cell table:style-name="ce12"/>
          <table:table-cell office:value-type="float" office:value="57500" table:style-name="ce13">
            <text:p>57.500,00<text:s/></text:p>
          </table:table-cell>
          <table:table-cell table:number-columns-repeated="2" table:style-name="ce12"/>
          <table:table-cell office:value-type="float" office:value="57500" table:style-name="ce13">
            <text:p>57.5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G Immobilizzazioni Finanziari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1">
            <text:p>TOTALE INVESTIMENTI (E+F+G)</text:p>
          </table:table-cell>
          <table:table-cell office:value-type="float" office:value="37452.06" table:style-name="ce14">
            <text:p>37.452,06<text:s/></text:p>
          </table:table-cell>
          <table:table-cell office:value-type="float" office:value="58000" table:style-name="ce14">
            <text:p>58.000,00<text:s/></text:p>
          </table:table-cell>
          <table:table-cell table:style-name="ce15"/>
          <table:table-cell office:value-type="float" office:value="58000" table:style-name="ce14">
            <text:p>58.000,00<text:s/></text:p>
          </table:table-cell>
          <table:table-cell table:number-columns-repeated="2" table:style-name="ce15"/>
          <table:table-cell office:value-type="float" office:value="58000" table:style-name="ce14">
            <text:p>58.000,00<text:s/></text:p>
          </table:table-cell>
          <table:table-cell table:number-columns-repeated="16376"/>
        </table:table-row>
        <table:table-row table:style-name="ro2">
          <table:table-cell office:value-type="string" table:number-columns-spanned="7" table:number-rows-spanned="1" table:style-name="ce16">
            <text:p>Preventivo - All. A (Budget_Aggiornato)</text:p>
          </table:table-cell>
          <table:covered-table-cell table:number-columns-repeated="6"/>
          <table:table-cell table:style-name="ce1"/>
          <table:table-cell table:number-columns-repeated="16376"/>
        </table:table-row>
        <table:table-row table:style-name="ro2">
          <table:table-cell table:number-columns-repeated="3" table:style-name="ce2"/>
          <table:table-cell table:style-name="ce3"/>
          <table:table-cell table:number-columns-repeated="3" table:style-name="ce2"/>
          <table:table-cell table:style-name="ce1"/>
          <table:table-cell table:number-columns-repeated="16376"/>
        </table:table-row>
        <table:table-row table:style-name="ro2">
          <table:table-cell table:number-columns-repeated="7" table:style-name="ce4"/>
          <table:table-cell table:style-name="ce1"/>
          <table:table-cell table:number-columns-repeated="16376"/>
        </table:table-row>
        <table:table-row table:number-rows-repeated="1048534" table:style-name="ro2">
          <table:table-cell table:number-columns-repeated="16384"/>
        </table:table-row>
      </table:table>
      <table:named-expressions>
        <table:named-range table:name="__bookmark_1" table:cell-range-address="Sheet0.$A$5:Sheet0.$H$39" table:base-cell-address="Sheet0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number number:decimal-places="2" number:min-integer-digits="1" number:grouping="true"/>
      <number:text> </number:text>
    </number:number-style>
    <number:number-style style:name="N36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5in" fo:margin-bottom="0.5in" fo:margin-left="0.393700787401575in" fo:margin-right="0.3937007874015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726</meta:generator>
    <meta:initial-creator>Apache POI</meta:initial-creator>
    <dc:creator>Savi Maria Teresa</dc:creator>
    <meta:creation-date>2024-07-02T10:02:43Z</meta:creation-date>
    <dc:date>2024-08-01T10:49:55Z</dc:date>
  </office:meta>
</office:document-meta>
</file>