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000080" style:repeat-content="false"/>
      <style:paragraph-properties fo:text-align="center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2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3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6" style:family="table-cell" style:parent-style-name="Default" style:data-style-name="N0"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10.795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27541666666667cm" style:use-optimal-column-width="true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2.59291666666667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43.15pt" style:use-optimal-row-height="false" fo:break-before="auto"/>
    </style:style>
    <style:style style:name="ro4" style:family="table-row">
      <style:table-row-properties style:row-height="115.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number-columns-repeated="16376" table:default-cell-style-name="ce5"/>
        <table:table-row table:style-name="ro1">
          <table:table-cell office:value-type="string" table:number-columns-spanned="8" table:number-rows-spanned="1" table:style-name="ce18">
            <text:p>CCIAA RIETI VITERBO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8">
            <text:p>ALL. A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8">
            <text:p>PREVENTIVO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8">
            <text:p>(previsto dall'articolo 6, comma 1)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19">
            <text:p>VOCI DI ONERI/PROVENTI E INVESTIMENTO</text:p>
          </table:table-cell>
          <table:table-cell office:value-type="string" table:number-columns-spanned="2" table:number-rows-spanned="1" table:style-name="ce21">
            <text:p>VALORI COMPLESSIVI</text:p>
          </table:table-cell>
          <table:covered-table-cell/>
          <table:table-cell office:value-type="string" table:number-columns-spanned="4" table:number-rows-spanned="1" table:style-name="ce21">
            <text:p>FUNZIONI ISTITUZIONALI</text:p>
          </table:table-cell>
          <table:covered-table-cell table:number-columns-repeated="3"/>
          <table:table-cell table:style-name="ce7"/>
          <table:table-cell table:number-columns-repeated="16376"/>
        </table:table-row>
        <table:table-row table:style-name="ro4">
          <table:covered-table-cell/>
          <table:table-cell office:value-type="string" table:style-name="ce6">
            <text:p>CONSUNTIVO AL 31.12.2025</text:p>
          </table:table-cell>
          <table:table-cell office:value-type="string" table:style-name="ce6">
            <text:p>PREVENTIVO ANNO 2026</text:p>
          </table:table-cell>
          <table:table-cell office:value-type="string" table:style-name="ce6">
            <text:p>ORGANI ISTITUZIONALI E SEGRETERIA GENERALE (A)</text:p>
          </table:table-cell>
          <table:table-cell office:value-type="string" table:style-name="ce6">
            <text:p>SERVIZI DI SUPPORTO (B)</text:p>
          </table:table-cell>
          <table:table-cell office:value-type="string" table:style-name="ce6">
            <text:p>ANAGRAFE E SERVIZI DI REGOLAZIONE DEL MERCATO (C)</text:p>
          </table:table-cell>
          <table:table-cell office:value-type="string" table:style-name="ce6">
            <text:p>STUDIO, FORMAZIONE, INFORMAZIONE E PROMOZIONE ECONOMICA (D)</text:p>
          </table:table-cell>
          <table:table-cell office:value-type="string" table:style-name="ce6">
            <text:p>TOTALE (A+B+C+D)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GESTIONE CORRENT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9">
            <text:p>A) Proventi corr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 Diritto Annuale</text:p>
          </table:table-cell>
          <table:table-cell office:value-type="float" office:value="5520402.5300000003" table:style-name="ce13">
            <text:p>5.520.402,53<text:s/></text:p>
          </table:table-cell>
          <table:table-cell office:value-type="float" office:value="5495000" table:style-name="ce13">
            <text:p>5.495.000,00<text:s/></text:p>
          </table:table-cell>
          <table:table-cell table:style-name="ce12"/>
          <table:table-cell office:value-type="float" office:value="5495000" table:style-name="ce13">
            <text:p>5.495.000,00<text:s/></text:p>
          </table:table-cell>
          <table:table-cell table:number-columns-repeated="2" table:style-name="ce12"/>
          <table:table-cell office:value-type="float" office:value="5495000" table:style-name="ce13">
            <text:p>5.495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2 Diritti di Segreteria</text:p>
          </table:table-cell>
          <table:table-cell office:value-type="float" office:value="1649389.89" table:style-name="ce13">
            <text:p>1.649.389,89<text:s/></text:p>
          </table:table-cell>
          <table:table-cell office:value-type="float" office:value="1628000" table:style-name="ce13">
            <text:p>1.628.000,00<text:s/></text:p>
          </table:table-cell>
          <table:table-cell office:value-type="float" office:value="3000" table:style-name="ce13">
            <text:p>3.000,00<text:s/></text:p>
          </table:table-cell>
          <table:table-cell office:value-type="float" office:value="-1000" table:style-name="ce13">
            <text:p>-1.000,00<text:s/></text:p>
          </table:table-cell>
          <table:table-cell office:value-type="float" office:value="1626000" table:style-name="ce13">
            <text:p>1.626.000,00<text:s/></text:p>
          </table:table-cell>
          <table:table-cell table:style-name="ce12"/>
          <table:table-cell office:value-type="float" office:value="1628000" table:style-name="ce13">
            <text:p>1.628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3 Contributi trasferimenti e altre entrate</text:p>
          </table:table-cell>
          <table:table-cell office:value-type="float" office:value="1137211.6599999999" table:style-name="ce13">
            <text:p>1.137.211,66<text:s/></text:p>
          </table:table-cell>
          <table:table-cell office:value-type="float" office:value="1583019" table:style-name="ce13">
            <text:p>1.583.019,00<text:s/></text:p>
          </table:table-cell>
          <table:table-cell office:value-type="float" office:value="202580" table:style-name="ce13">
            <text:p>202.580,00<text:s/></text:p>
          </table:table-cell>
          <table:table-cell office:value-type="float" office:value="83884" table:style-name="ce13">
            <text:p>83.884,00<text:s/></text:p>
          </table:table-cell>
          <table:table-cell office:value-type="float" office:value="235000" table:style-name="ce13">
            <text:p>235.000,00<text:s/></text:p>
          </table:table-cell>
          <table:table-cell office:value-type="float" office:value="1061555" table:style-name="ce13">
            <text:p>1.061.555,00<text:s/></text:p>
          </table:table-cell>
          <table:table-cell office:value-type="float" office:value="1583019" table:style-name="ce13">
            <text:p>1.583.019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4 Proventi da gestione di beni e servizi</text:p>
          </table:table-cell>
          <table:table-cell office:value-type="float" office:value="125155.05" table:style-name="ce13">
            <text:p>125.155,05<text:s/></text:p>
          </table:table-cell>
          <table:table-cell office:value-type="float" office:value="164100" table:style-name="ce13">
            <text:p>164.100,00<text:s/></text:p>
          </table:table-cell>
          <table:table-cell table:style-name="ce12"/>
          <table:table-cell office:value-type="float" office:value="500" table:style-name="ce13">
            <text:p>500,00<text:s/></text:p>
          </table:table-cell>
          <table:table-cell office:value-type="float" office:value="136600" table:style-name="ce13">
            <text:p>136.600,00<text:s/></text:p>
          </table:table-cell>
          <table:table-cell office:value-type="float" office:value="27000" table:style-name="ce13">
            <text:p>27.000,00<text:s/></text:p>
          </table:table-cell>
          <table:table-cell office:value-type="float" office:value="164100" table:style-name="ce13">
            <text:p>164.1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5 Variazione delle rimanenze</text:p>
          </table:table-cell>
          <table:table-cell office:value-type="float" office:value="-31207.41" table:style-name="ce13">
            <text:p>-31.207,41<text:s/></text:p>
          </table:table-cell>
          <table:table-cell table:number-columns-repeated="6" table:style-name="ce12"/>
          <table:table-cell table:number-columns-repeated="16376"/>
        </table:table-row>
        <table:table-row table:style-name="ro2">
          <table:table-cell office:value-type="string" table:style-name="ce10">
            <text:p>Totale Proventi Correnti A</text:p>
          </table:table-cell>
          <table:table-cell office:value-type="float" office:value="8400951.7200000007" table:style-name="ce13">
            <text:p>8.400.951,72<text:s/></text:p>
          </table:table-cell>
          <table:table-cell office:value-type="float" office:value="8870119" table:style-name="ce13">
            <text:p>8.870.119,00<text:s/></text:p>
          </table:table-cell>
          <table:table-cell office:value-type="float" office:value="205580" table:style-name="ce13">
            <text:p>205.580,00<text:s/></text:p>
          </table:table-cell>
          <table:table-cell office:value-type="float" office:value="5578384" table:style-name="ce13">
            <text:p>5.578.384,00<text:s/></text:p>
          </table:table-cell>
          <table:table-cell office:value-type="float" office:value="1997600" table:style-name="ce13">
            <text:p>1.997.600,00<text:s/></text:p>
          </table:table-cell>
          <table:table-cell office:value-type="float" office:value="1088555" table:style-name="ce13">
            <text:p>1.088.555,00<text:s/></text:p>
          </table:table-cell>
          <table:table-cell office:value-type="float" office:value="8870119" table:style-name="ce13">
            <text:p>8.870.119,00<text:s/></text:p>
          </table:table-cell>
          <table:table-cell table:number-columns-repeated="16376"/>
        </table:table-row>
        <table:table-row table:style-name="ro2">
          <table:table-cell office:value-type="string" table:style-name="ce9">
            <text:p>B) Oneri Corr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6 Personale</text:p>
          </table:table-cell>
          <table:table-cell office:value-type="float" office:value="-2944241.56" table:style-name="ce13">
            <text:p>-2.944.241,56<text:s/></text:p>
          </table:table-cell>
          <table:table-cell office:value-type="float" office:value="-3042981.01" table:style-name="ce13">
            <text:p>-3.042.981,01<text:s/></text:p>
          </table:table-cell>
          <table:table-cell office:value-type="float" office:value="-262300.15999999997" table:style-name="ce13">
            <text:p>-262.300,16<text:s/></text:p>
          </table:table-cell>
          <table:table-cell office:value-type="float" office:value="-1437380.19" table:style-name="ce13">
            <text:p>-1.437.380,19<text:s/></text:p>
          </table:table-cell>
          <table:table-cell office:value-type="float" office:value="-1075514.8" table:style-name="ce13">
            <text:p>-1.075.514,80<text:s/></text:p>
          </table:table-cell>
          <table:table-cell office:value-type="float" office:value="-267785.86" table:style-name="ce13">
            <text:p>-267.785,86<text:s/></text:p>
          </table:table-cell>
          <table:table-cell office:value-type="float" office:value="-3042981.01" table:style-name="ce13">
            <text:p>-3.042.981,01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7 Funzionamento</text:p>
          </table:table-cell>
          <table:table-cell office:value-type="float" office:value="-2040460.03" table:style-name="ce13">
            <text:p>-2.040.460,03<text:s/></text:p>
          </table:table-cell>
          <table:table-cell office:value-type="float" office:value="-2249039.3100299998" table:style-name="ce13">
            <text:p>-2.249.039,31<text:s/></text:p>
          </table:table-cell>
          <table:table-cell office:value-type="float" office:value="-463071.25073999999" table:style-name="ce13">
            <text:p>-463.071,25<text:s/></text:p>
          </table:table-cell>
          <table:table-cell office:value-type="float" office:value="-1207941.26648" table:style-name="ce13">
            <text:p>-1.207.941,27<text:s/></text:p>
          </table:table-cell>
          <table:table-cell office:value-type="float" office:value="-511803.98082" table:style-name="ce13">
            <text:p>-511.803,98<text:s/></text:p>
          </table:table-cell>
          <table:table-cell office:value-type="float" office:value="-66222.811990000002" table:style-name="ce13">
            <text:p>-66.222,81<text:s/></text:p>
          </table:table-cell>
          <table:table-cell office:value-type="float" office:value="-2249039.3100299998" table:style-name="ce13">
            <text:p>-2.249.039,31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8 Interventi Economici</text:p>
          </table:table-cell>
          <table:table-cell office:value-type="float" office:value="-1896918.34" table:style-name="ce13">
            <text:p>-1.896.918,34<text:s/></text:p>
          </table:table-cell>
          <table:table-cell office:value-type="float" office:value="-2324269.7400000002" table:style-name="ce13">
            <text:p>-2.324.269,74<text:s/></text:p>
          </table:table-cell>
          <table:table-cell office:value-type="float" office:value="-286362.84999999998" table:style-name="ce13">
            <text:p>-286.362,85<text:s/></text:p>
          </table:table-cell>
          <table:table-cell table:style-name="ce12"/>
          <table:table-cell office:value-type="float" office:value="-263860" table:style-name="ce13">
            <text:p>-263.860,00<text:s/></text:p>
          </table:table-cell>
          <table:table-cell office:value-type="float" office:value="-1774046.89" table:style-name="ce13">
            <text:p>-1.774.046,89<text:s/></text:p>
          </table:table-cell>
          <table:table-cell office:value-type="float" office:value="-2324269.7400000002" table:style-name="ce13">
            <text:p>-2.324.269,74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9 Ammortamenti e accantonamenti</text:p>
          </table:table-cell>
          <table:table-cell office:value-type="float" office:value="-2167934.2599999998" table:style-name="ce13">
            <text:p>-2.167.934,26<text:s/></text:p>
          </table:table-cell>
          <table:table-cell office:value-type="float" office:value="-2115833" table:style-name="ce13">
            <text:p>-2.115.833,00<text:s/></text:p>
          </table:table-cell>
          <table:table-cell table:style-name="ce12"/>
          <table:table-cell office:value-type="float" office:value="-2115833" table:style-name="ce13">
            <text:p>-2.115.833,00<text:s/></text:p>
          </table:table-cell>
          <table:table-cell table:number-columns-repeated="2" table:style-name="ce12"/>
          <table:table-cell office:value-type="float" office:value="-2115833" table:style-name="ce13">
            <text:p>-2.115.833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Totale Oneri Correnti B</text:p>
          </table:table-cell>
          <table:table-cell office:value-type="float" office:value="-9049554.1899999995" table:style-name="ce13">
            <text:p>-9.049.554,19<text:s/></text:p>
          </table:table-cell>
          <table:table-cell office:value-type="float" office:value="-9732123.0600300003" table:style-name="ce13">
            <text:p>-9.732.123,06<text:s/></text:p>
          </table:table-cell>
          <table:table-cell office:value-type="float" office:value="-1011734.2607400001" table:style-name="ce13">
            <text:p>-1.011.734,26<text:s/></text:p>
          </table:table-cell>
          <table:table-cell office:value-type="float" office:value="-4761154.4564800002" table:style-name="ce13">
            <text:p>-4.761.154,46<text:s/></text:p>
          </table:table-cell>
          <table:table-cell office:value-type="float" office:value="-1851178.78082" table:style-name="ce13">
            <text:p>-1.851.178,78<text:s/></text:p>
          </table:table-cell>
          <table:table-cell office:value-type="float" office:value="-2108055.5619899998" table:style-name="ce13">
            <text:p>-2.108.055,56<text:s/></text:p>
          </table:table-cell>
          <table:table-cell office:value-type="float" office:value="-9732123.0600300003" table:style-name="ce13">
            <text:p>-9.732.123,06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corrente A-B</text:p>
          </table:table-cell>
          <table:table-cell office:value-type="float" office:value="-648602.47" table:style-name="ce13">
            <text:p>-648.602,47<text:s/></text:p>
          </table:table-cell>
          <table:table-cell office:value-type="float" office:value="-862004.06003000005" table:style-name="ce13">
            <text:p>-862.004,06<text:s/></text:p>
          </table:table-cell>
          <table:table-cell office:value-type="float" office:value="-806154.26074000006" table:style-name="ce13">
            <text:p>-806.154,26<text:s/></text:p>
          </table:table-cell>
          <table:table-cell office:value-type="float" office:value="817229.54351999995" table:style-name="ce13">
            <text:p>817.229,54<text:s/></text:p>
          </table:table-cell>
          <table:table-cell office:value-type="float" office:value="146421.21917999999" table:style-name="ce13">
            <text:p>146.421,22<text:s/></text:p>
          </table:table-cell>
          <table:table-cell office:value-type="float" office:value="-1019500.56199" table:style-name="ce13">
            <text:p>-1.019.500,56<text:s/></text:p>
          </table:table-cell>
          <table:table-cell office:value-type="float" office:value="-862004.06003000005" table:style-name="ce13">
            <text:p>-862.004,06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C) GESTIONE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0 Proventi Finanziari</text:p>
          </table:table-cell>
          <table:table-cell office:value-type="float" office:value="11252.35" table:style-name="ce13">
            <text:p>11.252,35<text:s/></text:p>
          </table:table-cell>
          <table:table-cell office:value-type="float" office:value="12040" table:style-name="ce13">
            <text:p>12.040,00<text:s/></text:p>
          </table:table-cell>
          <table:table-cell table:style-name="ce12"/>
          <table:table-cell office:value-type="float" office:value="12040" table:style-name="ce13">
            <text:p>12.040,00<text:s/></text:p>
          </table:table-cell>
          <table:table-cell table:number-columns-repeated="2" table:style-name="ce12"/>
          <table:table-cell office:value-type="float" office:value="12040" table:style-name="ce13">
            <text:p>12.04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11 Oneri Finanziari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number-columns-repeated="2" table:style-name="ce12"/>
          <table:table-cell office:value-type="float" office:value="-200" table:style-name="ce13">
            <text:p>-2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finanziaria</text:p>
          </table:table-cell>
          <table:table-cell office:value-type="float" office:value="11252.35" table:style-name="ce13">
            <text:p>11.252,35<text:s/></text:p>
          </table:table-cell>
          <table:table-cell office:value-type="float" office:value="11840" table:style-name="ce13">
            <text:p>11.840,00<text:s/></text:p>
          </table:table-cell>
          <table:table-cell table:style-name="ce12"/>
          <table:table-cell office:value-type="float" office:value="11840" table:style-name="ce13">
            <text:p>11.840,00<text:s/></text:p>
          </table:table-cell>
          <table:table-cell table:number-columns-repeated="2" table:style-name="ce12"/>
          <table:table-cell office:value-type="float" office:value="11840" table:style-name="ce13">
            <text:p>11.840,00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D) GESTIONE STRAORDIN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2 Proventi straordinari</text:p>
          </table:table-cell>
          <table:table-cell office:value-type="float" office:value="739777.4" table:style-name="ce13">
            <text:p>739.777,40<text:s/></text:p>
          </table:table-cell>
          <table:table-cell office:value-type="float" office:value="143900" table:style-name="ce13">
            <text:p>143.900,00<text:s/></text:p>
          </table:table-cell>
          <table:table-cell table:style-name="ce12"/>
          <table:table-cell office:value-type="float" office:value="143900" table:style-name="ce13">
            <text:p>143.900,00<text:s/></text:p>
          </table:table-cell>
          <table:table-cell table:number-columns-repeated="2" table:style-name="ce12"/>
          <table:table-cell office:value-type="float" office:value="143900" table:style-name="ce13">
            <text:p>143.9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13 Oneri Straordinari</text:p>
          </table:table-cell>
          <table:table-cell office:value-type="float" office:value="-79941.539999999994" table:style-name="ce13">
            <text:p>-79.941,54<text:s/></text:p>
          </table:table-cell>
          <table:table-cell office:value-type="float" office:value="-40000" table:style-name="ce13">
            <text:p>-40.000,00<text:s/></text:p>
          </table:table-cell>
          <table:table-cell table:style-name="ce12"/>
          <table:table-cell office:value-type="float" office:value="-40000" table:style-name="ce13">
            <text:p>-40.000,00<text:s/></text:p>
          </table:table-cell>
          <table:table-cell table:number-columns-repeated="2" table:style-name="ce12"/>
          <table:table-cell office:value-type="float" office:value="-40000" table:style-name="ce13">
            <text:p>-40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straordinaria (D)</text:p>
          </table:table-cell>
          <table:table-cell office:value-type="float" office:value="659835.86" table:style-name="ce13">
            <text:p>659.835,86<text:s/></text:p>
          </table:table-cell>
          <table:table-cell office:value-type="float" office:value="103900" table:style-name="ce13">
            <text:p>103.900,00<text:s/></text:p>
          </table:table-cell>
          <table:table-cell table:style-name="ce12"/>
          <table:table-cell office:value-type="float" office:value="103900" table:style-name="ce13">
            <text:p>103.900,00<text:s/></text:p>
          </table:table-cell>
          <table:table-cell table:number-columns-repeated="2" table:style-name="ce12"/>
          <table:table-cell office:value-type="float" office:value="103900" table:style-name="ce13">
            <text:p>103.900,00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RETTIFICHE DI VALORE ATTIVITA'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4 Ri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5 S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Differenze rettifiche attività finanziari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Disavanzo/Avanzo economico esercizio A-B-C-D</text:p>
          </table:table-cell>
          <table:table-cell office:value-type="float" office:value="22485.74" table:style-name="ce13">
            <text:p>22.485,74<text:s/></text:p>
          </table:table-cell>
          <table:table-cell office:value-type="float" office:value="-746264.06003000005" table:style-name="ce13">
            <text:p>-746.264,06<text:s/></text:p>
          </table:table-cell>
          <table:table-cell office:value-type="float" office:value="-806154.26074000006" table:style-name="ce13">
            <text:p>-806.154,26<text:s/></text:p>
          </table:table-cell>
          <table:table-cell office:value-type="float" office:value="932969.54351999995" table:style-name="ce13">
            <text:p>932.969,54<text:s/></text:p>
          </table:table-cell>
          <table:table-cell office:value-type="float" office:value="146421.21917999999" table:style-name="ce13">
            <text:p>146.421,22<text:s/></text:p>
          </table:table-cell>
          <table:table-cell office:value-type="float" office:value="-1019500.56199" table:style-name="ce13">
            <text:p>-1.019.500,56<text:s/></text:p>
          </table:table-cell>
          <table:table-cell office:value-type="float" office:value="-746264.06003000005" table:style-name="ce13">
            <text:p>-746.264,06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PIANO DEGLI INVESTIM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E Immobilizzazioni Immateriali</text:p>
          </table:table-cell>
          <table:table-cell office:value-type="float" office:value="814.96" table:style-name="ce13">
            <text:p>814,96<text:s/></text:p>
          </table:table-cell>
          <table:table-cell office:value-type="float" office:value="500" table:style-name="ce13">
            <text:p>500,00<text:s/></text:p>
          </table:table-cell>
          <table:table-cell table:style-name="ce12"/>
          <table:table-cell office:value-type="float" office:value="500" table:style-name="ce13">
            <text:p>500,00<text:s/></text:p>
          </table:table-cell>
          <table:table-cell table:number-columns-repeated="2" table:style-name="ce12"/>
          <table:table-cell office:value-type="float" office:value="500" table:style-name="ce13">
            <text:p>5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F Immobilizzazioni Materiali</text:p>
          </table:table-cell>
          <table:table-cell office:value-type="float" office:value="118083.81" table:style-name="ce13">
            <text:p>118.083,81<text:s/></text:p>
          </table:table-cell>
          <table:table-cell office:value-type="float" office:value="253387" table:style-name="ce13">
            <text:p>253.387,00<text:s/></text:p>
          </table:table-cell>
          <table:table-cell table:style-name="ce12"/>
          <table:table-cell office:value-type="float" office:value="253387" table:style-name="ce13">
            <text:p>253.387,00<text:s/></text:p>
          </table:table-cell>
          <table:table-cell table:number-columns-repeated="2" table:style-name="ce12"/>
          <table:table-cell office:value-type="float" office:value="253387" table:style-name="ce13">
            <text:p>253.387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G Immobilizzazioni Finanziarie</text:p>
          </table:table-cell>
          <table:table-cell office:value-type="float" office:value="60000" table:style-name="ce13">
            <text:p>60.000,00<text:s/></text:p>
          </table:table-cell>
          <table:table-cell office:value-type="float" office:value="30000" table:style-name="ce13">
            <text:p>30.000,00<text:s/></text:p>
          </table:table-cell>
          <table:table-cell table:style-name="ce12"/>
          <table:table-cell office:value-type="float" office:value="30000" table:style-name="ce13">
            <text:p>30.000,00<text:s/></text:p>
          </table:table-cell>
          <table:table-cell table:number-columns-repeated="2" table:style-name="ce12"/>
          <table:table-cell office:value-type="float" office:value="30000" table:style-name="ce13">
            <text:p>30.000,00<text:s/></text:p>
          </table:table-cell>
          <table:table-cell table:number-columns-repeated="16376"/>
        </table:table-row>
        <table:table-row table:style-name="ro2">
          <table:table-cell office:value-type="string" table:style-name="ce11">
            <text:p>TOTALE INVESTIMENTI (E+F+G)</text:p>
          </table:table-cell>
          <table:table-cell office:value-type="float" office:value="178898.77" table:style-name="ce14">
            <text:p>178.898,77<text:s/></text:p>
          </table:table-cell>
          <table:table-cell office:value-type="float" office:value="283887" table:style-name="ce14">
            <text:p>283.887,00<text:s/></text:p>
          </table:table-cell>
          <table:table-cell table:style-name="ce15"/>
          <table:table-cell office:value-type="float" office:value="283887" table:style-name="ce14">
            <text:p>283.887,00<text:s/></text:p>
          </table:table-cell>
          <table:table-cell table:number-columns-repeated="2" table:style-name="ce15"/>
          <table:table-cell office:value-type="float" office:value="283887" table:style-name="ce14">
            <text:p>283.887,00<text:s/></text:p>
          </table:table-cell>
          <table:table-cell table:number-columns-repeated="16376"/>
        </table:table-row>
        <table:table-row table:style-name="ro2">
          <table:table-cell office:value-type="string" table:number-columns-spanned="7" table:number-rows-spanned="1" table:style-name="ce16">
            <text:p>Preventivo - All. A (Budget_Aggiornato)</text:p>
          </table:table-cell>
          <table:covered-table-cell table:number-columns-repeated="6"/>
          <table:table-cell table:style-name="ce1"/>
          <table:table-cell table:number-columns-repeated="16376"/>
        </table:table-row>
        <table:table-row table:style-name="ro2">
          <table:table-cell table:number-columns-repeated="3" table:style-name="ce2"/>
          <table:table-cell table:style-name="ce3"/>
          <table:table-cell table:number-columns-repeated="3" table:style-name="ce2"/>
          <table:table-cell table:style-name="ce1"/>
          <table:table-cell table:number-columns-repeated="16376"/>
        </table:table-row>
        <table:table-row table:style-name="ro2">
          <table:table-cell table:number-columns-repeated="7" table:style-name="ce4"/>
          <table:table-cell table:style-name="ce1"/>
          <table:table-cell table:number-columns-repeated="16376"/>
        </table:table-row>
        <table:table-row table:number-rows-repeated="1048534" table:style-name="ro2">
          <table:table-cell table:number-columns-repeated="16384"/>
        </table:table-row>
      </table:table>
      <table:named-expressions>
        <table:named-range table:name="__bookmark_1" table:cell-range-address="Sheet0.$A$5:Sheet0.$H$39" table:base-cell-address="Sheet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pache POI</meta:initial-creator>
    <dc:creator>Savi Maria Teresa</dc:creator>
    <meta:creation-date>2026-07-03T09:48:44Z</meta:creation-date>
    <dc:date>2026-08-03T08:51:47Z</dc:date>
  </office:meta>
</office:document-meta>
</file>