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D9D9D9" fo:border-left="thin solid #000000" fo:border-right="thin solid #D9D9D9" style:vertical-align="automatic" fo:wrap-option="wrap"/>
    </style:style>
    <style:style style:name="ce4" style:family="table-cell" style:parent-style-name="Default" style:data-style-name="N0">
      <style:table-cell-properties fo:border-top="thin solid #D9D9D9" fo:border-bottom="thin solid #D9D9D9" fo:border-left="thin solid #000000" fo:border-right="thin solid #D9D9D9"/>
    </style:style>
    <style:style style:name="ce5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automatic" fo:wrap-option="wrap"/>
    </style:style>
    <style:style style:name="ce6" style:family="table-cell" style:parent-style-name="Default" style:data-style-name="N0">
      <style:table-cell-properties fo:border-top="thin solid #D9D9D9" fo:border-bottom="thin solid #D9D9D9" fo:border-left="thin solid #D9D9D9" fo:border-right="thin solid #000000" style:vertical-align="automatic" fo:wrap-option="wrap"/>
    </style:style>
    <style:style style:name="ce7" style:family="table-cell" style:parent-style-name="Default" style:data-style-name="N0">
      <style:table-cell-properties fo:border-top="thin solid #D9D9D9" fo:border-bottom="none" fo:border-left="thin solid #D9D9D9" fo:border-right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D9D9D9" style:vertical-align="automatic" fo:wrap-option="wrap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D9D9D9" fo:border-right="thin solid #000000"/>
    </style:style>
    <style:style style:name="ce10" style:family="table-cell" style:parent-style-name="Default" style:data-style-name="N36">
      <style:table-cell-properties fo:border-top="thin solid #D9D9D9" fo:border-bottom="none" fo:border-left="thin solid #D9D9D9" fo:border-right="thin solid #D9D9D9"/>
      <style:text-properties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thin solid #000000" fo:border-bottom="thin solid #000000" fo:border-left="thin solid #D9D9D9" fo:border-right="thin solid #D9D9D9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D9D9D9" fo:border-right="thin solid #000000" style:vertical-align="automatic" fo:wrap-option="wrap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D9D9D9" style:vertical-align="automatic" fo:wrap-option="wrap"/>
    </style:style>
    <style:style style:name="ce14" style:family="table-cell" style:parent-style-name="Default" style:data-style-name="N0">
      <style:table-cell-properties fo:border-top="none" fo:border-bottom="thin solid #000000" fo:border-left="thin solid #D9D9D9" fo:border-right="thin solid #000000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thin solid #D9D9D9" style:vertical-align="automatic" fo:wrap-option="wrap" fo:background-color="#FFFFFF"/>
    </style:style>
    <style:style style:name="ce16" style:family="table-cell" style:parent-style-name="Default" style:data-style-name="N36">
      <style:table-cell-properties fo:border-top="thin solid #000000" fo:border-bottom="thin solid #000000" fo:border-left="thin solid #D9D9D9" fo:border-right="thin solid #D9D9D9" fo:background-color="#FFFFFF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D9D9D9" fo:border-bottom="thin solid #D9D9D9" fo:border-left="thin solid #000000" fo:border-right="thin solid #D9D9D9" fo:background-color="#FFFFFF"/>
    </style:style>
    <style:style style:name="ce18" style:family="table-cell" style:parent-style-name="Default" style:data-style-name="N0">
      <style:table-cell-properties fo:border-top="thin solid #D9D9D9" fo:border-bottom="none" fo:border-left="thin solid #000000" fo:border-right="thin solid #D9D9D9" fo:background-color="#FFFFFF"/>
    </style:style>
    <style:style style:name="ce19" style:family="table-cell" style:parent-style-name="Default" style:data-style-name="N36">
      <style:table-cell-properties fo:border-top="thin solid #D9D9D9" fo:border-bottom="none" fo:border-left="thin solid #D9D9D9" fo:border-right="thin solid #D9D9D9" fo:background-color="#FFFFFF"/>
      <style:text-properties fo:font-weight="bold" style:font-weight-asian="bold" style:font-weight-complex="bold"/>
    </style:style>
    <style:style style:name="ce20" style:family="table-cell" style:parent-style-name="Default" style:data-style-name="N3">
      <style:table-cell-properties fo:border-top="thin solid #000000" fo:border-bottom="thin solid #D9D9D9" fo:border-left="thin solid #D9D9D9" fo:border-right="thin solid #D9D9D9"/>
    </style:style>
    <style:style style:name="ce21" style:family="table-cell" style:parent-style-name="Default" style:data-style-name="N0">
      <style:table-cell-properties fo:border-top="none" fo:border-bottom="thin solid #D9D9D9" fo:border-left="thin solid #000000" fo:border-right="thin solid #D9D9D9" style:vertical-align="automatic" fo:wrap-option="wrap"/>
    </style:style>
    <style:style style:name="ce22" style:family="table-cell" style:parent-style-name="Default" style:data-style-name="N4">
      <style:table-cell-properties fo:border="thin solid #D9D9D9"/>
    </style:style>
    <style:style style:name="ce23" style:family="table-cell" style:parent-style-name="Default" style:data-style-name="N4">
      <style:table-cell-properties fo:border-top="none" fo:border-bottom="thin solid #D9D9D9" fo:border-left="thin solid #D9D9D9" fo:border-right="thin solid #D9D9D9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87916666666667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4.92125cm"/>
    </style:style>
    <style:style style:name="co4" style:family="table-column">
      <style:table-column-properties fo:break-before="auto" style:column-width="5.318125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9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struttori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2"/>
          <table:table-cell office:value-type="string" table:style-name="ce2">
            <text:p>AMMONTARE COMPLESSIVO DEI PREMI 2022</text:p>
          </table:table-cell>
          <table:table-cell table:number-columns-repeated="3" table:style-name="ce2"/>
          <table:table-cell table:number-columns-repeated="16379"/>
        </table:table-row>
        <table:table-row table:style-name="ro1">
          <table:table-cell table:style-name="ce1"/>
          <table:table-cell office:value-type="string" table:style-name="ce1">
            <text:p><text:s/></text:p>
          </table:table-cell>
          <table:table-cell table:number-columns-repeated="2" table:style-name="ce1"/>
          <table:table-cell office:value-type="string" table:style-name="ce1">
            <text:p>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AMMONTARE COMPLESSIVO DEI PREMI COLLEGATI ALLA PERFORMANCE<text:s text:c="2"/><text:span text:style-name="T2">PERSONALE DI RUOLO NON DIR</text:span>.ANNO 2022</text:p>
          </table:table-cell>
          <table:table-cell office:value-type="string" table:style-name="ce20">
            <text:p><text:s/></text:p>
          </table:table-cell>
          <table:table-cell office:value-type="string" table:style-name="ce5">
            <text:p><text:s/>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21">
            <text:p><text:s/></text:p>
          </table:table-cell>
          <table:table-cell office:value-type="float" office:value="176290.83" table:style-name="ce23">
            <text:p>176.290,83</text:p>
          </table:table-cell>
          <table:table-cell office:value-type="string" table:style-name="ce5">
            <text:p>PERFORMANCE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<text:s/></text:p>
          </table:table-cell>
          <table:table-cell office:value-type="float" office:value="21284.48" table:style-name="ce22">
            <text:p>21.284,48</text:p>
          </table:table-cell>
          <table:table-cell office:value-type="string" table:style-name="ce6">
            <text:p>RETR RISULTATO PO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<text:s/></text:p>
          </table:table-cell>
          <table:table-cell office:value-type="currency" office:value="197575.31" table:formula="of:=SUM([.B5:.B6])" table:style-name="ce10">
            <text:p>€ 197.575,31</text:p>
          </table:table-cell>
          <table:table-cell office:value-type="string" table:style-name="ce7">
            <text:p>TOTALE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3">
            <text:p>AMMONTARE COMPLESSIVO DEI PREMI COLLEGATI ALLA PERFORMANCE PERSONALE<text:s/><text:span text:style-name="T2"><text:s text:c="3"/>DIRIGENZIALE<text:s/></text:span>ANNO 2022</text:p>
          </table:table-cell>
          <table:table-cell office:value-type="currency" office:value="58261.33" table:style-name="ce11">
            <text:p>€ 58.261,33</text:p>
          </table:table-cell>
          <table:table-cell office:value-type="string" table:style-name="ce12">
            <text:p><text:s/>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3">
            <text:p>AMMONTARE PREMI EFFETTIVAMENTE DISTRIBUITI <text:s/>RELATIVI ATTIVITA'<text:s/><text:span text:style-name="T2">PERSONALE DI RUOLO NON DIR</text:span>.ANNO 2022</text:p>
          </table:table-cell>
          <table:table-cell office:value-type="float" office:value="176290.83" table:style-name="ce23">
            <text:p>176.290,83</text:p>
          </table:table-cell>
          <table:table-cell office:value-type="string" table:style-name="ce5">
            <text:p>PERFORMANCE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17">
            <text:p><text:s/></text:p>
          </table:table-cell>
          <table:table-cell office:value-type="float" office:value="21284.48" table:style-name="ce22">
            <text:p>21.284,48</text:p>
          </table:table-cell>
          <table:table-cell office:value-type="string" table:style-name="ce6">
            <text:p>RETR RISULTATO PO</text:p>
          </table:table-cell>
          <table:table-cell table:number-columns-repeated="16381" table:style-name="ce1"/>
        </table:table-row>
        <table:table-row table:style-name="ro1">
          <table:table-cell table:style-name="ce18"/>
          <table:table-cell office:value-type="currency" office:value="197575.31" table:formula="of:=SUM([.B4:.B6])" table:style-name="ce19">
            <text:p>€ 197.575,31</text:p>
          </table:table-cell>
          <table:table-cell office:value-type="string" table:style-name="ce7">
            <text:p>TOTALE<text:s/>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15">
            <text:p>AMMONTARE PREMI EFFETTIVAMENTE DISTRIBUITI <text:s/>RELATIVI ATTIVITA'<text:s/><text:span text:style-name="T2">PERSONALE <text:s text:c="2"/>DIR</text:span>.ANNO 2022</text:p>
          </table:table-cell>
          <table:table-cell office:value-type="currency" office:value="58261.33" table:style-name="ce11">
            <text:p>€ 58.261,33</text:p>
          </table:table-cell>
          <table:table-cell office:value-type="string" table:style-name="ce12">
            <text:p><text:s/>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13">
            <text:p><text:s/>ENTITA' DEL PREMIO MEDIAMENTE CONSEGUIBILE DAL PERSONALE NON DIRIGENZIALE ANNO 2022 AMMONTARE PREMI DISTRIBUITI/PERSONALE NON DIRIG. VALUTATO N. <text:s/>44 (ESCLUSE PO)</text:p>
          </table:table-cell>
          <table:table-cell office:value-type="currency" office:value="4006.61" table:style-name="ce16">
            <text:p>€ 4.006,61</text:p>
          </table:table-cell>
          <table:table-cell table:style-name="ce14"/>
          <table:table-cell table:number-columns-repeated="16381" table:style-name="ce1"/>
        </table:table-row>
        <table:table-row table:style-name="ro5">
          <table:table-cell office:value-type="string" table:style-name="ce13">
            <text:p><text:s/>ENTITA' DELLA RETRIBUZIONE DI RISULTATO MEDIAMENTE CONSEGUIBILE DAL PERSONALE NON DIRIGENZIALE ANNO 2022 AMMONTARE PREMI DISTRIBUITI/PERSONALE NON DIRIG. P.O: VALUTATO N. <text:s/>6</text:p>
          </table:table-cell>
          <table:table-cell office:value-type="currency" office:value="3547.4" table:style-name="ce16">
            <text:p>€ 3.547,40</text:p>
          </table:table-cell>
          <table:table-cell table:style-name="ce14"/>
          <table:table-cell table:number-columns-repeated="16381" table:style-name="ce1"/>
        </table:table-row>
        <table:table-row table:style-name="ro4">
          <table:table-cell office:value-type="string" table:style-name="ce8">
            <text:p><text:s/>ENTITA' DEL PREMIO MEDIAMENTE CONSEGUIBILE DAL PERSONALE DIRIGENZIALE ANNO 2022(AMMONTARE PREMI DISTRIBUITI/PERSONALE DIRIG. VALUTATO N. 3)</text:p>
          </table:table-cell>
          <table:table-cell office:value-type="currency" office:value="19420.439999999999" table:style-name="ce16">
            <text:p>€ 19.420,44</text:p>
          </table:table-cell>
          <table:table-cell table:style-name="ce9"/>
          <table:table-cell table:number-columns-repeated="16381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<text:s/></text:p>
          </table:table-cell>
          <table:table-cell table:number-columns-repeated="16380" table:style-name="ce1"/>
        </table:table-row>
        <table:table-row table:number-rows-repeated="1048560" table:style-name="ro1">
          <table:table-cell table:number-columns-repeated="16384"/>
        </table:table-row>
      </table:table>
      <table:table table:name="Foglio2" table:style-name="ta2">
        <table:table-column table:style-name="co6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2">
        <table:table-column table:style-name="co6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currency-style style:name="N36">
      <number:currency-symbol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924</meta:generator>
    <meta:initial-creator>Vincenza Grazini</meta:initial-creator>
    <dc:creator>Savi Maria Teresa</dc:creator>
    <meta:creation-date>2013-09-11T14:43:49Z</meta:creation-date>
    <dc:date>2023-12-06T12:14:04Z</dc:date>
    <meta:print-date>2022-11-15T08:06:26Z</meta:print-date>
  </office:meta>
</office:document-meta>
</file>