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>
      <style:text-properties fo:color="#000000" fo:font-size="10pt" style:font-size-asian="10pt" style:font-size-complex="10pt"/>
    </style:style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000080" style:repeat-content="false"/>
      <style:paragraph-properties fo:text-align="center"/>
      <style:text-properties fo:color="#FFFFFF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/>
      <style:text-properties fo:color="#000000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 style:text-underline-style="solid" style:text-underline-type="single"/>
    </style:style>
    <style:style style:name="ce7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/>
      <style:text-properties fo:color="#000000" fo:font-size="10pt" style:font-size-asian="10pt" style:font-size-complex="10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9" style:family="table-cell" style:parent-style-name="Default" style:data-style-name="N36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1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36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end" fo:margin-right="0cm"/>
      <style:text-properties fo:color="#000000"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end" fo:margin-right="0cm"/>
      <style:text-properties fo:color="#000000"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automatic" fo:wrap-option="wrap"/>
      <style:text-properties fo:color="#000000" fo:font-size="10pt" style:font-size-asian="10pt" style:font-size-complex="10pt"/>
    </style:style>
    <style:style style:name="ce15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 fo:font-size="10pt" style:font-size-asian="10pt" style:font-size-complex="10pt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0pt" style:font-size-asian="10pt" style:font-size-complex="10pt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/>
      <style:text-properties fo:color="#000000" fo:font-size="10pt" style:font-size-asian="10pt" style:font-size-complex="10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/>
      <style:text-properties fo:color="#000000" fo:font-size="10pt" style:font-size-asian="10pt" style:font-size-complex="10pt"/>
    </style:style>
    <style:style style:name="ce23" style:family="table-cell" style:parent-style-name="Default" style:data-style-name="N36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2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26" style:family="table-cell" style:parent-style-name="Default" style:data-style-name="N4">
      <style:table-cell-properties fo:border-top="none" fo:border-bottom="none" fo:border-left="thin solid #000000" fo:border-right="thin solid #000000" style:vertical-align="middle" fo:wrap-option="wrap"/>
      <style:text-properties fo:color="#000000" fo:font-size="10pt" style:font-size-asian="10pt" style:font-size-complex="10pt" fo:font-style="italic" style:font-style-asian="italic" style:font-style-complex="italic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fo:color="#000000" fo:font-size="10pt" style:font-size-asian="10pt" style:font-size-complex="10pt"/>
    </style:style>
    <style:style style:name="ce29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30" style:family="table-cell" style:parent-style-name="Default" style:data-style-name="N0">
      <style:text-properties fo:color="#000000" fo:font-size="10pt" style:font-size-asian="10pt" style:font-size-complex="10pt"/>
    </style:style>
    <style:style style:name="ce31" style:family="table-cell" style:parent-style-name="Default" style:data-style-name="N37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3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/>
      <style:text-properties fo:color="#000000" fo:font-size="10pt" style:font-size-asian="10pt" style:font-size-complex="10pt" fo:font-style="italic" style:font-style-asian="italic" style:font-style-complex="italic"/>
    </style:style>
    <style:style style:name="ce33" style:family="table-cell" style:parent-style-name="Default" style:data-style-name="N37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fo:color="#000000" fo:font-size="10pt" style:font-size-asian="10pt" style:font-size-complex="10pt" fo:font-style="italic" style:font-style-asian="italic" style:font-style-complex="italic"/>
    </style:style>
    <style:style style:name="ce3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fo:font-size="10pt" style:font-size-asian="10pt" style:font-size-complex="10pt" fo:font-weight="bold" style:font-weight-asian="bold" style:font-weight-complex="bold"/>
    </style:style>
    <style:style style:name="ce35" style:family="table-cell" style:parent-style-name="Default" style:data-style-name="N37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3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37" style:family="table-cell" style:parent-style-name="Default" style:data-style-name="N0">
      <style:text-properties fo:color="#000000" fo:font-size="10pt" style:font-size-asian="10pt" style:font-size-complex="10pt"/>
    </style:style>
    <style:style style:name="ce3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10.795cm"/>
    </style:style>
    <style:style style:name="co2" style:family="table-column">
      <style:table-column-properties fo:break-before="auto" style:column-width="3.413125cm"/>
    </style:style>
    <style:style style:name="co3" style:family="table-column">
      <style:table-column-properties fo:break-before="auto" style:column-width="3.83645833333333cm"/>
    </style:style>
    <style:style style:name="co4" style:family="table-column">
      <style:table-column-properties fo:break-before="auto" style:column-width="4.33916666666667cm"/>
    </style:style>
    <style:style style:name="co5" style:family="table-column">
      <style:table-column-properties fo:break-before="auto" style:column-width="3.12208333333333cm"/>
    </style:style>
    <style:style style:name="co6" style:family="table-column">
      <style:table-column-properties fo:break-before="auto" style:column-width="3.46604166666667cm"/>
    </style:style>
    <style:style style:name="co7" style:family="table-column">
      <style:table-column-properties fo:break-before="auto" style:column-width="3.91583333333333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25.7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table:number-columns-repeated="2" table:style-name="ce1"/>
          <table:table-cell office:value-type="string" table:number-columns-spanned="2" table:number-rows-spanned="1" table:style-name="ce38">
            <text:p>ALLEGATO 1<text:s/></text:p>
          </table:table-cell>
          <table:covered-table-cell/>
          <table:table-cell table:number-columns-repeated="16380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number-columns-spanned="4" table:number-rows-spanned="1" table:style-name="ce36">
            <text:p>ALL. C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number-columns-spanned="4" table:number-rows-spanned="1" table:style-name="ce36">
            <text:p>CONTO ECONOMICO</text:p>
          </table:table-cell>
          <table:covered-table-cell table:number-columns-repeated="3"/>
          <table:table-cell table:number-columns-repeated="16380"/>
        </table:table-row>
        <table:table-row table:style-name="ro3">
          <table:table-cell office:value-type="string" table:number-columns-spanned="4" table:number-rows-spanned="1" table:style-name="ce36">
            <text:p>(previsto dall'articolo 21, comma 1)</text:p>
          </table:table-cell>
          <table:covered-table-cell table:number-columns-repeated="3"/>
          <table:table-cell table:number-columns-repeated="16380"/>
        </table:table-row>
        <table:table-row table:style-name="ro4">
          <table:table-cell office:value-type="string" table:style-name="ce2">
            <text:p>VOCI DI ONERE/PROVENTO</text:p>
          </table:table-cell>
          <table:table-cell office:value-type="string" table:style-name="ce3">
            <text:p>VALORI ANNO 2022</text:p>
          </table:table-cell>
          <table:table-cell office:value-type="string" table:style-name="ce3">
            <text:p>VALORI ANNO 2023</text:p>
          </table:table-cell>
          <table:table-cell office:value-type="string" table:style-name="ce3">
            <text:p>DIFFERENZE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GESTIONE CORRENTE</text:p>
          </table:table-cell>
          <table:table-cell table:number-columns-repeated="3" table:style-name="ce5"/>
          <table:table-cell table:number-columns-repeated="16380"/>
        </table:table-row>
        <table:table-row table:style-name="ro2">
          <table:table-cell office:value-type="string" table:style-name="ce6">
            <text:p>A) Proventi correnti</text:p>
          </table:table-cell>
          <table:table-cell table:number-columns-repeated="3" table:style-name="ce7"/>
          <table:table-cell table:number-columns-repeated="16380"/>
        </table:table-row>
        <table:table-row table:style-name="ro2">
          <table:table-cell office:value-type="string" table:style-name="ce8">
            <text:p>       1) Diritto Annuale</text:p>
          </table:table-cell>
          <table:table-cell office:value-type="float" office:value="5527730.0700000003" table:style-name="ce9">
            <text:p>5.527.730,07</text:p>
          </table:table-cell>
          <table:table-cell office:value-type="float" office:value="5717702.8899999997" table:style-name="ce9">
            <text:p>5.717.702,89</text:p>
          </table:table-cell>
          <table:table-cell office:value-type="float" office:value="189972.82" table:style-name="ce9">
            <text:p>189.972,82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2) Diritti di Segreteria</text:p>
          </table:table-cell>
          <table:table-cell office:value-type="float" office:value="1577160.2" table:style-name="ce9">
            <text:p>1.577.160,20</text:p>
          </table:table-cell>
          <table:table-cell office:value-type="float" office:value="1840671.78" table:style-name="ce9">
            <text:p>1.840.671,78</text:p>
          </table:table-cell>
          <table:table-cell office:value-type="float" office:value="263511.58" table:style-name="ce9">
            <text:p>263.511,58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3) Contributi trasferimenti e altre entrate</text:p>
          </table:table-cell>
          <table:table-cell office:value-type="float" office:value="1617711.6" table:style-name="ce9">
            <text:p>1.617.711,60</text:p>
          </table:table-cell>
          <table:table-cell office:value-type="float" office:value="1481513.16" table:style-name="ce9">
            <text:p>1.481.513,16</text:p>
          </table:table-cell>
          <table:table-cell office:value-type="float" office:value="-136198.44" table:style-name="ce9">
            <text:p>(136.198,44)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4) Proventi da gestione di beni e servizi</text:p>
          </table:table-cell>
          <table:table-cell office:value-type="float" office:value="134095.85" table:style-name="ce9">
            <text:p>134.095,85</text:p>
          </table:table-cell>
          <table:table-cell office:value-type="float" office:value="148705.43" table:style-name="ce9">
            <text:p>148.705,43</text:p>
          </table:table-cell>
          <table:table-cell office:value-type="float" office:value="14609.58" table:style-name="ce9">
            <text:p>14.609,58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5) Variazione delle rimanenze</text:p>
          </table:table-cell>
          <table:table-cell office:value-type="float" office:value="109134.81" table:style-name="ce9">
            <text:p>109.134,81</text:p>
          </table:table-cell>
          <table:table-cell office:value-type="float" office:value="-71715.31" table:style-name="ce9">
            <text:p>(71.715,31)</text:p>
          </table:table-cell>
          <table:table-cell office:value-type="float" office:value="-180850.12" table:style-name="ce9">
            <text:p>(180.850,12)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Totale Proventi Correnti A</text:p>
          </table:table-cell>
          <table:table-cell office:value-type="float" office:value="8965832.5299999993" table:style-name="ce11">
            <text:p>8.965.832,53</text:p>
          </table:table-cell>
          <table:table-cell office:value-type="float" office:value="9116877.9499999993" table:style-name="ce11">
            <text:p>9.116.877,95</text:p>
          </table:table-cell>
          <table:table-cell office:value-type="float" office:value="151045.42000000001" table:style-name="ce11">
            <text:p>151.045,42</text:p>
          </table:table-cell>
          <table:table-cell table:number-columns-repeated="16380"/>
        </table:table-row>
        <table:table-row table:style-name="ro2">
          <table:table-cell office:value-type="string" table:style-name="ce6">
            <text:p>B) Oneri Correnti</text:p>
          </table:table-cell>
          <table:table-cell table:number-columns-repeated="3" table:style-name="ce7"/>
          <table:table-cell table:number-columns-repeated="16380"/>
        </table:table-row>
        <table:table-row table:style-name="ro2">
          <table:table-cell office:value-type="string" table:style-name="ce8">
            <text:p>       6) Personale</text:p>
          </table:table-cell>
          <table:table-cell office:value-type="float" office:value="-2911640.42" table:style-name="ce9">
            <text:p>(2.911.640,42)</text:p>
          </table:table-cell>
          <table:table-cell office:value-type="float" office:value="-2842508.92" table:style-name="ce9">
            <text:p>(2.842.508,92)</text:p>
          </table:table-cell>
          <table:table-cell office:value-type="float" office:value="69131.5" table:style-name="ce9">
            <text:p>69.131,50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   a) Competenze al personale</text:p>
          </table:table-cell>
          <table:table-cell office:value-type="float" office:value="-2081998.91" table:style-name="ce9">
            <text:p>(2.081.998,91)</text:p>
          </table:table-cell>
          <table:table-cell office:value-type="float" office:value="-2143751.83" table:style-name="ce9">
            <text:p>(2.143.751,83)</text:p>
          </table:table-cell>
          <table:table-cell office:value-type="float" office:value="-61752.92" table:style-name="ce9">
            <text:p>(61.752,92)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   b) Oneri sociali</text:p>
          </table:table-cell>
          <table:table-cell office:value-type="float" office:value="-507967.59" table:style-name="ce9">
            <text:p>(507.967,59)</text:p>
          </table:table-cell>
          <table:table-cell office:value-type="float" office:value="-501317.27" table:style-name="ce9">
            <text:p>(501.317,27)</text:p>
          </table:table-cell>
          <table:table-cell office:value-type="float" office:value="6650.32" table:style-name="ce9">
            <text:p>6.650,32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   c) Accantonamenti al T.F.R.</text:p>
          </table:table-cell>
          <table:table-cell office:value-type="float" office:value="-312988.52" table:style-name="ce9">
            <text:p>(312.988,52)</text:p>
          </table:table-cell>
          <table:table-cell office:value-type="float" office:value="-172199.64" table:style-name="ce9">
            <text:p>(172.199,64)</text:p>
          </table:table-cell>
          <table:table-cell office:value-type="float" office:value="140788.88" table:style-name="ce9">
            <text:p>140.788,88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   d) Altri costi</text:p>
          </table:table-cell>
          <table:table-cell office:value-type="float" office:value="-8685.4" table:style-name="ce9">
            <text:p>(8.685,40)</text:p>
          </table:table-cell>
          <table:table-cell office:value-type="float" office:value="-25240.18" table:style-name="ce9">
            <text:p>(25.240,18)</text:p>
          </table:table-cell>
          <table:table-cell office:value-type="float" office:value="-16554.78" table:style-name="ce9">
            <text:p>(16.554,78)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7) Funzionamento</text:p>
          </table:table-cell>
          <table:table-cell office:value-type="float" office:value="-1851808.65" table:style-name="ce9">
            <text:p>(1.851.808,65)</text:p>
          </table:table-cell>
          <table:table-cell office:value-type="float" office:value="-1514480.83" table:style-name="ce9">
            <text:p>(1.514.480,83)</text:p>
          </table:table-cell>
          <table:table-cell office:value-type="float" office:value="337327.82" table:style-name="ce9">
            <text:p>337.327,82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   a) Prestazioni servizi</text:p>
          </table:table-cell>
          <table:table-cell office:value-type="float" office:value="-927768.15" table:style-name="ce9">
            <text:p>(927.768,15)</text:p>
          </table:table-cell>
          <table:table-cell office:value-type="float" office:value="-767640.61" table:style-name="ce9">
            <text:p>(767.640,61)</text:p>
          </table:table-cell>
          <table:table-cell office:value-type="float" office:value="160127.54" table:style-name="ce9">
            <text:p>160.127,5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   b) Godimento di beni di terzi</text:p>
          </table:table-cell>
          <table:table-cell table:number-columns-repeated="3" table:style-name="ce7"/>
          <table:table-cell table:number-columns-repeated="16380"/>
        </table:table-row>
        <table:table-row table:style-name="ro2">
          <table:table-cell office:value-type="string" table:style-name="ce8">
            <text:p>          c) Oneri diversi di gestione</text:p>
          </table:table-cell>
          <table:table-cell office:value-type="float" office:value="-660283.05000000005" table:style-name="ce9">
            <text:p>(660.283,05)</text:p>
          </table:table-cell>
          <table:table-cell office:value-type="float" office:value="-345723.52" table:style-name="ce9">
            <text:p>(345.723,52)</text:p>
          </table:table-cell>
          <table:table-cell office:value-type="float" office:value="314559.53000000003" table:style-name="ce9">
            <text:p>314.559,53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   d) Quote associative</text:p>
          </table:table-cell>
          <table:table-cell office:value-type="float" office:value="-213425.41" table:style-name="ce9">
            <text:p>(213.425,41)</text:p>
          </table:table-cell>
          <table:table-cell office:value-type="float" office:value="-210843" table:style-name="ce9">
            <text:p>(210.843,00)</text:p>
          </table:table-cell>
          <table:table-cell office:value-type="float" office:value="2582.41" table:style-name="ce9">
            <text:p>2.582,41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   e) Organi istituzionali</text:p>
          </table:table-cell>
          <table:table-cell office:value-type="float" office:value="-50332.04" table:style-name="ce9">
            <text:p>(50.332,04)</text:p>
          </table:table-cell>
          <table:table-cell office:value-type="float" office:value="-190273.7" table:style-name="ce9">
            <text:p>(190.273,70)</text:p>
          </table:table-cell>
          <table:table-cell office:value-type="float" office:value="-139941.66" table:style-name="ce9">
            <text:p>(139.941,66)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8) Interventi economici</text:p>
          </table:table-cell>
          <table:table-cell office:value-type="float" office:value="-2109116.64" table:style-name="ce9">
            <text:p>(2.109.116,64)</text:p>
          </table:table-cell>
          <table:table-cell office:value-type="float" office:value="-1914954.38" table:style-name="ce9">
            <text:p>(1.914.954,38)</text:p>
          </table:table-cell>
          <table:table-cell office:value-type="float" office:value="194162.26" table:style-name="ce9">
            <text:p>194.162,2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9) Ammortamenti e accantonamenti</text:p>
          </table:table-cell>
          <table:table-cell office:value-type="float" office:value="-2459726.25" table:style-name="ce9">
            <text:p>(2.459.726,25)</text:p>
          </table:table-cell>
          <table:table-cell office:value-type="float" office:value="-2796681.23" table:style-name="ce9">
            <text:p>(2.796.681,23)</text:p>
          </table:table-cell>
          <table:table-cell office:value-type="float" office:value="-336954.98" table:style-name="ce9">
            <text:p>(336.954,98)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   a) Immob. Immateriali</text:p>
          </table:table-cell>
          <table:table-cell office:value-type="float" office:value="-831.3" table:style-name="ce9">
            <text:p>(831,30)</text:p>
          </table:table-cell>
          <table:table-cell office:value-type="float" office:value="-706.94" table:style-name="ce9">
            <text:p>(706,94)</text:p>
          </table:table-cell>
          <table:table-cell office:value-type="float" office:value="124.36" table:style-name="ce9">
            <text:p>124,3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   b) Immob. Materiali</text:p>
          </table:table-cell>
          <table:table-cell office:value-type="float" office:value="-102549.47" table:style-name="ce9">
            <text:p>(102.549,47)</text:p>
          </table:table-cell>
          <table:table-cell office:value-type="float" office:value="-56453.8" table:style-name="ce9">
            <text:p>(56.453,80)</text:p>
          </table:table-cell>
          <table:table-cell office:value-type="float" office:value="46095.67" table:style-name="ce9">
            <text:p>46.095,67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   c) Svalutazione crediti</text:p>
          </table:table-cell>
          <table:table-cell office:value-type="float" office:value="-2256345.48" table:style-name="ce9">
            <text:p>(2.256.345,48)</text:p>
          </table:table-cell>
          <table:table-cell office:value-type="float" office:value="-2327727.7200000002" table:style-name="ce9">
            <text:p>(2.327.727,72)</text:p>
          </table:table-cell>
          <table:table-cell office:value-type="float" office:value="-71382.240000000005" table:style-name="ce9">
            <text:p>(71.382,24)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   d) Fondi rischi e oneri</text:p>
          </table:table-cell>
          <table:table-cell office:value-type="float" office:value="-100000" table:style-name="ce9">
            <text:p>(100.000,00)</text:p>
          </table:table-cell>
          <table:table-cell office:value-type="float" office:value="-411792.77" table:style-name="ce9">
            <text:p>(411.792,77)</text:p>
          </table:table-cell>
          <table:table-cell office:value-type="float" office:value="-311792.77" table:style-name="ce9">
            <text:p>(311.792,77)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Totale Oneri Correnti B</text:p>
          </table:table-cell>
          <table:table-cell office:value-type="float" office:value="-9332291.9600000009" table:style-name="ce11">
            <text:p>(9.332.291,96)</text:p>
          </table:table-cell>
          <table:table-cell office:value-type="float" office:value="-9068625.3599999994" table:style-name="ce11">
            <text:p>(9.068.625,36)</text:p>
          </table:table-cell>
          <table:table-cell office:value-type="float" office:value="263666.59999999998" table:style-name="ce11">
            <text:p>263.666,6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isultato della gestione corrente A-B</text:p>
          </table:table-cell>
          <table:table-cell office:value-type="float" office:value="-366459.43" table:style-name="ce11">
            <text:p>(366.459,43)</text:p>
          </table:table-cell>
          <table:table-cell office:value-type="float" office:value="48252.59" table:style-name="ce11">
            <text:p>48.252,59</text:p>
          </table:table-cell>
          <table:table-cell office:value-type="float" office:value="414712.02" table:style-name="ce11">
            <text:p>414.712,02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          C) GESTIONE FINANZIARIA</text:p>
          </table:table-cell>
          <table:table-cell table:number-columns-repeated="3" table:style-name="ce7"/>
          <table:table-cell table:number-columns-repeated="16380"/>
        </table:table-row>
        <table:table-row table:style-name="ro2">
          <table:table-cell office:value-type="string" table:style-name="ce8">
            <text:p>       a) Proventi Finanziari</text:p>
          </table:table-cell>
          <table:table-cell office:value-type="float" office:value="7861.77" table:style-name="ce9">
            <text:p>7.861,77</text:p>
          </table:table-cell>
          <table:table-cell office:value-type="float" office:value="7600.92" table:style-name="ce9">
            <text:p>7.600,92</text:p>
          </table:table-cell>
          <table:table-cell office:value-type="float" office:value="-260.85000000000002" table:style-name="ce9">
            <text:p>(260,85)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b) Oneri Finanziari</text:p>
          </table:table-cell>
          <table:table-cell table:number-columns-repeated="3" table:style-name="ce7"/>
          <table:table-cell table:number-columns-repeated="16380"/>
        </table:table-row>
        <table:table-row table:style-name="ro2">
          <table:table-cell office:value-type="string" table:style-name="ce10">
            <text:p>Risultato della gestione finanziaria</text:p>
          </table:table-cell>
          <table:table-cell office:value-type="float" office:value="7861.77" table:style-name="ce11">
            <text:p>7.861,77</text:p>
          </table:table-cell>
          <table:table-cell office:value-type="float" office:value="7600.92" table:style-name="ce11">
            <text:p>7.600,92</text:p>
          </table:table-cell>
          <table:table-cell office:value-type="float" office:value="-260.85000000000002" table:style-name="ce11">
            <text:p>(260,85)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          D) GESTIONE STRAORDINARIA</text:p>
          </table:table-cell>
          <table:table-cell table:number-columns-repeated="3" table:style-name="ce7"/>
          <table:table-cell table:number-columns-repeated="16380"/>
        </table:table-row>
        <table:table-row table:style-name="ro2">
          <table:table-cell office:value-type="string" table:style-name="ce8">
            <text:p>       a) Proventi straordinari</text:p>
          </table:table-cell>
          <table:table-cell office:value-type="float" office:value="1318995.24" table:style-name="ce9">
            <text:p>1.318.995,24</text:p>
          </table:table-cell>
          <table:table-cell office:value-type="float" office:value="786046.83" table:style-name="ce9">
            <text:p>786.046,83</text:p>
          </table:table-cell>
          <table:table-cell office:value-type="float" office:value="-532948.41" table:style-name="ce9">
            <text:p>(532.948,41)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b) Oneri Straordinari</text:p>
          </table:table-cell>
          <table:table-cell office:value-type="float" office:value="-319244.84999999998" table:style-name="ce9">
            <text:p>(319.244,85)</text:p>
          </table:table-cell>
          <table:table-cell office:value-type="float" office:value="-594464.96" table:style-name="ce9">
            <text:p>(594.464,96)</text:p>
          </table:table-cell>
          <table:table-cell office:value-type="float" office:value="-275220.11" table:style-name="ce9">
            <text:p>(275.220,11)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isultato della gestione straordinaria</text:p>
          </table:table-cell>
          <table:table-cell office:value-type="float" office:value="999750.39" table:style-name="ce11">
            <text:p>999.750,39</text:p>
          </table:table-cell>
          <table:table-cell office:value-type="float" office:value="191581.87" table:style-name="ce11">
            <text:p>191.581,87</text:p>
          </table:table-cell>
          <table:table-cell office:value-type="float" office:value="-808168.52" table:style-name="ce11">
            <text:p>(808.168,52)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                 E) RETTIFICHE DI VALORE DI ATTIVITA' FINANZIARIA</text:p>
          </table:table-cell>
          <table:table-cell table:number-columns-repeated="3" table:style-name="ce7"/>
          <table:table-cell table:number-columns-repeated="16380"/>
        </table:table-row>
        <table:table-row table:style-name="ro2">
          <table:table-cell office:value-type="string" table:style-name="ce8">
            <text:p>       14) Rivalutazioni attivo patrimoniale</text:p>
          </table:table-cell>
          <table:table-cell table:number-columns-repeated="3" table:style-name="ce7"/>
          <table:table-cell table:number-columns-repeated="16380"/>
        </table:table-row>
        <table:table-row table:style-name="ro2">
          <table:table-cell office:value-type="string" table:style-name="ce8">
            <text:p>       15) Svalutazioni attivo patrimoniale</text:p>
          </table:table-cell>
          <table:table-cell table:number-columns-repeated="3" table:style-name="ce7"/>
          <table:table-cell table:number-columns-repeated="16380"/>
        </table:table-row>
        <table:table-row table:style-name="ro2">
          <table:table-cell office:value-type="string" table:style-name="ce10">
            <text:p>Differenza rettifiche attività finanziaria</text:p>
          </table:table-cell>
          <table:table-cell table:number-columns-repeated="3" table:style-name="ce5"/>
          <table:table-cell table:number-columns-repeated="16380"/>
        </table:table-row>
        <table:table-row table:style-name="ro2">
          <table:table-cell office:value-type="string" table:style-name="ce12">
            <text:p>Avanzo/Disavanzo economico d' esercizio (A-B+/-C+/-D+/-E)</text:p>
          </table:table-cell>
          <table:table-cell office:value-type="float" office:value="641152.73" table:style-name="ce13">
            <text:p>641.152,73</text:p>
          </table:table-cell>
          <table:table-cell office:value-type="float" office:value="247435.38" table:style-name="ce13">
            <text:p>247.435,38</text:p>
          </table:table-cell>
          <table:table-cell office:value-type="float" office:value="-393717.35" table:style-name="ce13">
            <text:p>(393.717,35)</text:p>
          </table:table-cell>
          <table:table-cell table:number-columns-repeated="16380"/>
        </table:table-row>
        <table:table-row table:style-name="ro2">
          <table:table-cell office:value-type="string" table:style-name="ce14">
            <text:p>Conto Economico - All. C</text:p>
          </table:table-cell>
          <table:table-cell table:style-name="ce15"/>
          <table:table-cell table:style-name="ce16"/>
          <table:table-cell table:style-name="ce17"/>
          <table:table-cell table:number-columns-repeated="16380"/>
        </table:table-row>
        <table:table-row table:number-rows-repeated="3" table:style-name="ro2">
          <table:table-cell table:number-columns-repeated="16384"/>
        </table:table-row>
        <table:table-row table:style-name="ro1">
          <table:table-cell table:number-columns-repeated="5" table:style-name="ce1"/>
          <table:table-cell office:value-type="string" table:number-columns-spanned="2" table:number-rows-spanned="1" table:style-name="ce38">
            <text:p>ALLEGATO 2</text:p>
          </table:table-cell>
          <table:covered-table-cell/>
          <table:table-cell table:number-columns-repeated="16377"/>
        </table:table-row>
        <table:table-row table:number-rows-repeated="2" table:style-name="ro2">
          <table:table-cell table:number-columns-repeated="16384"/>
        </table:table-row>
        <table:table-row table:style-name="ro2">
          <table:table-cell office:value-type="string" table:number-columns-spanned="7" table:number-rows-spanned="1" table:style-name="ce36">
            <text:p>ALL D - STATO PATRIMONIALE AL 31-12-2023 (previsto dall'articolo 22, comma 1)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ATTIVO</text:p>
          </table:table-cell>
          <table:table-cell table:number-columns-repeated="2" table:style-name="ce18"/>
          <table:table-cell office:value-type="string" table:style-name="ce3">
            <text:p>Valori al 31-12-2022</text:p>
          </table:table-cell>
          <table:table-cell table:number-columns-repeated="2" table:style-name="ce18"/>
          <table:table-cell office:value-type="string" table:style-name="ce3">
            <text:p>Valori al 31-12-2023</text:p>
          </table:table-cell>
          <table:table-cell table:number-columns-repeated="16377"/>
        </table:table-row>
        <table:table-row table:style-name="ro2">
          <table:table-cell office:value-type="string" table:style-name="ce19">
            <text:p>A) IMMOBILIZZAZIONI</text:p>
          </table:table-cell>
          <table:table-cell table:number-columns-repeated="6" table:style-name="ce20"/>
          <table:table-cell table:number-columns-repeated="16377"/>
        </table:table-row>
        <table:table-row table:style-name="ro2">
          <table:table-cell office:value-type="string" table:style-name="ce19">
            <text:p>         a) Immateriali</text:p>
          </table:table-cell>
          <table:table-cell table:number-columns-repeated="6" table:style-name="ce20"/>
          <table:table-cell table:number-columns-repeated="16377"/>
        </table:table-row>
        <table:table-row table:style-name="ro2">
          <table:table-cell office:value-type="string" table:style-name="ce21">
            <text:p>               Software</text:p>
          </table:table-cell>
          <table:table-cell table:number-columns-repeated="2" table:style-name="ce22"/>
          <table:table-cell office:value-type="float" office:value="1058.8499999999999" table:style-name="ce23">
            <text:p>1.058,85</text:p>
          </table:table-cell>
          <table:table-cell table:number-columns-repeated="2" table:style-name="ce22"/>
          <table:table-cell office:value-type="float" office:value="426.09" table:style-name="ce23">
            <text:p>426,09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Licenze d' uso</text:p>
          </table:table-cell>
          <table:table-cell table:number-columns-repeated="6" table:style-name="ce22"/>
          <table:table-cell table:number-columns-repeated="16377"/>
        </table:table-row>
        <table:table-row table:style-name="ro2">
          <table:table-cell office:value-type="string" table:style-name="ce21">
            <text:p>               Diritti d' autore</text:p>
          </table:table-cell>
          <table:table-cell table:number-columns-repeated="6" table:style-name="ce22"/>
          <table:table-cell table:number-columns-repeated="16377"/>
        </table:table-row>
        <table:table-row table:style-name="ro2">
          <table:table-cell office:value-type="string" table:style-name="ce21">
            <text:p>               Altre</text:p>
          </table:table-cell>
          <table:table-cell table:number-columns-repeated="2" table:style-name="ce22"/>
          <table:table-cell office:value-type="float" office:value="0" table:style-name="ce23">
            <text:p>0,00</text:p>
          </table:table-cell>
          <table:table-cell table:number-columns-repeated="2" table:style-name="ce22"/>
          <table:table-cell office:value-type="float" office:value="0" table:style-name="ce23">
            <text:p>0,00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Totale Immobilizz. Immateriali</text:p>
          </table:table-cell>
          <table:table-cell table:number-columns-repeated="2" table:style-name="ce22"/>
          <table:table-cell office:value-type="float" office:value="1058.8499999999999" table:style-name="ce23">
            <text:p>1.058,85</text:p>
          </table:table-cell>
          <table:table-cell table:number-columns-repeated="2" table:style-name="ce22"/>
          <table:table-cell office:value-type="float" office:value="426.09" table:style-name="ce23">
            <text:p>426,09</text:p>
          </table:table-cell>
          <table:table-cell table:number-columns-repeated="16377"/>
        </table:table-row>
        <table:table-row table:style-name="ro2">
          <table:table-cell office:value-type="string" table:style-name="ce19">
            <text:p>         b) Materiali</text:p>
          </table:table-cell>
          <table:table-cell table:number-columns-repeated="6" table:style-name="ce20"/>
          <table:table-cell table:number-columns-repeated="16377"/>
        </table:table-row>
        <table:table-row table:style-name="ro2">
          <table:table-cell office:value-type="string" table:style-name="ce21">
            <text:p>               Immobili</text:p>
          </table:table-cell>
          <table:table-cell table:number-columns-repeated="2" table:style-name="ce22"/>
          <table:table-cell office:value-type="float" office:value="3848108.27" table:style-name="ce23">
            <text:p>3.848.108,27</text:p>
          </table:table-cell>
          <table:table-cell table:number-columns-repeated="2" table:style-name="ce22"/>
          <table:table-cell office:value-type="float" office:value="3828841.97" table:style-name="ce23">
            <text:p>3.828.841,97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Impianti</text:p>
          </table:table-cell>
          <table:table-cell table:number-columns-repeated="2" table:style-name="ce22"/>
          <table:table-cell office:value-type="float" office:value="26127.15" table:style-name="ce23">
            <text:p>26.127,15</text:p>
          </table:table-cell>
          <table:table-cell table:number-columns-repeated="2" table:style-name="ce22"/>
          <table:table-cell office:value-type="float" office:value="22226.34" table:style-name="ce23">
            <text:p>22.226,34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Attrezzature informatiche</text:p>
          </table:table-cell>
          <table:table-cell table:number-columns-repeated="2" table:style-name="ce22"/>
          <table:table-cell office:value-type="float" office:value="16581.89" table:style-name="ce23">
            <text:p>16.581,89</text:p>
          </table:table-cell>
          <table:table-cell table:number-columns-repeated="2" table:style-name="ce22"/>
          <table:table-cell office:value-type="float" office:value="10000.58" table:style-name="ce23">
            <text:p>10.000,58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Attrezzature non informatiche</text:p>
          </table:table-cell>
          <table:table-cell table:number-columns-repeated="2" table:style-name="ce22"/>
          <table:table-cell office:value-type="float" office:value="56277.61" table:style-name="ce23">
            <text:p>56.277,61</text:p>
          </table:table-cell>
          <table:table-cell table:number-columns-repeated="2" table:style-name="ce22"/>
          <table:table-cell office:value-type="float" office:value="61845.81" table:style-name="ce23">
            <text:p>61.845,81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Arredi e mobili</text:p>
          </table:table-cell>
          <table:table-cell table:number-columns-repeated="2" table:style-name="ce22"/>
          <table:table-cell office:value-type="float" office:value="229953.62" table:style-name="ce23">
            <text:p>229.953,62</text:p>
          </table:table-cell>
          <table:table-cell table:number-columns-repeated="2" table:style-name="ce22"/>
          <table:table-cell office:value-type="float" office:value="235764.86" table:style-name="ce23">
            <text:p>235.764,86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Automezzi</text:p>
          </table:table-cell>
          <table:table-cell table:number-columns-repeated="2" table:style-name="ce22"/>
          <table:table-cell office:value-type="float" office:value="258.23" table:style-name="ce23">
            <text:p>258,23</text:p>
          </table:table-cell>
          <table:table-cell table:number-columns-repeated="2" table:style-name="ce22"/>
          <table:table-cell office:value-type="float" office:value="258.23" table:style-name="ce23">
            <text:p>258,23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Biblioteca</text:p>
          </table:table-cell>
          <table:table-cell table:number-columns-repeated="2" table:style-name="ce22"/>
          <table:table-cell office:value-type="float" office:value="1213.76" table:style-name="ce23">
            <text:p>1.213,76</text:p>
          </table:table-cell>
          <table:table-cell table:number-columns-repeated="2" table:style-name="ce22"/>
          <table:table-cell office:value-type="float" office:value="1213.76" table:style-name="ce23">
            <text:p>1.213,76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Totale Immobilizz. Materiali</text:p>
          </table:table-cell>
          <table:table-cell table:number-columns-repeated="2" table:style-name="ce22"/>
          <table:table-cell office:value-type="float" office:value="4178520.53" table:style-name="ce23">
            <text:p>4.178.520,53</text:p>
          </table:table-cell>
          <table:table-cell table:number-columns-repeated="2" table:style-name="ce22"/>
          <table:table-cell office:value-type="float" office:value="4160151.55" table:style-name="ce23">
            <text:p>4.160.151,55</text:p>
          </table:table-cell>
          <table:table-cell table:number-columns-repeated="16377"/>
        </table:table-row>
        <table:table-row table:style-name="ro2">
          <table:table-cell office:value-type="string" table:style-name="ce19">
            <text:p>         c) Finanziarie</text:p>
          </table:table-cell>
          <table:table-cell table:number-columns-repeated="2" table:style-name="ce24"/>
          <table:table-cell table:style-name="ce20"/>
          <table:table-cell table:number-columns-repeated="2" table:style-name="ce24"/>
          <table:table-cell table:style-name="ce20"/>
          <table:table-cell table:number-columns-repeated="16377"/>
        </table:table-row>
        <table:table-row table:style-name="ro2">
          <table:table-cell office:value-type="string" table:style-name="ce21">
            <text:p>               Partecipazioni e quote</text:p>
          </table:table-cell>
          <table:table-cell table:number-columns-repeated="2" table:style-name="ce22"/>
          <table:table-cell office:value-type="float" office:value="242428.03" table:style-name="ce23">
            <text:p>242.428,03</text:p>
          </table:table-cell>
          <table:table-cell table:number-columns-repeated="2" table:style-name="ce22"/>
          <table:table-cell office:value-type="float" office:value="242428.03" table:style-name="ce23">
            <text:p>242.428,03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Altri investimenti mobiliari</text:p>
          </table:table-cell>
          <table:table-cell table:number-columns-repeated="6" table:style-name="ce22"/>
          <table:table-cell table:number-columns-repeated="16377"/>
        </table:table-row>
        <table:table-row table:style-name="ro2">
          <table:table-cell office:value-type="string" table:style-name="ce21">
            <text:p>               Prestiti ed anticipazioni attive</text:p>
          </table:table-cell>
          <table:table-cell table:number-columns-repeated="2" table:style-name="ce22"/>
          <table:table-cell office:value-type="float" office:value="617556.49" table:style-name="ce23">
            <text:p>617.556,49</text:p>
          </table:table-cell>
          <table:table-cell table:number-columns-repeated="2" table:style-name="ce22"/>
          <table:table-cell office:value-type="float" office:value="588806.49" table:style-name="ce23">
            <text:p>588.806,49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Crediti di finanziamento</text:p>
          </table:table-cell>
          <table:table-cell table:number-columns-repeated="6" table:style-name="ce22"/>
          <table:table-cell table:number-columns-repeated="16377"/>
        </table:table-row>
        <table:table-row table:style-name="ro2">
          <table:table-cell office:value-type="string" table:style-name="ce21">
            <text:p>               Totale Immobilizz. Finanziarie</text:p>
          </table:table-cell>
          <table:table-cell table:number-columns-repeated="2" table:style-name="ce22"/>
          <table:table-cell office:value-type="float" office:value="859984.52" table:style-name="ce23">
            <text:p>859.984,52</text:p>
          </table:table-cell>
          <table:table-cell table:number-columns-repeated="2" table:style-name="ce22"/>
          <table:table-cell office:value-type="float" office:value="831234.52" table:style-name="ce23">
            <text:p>831.234,52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TOTALE IMMOBILIZZAZIONI</text:p>
          </table:table-cell>
          <table:table-cell table:number-columns-repeated="2" table:style-name="ce22"/>
          <table:table-cell office:value-type="float" office:value="5039563.9000000004" table:style-name="ce23">
            <text:p>5.039.563,90</text:p>
          </table:table-cell>
          <table:table-cell table:number-columns-repeated="2" table:style-name="ce22"/>
          <table:table-cell office:value-type="float" office:value="4991812.16" table:style-name="ce23">
            <text:p>4.991.812,16</text:p>
          </table:table-cell>
          <table:table-cell table:number-columns-repeated="16377"/>
        </table:table-row>
        <table:table-row table:style-name="ro2">
          <table:table-cell office:value-type="string" table:style-name="ce19">
            <text:p>B) ATTIVO CIRCOLANTE</text:p>
          </table:table-cell>
          <table:table-cell table:number-columns-repeated="6" table:style-name="ce20"/>
          <table:table-cell table:number-columns-repeated="16377"/>
        </table:table-row>
        <table:table-row table:style-name="ro2">
          <table:table-cell office:value-type="string" table:style-name="ce19">
            <text:p>         d) Rimanenze</text:p>
          </table:table-cell>
          <table:table-cell table:number-columns-repeated="6" table:style-name="ce20"/>
          <table:table-cell table:number-columns-repeated="16377"/>
        </table:table-row>
        <table:table-row table:style-name="ro2">
          <table:table-cell office:value-type="string" table:style-name="ce21">
            <text:p>               Rimanenze di magazzino</text:p>
          </table:table-cell>
          <table:table-cell table:number-columns-repeated="2" table:style-name="ce22"/>
          <table:table-cell office:value-type="float" office:value="141905" table:style-name="ce23">
            <text:p>141.905,00</text:p>
          </table:table-cell>
          <table:table-cell table:number-columns-repeated="2" table:style-name="ce22"/>
          <table:table-cell office:value-type="float" office:value="70189.69" table:style-name="ce23">
            <text:p>70.189,69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Totale rimanenze</text:p>
          </table:table-cell>
          <table:table-cell table:number-columns-repeated="2" table:style-name="ce22"/>
          <table:table-cell office:value-type="float" office:value="141905" table:style-name="ce23">
            <text:p>141.905,00</text:p>
          </table:table-cell>
          <table:table-cell table:number-columns-repeated="2" table:style-name="ce22"/>
          <table:table-cell office:value-type="float" office:value="70189.69" table:style-name="ce23">
            <text:p>70.189,69</text:p>
          </table:table-cell>
          <table:table-cell table:number-columns-repeated="16377"/>
        </table:table-row>
        <table:table-row table:style-name="ro2">
          <table:table-cell office:value-type="string" table:style-name="ce19">
            <text:p>         e) Crediti di Funzionamento</text:p>
          </table:table-cell>
          <table:table-cell office:value-type="string" table:style-name="ce25">
            <text:p>ENTRO 12 MESI</text:p>
          </table:table-cell>
          <table:table-cell office:value-type="string" table:style-name="ce25">
            <text:p>OLTRE 12 MESI</text:p>
          </table:table-cell>
          <table:table-cell table:style-name="ce22"/>
          <table:table-cell office:value-type="string" table:style-name="ce25">
            <text:p>ENTRO 12 MESI</text:p>
          </table:table-cell>
          <table:table-cell office:value-type="string" table:style-name="ce25">
            <text:p>OLTRE 12 MESI</text:p>
          </table:table-cell>
          <table:table-cell table:style-name="ce20"/>
          <table:table-cell table:number-columns-repeated="16377"/>
        </table:table-row>
        <table:table-row table:style-name="ro2">
          <table:table-cell office:value-type="string" table:style-name="ce21">
            <text:p>               Crediti da diritto annuale</text:p>
          </table:table-cell>
          <table:table-cell office:value-type="float" office:value="179388.14" table:style-name="ce26">
            <text:p>179.388,14</text:p>
          </table:table-cell>
          <table:table-cell office:value-type="float" office:value="2802047.88" table:formula="of:=[.D85]-[.B85]" table:style-name="ce26">
            <text:p>2.802.047,88</text:p>
          </table:table-cell>
          <table:table-cell office:value-type="float" office:value="2981436.02" table:style-name="ce23">
            <text:p>2.981.436,02</text:p>
          </table:table-cell>
          <table:table-cell office:value-type="float" office:value="278343.75" table:style-name="ce26">
            <text:p>278.343,75</text:p>
          </table:table-cell>
          <table:table-cell office:value-type="float" office:value="2100029.11" table:formula="of:=[.G85]-[.E85]" table:style-name="ce26">
            <text:p>2.100.029,11</text:p>
          </table:table-cell>
          <table:table-cell office:value-type="float" office:value="2378372.86" table:style-name="ce23">
            <text:p>2.378.372,86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Crediti v/organismi e ist. naz.li e com.</text:p>
          </table:table-cell>
          <table:table-cell office:value-type="float" office:value="961528.96" table:style-name="ce26">
            <text:p>961.528,96</text:p>
          </table:table-cell>
          <table:table-cell office:value-type="float" office:value="165030" table:formula="of:=[.D86]-[.B86]" table:style-name="ce26">
            <text:p>165.030,00</text:p>
          </table:table-cell>
          <table:table-cell office:value-type="float" office:value="1126558.96" table:style-name="ce23">
            <text:p>1.126.558,96</text:p>
          </table:table-cell>
          <table:table-cell office:value-type="float" office:value="0" table:style-name="ce26">
            <text:p>0,00</text:p>
          </table:table-cell>
          <table:table-cell office:value-type="float" office:value="656055.57999999996" table:formula="of:=[.G86]-[.E86]" table:style-name="ce26">
            <text:p>656.055,58</text:p>
          </table:table-cell>
          <table:table-cell office:value-type="float" office:value="656055.57999999996" table:style-name="ce23">
            <text:p>656.055,58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Crediti v/organismi del sistema camerale</text:p>
          </table:table-cell>
          <table:table-cell office:value-type="float" office:value="0" table:style-name="ce26">
            <text:p>0,00</text:p>
          </table:table-cell>
          <table:table-cell office:value-type="float" office:value="100378.69" table:formula="of:=[.D87]-[.B87]" table:style-name="ce26">
            <text:p>100.378,69</text:p>
          </table:table-cell>
          <table:table-cell office:value-type="float" office:value="100378.69" table:style-name="ce23">
            <text:p>100.378,69</text:p>
          </table:table-cell>
          <table:table-cell office:value-type="float" office:value="48516" table:style-name="ce26">
            <text:p>48.516,00</text:p>
          </table:table-cell>
          <table:table-cell office:value-type="float" office:value="378.69000000000233" table:formula="of:=[.G87]-[.E87]" table:style-name="ce26">
            <text:p>378,69</text:p>
          </table:table-cell>
          <table:table-cell office:value-type="float" office:value="48894.69" table:style-name="ce23">
            <text:p>48.894,69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Crediti v/clienti</text:p>
          </table:table-cell>
          <table:table-cell office:value-type="float" office:value="254842.83" table:style-name="ce26">
            <text:p>254.842,83</text:p>
          </table:table-cell>
          <table:table-cell office:value-type="float" office:value="80704.820000000036" table:formula="of:=[.D88]-[.B88]" table:style-name="ce26">
            <text:p>80.704,82</text:p>
          </table:table-cell>
          <table:table-cell office:value-type="float" office:value="335547.65" table:style-name="ce23">
            <text:p>335.547,65</text:p>
          </table:table-cell>
          <table:table-cell office:value-type="float" office:value="349463.23" table:style-name="ce26">
            <text:p>349.463,23</text:p>
          </table:table-cell>
          <table:table-cell office:value-type="float" office:value="46851.510000000009" table:formula="of:=[.G88]-[.E88]" table:style-name="ce26">
            <text:p>46.851,51</text:p>
          </table:table-cell>
          <table:table-cell office:value-type="float" office:value="396314.74" table:style-name="ce23">
            <text:p>396.314,74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Crediti per servizi c/terzi</text:p>
          </table:table-cell>
          <table:table-cell office:value-type="float" office:value="181762.74" table:style-name="ce26">
            <text:p>181.762,74</text:p>
          </table:table-cell>
          <table:table-cell office:value-type="float" office:value="0" table:formula="of:=[.D89]-[.B89]" table:style-name="ce26">
            <text:p>0,00</text:p>
          </table:table-cell>
          <table:table-cell office:value-type="float" office:value="181762.74" table:style-name="ce23">
            <text:p>181.762,74</text:p>
          </table:table-cell>
          <table:table-cell office:value-type="float" office:value="199280.4" table:style-name="ce26">
            <text:p>199.280,40</text:p>
          </table:table-cell>
          <table:table-cell office:value-type="float" office:value="171809.28" table:formula="of:=[.G89]-[.E89]" table:style-name="ce26">
            <text:p>171.809,28</text:p>
          </table:table-cell>
          <table:table-cell office:value-type="float" office:value="371089.68" table:style-name="ce23">
            <text:p>371.089,68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Crediti diversi</text:p>
          </table:table-cell>
          <table:table-cell office:value-type="float" office:value="1297211.06" table:style-name="ce26">
            <text:p>1.297.211,06</text:p>
          </table:table-cell>
          <table:table-cell office:value-type="float" office:value="248220.56999999983" table:formula="of:=[.D90]-[.B90]" table:style-name="ce26">
            <text:p>248.220,57</text:p>
          </table:table-cell>
          <table:table-cell office:value-type="float" office:value="1545431.63" table:style-name="ce23">
            <text:p>1.545.431,63</text:p>
          </table:table-cell>
          <table:table-cell office:value-type="float" office:value="692606.07" table:style-name="ce26">
            <text:p>692.606,07</text:p>
          </table:table-cell>
          <table:table-cell office:value-type="float" office:value="864067.55000000016" table:formula="of:=[.G90]-[.E90]" table:style-name="ce26">
            <text:p>864.067,55</text:p>
          </table:table-cell>
          <table:table-cell office:value-type="float" office:value="1556673.62" table:style-name="ce23">
            <text:p>1.556.673,62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Erario c/iva</text:p>
          </table:table-cell>
          <table:table-cell table:number-columns-repeated="2" table:style-name="ce22"/>
          <table:table-cell office:value-type="float" office:value="-10730.28" table:style-name="ce23">
            <text:p>(10.730,28)</text:p>
          </table:table-cell>
          <table:table-cell table:number-columns-repeated="2" table:style-name="ce22"/>
          <table:table-cell office:value-type="float" office:value="-5487.02" table:style-name="ce23">
            <text:p>(5.487,02)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Anticipi a fornitori</text:p>
          </table:table-cell>
          <table:table-cell table:number-columns-repeated="6" table:style-name="ce22"/>
          <table:table-cell table:number-columns-repeated="16377"/>
        </table:table-row>
        <table:table-row table:style-name="ro2">
          <table:table-cell office:value-type="string" table:style-name="ce21">
            <text:p>               Totale crediti di funzionamento</text:p>
          </table:table-cell>
          <table:table-cell table:number-columns-repeated="2" table:style-name="ce22"/>
          <table:table-cell office:value-type="float" office:value="6260385.4100000001" table:style-name="ce23">
            <text:p>6.260.385,41</text:p>
          </table:table-cell>
          <table:table-cell table:number-columns-repeated="2" table:style-name="ce22"/>
          <table:table-cell office:value-type="float" office:value="5401914.1500000004" table:style-name="ce23">
            <text:p>5.401.914,15</text:p>
          </table:table-cell>
          <table:table-cell table:number-columns-repeated="16377"/>
        </table:table-row>
        <table:table-row table:style-name="ro2">
          <table:table-cell office:value-type="string" table:style-name="ce19">
            <text:p>         f) Disponibilità liquide</text:p>
          </table:table-cell>
          <table:table-cell table:number-columns-repeated="6" table:style-name="ce20"/>
          <table:table-cell table:number-columns-repeated="16377"/>
        </table:table-row>
        <table:table-row table:style-name="ro2">
          <table:table-cell office:value-type="string" table:style-name="ce21">
            <text:p>               Banca c/c</text:p>
          </table:table-cell>
          <table:table-cell table:number-columns-repeated="2" table:style-name="ce22"/>
          <table:table-cell office:value-type="float" office:value="1991558.93" table:style-name="ce23">
            <text:p>1.991.558,93</text:p>
          </table:table-cell>
          <table:table-cell table:number-columns-repeated="2" table:style-name="ce22"/>
          <table:table-cell office:value-type="float" office:value="3535143.75" table:style-name="ce23">
            <text:p>3.535.143,75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Depositi postali</text:p>
          </table:table-cell>
          <table:table-cell table:number-columns-repeated="6" table:style-name="ce22"/>
          <table:table-cell table:number-columns-repeated="16377"/>
        </table:table-row>
        <table:table-row table:style-name="ro2">
          <table:table-cell office:value-type="string" table:style-name="ce21">
            <text:p>               Totale disponibilità liquide</text:p>
          </table:table-cell>
          <table:table-cell table:number-columns-repeated="2" table:style-name="ce22"/>
          <table:table-cell office:value-type="float" office:value="1991558.93" table:style-name="ce23">
            <text:p>1.991.558,93</text:p>
          </table:table-cell>
          <table:table-cell table:number-columns-repeated="2" table:style-name="ce22"/>
          <table:table-cell office:value-type="float" office:value="3535143.75" table:style-name="ce23">
            <text:p>3.535.143,75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TOTALE ATTIVO CIRCOLANTE</text:p>
          </table:table-cell>
          <table:table-cell table:number-columns-repeated="2" table:style-name="ce22"/>
          <table:table-cell office:value-type="float" office:value="8393849.3399999999" table:style-name="ce23">
            <text:p>8.393.849,34</text:p>
          </table:table-cell>
          <table:table-cell table:number-columns-repeated="2" table:style-name="ce22"/>
          <table:table-cell office:value-type="float" office:value="9007247.5899999999" table:style-name="ce23">
            <text:p>9.007.247,59</text:p>
          </table:table-cell>
          <table:table-cell table:number-columns-repeated="16377"/>
        </table:table-row>
        <table:table-row table:style-name="ro2">
          <table:table-cell office:value-type="string" table:style-name="ce19">
            <text:p>C) RATEI E RISCONTI ATTIVI</text:p>
          </table:table-cell>
          <table:table-cell table:number-columns-repeated="6" table:style-name="ce20"/>
          <table:table-cell table:number-columns-repeated="16377"/>
        </table:table-row>
        <table:table-row table:style-name="ro2">
          <table:table-cell office:value-type="string" table:style-name="ce21">
            <text:p>               Ratei attvi</text:p>
          </table:table-cell>
          <table:table-cell table:number-columns-repeated="6" table:style-name="ce22"/>
          <table:table-cell table:number-columns-repeated="16377"/>
        </table:table-row>
        <table:table-row table:style-name="ro2">
          <table:table-cell office:value-type="string" table:style-name="ce21">
            <text:p>               Risconti attivi</text:p>
          </table:table-cell>
          <table:table-cell table:number-columns-repeated="6" table:style-name="ce22"/>
          <table:table-cell table:number-columns-repeated="16377"/>
        </table:table-row>
        <table:table-row table:style-name="ro2">
          <table:table-cell office:value-type="string" table:style-name="ce21">
            <text:p>               TOTALE RATEI E RISCONTI ATTIVI</text:p>
          </table:table-cell>
          <table:table-cell table:number-columns-repeated="6" table:style-name="ce22"/>
          <table:table-cell table:number-columns-repeated="16377"/>
        </table:table-row>
        <table:table-row table:style-name="ro2">
          <table:table-cell office:value-type="string" table:style-name="ce21">
            <text:p>               TOTALE ATTIVO</text:p>
          </table:table-cell>
          <table:table-cell table:number-columns-repeated="2" table:style-name="ce22"/>
          <table:table-cell office:value-type="float" office:value="13433413.24" table:style-name="ce23">
            <text:p>13.433.413,24</text:p>
          </table:table-cell>
          <table:table-cell table:number-columns-repeated="2" table:style-name="ce22"/>
          <table:table-cell office:value-type="float" office:value="13999059.75" table:style-name="ce23">
            <text:p>13.999.059,75</text:p>
          </table:table-cell>
          <table:table-cell table:number-columns-repeated="16377"/>
        </table:table-row>
        <table:table-row table:style-name="ro2">
          <table:table-cell office:value-type="string" table:style-name="ce19">
            <text:p>D) CONTI D' ORDINE</text:p>
          </table:table-cell>
          <table:table-cell table:number-columns-repeated="6" table:style-name="ce20"/>
          <table:table-cell table:number-columns-repeated="16377"/>
        </table:table-row>
        <table:table-row table:style-name="ro2">
          <table:table-cell office:value-type="string" table:style-name="ce27">
            <text:p>               TOTALE GENERALE</text:p>
          </table:table-cell>
          <table:table-cell table:number-columns-repeated="2" table:style-name="ce28"/>
          <table:table-cell office:value-type="float" office:value="13433413.24" table:style-name="ce29">
            <text:p>13.433.413,24</text:p>
          </table:table-cell>
          <table:table-cell table:number-columns-repeated="2" table:style-name="ce28"/>
          <table:table-cell office:value-type="float" office:value="13999059.75" table:style-name="ce29">
            <text:p>13.999.059,75</text:p>
          </table:table-cell>
          <table:table-cell table:number-columns-repeated="16377"/>
        </table:table-row>
        <table:table-row table:style-name="ro2">
          <table:table-cell office:value-type="string" table:style-name="ce14">
            <text:p>Stato Patrimoniale - All. D (Attivo)</text:p>
          </table:table-cell>
          <table:table-cell table:style-name="ce16"/>
          <table:table-cell table:number-columns-repeated="4" table:style-name="ce30"/>
          <table:table-cell table:style-name="ce17"/>
          <table:table-cell table:number-columns-repeated="16377"/>
        </table:table-row>
        <table:table-row table:number-rows-repeated="2" table:style-name="ro2">
          <table:table-cell table:number-columns-repeated="16384"/>
        </table:table-row>
        <table:table-row table:style-name="ro2">
          <table:table-cell office:value-type="string" table:number-columns-spanned="7" table:number-rows-spanned="1" table:style-name="ce36">
            <text:p>ALL D - STATO PATRIMONIALE AL 31-12-2023 (previsto dall'articolo 22, comma 1)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PASSIVO</text:p>
          </table:table-cell>
          <table:table-cell table:number-columns-repeated="2" table:style-name="ce18"/>
          <table:table-cell office:value-type="string" table:style-name="ce3">
            <text:p>Valori al 31-12-2022</text:p>
          </table:table-cell>
          <table:table-cell table:number-columns-repeated="2" table:style-name="ce18"/>
          <table:table-cell office:value-type="string" table:style-name="ce3">
            <text:p>Valori al 31-12-2023</text:p>
          </table:table-cell>
          <table:table-cell table:number-columns-repeated="16377"/>
        </table:table-row>
        <table:table-row table:style-name="ro2">
          <table:table-cell office:value-type="string" table:style-name="ce19">
            <text:p>A) PATRIMONIO NETTO</text:p>
          </table:table-cell>
          <table:table-cell table:number-columns-repeated="6" table:style-name="ce22"/>
          <table:table-cell table:number-columns-repeated="16377"/>
        </table:table-row>
        <table:table-row table:style-name="ro2">
          <table:table-cell office:value-type="string" table:style-name="ce21">
            <text:p>               Patromonio netto esercizi precedenti</text:p>
          </table:table-cell>
          <table:table-cell table:number-columns-repeated="2" table:style-name="ce22"/>
          <table:table-cell office:value-type="float" office:value="-5518260.3399999999" table:style-name="ce31">
            <text:p>-5.518.260,34</text:p>
          </table:table-cell>
          <table:table-cell table:number-columns-repeated="2" table:style-name="ce22"/>
          <table:table-cell office:value-type="float" office:value="-6159413.0700000003" table:style-name="ce31">
            <text:p>-6.159.413,07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Avanzo/Disavanzo economico esercizio</text:p>
          </table:table-cell>
          <table:table-cell table:number-columns-repeated="2" table:style-name="ce22"/>
          <table:table-cell office:value-type="float" office:value="-641152.73" table:style-name="ce31">
            <text:p>-641.152,73</text:p>
          </table:table-cell>
          <table:table-cell table:number-columns-repeated="2" table:style-name="ce22"/>
          <table:table-cell office:value-type="float" office:value="-247435.38" table:style-name="ce31">
            <text:p>-247.435,38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Riserve da partecipazioni</text:p>
          </table:table-cell>
          <table:table-cell table:number-columns-repeated="2" table:style-name="ce22"/>
          <table:table-cell office:value-type="float" office:value="-18274.3" table:style-name="ce31">
            <text:p>-18.274,30</text:p>
          </table:table-cell>
          <table:table-cell table:number-columns-repeated="2" table:style-name="ce22"/>
          <table:table-cell office:value-type="float" office:value="-18274.3" table:style-name="ce31">
            <text:p>-18.274,30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Altre Riserve</text:p>
          </table:table-cell>
          <table:table-cell table:number-columns-repeated="6" table:style-name="ce22"/>
          <table:table-cell table:number-columns-repeated="16377"/>
        </table:table-row>
        <table:table-row table:style-name="ro2">
          <table:table-cell office:value-type="string" table:style-name="ce21">
            <text:p>               Totale patrimonio netto</text:p>
          </table:table-cell>
          <table:table-cell table:number-columns-repeated="2" table:style-name="ce22"/>
          <table:table-cell office:value-type="float" office:value="-6177687.3700000001" table:style-name="ce31">
            <text:p>-6.177.687,37</text:p>
          </table:table-cell>
          <table:table-cell table:number-columns-repeated="2" table:style-name="ce22"/>
          <table:table-cell office:value-type="float" office:value="-6425122.75" table:formula="of:=SUM([.G112:.G115])" table:style-name="ce31">
            <text:p>-6.425.122,75</text:p>
          </table:table-cell>
          <table:table-cell table:number-columns-repeated="16377"/>
        </table:table-row>
        <table:table-row table:style-name="ro2">
          <table:table-cell office:value-type="string" table:style-name="ce19">
            <text:p>B) DEBITI DI FINANZIAMENTO</text:p>
          </table:table-cell>
          <table:table-cell table:number-columns-repeated="6" table:style-name="ce22"/>
          <table:table-cell table:number-columns-repeated="16377"/>
        </table:table-row>
        <table:table-row table:style-name="ro2">
          <table:table-cell office:value-type="string" table:style-name="ce21">
            <text:p>               Mutui passivi</text:p>
          </table:table-cell>
          <table:table-cell table:number-columns-repeated="6" table:style-name="ce22"/>
          <table:table-cell table:number-columns-repeated="16377"/>
        </table:table-row>
        <table:table-row table:style-name="ro2">
          <table:table-cell office:value-type="string" table:style-name="ce21">
            <text:p>               Prestiti ed anticipazioni passive</text:p>
          </table:table-cell>
          <table:table-cell table:number-columns-repeated="6" table:style-name="ce22"/>
          <table:table-cell table:number-columns-repeated="16377"/>
        </table:table-row>
        <table:table-row table:style-name="ro2">
          <table:table-cell office:value-type="string" table:style-name="ce21">
            <text:p>               TOTALE DEBITI DI FINANZIAMENTO</text:p>
          </table:table-cell>
          <table:table-cell table:number-columns-repeated="6" table:style-name="ce22"/>
          <table:table-cell table:number-columns-repeated="16377"/>
        </table:table-row>
        <table:table-row table:style-name="ro2">
          <table:table-cell office:value-type="string" table:style-name="ce19">
            <text:p>C) TRATTAMENTO DI FINE RAPPORTO</text:p>
          </table:table-cell>
          <table:table-cell table:number-columns-repeated="6" table:style-name="ce22"/>
          <table:table-cell table:number-columns-repeated="16377"/>
        </table:table-row>
        <table:table-row table:style-name="ro2">
          <table:table-cell office:value-type="string" table:style-name="ce21">
            <text:p>               F.do Tratttamento di fine rapporto</text:p>
          </table:table-cell>
          <table:table-cell table:number-columns-repeated="2" table:style-name="ce22"/>
          <table:table-cell office:value-type="float" office:value="-3861631.5" table:style-name="ce31">
            <text:p>-3.861.631,50</text:p>
          </table:table-cell>
          <table:table-cell table:number-columns-repeated="2" table:style-name="ce22"/>
          <table:table-cell office:value-type="float" office:value="-3879441.86" table:style-name="ce31">
            <text:p>-3.879.441,86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TOT. F.DO TRATT. FINE RAPPORTO</text:p>
          </table:table-cell>
          <table:table-cell table:number-columns-repeated="2" table:style-name="ce22"/>
          <table:table-cell office:value-type="float" office:value="-3861631.5" table:style-name="ce31">
            <text:p>-3.861.631,50</text:p>
          </table:table-cell>
          <table:table-cell table:number-columns-repeated="2" table:style-name="ce22"/>
          <table:table-cell office:value-type="float" office:value="-3879441.86" table:style-name="ce31">
            <text:p>-3.879.441,86</text:p>
          </table:table-cell>
          <table:table-cell table:number-columns-repeated="16377"/>
        </table:table-row>
        <table:table-row table:style-name="ro2">
          <table:table-cell office:value-type="string" table:style-name="ce19">
            <text:p>D) DEBITI DI FUNZIONAMENTO</text:p>
          </table:table-cell>
          <table:table-cell office:value-type="string" table:style-name="ce25">
            <text:p>ENTRO 12 MESI</text:p>
          </table:table-cell>
          <table:table-cell office:value-type="string" table:style-name="ce25">
            <text:p>OLTRE 12 MESI</text:p>
          </table:table-cell>
          <table:table-cell table:style-name="ce22"/>
          <table:table-cell office:value-type="string" table:style-name="ce25">
            <text:p>ENTRO 12 MESI</text:p>
          </table:table-cell>
          <table:table-cell office:value-type="string" table:style-name="ce25">
            <text:p>OLTRE 12 MESI</text:p>
          </table:table-cell>
          <table:table-cell table:style-name="ce22"/>
          <table:table-cell table:number-columns-repeated="16377"/>
        </table:table-row>
        <table:table-row table:style-name="ro2">
          <table:table-cell office:value-type="string" table:style-name="ce21">
            <text:p>               Debiti v/fornitori</text:p>
          </table:table-cell>
          <table:table-cell office:value-type="float" office:value="-413994.81" table:style-name="ce26">
            <text:p>-413.994,81</text:p>
          </table:table-cell>
          <table:table-cell office:value-type="float" office:value="-44651.47000000003" table:formula="of:=[.D125]-[.B125]" table:style-name="ce26">
            <text:p>-44.651,47</text:p>
          </table:table-cell>
          <table:table-cell office:value-type="float" office:value="-458646.28" table:style-name="ce31">
            <text:p>-458.646,28</text:p>
          </table:table-cell>
          <table:table-cell office:value-type="float" office:value="-430353.18" table:style-name="ce26">
            <text:p>-430.353,18</text:p>
          </table:table-cell>
          <table:table-cell office:value-type="float" office:value="-44744.81" table:formula="of:=[.G125]-[.E125]" table:style-name="ce26">
            <text:p>-44.744,81</text:p>
          </table:table-cell>
          <table:table-cell office:value-type="float" office:value="-475097.99" table:style-name="ce31">
            <text:p>-475.097,99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Debiti v/società  e org. sistema camerale</text:p>
          </table:table-cell>
          <table:table-cell table:number-columns-repeated="2" table:style-name="ce32"/>
          <table:table-cell office:value-type="float" office:value="0" table:style-name="ce31">
            <text:p>0,00</text:p>
          </table:table-cell>
          <table:table-cell table:number-columns-repeated="2" table:style-name="ce32"/>
          <table:table-cell office:value-type="float" office:value="0" table:style-name="ce31">
            <text:p>0,00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Debiti v/org. e ist.ni naz.li e comunitarie</text:p>
          </table:table-cell>
          <table:table-cell table:number-columns-repeated="2" table:style-name="ce32"/>
          <table:table-cell office:value-type="float" office:value="0" table:style-name="ce31">
            <text:p>0,00</text:p>
          </table:table-cell>
          <table:table-cell table:number-columns-repeated="2" table:style-name="ce32"/>
          <table:table-cell office:value-type="float" office:value="0" table:style-name="ce31">
            <text:p>0,00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Debiti tributari e previdenziali</text:p>
          </table:table-cell>
          <table:table-cell office:value-type="float" office:value="-261159.36" table:style-name="ce26">
            <text:p>-261.159,36</text:p>
          </table:table-cell>
          <table:table-cell office:value-type="float" office:value="0" table:formula="of:=[.D128]-[.B128]" table:style-name="ce26">
            <text:p>0,00</text:p>
          </table:table-cell>
          <table:table-cell office:value-type="float" office:value="-261159.36" table:style-name="ce31">
            <text:p>-261.159,36</text:p>
          </table:table-cell>
          <table:table-cell office:value-type="float" office:value="-188515.25" table:style-name="ce26">
            <text:p>-188.515,25</text:p>
          </table:table-cell>
          <table:table-cell office:value-type="float" office:value="0" table:formula="of:=[.G128]-[.E128]" table:style-name="ce26">
            <text:p>0,00</text:p>
          </table:table-cell>
          <table:table-cell office:value-type="float" office:value="-188515.25" table:style-name="ce31">
            <text:p>-188.515,25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Debiti v/dipendenti</text:p>
          </table:table-cell>
          <table:table-cell office:value-type="float" office:value="-402457.27" table:style-name="ce26">
            <text:p>-402.457,27</text:p>
          </table:table-cell>
          <table:table-cell office:value-type="float" office:value="-64038.739999999991" table:formula="of:=[.D129]-[.B129]" table:style-name="ce26">
            <text:p>-64.038,74</text:p>
          </table:table-cell>
          <table:table-cell office:value-type="float" office:value="-466496.01" table:style-name="ce31">
            <text:p>-466.496,01</text:p>
          </table:table-cell>
          <table:table-cell office:value-type="float" office:value="-478737.48" table:style-name="ce26">
            <text:p>-478.737,48</text:p>
          </table:table-cell>
          <table:table-cell office:value-type="float" office:value="-70153.410000000033" table:formula="of:=[.G129]-[.E129]" table:style-name="ce26">
            <text:p>-70.153,41</text:p>
          </table:table-cell>
          <table:table-cell office:value-type="float" office:value="-548890.89" table:style-name="ce31">
            <text:p>-548.890,89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Debiti v/Organi Istituzionali</text:p>
          </table:table-cell>
          <table:table-cell office:value-type="float" office:value="-10156.73" table:style-name="ce26">
            <text:p>-10.156,73</text:p>
          </table:table-cell>
          <table:table-cell office:value-type="float" office:value="-7733.6000000000022" table:formula="of:=[.D130]-[.B130]" table:style-name="ce26">
            <text:p>-7.733,60</text:p>
          </table:table-cell>
          <table:table-cell office:value-type="float" office:value="-17890.330000000002" table:style-name="ce31">
            <text:p>-17.890,33</text:p>
          </table:table-cell>
          <table:table-cell office:value-type="float" office:value="-35970.019999999997" table:style-name="ce26">
            <text:p>-35.970,02</text:p>
          </table:table-cell>
          <table:table-cell office:value-type="float" office:value="-8118.7000000000044" table:formula="of:=[.G130]-[.E130]" table:style-name="ce26">
            <text:p>-8.118,70</text:p>
          </table:table-cell>
          <table:table-cell office:value-type="float" office:value="-44088.72" table:style-name="ce31">
            <text:p>-44.088,72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Debiti diversi</text:p>
          </table:table-cell>
          <table:table-cell office:value-type="float" office:value="-973837.74" table:style-name="ce26">
            <text:p>-973.837,74</text:p>
          </table:table-cell>
          <table:table-cell office:value-type="float" office:value="-1011277.5700000001" table:formula="of:=[.D131]-[.B131]" table:style-name="ce26">
            <text:p>-1.011.277,57</text:p>
          </table:table-cell>
          <table:table-cell office:value-type="float" office:value="-1985115.31" table:style-name="ce31">
            <text:p>-1.985.115,31</text:p>
          </table:table-cell>
          <table:table-cell office:value-type="float" office:value="-894831.15" table:style-name="ce26">
            <text:p>-894.831,15</text:p>
          </table:table-cell>
          <table:table-cell office:value-type="float" office:value="-991318.73999999987" table:formula="of:=[.G131]-[.E131]" table:style-name="ce26">
            <text:p>-991.318,74</text:p>
          </table:table-cell>
          <table:table-cell office:value-type="float" office:value="-1886149.89" table:style-name="ce31">
            <text:p>-1.886.149,89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Debiti per servizi cterzi</text:p>
          </table:table-cell>
          <table:table-cell office:value-type="float" office:value="-3470.21" table:style-name="ce33">
            <text:p>-3.470,21</text:p>
          </table:table-cell>
          <table:table-cell office:value-type="float" office:value="-589.90999999999985" table:formula="of:=[.D132]-[.B132]" table:style-name="ce26">
            <text:p>-589,91</text:p>
          </table:table-cell>
          <table:table-cell office:value-type="float" office:value="-4060.12" table:style-name="ce31">
            <text:p>-4.060,12</text:p>
          </table:table-cell>
          <table:table-cell office:value-type="float" office:value="-24309.06" table:style-name="ce26">
            <text:p>-24.309,06</text:p>
          </table:table-cell>
          <table:table-cell office:value-type="float" office:value="0" table:formula="of:=[.G132]-[.E132]" table:style-name="ce26">
            <text:p>0,00</text:p>
          </table:table-cell>
          <table:table-cell office:value-type="float" office:value="-24309.06" table:style-name="ce31">
            <text:p>-24.309,06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Clienti c/anticipi</text:p>
          </table:table-cell>
          <table:table-cell table:number-columns-repeated="6" table:style-name="ce22"/>
          <table:table-cell table:number-columns-repeated="16377"/>
        </table:table-row>
        <table:table-row table:style-name="ro2">
          <table:table-cell office:value-type="string" table:style-name="ce21">
            <text:p>               TOTALE DEBITI DI FUNZIONAMENTO</text:p>
          </table:table-cell>
          <table:table-cell table:number-columns-repeated="2" table:style-name="ce22"/>
          <table:table-cell office:value-type="float" office:value="-3193367.41" table:style-name="ce31">
            <text:p>-3.193.367,41</text:p>
          </table:table-cell>
          <table:table-cell table:number-columns-repeated="2" table:style-name="ce22"/>
          <table:table-cell office:value-type="float" office:value="-3167051.8" table:style-name="ce31">
            <text:p>-3.167.051,80</text:p>
          </table:table-cell>
          <table:table-cell table:number-columns-repeated="16377"/>
        </table:table-row>
        <table:table-row table:style-name="ro2">
          <table:table-cell office:value-type="string" table:style-name="ce19">
            <text:p>E) FONDI PER RISCHI E ONERI</text:p>
          </table:table-cell>
          <table:table-cell table:number-columns-repeated="6" table:style-name="ce22"/>
          <table:table-cell table:number-columns-repeated="16377"/>
        </table:table-row>
        <table:table-row table:style-name="ro2">
          <table:table-cell office:value-type="string" table:style-name="ce21">
            <text:p>               Fondo Imposte</text:p>
          </table:table-cell>
          <table:table-cell table:number-columns-repeated="6" table:style-name="ce22"/>
          <table:table-cell table:number-columns-repeated="16377"/>
        </table:table-row>
        <table:table-row table:style-name="ro2">
          <table:table-cell office:value-type="string" table:style-name="ce21">
            <text:p>               Altri Fondi</text:p>
          </table:table-cell>
          <table:table-cell table:number-columns-repeated="2" table:style-name="ce22"/>
          <table:table-cell office:value-type="float" office:value="-162683.76999999999" table:style-name="ce31">
            <text:p>-162.683,77</text:p>
          </table:table-cell>
          <table:table-cell table:number-columns-repeated="2" table:style-name="ce22"/>
          <table:table-cell office:value-type="float" office:value="-471147.27" table:style-name="ce31">
            <text:p>-471.147,27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TOT. F.DI PER RISCHI E ONERI</text:p>
          </table:table-cell>
          <table:table-cell table:number-columns-repeated="2" table:style-name="ce22"/>
          <table:table-cell office:value-type="float" office:value="-162683.76999999999" table:style-name="ce31">
            <text:p>-162.683,77</text:p>
          </table:table-cell>
          <table:table-cell table:number-columns-repeated="2" table:style-name="ce22"/>
          <table:table-cell office:value-type="float" office:value="-471147.27" table:style-name="ce31">
            <text:p>-471.147,27</text:p>
          </table:table-cell>
          <table:table-cell table:number-columns-repeated="16377"/>
        </table:table-row>
        <table:table-row table:style-name="ro2">
          <table:table-cell office:value-type="string" table:style-name="ce19">
            <text:p>F) RATEI E RISCONTI PASSIVI</text:p>
          </table:table-cell>
          <table:table-cell table:number-columns-repeated="6" table:style-name="ce22"/>
          <table:table-cell table:number-columns-repeated="16377"/>
        </table:table-row>
        <table:table-row table:style-name="ro2">
          <table:table-cell office:value-type="string" table:style-name="ce21">
            <text:p>               Ratei Passivi</text:p>
          </table:table-cell>
          <table:table-cell table:number-columns-repeated="6" table:style-name="ce22"/>
          <table:table-cell table:number-columns-repeated="16377"/>
        </table:table-row>
        <table:table-row table:style-name="ro2">
          <table:table-cell office:value-type="string" table:style-name="ce21">
            <text:p>               Risconti Passivi</text:p>
          </table:table-cell>
          <table:table-cell table:number-columns-repeated="2" table:style-name="ce22"/>
          <table:table-cell office:value-type="float" office:value="-38043.19" table:style-name="ce31">
            <text:p>-38.043,19</text:p>
          </table:table-cell>
          <table:table-cell table:number-columns-repeated="2" table:style-name="ce22"/>
          <table:table-cell office:value-type="float" office:value="-56296.07" table:style-name="ce31">
            <text:p>-56.296,07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TOTALE RATEI E RISCONTI PASSIVI</text:p>
          </table:table-cell>
          <table:table-cell table:number-columns-repeated="2" table:style-name="ce22"/>
          <table:table-cell office:value-type="float" office:value="-38043.19" table:style-name="ce31">
            <text:p>-38.043,19</text:p>
          </table:table-cell>
          <table:table-cell table:number-columns-repeated="2" table:style-name="ce22"/>
          <table:table-cell office:value-type="float" office:value="-56296.07" table:style-name="ce31">
            <text:p>-56.296,07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TOTALE PASSIVO</text:p>
          </table:table-cell>
          <table:table-cell table:number-columns-repeated="2" table:style-name="ce22"/>
          <table:table-cell office:value-type="float" office:value="-7255725.8700000001" table:style-name="ce31">
            <text:p>-7.255.725,87</text:p>
          </table:table-cell>
          <table:table-cell table:number-columns-repeated="2" table:style-name="ce22"/>
          <table:table-cell office:value-type="float" office:value="-7573937" table:style-name="ce31">
            <text:p>-7.573.937,00</text:p>
          </table:table-cell>
          <table:table-cell table:number-columns-repeated="16377"/>
        </table:table-row>
        <table:table-row table:style-name="ro2">
          <table:table-cell office:value-type="string" table:style-name="ce21">
            <text:p>               TOTALE PASSIVO E PATRIM. NETTO</text:p>
          </table:table-cell>
          <table:table-cell table:number-columns-repeated="2" table:style-name="ce22"/>
          <table:table-cell office:value-type="float" office:value="-13433413.24" table:style-name="ce31">
            <text:p>-13.433.413,24</text:p>
          </table:table-cell>
          <table:table-cell table:number-columns-repeated="2" table:style-name="ce22"/>
          <table:table-cell office:value-type="float" office:value="-13999059.75" table:formula="of:=[.G143]+[.G116]" table:style-name="ce31">
            <text:p>-13.999.059,75</text:p>
          </table:table-cell>
          <table:table-cell table:number-columns-repeated="16377"/>
        </table:table-row>
        <table:table-row table:style-name="ro2">
          <table:table-cell office:value-type="string" table:style-name="ce19">
            <text:p>G) CONTI DI ORDINE</text:p>
          </table:table-cell>
          <table:table-cell table:number-columns-repeated="6" table:style-name="ce22"/>
          <table:table-cell table:number-columns-repeated="16377"/>
        </table:table-row>
        <table:table-row table:style-name="ro2">
          <table:table-cell office:value-type="string" table:style-name="ce34">
            <text:p>          TOTALE GENERALE</text:p>
          </table:table-cell>
          <table:table-cell table:number-columns-repeated="2" table:style-name="ce28"/>
          <table:table-cell office:value-type="float" office:value="-13433413.24" table:style-name="ce35">
            <text:p>-13.433.413,24</text:p>
          </table:table-cell>
          <table:table-cell table:number-columns-repeated="2" table:style-name="ce28"/>
          <table:table-cell office:value-type="float" office:value="-13999059.75" table:formula="of:=[.G145]+[.G144]" table:style-name="ce35">
            <text:p>-13.999.059,75</text:p>
          </table:table-cell>
          <table:table-cell table:number-columns-repeated="16377"/>
        </table:table-row>
        <table:table-row table:style-name="ro2">
          <table:table-cell office:value-type="string" table:style-name="ce14">
            <text:p>Stato Patrimoniale - All. D (Passivo)</text:p>
          </table:table-cell>
          <table:table-cell table:style-name="ce15"/>
          <table:table-cell table:number-columns-repeated="4" table:style-name="ce30"/>
          <table:table-cell table:style-name="ce17"/>
          <table:table-cell table:number-columns-repeated="16377"/>
        </table:table-row>
        <table:table-row table:number-rows-repeated="104842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number-style style:name="N36P0">
      <number:number number:decimal-places="2" number:min-integer-digits="1" number:grouping="true"/>
    </number:number-style>
    <number:number-style style:name="N36">
      <number:text>(</number:text>
      <number:number number:decimal-places="2" number:min-integer-digits="1" number:grouping="true"/>
      <number:text>)</number:text>
      <style:map style:condition="value()&gt;=0" style:apply-style-name="N36P0"/>
    </number:number-style>
    <number:number-style style:name="N37"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7726</meta:generator>
    <meta:initial-creator>Savi Maria Teresa</meta:initial-creator>
    <dc:creator>Savi Maria Teresa</dc:creator>
    <meta:creation-date>2015-06-05T18:19:34Z</meta:creation-date>
    <dc:date>2024-07-04T11:04:36Z</dc:date>
  </office:meta>
</office:document-meta>
</file>