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style:font-name="Calibri Light" style:font-name-asian="Calibri Light" style:font-name-complex="Calibri Ligh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alibri Light" style:font-name-asian="Calibri Light" style:font-name-complex="Calibri Light" style:text-underline-style="solid" style:text-underline-type="single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style:font-name="Calibri Light" style:font-name-asian="Calibri Light" style:font-name-complex="Calibri Ligh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alibri Light" style:font-name-asian="Calibri Light" style:font-name-complex="Calibri Light"/>
    </style:style>
    <style:style style:name="ce9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style:font-name="Calibri Light" style:font-name-asian="Calibri Light" style:font-name-complex="Calibri Ligh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13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 Light" style:font-name-asian="Calibri Light" style:font-name-complex="Calibri Ligh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style:font-name="Calibri Light" style:font-name-asian="Calibri Light" style:font-name-complex="Calibri Ligh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Calibri Light" style:font-name-asian="Calibri Light" style:font-name-complex="Calibri Light"/>
    </style:style>
    <style:style style:name="ce18" style:family="table-cell" style:parent-style-name="Default" style:data-style-name="N3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Calibri Light" style:font-name-asian="Calibri Light" style:font-name-complex="Calibri Ligh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 Light" style:font-name-asian="Calibri Light" style:font-name-complex="Calibri Light"/>
    </style:style>
    <style:style style:name="ce20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/>
      <style:text-properties fo:color="#000000" style:font-name="Calibri Light" style:font-name-asian="Calibri Light" style:font-name-complex="Calibri Light" fo:font-style="italic" style:font-style-asian="italic" style:font-style-complex="italic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style:font-name="Calibri Light" style:font-name-asian="Calibri Light" style:font-name-complex="Calibri Light" fo:font-style="italic" style:font-style-asian="italic" style:font-style-complex="italic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Calibri Light" style:font-name-asian="Calibri Light" style:font-name-complex="Calibri Light"/>
    </style:style>
    <style:style style:name="ce24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Calibri Light" style:font-name-asian="Calibri Light" style:font-name-complex="Calibri Light"/>
    </style:style>
    <style:style style:name="ce25" style:family="table-cell" style:parent-style-name="Default" style:data-style-name="N0">
      <style:table-cell-properties style:vertical-align="automatic" fo:wrap-option="wrap"/>
      <style:text-properties fo:color="#000000" style:font-name="Calibri Light" style:font-name-asian="Calibri Light" style:font-name-complex="Calibri Light"/>
    </style:style>
    <style:style style:name="ce26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Calibri Light" style:font-name-asian="Calibri Light" style:font-name-complex="Calibri Light"/>
    </style:style>
    <style:style style:name="ce27" style:family="table-cell" style:parent-style-name="Default" style:data-style-name="N0">
      <style:text-properties fo:color="#000000" style:font-name="Calibri Light" style:font-name-asian="Calibri Light" style:font-name-complex="Calibri Ligh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Calibri Light" style:font-name-asian="Calibri Light" style:font-name-complex="Calibri Ligh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ext-properties fo:color="#000000" style:font-name="Calibri Light" style:font-name-asian="Calibri Light" style:font-name-complex="Calibri Light"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 Light" style:font-name-asian="Calibri Light" style:font-name-complex="Calibri Light" fo:font-weight="bold" style:font-weight-asian="bold" style:font-weight-complex="bold"/>
    </style:style>
    <style:style style:name="ce32" style:family="table-cell" style:parent-style-name="Default" style:data-style-name="N0">
      <style:text-properties fo:color="#000000" style:font-name="Calibri Light" style:font-name-asian="Calibri Light" style:font-name-complex="Calibri Light"/>
    </style:style>
    <style:style style:name="co1" style:family="table-column">
      <style:table-column-properties fo:break-before="auto" style:column-width="8.01687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5.715cm"/>
    </style:style>
    <style:style style:name="co4" style:family="table-column">
      <style:table-column-properties fo:break-before="auto" style:column-width="5.97958333333333cm"/>
    </style:style>
    <style:style style:name="co5" style:family="table-column">
      <style:table-column-properties fo:break-before="auto" style:column-width="3.46604166666667cm"/>
    </style:style>
    <style:style style:name="co6" style:family="table-column">
      <style:table-column-properties fo:break-before="auto" style:column-width="3.43958333333333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4" table:number-rows-spanned="1" table:style-name="ce29">
            <text:p>ALL. C - CONTO ECONOMICO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29">
            <text:p>(previsto dall'articolo 21, comma 1)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2">
            <text:p>VOCI DI ONERE/PROVENTO</text:p>
          </table:table-cell>
          <table:table-cell office:value-type="string" table:style-name="ce3">
            <text:p>VALORI ANNO 2023</text:p>
          </table:table-cell>
          <table:table-cell office:value-type="string" table:style-name="ce3">
            <text:p>VALORI ANNO 2024</text:p>
          </table:table-cell>
          <table:table-cell office:value-type="string" table:style-name="ce3">
            <text:p>DIFFERENZE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GESTIONE CORRENTE</text:p>
          </table:table-cell>
          <table:table-cell table:number-columns-repeated="3" table:style-name="ce5"/>
          <table:table-cell table:number-columns-repeated="16380"/>
        </table:table-row>
        <table:table-row table:style-name="ro2">
          <table:table-cell office:value-type="string" table:style-name="ce6">
            <text:p>A) Proventi correnti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1) Diritto Annuale</text:p>
          </table:table-cell>
          <table:table-cell office:value-type="float" office:value="5717702.8899999997" table:style-name="ce9">
            <text:p>5.717.702,89</text:p>
          </table:table-cell>
          <table:table-cell office:value-type="float" office:value="5722192.4000000004" table:style-name="ce9">
            <text:p>5.722.192,40</text:p>
          </table:table-cell>
          <table:table-cell office:value-type="float" office:value="4489.51" table:style-name="ce9">
            <text:p>4.489,5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2) Diritti di Segreteria</text:p>
          </table:table-cell>
          <table:table-cell office:value-type="float" office:value="1840671.78" table:style-name="ce9">
            <text:p>1.840.671,78</text:p>
          </table:table-cell>
          <table:table-cell office:value-type="float" office:value="1653587.17" table:style-name="ce9">
            <text:p>1.653.587,17</text:p>
          </table:table-cell>
          <table:table-cell office:value-type="float" office:value="-187084.61" table:style-name="ce9">
            <text:p>(187.084,61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3) Contributi trasferimenti e altre entrate</text:p>
          </table:table-cell>
          <table:table-cell office:value-type="float" office:value="1481513.16" table:style-name="ce9">
            <text:p>1.481.513,16</text:p>
          </table:table-cell>
          <table:table-cell office:value-type="float" office:value="988248.26" table:style-name="ce9">
            <text:p>988.248,26</text:p>
          </table:table-cell>
          <table:table-cell office:value-type="float" office:value="-493264.9" table:style-name="ce9">
            <text:p>(493.264,90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4) Proventi da gestione di beni e servizi</text:p>
          </table:table-cell>
          <table:table-cell office:value-type="float" office:value="148705.43" table:style-name="ce9">
            <text:p>148.705,43</text:p>
          </table:table-cell>
          <table:table-cell office:value-type="float" office:value="198236.54" table:style-name="ce9">
            <text:p>198.236,54</text:p>
          </table:table-cell>
          <table:table-cell office:value-type="float" office:value="49531.11" table:style-name="ce9">
            <text:p>49.531,1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5) Variazione delle rimanenze</text:p>
          </table:table-cell>
          <table:table-cell office:value-type="float" office:value="-71715.31" table:style-name="ce9">
            <text:p>(71.715,31)</text:p>
          </table:table-cell>
          <table:table-cell office:value-type="float" office:value="2715.77" table:style-name="ce9">
            <text:p>2.715,77</text:p>
          </table:table-cell>
          <table:table-cell office:value-type="float" office:value="74431.08" table:style-name="ce9">
            <text:p>74.431,0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otale Proventi Correnti A</text:p>
          </table:table-cell>
          <table:table-cell office:value-type="float" office:value="9116877.9499999993" table:style-name="ce11">
            <text:p>9.116.877,95</text:p>
          </table:table-cell>
          <table:table-cell office:value-type="float" office:value="8564980.1400000006" table:style-name="ce11">
            <text:p>8.564.980,14</text:p>
          </table:table-cell>
          <table:table-cell office:value-type="float" office:value="-551897.81000000006" table:style-name="ce11">
            <text:p>(551.897,81)</text:p>
          </table:table-cell>
          <table:table-cell table:number-columns-repeated="16380"/>
        </table:table-row>
        <table:table-row table:style-name="ro2">
          <table:table-cell office:value-type="string" table:style-name="ce6">
            <text:p>B) Oneri Correnti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6) Personale</text:p>
          </table:table-cell>
          <table:table-cell office:value-type="float" office:value="-2842508.92" table:style-name="ce9">
            <text:p>(2.842.508,92)</text:p>
          </table:table-cell>
          <table:table-cell office:value-type="float" office:value="-2868873.12" table:style-name="ce9">
            <text:p>(2.868.873,12)</text:p>
          </table:table-cell>
          <table:table-cell office:value-type="float" office:value="-26364.2" table:style-name="ce9">
            <text:p>(26.364,20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a) Competenze al personale</text:p>
          </table:table-cell>
          <table:table-cell office:value-type="float" office:value="-2143751.83" table:style-name="ce9">
            <text:p>(2.143.751,83)</text:p>
          </table:table-cell>
          <table:table-cell office:value-type="float" office:value="-2132149.36" table:style-name="ce9">
            <text:p>(2.132.149,36)</text:p>
          </table:table-cell>
          <table:table-cell office:value-type="float" office:value="11602.47" table:style-name="ce9">
            <text:p>11.602,4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b) Oneri sociali</text:p>
          </table:table-cell>
          <table:table-cell office:value-type="float" office:value="-501317.27" table:style-name="ce9">
            <text:p>(501.317,27)</text:p>
          </table:table-cell>
          <table:table-cell office:value-type="float" office:value="-538755.59" table:style-name="ce9">
            <text:p>(538.755,59)</text:p>
          </table:table-cell>
          <table:table-cell office:value-type="float" office:value="-37438.32" table:style-name="ce9">
            <text:p>(37.438,32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c) Accantonamenti al T.F.R.</text:p>
          </table:table-cell>
          <table:table-cell office:value-type="float" office:value="-172199.64" table:style-name="ce9">
            <text:p>(172.199,64)</text:p>
          </table:table-cell>
          <table:table-cell office:value-type="float" office:value="-178554.07" table:style-name="ce9">
            <text:p>(178.554,07)</text:p>
          </table:table-cell>
          <table:table-cell office:value-type="float" office:value="-6354.43" table:style-name="ce9">
            <text:p>(6.354,43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d) Altri costi</text:p>
          </table:table-cell>
          <table:table-cell office:value-type="float" office:value="-25240.18" table:style-name="ce9">
            <text:p>(25.240,18)</text:p>
          </table:table-cell>
          <table:table-cell office:value-type="float" office:value="-19414.099999999999" table:style-name="ce9">
            <text:p>(19.414,10)</text:p>
          </table:table-cell>
          <table:table-cell office:value-type="float" office:value="5826.08" table:style-name="ce9">
            <text:p>5.826,0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7) Funzionamento</text:p>
          </table:table-cell>
          <table:table-cell office:value-type="float" office:value="-1514480.83" table:style-name="ce9">
            <text:p>(1.514.480,83)</text:p>
          </table:table-cell>
          <table:table-cell office:value-type="float" office:value="-1960817.03" table:style-name="ce9">
            <text:p>(1.960.817,03)</text:p>
          </table:table-cell>
          <table:table-cell office:value-type="float" office:value="-446336.2" table:style-name="ce9">
            <text:p>(446.336,20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a) Prestazioni servizi</text:p>
          </table:table-cell>
          <table:table-cell office:value-type="float" office:value="-767640.61" table:style-name="ce9">
            <text:p>(767.640,61)</text:p>
          </table:table-cell>
          <table:table-cell office:value-type="float" office:value="-862463.91" table:style-name="ce9">
            <text:p>(862.463,91)</text:p>
          </table:table-cell>
          <table:table-cell office:value-type="float" office:value="-94823.3" table:style-name="ce9">
            <text:p>(94.823,30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b) Godimento di beni di terzi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   c) Oneri diversi di gestione</text:p>
          </table:table-cell>
          <table:table-cell office:value-type="float" office:value="-345723.52" table:style-name="ce9">
            <text:p>(345.723,52)</text:p>
          </table:table-cell>
          <table:table-cell office:value-type="float" office:value="-699568.61" table:style-name="ce9">
            <text:p>(699.568,61)</text:p>
          </table:table-cell>
          <table:table-cell office:value-type="float" office:value="-353845.09" table:style-name="ce9">
            <text:p>(353.845,09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d) Quote associative</text:p>
          </table:table-cell>
          <table:table-cell office:value-type="float" office:value="-210843" table:style-name="ce9">
            <text:p>(210.843,00)</text:p>
          </table:table-cell>
          <table:table-cell office:value-type="float" office:value="-226473.05" table:style-name="ce9">
            <text:p>(226.473,05)</text:p>
          </table:table-cell>
          <table:table-cell office:value-type="float" office:value="-15630.05" table:style-name="ce9">
            <text:p>(15.630,05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e) Organi istituzionali</text:p>
          </table:table-cell>
          <table:table-cell office:value-type="float" office:value="-190273.7" table:style-name="ce9">
            <text:p>(190.273,70)</text:p>
          </table:table-cell>
          <table:table-cell office:value-type="float" office:value="-172311.46" table:style-name="ce9">
            <text:p>(172.311,46)</text:p>
          </table:table-cell>
          <table:table-cell office:value-type="float" office:value="17962.240000000002" table:style-name="ce9">
            <text:p>17.962,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8) Interventi economici</text:p>
          </table:table-cell>
          <table:table-cell office:value-type="float" office:value="-1914954.38" table:style-name="ce9">
            <text:p>(1.914.954,38)</text:p>
          </table:table-cell>
          <table:table-cell office:value-type="float" office:value="-1705306.75" table:style-name="ce9">
            <text:p>(1.705.306,75)</text:p>
          </table:table-cell>
          <table:table-cell office:value-type="float" office:value="209647.63" table:style-name="ce9">
            <text:p>209.647,6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9) Ammortamenti e accantonamenti</text:p>
          </table:table-cell>
          <table:table-cell office:value-type="float" office:value="-2796681.23" table:style-name="ce9">
            <text:p>(2.796.681,23)</text:p>
          </table:table-cell>
          <table:table-cell office:value-type="float" office:value="-2268170.4" table:style-name="ce9">
            <text:p>(2.268.170,40)</text:p>
          </table:table-cell>
          <table:table-cell office:value-type="float" office:value="528510.82999999996" table:style-name="ce9">
            <text:p>528.510,8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a) Immob. Immateriali</text:p>
          </table:table-cell>
          <table:table-cell office:value-type="float" office:value="-706.94" table:style-name="ce9">
            <text:p>(706,94)</text:p>
          </table:table-cell>
          <table:table-cell office:value-type="float" office:value="-401.62" table:style-name="ce9">
            <text:p>(401,62)</text:p>
          </table:table-cell>
          <table:table-cell office:value-type="float" office:value="305.32" table:style-name="ce9">
            <text:p>305,3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b) Immob. Materiali</text:p>
          </table:table-cell>
          <table:table-cell office:value-type="float" office:value="-56453.8" table:style-name="ce9">
            <text:p>(56.453,80)</text:p>
          </table:table-cell>
          <table:table-cell office:value-type="float" office:value="-44350.2" table:style-name="ce9">
            <text:p>(44.350,20)</text:p>
          </table:table-cell>
          <table:table-cell office:value-type="float" office:value="12103.6" table:style-name="ce9">
            <text:p>12.103,6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c) Svalutazione crediti</text:p>
          </table:table-cell>
          <table:table-cell office:value-type="float" office:value="-2327727.7200000002" table:style-name="ce9">
            <text:p>(2.327.727,72)</text:p>
          </table:table-cell>
          <table:table-cell office:value-type="float" office:value="-2173504.64" table:style-name="ce9">
            <text:p>(2.173.504,64)</text:p>
          </table:table-cell>
          <table:table-cell office:value-type="float" office:value="154223.07999999999" table:style-name="ce9">
            <text:p>154.223,0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d) Fondi rischi e oneri</text:p>
          </table:table-cell>
          <table:table-cell office:value-type="float" office:value="-411792.77" table:style-name="ce9">
            <text:p>(411.792,77)</text:p>
          </table:table-cell>
          <table:table-cell office:value-type="float" office:value="-49913.94" table:style-name="ce9">
            <text:p>(49.913,94)</text:p>
          </table:table-cell>
          <table:table-cell office:value-type="float" office:value="361878.83" table:style-name="ce9">
            <text:p>361.878,8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otale Oneri Correnti B</text:p>
          </table:table-cell>
          <table:table-cell office:value-type="float" office:value="-9068625.3599999994" table:style-name="ce11">
            <text:p>(9.068.625,36)</text:p>
          </table:table-cell>
          <table:table-cell office:value-type="float" office:value="-8803167.3000000007" table:style-name="ce11">
            <text:p>(8.803.167,30)</text:p>
          </table:table-cell>
          <table:table-cell office:value-type="float" office:value="265458.06" table:style-name="ce11">
            <text:p>265.458,0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isultato della gestione corrente A-B</text:p>
          </table:table-cell>
          <table:table-cell office:value-type="float" office:value="48252.59" table:style-name="ce11">
            <text:p>48.252,59</text:p>
          </table:table-cell>
          <table:table-cell office:value-type="float" office:value="-238187.16" table:style-name="ce11">
            <text:p>(238.187,16)</text:p>
          </table:table-cell>
          <table:table-cell office:value-type="float" office:value="-286439.75" table:style-name="ce11">
            <text:p>(286.439,75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       C) GESTIONE FINANZIARIA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a) Proventi Finanziari</text:p>
          </table:table-cell>
          <table:table-cell office:value-type="float" office:value="7600.92" table:style-name="ce9">
            <text:p>7.600,92</text:p>
          </table:table-cell>
          <table:table-cell office:value-type="float" office:value="6713.71" table:style-name="ce9">
            <text:p>6.713,71</text:p>
          </table:table-cell>
          <table:table-cell office:value-type="float" office:value="-887.21" table:style-name="ce9">
            <text:p>(887,21)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8">
            <text:p>       b) Oneri Finanziari</text:p>
          </table:table-cell>
          <table:table-cell table:number-columns-repeated="3" table:style-name="ce7"/>
          <table:table-cell table:number-columns-repeated="16380" table:style-name="ce1"/>
        </table:table-row>
        <table:table-row table:style-name="ro2">
          <table:table-cell office:value-type="string" table:style-name="ce10">
            <text:p>Risultato della gestione finanziaria</text:p>
          </table:table-cell>
          <table:table-cell office:value-type="float" office:value="7600.92" table:style-name="ce11">
            <text:p>7.600,92</text:p>
          </table:table-cell>
          <table:table-cell office:value-type="float" office:value="6713.71" table:style-name="ce11">
            <text:p>6.713,71</text:p>
          </table:table-cell>
          <table:table-cell office:value-type="float" office:value="-887.21" table:style-name="ce11">
            <text:p>(887,21)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8">
            <text:p>                 D) GESTIONE STRAORDINARIA</text:p>
          </table:table-cell>
          <table:table-cell table:number-columns-repeated="3" table:style-name="ce7"/>
          <table:table-cell table:number-columns-repeated="16380" table:style-name="ce1"/>
        </table:table-row>
        <table:table-row table:style-name="ro2">
          <table:table-cell office:value-type="string" table:style-name="ce8">
            <text:p>       a) Proventi straordinari</text:p>
          </table:table-cell>
          <table:table-cell office:value-type="float" office:value="786046.83" table:style-name="ce9">
            <text:p>786.046,83</text:p>
          </table:table-cell>
          <table:table-cell office:value-type="float" office:value="812653.11" table:style-name="ce9">
            <text:p>812.653,11</text:p>
          </table:table-cell>
          <table:table-cell office:value-type="float" office:value="26606.28" table:style-name="ce9">
            <text:p>26.606,2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8">
            <text:p>       b) Oneri Straordinari</text:p>
          </table:table-cell>
          <table:table-cell office:value-type="float" office:value="-594464.96" table:style-name="ce9">
            <text:p>(594.464,96)</text:p>
          </table:table-cell>
          <table:table-cell office:value-type="float" office:value="-285657.43" table:style-name="ce9">
            <text:p>(285.657,43)</text:p>
          </table:table-cell>
          <table:table-cell office:value-type="float" office:value="308807.53000000003" table:style-name="ce9">
            <text:p>308.807,53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Risultato della gestione straordinaria</text:p>
          </table:table-cell>
          <table:table-cell office:value-type="float" office:value="191581.87" table:style-name="ce11">
            <text:p>191.581,87</text:p>
          </table:table-cell>
          <table:table-cell office:value-type="float" office:value="526995.68000000005" table:style-name="ce11">
            <text:p>526.995,68</text:p>
          </table:table-cell>
          <table:table-cell office:value-type="float" office:value="335413.81" table:style-name="ce11">
            <text:p>335.413,8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8">
            <text:p>                 E) RETTIFICHE DI VALORE DI ATTIVITA' FINANZIARIA</text:p>
          </table:table-cell>
          <table:table-cell table:number-columns-repeated="3" table:style-name="ce7"/>
          <table:table-cell table:number-columns-repeated="16380" table:style-name="ce1"/>
        </table:table-row>
        <table:table-row table:style-name="ro2">
          <table:table-cell office:value-type="string" table:style-name="ce8">
            <text:p>       14) Rivalutazioni attivo patrimoniale</text:p>
          </table:table-cell>
          <table:table-cell table:number-columns-repeated="3" table:style-name="ce7"/>
          <table:table-cell table:number-columns-repeated="16380" table:style-name="ce1"/>
        </table:table-row>
        <table:table-row table:style-name="ro2">
          <table:table-cell office:value-type="string" table:style-name="ce8">
            <text:p>       15) Svalutazioni attivo patrimoniale</text:p>
          </table:table-cell>
          <table:table-cell table:number-columns-repeated="3" table:style-name="ce7"/>
          <table:table-cell table:number-columns-repeated="16380" table:style-name="ce1"/>
        </table:table-row>
        <table:table-row table:style-name="ro2">
          <table:table-cell office:value-type="string" table:style-name="ce10">
            <text:p>Differenza rettifiche attività finanziaria</text:p>
          </table:table-cell>
          <table:table-cell table:number-columns-repeated="3" table:style-name="ce5"/>
          <table:table-cell table:number-columns-repeated="16380" table:style-name="ce1"/>
        </table:table-row>
        <table:table-row table:style-name="ro2">
          <table:table-cell office:value-type="string" table:style-name="ce12">
            <text:p>Avanzo/Disavanzo economico d' esercizio (A-B+/-C+/-D+/-E)</text:p>
          </table:table-cell>
          <table:table-cell office:value-type="float" office:value="247435.38" table:style-name="ce13">
            <text:p>247.435,38</text:p>
          </table:table-cell>
          <table:table-cell office:value-type="float" office:value="295522.23" table:style-name="ce13">
            <text:p>295.522,23</text:p>
          </table:table-cell>
          <table:table-cell office:value-type="float" office:value="48086.85" table:style-name="ce13">
            <text:p>48.086,85</text:p>
          </table:table-cell>
          <table:table-cell table:number-columns-repeated="16380" table:style-name="ce1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1">
            <text:p>ALL D - STATO PATRIMONIALE AL 31-12-2024 (previsto dall'articolo 22, comma 1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PASSIVO</text:p>
          </table:table-cell>
          <table:table-cell table:number-columns-repeated="2" table:style-name="ce14"/>
          <table:table-cell office:value-type="string" table:style-name="ce3">
            <text:p>Valori al 31-12-2023</text:p>
          </table:table-cell>
          <table:table-cell table:number-columns-repeated="2" table:style-name="ce14"/>
          <table:table-cell office:value-type="string" table:style-name="ce3">
            <text:p>Valori al 31-12-2024</text:p>
          </table:table-cell>
          <table:table-cell table:number-columns-repeated="16377"/>
        </table:table-row>
        <table:table-row table:style-name="ro1">
          <table:table-cell office:value-type="string" table:style-name="ce15">
            <text:p>A) PATRIMONIO NETTO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Patrimonio netto esercizi precedenti</text:p>
          </table:table-cell>
          <table:table-cell table:number-columns-repeated="2" table:style-name="ce16"/>
          <table:table-cell office:value-type="float" office:value="-6159413.0700000003" table:style-name="ce18">
            <text:p>-6.159.413,07</text:p>
          </table:table-cell>
          <table:table-cell table:number-columns-repeated="2" table:style-name="ce16"/>
          <table:table-cell office:value-type="float" office:value="-6406848.4500000002" table:style-name="ce18">
            <text:p>-6.406.848,45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Avanzo/Disavanzo economico esercizio</text:p>
          </table:table-cell>
          <table:table-cell table:number-columns-repeated="2" table:style-name="ce16"/>
          <table:table-cell office:value-type="float" office:value="-247435.38" table:style-name="ce18">
            <text:p>-247.435,38</text:p>
          </table:table-cell>
          <table:table-cell table:number-columns-repeated="2" table:style-name="ce16"/>
          <table:table-cell office:value-type="float" office:value="-295522.23" table:style-name="ce18">
            <text:p>-295.522,23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Riserve da partecipazioni</text:p>
          </table:table-cell>
          <table:table-cell table:number-columns-repeated="2" table:style-name="ce16"/>
          <table:table-cell office:value-type="float" office:value="-18274.3" table:style-name="ce18">
            <text:p>-18.274,30</text:p>
          </table:table-cell>
          <table:table-cell table:number-columns-repeated="2" table:style-name="ce16"/>
          <table:table-cell office:value-type="float" office:value="-8333.33" table:style-name="ce18">
            <text:p>-8.333,33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Altre Riserve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Totale patrimonio netto</text:p>
          </table:table-cell>
          <table:table-cell table:number-columns-repeated="2" table:style-name="ce16"/>
          <table:table-cell office:value-type="float" office:value="-6425122.75" table:style-name="ce18">
            <text:p>-6.425.122,75</text:p>
          </table:table-cell>
          <table:table-cell table:number-columns-repeated="2" table:style-name="ce16"/>
          <table:table-cell office:value-type="float" office:value="-6710704.0099999998" table:style-name="ce18">
            <text:p>-6.710.704,01</text:p>
          </table:table-cell>
          <table:table-cell table:number-columns-repeated="16377"/>
        </table:table-row>
        <table:table-row table:style-name="ro1">
          <table:table-cell office:value-type="string" table:style-name="ce15">
            <text:p>B) DEBITI DI FINANZIAMENTO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Mutui passivi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Prestiti ed anticipazioni passive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TOTALE DEBITI DI FINANZIAMENTO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5">
            <text:p>C) TRATTAMENTO DI FINE RAPPORTO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F.do Tratttamento di fine rapporto</text:p>
          </table:table-cell>
          <table:table-cell table:number-columns-repeated="2" table:style-name="ce16"/>
          <table:table-cell office:value-type="float" office:value="-3879441.86" table:style-name="ce18">
            <text:p>-3.879.441,86</text:p>
          </table:table-cell>
          <table:table-cell table:number-columns-repeated="2" table:style-name="ce16"/>
          <table:table-cell office:value-type="float" office:value="-3672846.88" table:style-name="ce18">
            <text:p>-3.672.846,88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TOT. F.DO TRATT. FINE RAPPORTO</text:p>
          </table:table-cell>
          <table:table-cell table:number-columns-repeated="2" table:style-name="ce16"/>
          <table:table-cell office:value-type="float" office:value="-3879441.86" table:style-name="ce18">
            <text:p>-3.879.441,86</text:p>
          </table:table-cell>
          <table:table-cell table:number-columns-repeated="2" table:style-name="ce16"/>
          <table:table-cell office:value-type="float" office:value="-3672846.88" table:style-name="ce18">
            <text:p>-3.672.846,88</text:p>
          </table:table-cell>
          <table:table-cell table:number-columns-repeated="16377"/>
        </table:table-row>
        <table:table-row table:style-name="ro1">
          <table:table-cell office:value-type="string" table:style-name="ce15">
            <text:p>D) DEBITI DI FUNZIONAMENTO</text:p>
          </table:table-cell>
          <table:table-cell office:value-type="string" table:style-name="ce19">
            <text:p>ENTRO 12 MESI</text:p>
          </table:table-cell>
          <table:table-cell office:value-type="string" table:style-name="ce19">
            <text:p>OLTRE 12 MESI</text:p>
          </table:table-cell>
          <table:table-cell table:style-name="ce16"/>
          <table:table-cell office:value-type="string" table:style-name="ce19">
            <text:p>ENTRO 12 MESI</text:p>
          </table:table-cell>
          <table:table-cell office:value-type="string" table:style-name="ce19">
            <text:p>OLTRE 12 MESI</text:p>
          </table:table-cell>
          <table:table-cell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Debiti v/fornitori</text:p>
          </table:table-cell>
          <table:table-cell office:value-type="float" office:value="-430353.18" table:style-name="ce20">
            <text:p>-430.353,18</text:p>
          </table:table-cell>
          <table:table-cell office:value-type="float" office:value="-44744.81" table:formula="of:=[.D64]-[.B64]" table:style-name="ce20">
            <text:p>-44.744,81</text:p>
          </table:table-cell>
          <table:table-cell office:value-type="float" office:value="-475097.99" table:style-name="ce18">
            <text:p>-475.097,99</text:p>
          </table:table-cell>
          <table:table-cell office:value-type="float" office:value="-375271.66" table:style-name="ce20">
            <text:p>-375.271,66</text:p>
          </table:table-cell>
          <table:table-cell office:value-type="float" office:value="-44616.760000000009" table:formula="of:=[.G64]-[.E64]" table:style-name="ce20">
            <text:p>-44.616,76</text:p>
          </table:table-cell>
          <table:table-cell office:value-type="float" office:value="-419888.42" table:style-name="ce18">
            <text:p>-419.888,42</text:p>
          </table:table-cell>
          <table:table-cell table:number-columns-repeated="16377"/>
        </table:table-row>
        <table:table-row table:style-name="ro3">
          <table:table-cell office:value-type="string" table:style-name="ce17">
            <text:p>               Debiti v/società  e organismi del sistema camerale</text:p>
          </table:table-cell>
          <table:table-cell table:number-columns-repeated="2" table:style-name="ce21"/>
          <table:table-cell table:style-name="ce18"/>
          <table:table-cell table:number-columns-repeated="3" table:style-name="ce16"/>
          <table:table-cell table:number-columns-repeated="16377"/>
        </table:table-row>
        <table:table-row table:style-name="ro3">
          <table:table-cell office:value-type="string" table:style-name="ce17">
            <text:p>               Debiti v/organismi e istituzioni nazionali e comunitarie</text:p>
          </table:table-cell>
          <table:table-cell table:number-columns-repeated="2" table:style-name="ce21"/>
          <table:table-cell table:number-columns-repeated="4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Debiti tributari e previdenziali</text:p>
          </table:table-cell>
          <table:table-cell office:value-type="float" office:value="-188515.25" table:style-name="ce20">
            <text:p>-188.515,25</text:p>
          </table:table-cell>
          <table:table-cell office:value-type="float" office:value="0" table:formula="of:=[.D67]-[.B67]" table:style-name="ce20">
            <text:p>0,00</text:p>
          </table:table-cell>
          <table:table-cell office:value-type="float" office:value="-188515.25" table:style-name="ce18">
            <text:p>-188.515,25</text:p>
          </table:table-cell>
          <table:table-cell office:value-type="float" office:value="-199272.82" table:style-name="ce20">
            <text:p>-199.272,82</text:p>
          </table:table-cell>
          <table:table-cell office:value-type="float" office:value="0" table:style-name="ce20">
            <text:p>0,00</text:p>
          </table:table-cell>
          <table:table-cell office:value-type="float" office:value="-199272.82" table:style-name="ce18">
            <text:p>-199.272,82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Debiti v/dipendenti</text:p>
          </table:table-cell>
          <table:table-cell office:value-type="float" office:value="-478737.48" table:style-name="ce20">
            <text:p>-478.737,48</text:p>
          </table:table-cell>
          <table:table-cell office:value-type="float" office:value="-70153.410000000033" table:formula="of:=[.D68]-[.B68]" table:style-name="ce20">
            <text:p>-70.153,41</text:p>
          </table:table-cell>
          <table:table-cell office:value-type="float" office:value="-548890.89" table:style-name="ce18">
            <text:p>-548.890,89</text:p>
          </table:table-cell>
          <table:table-cell office:value-type="float" office:value="-400957.99" table:style-name="ce20">
            <text:p>-400.957,99</text:p>
          </table:table-cell>
          <table:table-cell office:value-type="float" office:value="-72485.799999999988" table:formula="of:=[.G68]-[.E68]" table:style-name="ce20">
            <text:p>-72.485,80</text:p>
          </table:table-cell>
          <table:table-cell office:value-type="float" office:value="-473443.79" table:style-name="ce18">
            <text:p>-473.443,79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Debiti v/Organi Istituzionali</text:p>
          </table:table-cell>
          <table:table-cell office:value-type="float" office:value="-35970.019999999997" table:style-name="ce20">
            <text:p>-35.970,02</text:p>
          </table:table-cell>
          <table:table-cell office:value-type="float" office:value="-8118.7000000000044" table:formula="of:=[.D69]-[.B69]" table:style-name="ce20">
            <text:p>-8.118,70</text:p>
          </table:table-cell>
          <table:table-cell office:value-type="float" office:value="-44088.72" table:style-name="ce18">
            <text:p>-44.088,72</text:p>
          </table:table-cell>
          <table:table-cell office:value-type="float" office:value="-35740.74" table:style-name="ce20">
            <text:p>-35.740,74</text:p>
          </table:table-cell>
          <table:table-cell office:value-type="float" office:value="-4579.2300000000032" table:formula="of:=[.G69]-[.E69]" table:style-name="ce20">
            <text:p>-4.579,23</text:p>
          </table:table-cell>
          <table:table-cell office:value-type="float" office:value="-40319.97" table:style-name="ce18">
            <text:p>-40.319,97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Debiti diversi</text:p>
          </table:table-cell>
          <table:table-cell office:value-type="float" office:value="-894831.15" table:style-name="ce20">
            <text:p>-894.831,15</text:p>
          </table:table-cell>
          <table:table-cell office:value-type="float" office:value="-991318.73999999987" table:formula="of:=[.D70]-[.B70]" table:style-name="ce20">
            <text:p>-991.318,74</text:p>
          </table:table-cell>
          <table:table-cell office:value-type="float" office:value="-1886149.89" table:style-name="ce18">
            <text:p>-1.886.149,89</text:p>
          </table:table-cell>
          <table:table-cell office:value-type="float" office:value="-875235.7" table:style-name="ce20">
            <text:p>-875.235,70</text:p>
          </table:table-cell>
          <table:table-cell office:value-type="float" office:value="-1115881.3600000001" table:formula="of:=[.G70]-[.E70]" table:style-name="ce20">
            <text:p>-1.115.881,36</text:p>
          </table:table-cell>
          <table:table-cell office:value-type="float" office:value="-1991117.06" table:style-name="ce18">
            <text:p>-1.991.117,06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Debiti per servizi cterzi</text:p>
          </table:table-cell>
          <table:table-cell office:value-type="float" office:value="-24309.06" table:style-name="ce20">
            <text:p>-24.309,06</text:p>
          </table:table-cell>
          <table:table-cell office:value-type="float" office:value="0" table:formula="of:=[.D71]-[.B71]" table:style-name="ce20">
            <text:p>0,00</text:p>
          </table:table-cell>
          <table:table-cell office:value-type="float" office:value="-24309.06" table:style-name="ce18">
            <text:p>-24.309,06</text:p>
          </table:table-cell>
          <table:table-cell office:value-type="float" office:value="-3982.66" table:style-name="ce20">
            <text:p>-3.982,66</text:p>
          </table:table-cell>
          <table:table-cell office:value-type="float" office:value="0" table:style-name="ce20">
            <text:p>0,00</text:p>
          </table:table-cell>
          <table:table-cell office:value-type="float" office:value="-3982.66" table:style-name="ce18">
            <text:p>-3.982,66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Clienti c/anticipi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Debiti da interventi promozionali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TOTALE DEBITI DI FUNZIONAMENTO</text:p>
          </table:table-cell>
          <table:table-cell table:number-columns-repeated="2" table:style-name="ce16"/>
          <table:table-cell office:value-type="float" office:value="-3167051.8" table:style-name="ce18">
            <text:p>-3.167.051,80</text:p>
          </table:table-cell>
          <table:table-cell table:number-columns-repeated="2" table:style-name="ce16"/>
          <table:table-cell office:value-type="float" office:value="-3128024.72" table:style-name="ce18">
            <text:p>-3.128.024,72</text:p>
          </table:table-cell>
          <table:table-cell table:number-columns-repeated="16377"/>
        </table:table-row>
        <table:table-row table:style-name="ro1">
          <table:table-cell office:value-type="string" table:style-name="ce15">
            <text:p>E) FONDI PER RISCHI E ONERI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Fondo Imposte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Altri Fondi</text:p>
          </table:table-cell>
          <table:table-cell table:number-columns-repeated="2" table:style-name="ce16"/>
          <table:table-cell office:value-type="float" office:value="-471147.27" table:style-name="ce18">
            <text:p>-471.147,27</text:p>
          </table:table-cell>
          <table:table-cell table:number-columns-repeated="2" table:style-name="ce16"/>
          <table:table-cell office:value-type="float" office:value="-130124" table:style-name="ce18">
            <text:p>-130.124,00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TOT. F.DI PER RISCHI E ONERI</text:p>
          </table:table-cell>
          <table:table-cell table:number-columns-repeated="2" table:style-name="ce16"/>
          <table:table-cell office:value-type="float" office:value="-471147.27" table:style-name="ce18">
            <text:p>-471.147,27</text:p>
          </table:table-cell>
          <table:table-cell table:number-columns-repeated="2" table:style-name="ce16"/>
          <table:table-cell office:value-type="float" office:value="-130124" table:style-name="ce18">
            <text:p>-130.124,00</text:p>
          </table:table-cell>
          <table:table-cell table:number-columns-repeated="16377"/>
        </table:table-row>
        <table:table-row table:style-name="ro1">
          <table:table-cell office:value-type="string" table:style-name="ce15">
            <text:p>F) RATEI E RISCONTI PASSIVI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Ratei Passivi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17">
            <text:p>               Risconti Passivi</text:p>
          </table:table-cell>
          <table:table-cell table:number-columns-repeated="2" table:style-name="ce16"/>
          <table:table-cell office:value-type="float" office:value="-56296.07" table:style-name="ce18">
            <text:p>-56.296,07</text:p>
          </table:table-cell>
          <table:table-cell table:number-columns-repeated="2" table:style-name="ce16"/>
          <table:table-cell office:value-type="float" office:value="-19699.349999999999" table:style-name="ce18">
            <text:p>-19.699,35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TOTALE RATEI E RISCONTI PASSIVI</text:p>
          </table:table-cell>
          <table:table-cell table:number-columns-repeated="2" table:style-name="ce16"/>
          <table:table-cell office:value-type="float" office:value="-56296.07" table:style-name="ce18">
            <text:p>-56.296,07</text:p>
          </table:table-cell>
          <table:table-cell table:number-columns-repeated="2" table:style-name="ce16"/>
          <table:table-cell office:value-type="float" office:value="-19699.349999999999" table:style-name="ce18">
            <text:p>-19.699,35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TOTALE PASSIVO</text:p>
          </table:table-cell>
          <table:table-cell table:number-columns-repeated="2" table:style-name="ce16"/>
          <table:table-cell office:value-type="float" office:value="-7573937" table:style-name="ce18">
            <text:p>-7.573.937,00</text:p>
          </table:table-cell>
          <table:table-cell table:number-columns-repeated="2" table:style-name="ce16"/>
          <table:table-cell office:value-type="float" office:value="-6950694.9500000002" table:style-name="ce18">
            <text:p>-6.950.694,95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               TOTALE PASSIVO E PATRIM. NETTO</text:p>
          </table:table-cell>
          <table:table-cell table:number-columns-repeated="2" table:style-name="ce16"/>
          <table:table-cell office:value-type="float" office:value="-13999059.75" table:style-name="ce18">
            <text:p>-13.999.059,75</text:p>
          </table:table-cell>
          <table:table-cell table:number-columns-repeated="2" table:style-name="ce16"/>
          <table:table-cell office:value-type="float" office:value="-13661398.960000001" table:formula="of:=[.G83]+[.G55]" table:style-name="ce18">
            <text:p>-13.661.398,96</text:p>
          </table:table-cell>
          <table:table-cell table:number-columns-repeated="16377"/>
        </table:table-row>
        <table:table-row table:style-name="ro1">
          <table:table-cell office:value-type="string" table:style-name="ce15">
            <text:p>G) CONTI DI ORDINE</text:p>
          </table:table-cell>
          <table:table-cell table:number-columns-repeated="6" table:style-name="ce16"/>
          <table:table-cell table:number-columns-repeated="16377"/>
        </table:table-row>
        <table:table-row table:style-name="ro1">
          <table:table-cell office:value-type="string" table:style-name="ce22">
            <text:p>          TOTALE GENERALE</text:p>
          </table:table-cell>
          <table:table-cell table:number-columns-repeated="2" table:style-name="ce23"/>
          <table:table-cell office:value-type="float" office:value="-13999059.75" table:style-name="ce24">
            <text:p>-13.999.059,75</text:p>
          </table:table-cell>
          <table:table-cell table:number-columns-repeated="2" table:style-name="ce23"/>
          <table:table-cell office:value-type="float" office:value="-13661398.960000001" table:formula="of:=[.G85]+[.G84]" table:style-name="ce24">
            <text:p>-13.661.398,96</text:p>
          </table:table-cell>
          <table:table-cell table:number-columns-repeated="16377"/>
        </table:table-row>
        <table:table-row table:style-name="ro1">
          <table:table-cell office:value-type="string" table:style-name="ce25">
            <text:p>Stato Patrimoniale - All. D (Passivo)</text:p>
          </table:table-cell>
          <table:table-cell table:style-name="ce26"/>
          <table:table-cell table:number-columns-repeated="4" table:style-name="ce27"/>
          <table:table-cell table:style-name="ce28"/>
          <table:table-cell table:number-columns-repeated="16377"/>
        </table:table-row>
        <table:table-row table:number-rows-repeated="104848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 number:grouping="true"/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number:number-style style:name="N37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Savi Maria Teresa</meta:initial-creator>
    <dc:creator>Savi Maria Teresa</dc:creator>
    <meta:creation-date>2025-05-13T08:24:39Z</meta:creation-date>
    <dc:date>2025-05-13T08:28:48Z</dc:date>
  </office:meta>
</office:document-meta>
</file>