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>
      <style:table-cell-properties style:vertical-align="automatic" fo:wrap-option="wrap"/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3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Calibri Light" style:font-name-asian="Calibri Light" style:font-name-complex="Calibri Ligh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fo:font-size="10pt" style:font-size-asian="10pt" style:font-size-complex="10pt"/>
    </style:style>
    <style:style style:name="ce25" style:family="table-cell" style:parent-style-name="Default" style:data-style-name="N36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36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 fo:font-style="italic" style:font-style-asian="italic" style:font-style-complex="italic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fo:font-size="10pt" style:font-size-asian="10pt" style:font-size-complex="10pt"/>
    </style:style>
    <style:style style:name="ce3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1" style:family="table-cell" style:parent-style-name="Default" style:data-style-name="N0">
      <style:text-properties fo:color="#000000" fo:font-size="10pt" style:font-size-asian="10pt" style:font-size-complex="10pt"/>
    </style:style>
    <style:style style:name="ce32" style:family="table-cell" style:parent-style-name="Default" style:data-style-name="N37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3" style:family="table-cell" style:parent-style-name="Migliaia" style:data-style-name="N35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4" style:family="table-cell" style:parent-style-name="Migliaia" style:data-style-name="N35">
      <style:text-properties fo:font-size="10pt" style:font-size-asian="10pt" style:font-size-complex="10pt"/>
    </style:style>
    <style:style style:name="ce35" style:family="table-cell" style:parent-style-name="Migliaia" style:data-style-name="N35">
      <style:table-cell-properties fo:border-top="none" fo:border-bottom="none" fo:border-left="thin solid #000000" fo:border-right="thin solid #000000" style:vertical-align="middle" fo:wrap-option="wrap"/>
      <style:text-properties fo:color="#000000"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37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/>
      <style:text-properties fo:color="#000000" fo:font-size="10pt" style:font-size-asian="10pt" style:font-size-complex="10pt" fo:font-style="italic" style:font-style-asian="italic" style:font-style-complex="italic"/>
    </style:style>
    <style:style style:name="ce38" style:family="table-cell" style:parent-style-name="Default" style:data-style-name="N37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 fo:font-style="italic" style:font-style-asian="italic" style:font-style-complex="italic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41" style:family="table-cell" style:parent-style-name="Migliaia" style:data-style-name="N35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9pt" style:font-size-asian="9pt" style:font-size-complex="9pt" style:text-underline-style="solid" style:text-underline-type="single"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 Light" style:font-name-asian="Calibri Light" style:font-name-complex="Calibri Light" fo:font-size="12pt" style:font-size-asian="12pt" style:font-size-complex="12pt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ext-properties style:font-name="Calibri Light" style:font-name-asian="Calibri Light" style:font-name-complex="Calibri Light" fo:font-size="10pt" style:font-size-asian="10pt" style:font-size-complex="10pt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0">
      <style:text-properties fo:font-size="10pt" style:font-size-asian="10pt" style:font-size-complex="10pt"/>
    </style:style>
    <style:style style:name="co1" style:family="table-column">
      <style:table-column-properties fo:break-before="auto" style:column-width="12.3825cm"/>
    </style:style>
    <style:style style:name="co2" style:family="table-column">
      <style:table-column-properties fo:break-before="auto" style:column-width="4.02166666666667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4.25979166666667cm"/>
    </style:style>
    <style:style style:name="co5" style:family="table-column">
      <style:table-column-properties fo:break-before="auto" style:column-width="3.12208333333333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3.94229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25.7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16377" table:default-cell-style-name="ce5"/>
        <table:table-row table:style-name="ro1">
          <table:table-cell table:number-columns-spanned="4" table:number-rows-spanned="1" table:style-name="ce42"/>
          <table:covered-table-cell table:number-columns-repeated="3"/>
          <table:table-cell table:number-columns-repeated="16380"/>
        </table:table-row>
        <table:table-row table:style-name="ro2">
          <table:table-cell table:style-name="ce18"/>
          <table:table-cell table:number-columns-repeated="3" table:style-name="ce19"/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44">
            <text:p>ALL. C - CONTO ECONOMICO</text:p>
          </table:table-cell>
          <table:covered-table-cell table:number-columns-repeated="3"/>
          <table:table-cell table:number-columns-repeated="16380"/>
        </table:table-row>
        <table:table-row table:style-name="ro4">
          <table:table-cell office:value-type="string" table:number-columns-spanned="4" table:number-rows-spanned="1" table:style-name="ce46">
            <text:p>(previsto dall'articolo 21, comma 1)</text:p>
          </table:table-cell>
          <table:covered-table-cell table:number-columns-repeated="3"/>
          <table:table-cell table:number-columns-repeated="16380"/>
        </table:table-row>
        <table:table-row table:style-name="ro5">
          <table:table-cell office:value-type="string" table:style-name="ce6">
            <text:p>VOCI DI ONERE/PROVENTO</text:p>
          </table:table-cell>
          <table:table-cell office:value-type="string" table:style-name="ce7">
            <text:p>VALORI ANNO 2024</text:p>
          </table:table-cell>
          <table:table-cell office:value-type="string" table:style-name="ce7">
            <text:p>VALORI ANNO 2025</text:p>
          </table:table-cell>
          <table:table-cell office:value-type="string" table:style-name="ce7">
            <text:p>DIFFERENZE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GESTIONE CORRENTE</text:p>
          </table:table-cell>
          <table:table-cell table:number-columns-repeated="3" table:style-name="ce9"/>
          <table:table-cell table:number-columns-repeated="16380"/>
        </table:table-row>
        <table:table-row table:style-name="ro3">
          <table:table-cell office:value-type="string" table:style-name="ce10">
            <text:p>A) Proventi correnti</text:p>
          </table:table-cell>
          <table:table-cell table:number-columns-repeated="3" table:style-name="ce11"/>
          <table:table-cell table:number-columns-repeated="16380"/>
        </table:table-row>
        <table:table-row table:style-name="ro3">
          <table:table-cell office:value-type="string" table:style-name="ce12">
            <text:p>       1) Diritto Annuale</text:p>
          </table:table-cell>
          <table:table-cell office:value-type="float" office:value="5722192.4000000004" table:style-name="ce13">
            <text:p>5.722.192,40</text:p>
          </table:table-cell>
          <table:table-cell office:value-type="float" office:value="5520402.5300000003" table:style-name="ce13">
            <text:p>5.520.402,53</text:p>
          </table:table-cell>
          <table:table-cell office:value-type="float" office:value="-201789.87" table:style-name="ce13">
            <text:p>(201.789,87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2) Diritti di Segreteria</text:p>
          </table:table-cell>
          <table:table-cell office:value-type="float" office:value="1653587.17" table:style-name="ce13">
            <text:p>1.653.587,17</text:p>
          </table:table-cell>
          <table:table-cell office:value-type="float" office:value="1649389.89" table:style-name="ce13">
            <text:p>1.649.389,89</text:p>
          </table:table-cell>
          <table:table-cell office:value-type="float" office:value="-4197.28" table:style-name="ce13">
            <text:p>(4.197,28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3) Contributi trasferimenti e altre entrate</text:p>
          </table:table-cell>
          <table:table-cell office:value-type="float" office:value="988248.26" table:style-name="ce13">
            <text:p>988.248,26</text:p>
          </table:table-cell>
          <table:table-cell office:value-type="float" office:value="1137211.6599999999" table:style-name="ce13">
            <text:p>1.137.211,66</text:p>
          </table:table-cell>
          <table:table-cell office:value-type="float" office:value="148963.4" table:style-name="ce13">
            <text:p>148.963,40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4) Proventi da gestione di beni e servizi</text:p>
          </table:table-cell>
          <table:table-cell office:value-type="float" office:value="198236.54" table:style-name="ce13">
            <text:p>198.236,54</text:p>
          </table:table-cell>
          <table:table-cell office:value-type="float" office:value="125155.05" table:style-name="ce13">
            <text:p>125.155,05</text:p>
          </table:table-cell>
          <table:table-cell office:value-type="float" office:value="-73081.490000000005" table:style-name="ce13">
            <text:p>(73.081,49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5) Variazione delle rimanenze</text:p>
          </table:table-cell>
          <table:table-cell office:value-type="float" office:value="2715.77" table:style-name="ce13">
            <text:p>2.715,77</text:p>
          </table:table-cell>
          <table:table-cell office:value-type="float" office:value="-31207.41" table:style-name="ce13">
            <text:p>(31.207,41)</text:p>
          </table:table-cell>
          <table:table-cell office:value-type="float" office:value="-33923.18" table:style-name="ce13">
            <text:p>(33.923,18)</text:p>
          </table:table-cell>
          <table:table-cell table:number-columns-repeated="16380"/>
        </table:table-row>
        <table:table-row table:style-name="ro3">
          <table:table-cell office:value-type="string" table:style-name="ce14">
            <text:p>Totale Proventi Correnti A</text:p>
          </table:table-cell>
          <table:table-cell office:value-type="float" office:value="8564980.1400000006" table:style-name="ce15">
            <text:p>8.564.980,14</text:p>
          </table:table-cell>
          <table:table-cell office:value-type="float" office:value="8400951.7200000007" table:style-name="ce15">
            <text:p>8.400.951,72</text:p>
          </table:table-cell>
          <table:table-cell office:value-type="float" office:value="-164028.42000000001" table:style-name="ce15">
            <text:p>(164.028,42)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B) Oneri Correnti</text:p>
          </table:table-cell>
          <table:table-cell table:number-columns-repeated="3" table:style-name="ce11"/>
          <table:table-cell table:number-columns-repeated="16380"/>
        </table:table-row>
        <table:table-row table:style-name="ro3">
          <table:table-cell office:value-type="string" table:style-name="ce12">
            <text:p>       6) Personale</text:p>
          </table:table-cell>
          <table:table-cell office:value-type="float" office:value="-2868873.12" table:style-name="ce13">
            <text:p>(2.868.873,12)</text:p>
          </table:table-cell>
          <table:table-cell office:value-type="float" office:value="-2944241.56" table:style-name="ce13">
            <text:p>(2.944.241,56)</text:p>
          </table:table-cell>
          <table:table-cell office:value-type="float" office:value="-75368.44" table:style-name="ce13">
            <text:p>(75.368,44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a) Competenze al personale</text:p>
          </table:table-cell>
          <table:table-cell office:value-type="float" office:value="-2132149.36" table:style-name="ce13">
            <text:p>(2.132.149,36)</text:p>
          </table:table-cell>
          <table:table-cell office:value-type="float" office:value="-2121743.9700000002" table:style-name="ce13">
            <text:p>(2.121.743,97)</text:p>
          </table:table-cell>
          <table:table-cell office:value-type="float" office:value="10405.39" table:style-name="ce13">
            <text:p>10.405,39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b) Oneri sociali</text:p>
          </table:table-cell>
          <table:table-cell office:value-type="float" office:value="-538755.59" table:style-name="ce13">
            <text:p>(538.755,59)</text:p>
          </table:table-cell>
          <table:table-cell office:value-type="float" office:value="-517738.58" table:style-name="ce13">
            <text:p>(517.738,58)</text:p>
          </table:table-cell>
          <table:table-cell office:value-type="float" office:value="21017.01" table:style-name="ce13">
            <text:p>21.017,01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c) Accantonamenti al T.F.R.</text:p>
          </table:table-cell>
          <table:table-cell office:value-type="float" office:value="-178554.07" table:style-name="ce13">
            <text:p>(178.554,07)</text:p>
          </table:table-cell>
          <table:table-cell office:value-type="float" office:value="-286976.46999999997" table:style-name="ce13">
            <text:p>(286.976,47)</text:p>
          </table:table-cell>
          <table:table-cell office:value-type="float" office:value="-108422.39999999999" table:style-name="ce13">
            <text:p>(108.422,40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d) Altri costi</text:p>
          </table:table-cell>
          <table:table-cell office:value-type="float" office:value="-19414.099999999999" table:style-name="ce13">
            <text:p>(19.414,10)</text:p>
          </table:table-cell>
          <table:table-cell office:value-type="float" office:value="-17782.54" table:style-name="ce13">
            <text:p>(17.782,54)</text:p>
          </table:table-cell>
          <table:table-cell office:value-type="float" office:value="1631.56" table:style-name="ce13">
            <text:p>1.631,56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7) Funzionamento</text:p>
          </table:table-cell>
          <table:table-cell office:value-type="float" office:value="-1960817.03" table:style-name="ce13">
            <text:p>(1.960.817,03)</text:p>
          </table:table-cell>
          <table:table-cell office:value-type="float" office:value="-2040460.03" table:style-name="ce13">
            <text:p>(2.040.460,03)</text:p>
          </table:table-cell>
          <table:table-cell office:value-type="float" office:value="-79643" table:style-name="ce13">
            <text:p>(79.643,00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a) Prestazioni servizi</text:p>
          </table:table-cell>
          <table:table-cell office:value-type="float" office:value="-862463.91" table:style-name="ce13">
            <text:p>(862.463,91)</text:p>
          </table:table-cell>
          <table:table-cell office:value-type="float" office:value="-946340.41" table:style-name="ce13">
            <text:p>(946.340,41)</text:p>
          </table:table-cell>
          <table:table-cell office:value-type="float" office:value="-83876.5" table:style-name="ce13">
            <text:p>(83.876,50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b) Godimento di beni di terzi</text:p>
          </table:table-cell>
          <table:table-cell table:number-columns-repeated="3" table:style-name="ce11"/>
          <table:table-cell table:number-columns-repeated="16380"/>
        </table:table-row>
        <table:table-row table:style-name="ro3">
          <table:table-cell office:value-type="string" table:style-name="ce12">
            <text:p>          c) Oneri diversi di gestione</text:p>
          </table:table-cell>
          <table:table-cell office:value-type="float" office:value="-699568.61" table:style-name="ce13">
            <text:p>(699.568,61)</text:p>
          </table:table-cell>
          <table:table-cell office:value-type="float" office:value="-666503.19999999995" table:style-name="ce13">
            <text:p>(666.503,20)</text:p>
          </table:table-cell>
          <table:table-cell office:value-type="float" office:value="33065.410000000003" table:style-name="ce13">
            <text:p>33.065,41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d) Quote associative</text:p>
          </table:table-cell>
          <table:table-cell office:value-type="float" office:value="-226473.05" table:style-name="ce13">
            <text:p>(226.473,05)</text:p>
          </table:table-cell>
          <table:table-cell office:value-type="float" office:value="-241982.18" table:style-name="ce13">
            <text:p>(241.982,18)</text:p>
          </table:table-cell>
          <table:table-cell office:value-type="float" office:value="-15509.13" table:style-name="ce13">
            <text:p>(15.509,13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e) Organi istituzionali</text:p>
          </table:table-cell>
          <table:table-cell office:value-type="float" office:value="-172311.46" table:style-name="ce13">
            <text:p>(172.311,46)</text:p>
          </table:table-cell>
          <table:table-cell office:value-type="float" office:value="-185634.24" table:style-name="ce13">
            <text:p>(185.634,24)</text:p>
          </table:table-cell>
          <table:table-cell office:value-type="float" office:value="-13322.78" table:style-name="ce13">
            <text:p>(13.322,78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8) Interventi economici</text:p>
          </table:table-cell>
          <table:table-cell office:value-type="float" office:value="-1705306.75" table:style-name="ce13">
            <text:p>(1.705.306,75)</text:p>
          </table:table-cell>
          <table:table-cell office:value-type="float" office:value="-1896918.34" table:style-name="ce13">
            <text:p>(1.896.918,34)</text:p>
          </table:table-cell>
          <table:table-cell office:value-type="float" office:value="-191611.59" table:style-name="ce13">
            <text:p>(191.611,59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9) Ammortamenti e accantonamenti</text:p>
          </table:table-cell>
          <table:table-cell office:value-type="float" office:value="-2268170.4" table:style-name="ce13">
            <text:p>(2.268.170,40)</text:p>
          </table:table-cell>
          <table:table-cell office:value-type="float" office:value="-2167934.2599999998" table:style-name="ce13">
            <text:p>(2.167.934,26)</text:p>
          </table:table-cell>
          <table:table-cell office:value-type="float" office:value="100236.14" table:style-name="ce13">
            <text:p>100.236,14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a) Immob. Immateriali</text:p>
          </table:table-cell>
          <table:table-cell office:value-type="float" office:value="-401.62" table:style-name="ce13">
            <text:p>(401,62)</text:p>
          </table:table-cell>
          <table:table-cell office:value-type="float" office:value="-430.77" table:style-name="ce13">
            <text:p>(430,77)</text:p>
          </table:table-cell>
          <table:table-cell office:value-type="float" office:value="-29.15" table:style-name="ce13">
            <text:p>(29,15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b) Immob. Materiali</text:p>
          </table:table-cell>
          <table:table-cell office:value-type="float" office:value="-44350.2" table:style-name="ce13">
            <text:p>(44.350,20)</text:p>
          </table:table-cell>
          <table:table-cell office:value-type="float" office:value="-41082.68" table:style-name="ce13">
            <text:p>(41.082,68)</text:p>
          </table:table-cell>
          <table:table-cell office:value-type="float" office:value="3267.52" table:style-name="ce13">
            <text:p>3.267,52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c) Svalutazione crediti</text:p>
          </table:table-cell>
          <table:table-cell office:value-type="float" office:value="-2173504.64" table:style-name="ce13">
            <text:p>(2.173.504,64)</text:p>
          </table:table-cell>
          <table:table-cell office:value-type="float" office:value="-1988087.48" table:style-name="ce13">
            <text:p>(1.988.087,48)</text:p>
          </table:table-cell>
          <table:table-cell office:value-type="float" office:value="185417.16" table:style-name="ce13">
            <text:p>185.417,16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d) Fondi rischi e oneri</text:p>
          </table:table-cell>
          <table:table-cell office:value-type="float" office:value="-49913.94" table:style-name="ce13">
            <text:p>(49.913,94)</text:p>
          </table:table-cell>
          <table:table-cell office:value-type="float" office:value="-138333.32999999999" table:style-name="ce13">
            <text:p>(138.333,33)</text:p>
          </table:table-cell>
          <table:table-cell office:value-type="float" office:value="-88419.39" table:style-name="ce13">
            <text:p>(88.419,39)</text:p>
          </table:table-cell>
          <table:table-cell table:number-columns-repeated="16380"/>
        </table:table-row>
        <table:table-row table:style-name="ro3">
          <table:table-cell office:value-type="string" table:style-name="ce14">
            <text:p>Totale Oneri Correnti B</text:p>
          </table:table-cell>
          <table:table-cell office:value-type="float" office:value="-8803167.3000000007" table:style-name="ce15">
            <text:p>(8.803.167,30)</text:p>
          </table:table-cell>
          <table:table-cell office:value-type="float" office:value="-9049554.1899999995" table:style-name="ce15">
            <text:p>(9.049.554,19)</text:p>
          </table:table-cell>
          <table:table-cell office:value-type="float" office:value="-246386.89" table:style-name="ce15">
            <text:p>(246.386,89)</text:p>
          </table:table-cell>
          <table:table-cell table:number-columns-repeated="16380"/>
        </table:table-row>
        <table:table-row table:style-name="ro3">
          <table:table-cell office:value-type="string" table:style-name="ce14">
            <text:p>Risultato della gestione corrente A-B</text:p>
          </table:table-cell>
          <table:table-cell office:value-type="float" office:value="-238187.16" table:style-name="ce15">
            <text:p>(238.187,16)</text:p>
          </table:table-cell>
          <table:table-cell office:value-type="float" office:value="-648602.47" table:style-name="ce15">
            <text:p>(648.602,47)</text:p>
          </table:table-cell>
          <table:table-cell office:value-type="float" office:value="-410415.31" table:style-name="ce15">
            <text:p>(410.415,31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       C) GESTIONE FINANZIARIA</text:p>
          </table:table-cell>
          <table:table-cell table:number-columns-repeated="3" table:style-name="ce11"/>
          <table:table-cell table:number-columns-repeated="16380"/>
        </table:table-row>
        <table:table-row table:style-name="ro3">
          <table:table-cell office:value-type="string" table:style-name="ce12">
            <text:p>       a) Proventi Finanziari</text:p>
          </table:table-cell>
          <table:table-cell office:value-type="float" office:value="6713.71" table:style-name="ce13">
            <text:p>6.713,71</text:p>
          </table:table-cell>
          <table:table-cell office:value-type="float" office:value="11252.35" table:style-name="ce13">
            <text:p>11.252,35</text:p>
          </table:table-cell>
          <table:table-cell office:value-type="float" office:value="4538.6400000000003" table:style-name="ce13">
            <text:p>4.538,64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b) Oneri Finanziari</text:p>
          </table:table-cell>
          <table:table-cell table:number-columns-repeated="3" table:style-name="ce11"/>
          <table:table-cell table:number-columns-repeated="16380"/>
        </table:table-row>
        <table:table-row table:style-name="ro3">
          <table:table-cell office:value-type="string" table:style-name="ce14">
            <text:p>Risultato della gestione finanziaria</text:p>
          </table:table-cell>
          <table:table-cell office:value-type="float" office:value="6713.71" table:style-name="ce15">
            <text:p>6.713,71</text:p>
          </table:table-cell>
          <table:table-cell office:value-type="float" office:value="11252.35" table:style-name="ce15">
            <text:p>11.252,35</text:p>
          </table:table-cell>
          <table:table-cell office:value-type="float" office:value="4538.6400000000003" table:style-name="ce15">
            <text:p>4.538,64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       D) GESTIONE STRAORDINARIA</text:p>
          </table:table-cell>
          <table:table-cell table:number-columns-repeated="3" table:style-name="ce11"/>
          <table:table-cell table:number-columns-repeated="16380"/>
        </table:table-row>
        <table:table-row table:style-name="ro3">
          <table:table-cell office:value-type="string" table:style-name="ce12">
            <text:p>       a) Proventi straordinari</text:p>
          </table:table-cell>
          <table:table-cell office:value-type="float" office:value="812653.11" table:style-name="ce13">
            <text:p>812.653,11</text:p>
          </table:table-cell>
          <table:table-cell office:value-type="float" office:value="739777.4" table:style-name="ce13">
            <text:p>739.777,40</text:p>
          </table:table-cell>
          <table:table-cell office:value-type="float" office:value="-72875.710000000006" table:style-name="ce13">
            <text:p>(72.875,71)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b) Oneri Straordinari</text:p>
          </table:table-cell>
          <table:table-cell office:value-type="float" office:value="-285657.43" table:style-name="ce13">
            <text:p>(285.657,43)</text:p>
          </table:table-cell>
          <table:table-cell office:value-type="float" office:value="-79941.539999999994" table:style-name="ce13">
            <text:p>(79.941,54)</text:p>
          </table:table-cell>
          <table:table-cell office:value-type="float" office:value="205715.89" table:style-name="ce13">
            <text:p>205.715,89</text:p>
          </table:table-cell>
          <table:table-cell table:number-columns-repeated="16380"/>
        </table:table-row>
        <table:table-row table:style-name="ro3">
          <table:table-cell office:value-type="string" table:style-name="ce14">
            <text:p>Risultato della gestione straordinaria</text:p>
          </table:table-cell>
          <table:table-cell office:value-type="float" office:value="526995.68000000005" table:style-name="ce15">
            <text:p>526.995,68</text:p>
          </table:table-cell>
          <table:table-cell office:value-type="float" office:value="659835.86" table:style-name="ce15">
            <text:p>659.835,86</text:p>
          </table:table-cell>
          <table:table-cell office:value-type="float" office:value="132840.18" table:style-name="ce15">
            <text:p>132.840,18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                 E) RETTIFICHE DI VALORE DI ATTIVITA' FINANZIARIA</text:p>
          </table:table-cell>
          <table:table-cell table:number-columns-repeated="3" table:style-name="ce11"/>
          <table:table-cell table:number-columns-repeated="16380"/>
        </table:table-row>
        <table:table-row table:style-name="ro3">
          <table:table-cell office:value-type="string" table:style-name="ce12">
            <text:p>       14) Rivalutazioni attivo patrimoniale</text:p>
          </table:table-cell>
          <table:table-cell table:number-columns-repeated="3" table:style-name="ce11"/>
          <table:table-cell table:number-columns-repeated="16380"/>
        </table:table-row>
        <table:table-row table:style-name="ro3">
          <table:table-cell office:value-type="string" table:style-name="ce12">
            <text:p>       15) Svalutazioni attivo patrimoniale</text:p>
          </table:table-cell>
          <table:table-cell table:number-columns-repeated="3" table:style-name="ce11"/>
          <table:table-cell table:number-columns-repeated="16380"/>
        </table:table-row>
        <table:table-row table:style-name="ro3">
          <table:table-cell office:value-type="string" table:style-name="ce14">
            <text:p>Differenza rettifiche attività finanziaria</text:p>
          </table:table-cell>
          <table:table-cell table:number-columns-repeated="3" table:style-name="ce9"/>
          <table:table-cell table:number-columns-repeated="16380"/>
        </table:table-row>
        <table:table-row table:style-name="ro3">
          <table:table-cell office:value-type="string" table:style-name="ce16">
            <text:p>Avanzo/Disavanzo economico d' esercizio (A-B+/-C+/-D+/-E)</text:p>
          </table:table-cell>
          <table:table-cell office:value-type="float" office:value="295522.23" table:style-name="ce17">
            <text:p>295.522,23</text:p>
          </table:table-cell>
          <table:table-cell office:value-type="float" office:value="22485.74" table:style-name="ce17">
            <text:p>22.485,74</text:p>
          </table:table-cell>
          <table:table-cell office:value-type="float" office:value="-273036.49" table:style-name="ce17">
            <text:p>(273.036,49)</text:p>
          </table:table-cell>
          <table:table-cell table:number-columns-repeated="16380"/>
        </table:table-row>
        <table:table-row table:style-name="ro3">
          <table:table-cell office:value-type="string" table:style-name="ce1">
            <text:p>Conto Economico - All. C</text:p>
          </table:table-cell>
          <table:table-cell table:style-name="ce2"/>
          <table:table-cell table:style-name="ce3"/>
          <table:table-cell table:style-name="ce4"/>
          <table:table-cell table:number-columns-repeated="16380"/>
        </table:table-row>
        <table:table-row table:number-rows-repeated="3" table:style-name="ro3">
          <table:table-cell table:number-columns-repeated="16384"/>
        </table:table-row>
        <table:table-row table:style-name="ro3">
          <table:table-cell office:value-type="string" table:number-columns-spanned="7" table:number-rows-spanned="1" table:style-name="ce46">
            <text:p>ALL D - STATO PATRIMONIALE AL 31-12-2025 (previsto dall'articolo 22, comma 1)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6">
            <text:p>ATTIVO</text:p>
          </table:table-cell>
          <table:table-cell table:number-columns-repeated="2" table:style-name="ce20"/>
          <table:table-cell office:value-type="string" table:style-name="ce7">
            <text:p>Valori al 31-12-2024</text:p>
          </table:table-cell>
          <table:table-cell table:number-columns-repeated="2" table:style-name="ce20"/>
          <table:table-cell office:value-type="string" table:style-name="ce7">
            <text:p>Valori al 31-12-2025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A) IMMOBILIZZAZIONI</text:p>
          </table:table-cell>
          <table:table-cell table:number-columns-repeated="6" table:style-name="ce22"/>
          <table:table-cell table:number-columns-repeated="16377"/>
        </table:table-row>
        <table:table-row table:style-name="ro3">
          <table:table-cell office:value-type="string" table:style-name="ce21">
            <text:p>         a) Immateriali</text:p>
          </table:table-cell>
          <table:table-cell table:number-columns-repeated="6" table:style-name="ce22"/>
          <table:table-cell table:number-columns-repeated="16377"/>
        </table:table-row>
        <table:table-row table:style-name="ro3">
          <table:table-cell office:value-type="string" table:style-name="ce23">
            <text:p>               Software</text:p>
          </table:table-cell>
          <table:table-cell table:number-columns-repeated="2" table:style-name="ce24"/>
          <table:table-cell office:value-type="float" office:value="233.82" table:style-name="ce25">
            <text:p>233,82</text:p>
          </table:table-cell>
          <table:table-cell table:number-columns-repeated="2" table:style-name="ce24"/>
          <table:table-cell office:value-type="float" office:value="618.01" table:style-name="ce25">
            <text:p>618,01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Licenze d' uso</text:p>
          </table:table-cell>
          <table:table-cell table:number-columns-repeated="6" table:style-name="ce24"/>
          <table:table-cell table:number-columns-repeated="16377"/>
        </table:table-row>
        <table:table-row table:style-name="ro3">
          <table:table-cell office:value-type="string" table:style-name="ce23">
            <text:p>               Diritti d' autore</text:p>
          </table:table-cell>
          <table:table-cell table:number-columns-repeated="6" table:style-name="ce24"/>
          <table:table-cell table:number-columns-repeated="16377"/>
        </table:table-row>
        <table:table-row table:style-name="ro3">
          <table:table-cell office:value-type="string" table:style-name="ce23">
            <text:p>               Altre</text:p>
          </table:table-cell>
          <table:table-cell table:number-columns-repeated="6" table:style-name="ce24"/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Immobilizz. Immateriali</text:p>
          </table:table-cell>
          <table:table-cell table:number-columns-repeated="2" table:style-name="ce24"/>
          <table:table-cell office:value-type="float" office:value="233.82" table:style-name="ce25">
            <text:p>233,82</text:p>
          </table:table-cell>
          <table:table-cell table:number-columns-repeated="2" table:style-name="ce24"/>
          <table:table-cell office:value-type="float" office:value="618.01" table:style-name="ce25">
            <text:p>618,01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         b) Materiali</text:p>
          </table:table-cell>
          <table:table-cell table:number-columns-repeated="6" table:style-name="ce22"/>
          <table:table-cell table:number-columns-repeated="16377"/>
        </table:table-row>
        <table:table-row table:style-name="ro3">
          <table:table-cell office:value-type="string" table:style-name="ce23">
            <text:p>               Immobili</text:p>
          </table:table-cell>
          <table:table-cell table:number-columns-repeated="2" table:style-name="ce24"/>
          <table:table-cell office:value-type="float" office:value="3835441.13" table:style-name="ce25">
            <text:p>3.835.441,13</text:p>
          </table:table-cell>
          <table:table-cell table:number-columns-repeated="2" table:style-name="ce24"/>
          <table:table-cell office:value-type="float" office:value="3902327.45" table:style-name="ce25">
            <text:p>3.902.327,45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Impianti</text:p>
          </table:table-cell>
          <table:table-cell table:number-columns-repeated="2" table:style-name="ce24"/>
          <table:table-cell office:value-type="float" office:value="18120.3" table:style-name="ce25">
            <text:p>18.120,30</text:p>
          </table:table-cell>
          <table:table-cell table:number-columns-repeated="2" table:style-name="ce24"/>
          <table:table-cell office:value-type="float" office:value="14465.84" table:style-name="ce25">
            <text:p>14.465,84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Attrezzature informatiche</text:p>
          </table:table-cell>
          <table:table-cell table:number-columns-repeated="2" table:style-name="ce24"/>
          <table:table-cell office:value-type="float" office:value="3449.22" table:style-name="ce25">
            <text:p>3.449,22</text:p>
          </table:table-cell>
          <table:table-cell table:number-columns-repeated="2" table:style-name="ce24"/>
          <table:table-cell office:value-type="float" office:value="76.2" table:style-name="ce25">
            <text:p>76,20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Attrezzature non informatiche</text:p>
          </table:table-cell>
          <table:table-cell table:number-columns-repeated="2" table:style-name="ce24"/>
          <table:table-cell office:value-type="float" office:value="67217.17" table:style-name="ce25">
            <text:p>67.217,17</text:p>
          </table:table-cell>
          <table:table-cell table:number-columns-repeated="2" table:style-name="ce24"/>
          <table:table-cell office:value-type="float" office:value="86773.06" table:style-name="ce25">
            <text:p>86.773,06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Arredi e mobili</text:p>
          </table:table-cell>
          <table:table-cell table:number-columns-repeated="2" table:style-name="ce24"/>
          <table:table-cell office:value-type="float" office:value="233646.62" table:style-name="ce25">
            <text:p>233.646,62</text:p>
          </table:table-cell>
          <table:table-cell table:number-columns-repeated="2" table:style-name="ce24"/>
          <table:table-cell office:value-type="float" office:value="231233.02" table:style-name="ce25">
            <text:p>231.233,02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Automezzi</text:p>
          </table:table-cell>
          <table:table-cell table:number-columns-repeated="2" table:style-name="ce24"/>
          <table:table-cell office:value-type="float" office:value="258.23" table:style-name="ce25">
            <text:p>258,23</text:p>
          </table:table-cell>
          <table:table-cell table:number-columns-repeated="2" table:style-name="ce24"/>
          <table:table-cell office:value-type="float" office:value="258.23" table:style-name="ce25">
            <text:p>258,23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Biblioteca</text:p>
          </table:table-cell>
          <table:table-cell table:number-columns-repeated="2" table:style-name="ce24"/>
          <table:table-cell office:value-type="float" office:value="1213.76" table:style-name="ce25">
            <text:p>1.213,76</text:p>
          </table:table-cell>
          <table:table-cell table:number-columns-repeated="2" table:style-name="ce24"/>
          <table:table-cell office:value-type="float" office:value="1213.76" table:style-name="ce25">
            <text:p>1.213,76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Immobilizz. Materiali</text:p>
          </table:table-cell>
          <table:table-cell table:number-columns-repeated="2" table:style-name="ce24"/>
          <table:table-cell office:value-type="float" office:value="4159346.43" table:style-name="ce25">
            <text:p>4.159.346,43</text:p>
          </table:table-cell>
          <table:table-cell table:number-columns-repeated="2" table:style-name="ce24"/>
          <table:table-cell office:value-type="float" office:value="4236347.5599999996" table:style-name="ce25">
            <text:p>4.236.347,56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         c) Finanziarie</text:p>
          </table:table-cell>
          <table:table-cell office:value-type="string" table:style-name="ce26">
            <text:p>ENTRO 12 MESI</text:p>
          </table:table-cell>
          <table:table-cell office:value-type="string" table:style-name="ce26">
            <text:p>OLTRE 12 MESI</text:p>
          </table:table-cell>
          <table:table-cell table:style-name="ce22"/>
          <table:table-cell office:value-type="string" table:style-name="ce26">
            <text:p>ENTRO 12 MESI</text:p>
          </table:table-cell>
          <table:table-cell office:value-type="string" table:style-name="ce26">
            <text:p>OLTRE 12 MESI</text:p>
          </table:table-cell>
          <table:table-cell table:style-name="ce22"/>
          <table:table-cell table:number-columns-repeated="16377"/>
        </table:table-row>
        <table:table-row table:style-name="ro3">
          <table:table-cell office:value-type="string" table:style-name="ce23">
            <text:p>               Partecipazioni e quote</text:p>
          </table:table-cell>
          <table:table-cell table:number-columns-repeated="2" table:style-name="ce24"/>
          <table:table-cell office:value-type="float" office:value="235288.03" table:style-name="ce25">
            <text:p>235.288,03</text:p>
          </table:table-cell>
          <table:table-cell table:number-columns-repeated="2" table:style-name="ce24"/>
          <table:table-cell office:value-type="float" office:value="295288.03000000003" table:style-name="ce25">
            <text:p>295.288,03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Altri investimenti mobiliari</text:p>
          </table:table-cell>
          <table:table-cell table:number-columns-repeated="6" table:style-name="ce24"/>
          <table:table-cell table:number-columns-repeated="16377"/>
        </table:table-row>
        <table:table-row table:style-name="ro3">
          <table:table-cell office:value-type="string" table:style-name="ce23">
            <text:p>               Prestiti ed anticipazioni attive</text:p>
          </table:table-cell>
          <table:table-cell table:number-columns-repeated="2" table:style-name="ce24"/>
          <table:table-cell office:value-type="float" office:value="497297.96" table:style-name="ce25">
            <text:p>497.297,96</text:p>
          </table:table-cell>
          <table:table-cell table:number-columns-repeated="2" table:style-name="ce24"/>
          <table:table-cell office:value-type="float" office:value="506305.49" table:style-name="ce25">
            <text:p>506.305,49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Crediti di finanziamento</text:p>
          </table:table-cell>
          <table:table-cell table:number-columns-repeated="6" table:style-name="ce24"/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Immobilizz. Finanziarie</text:p>
          </table:table-cell>
          <table:table-cell table:number-columns-repeated="2" table:style-name="ce24"/>
          <table:table-cell office:value-type="float" office:value="732585.99" table:style-name="ce25">
            <text:p>732.585,99</text:p>
          </table:table-cell>
          <table:table-cell table:number-columns-repeated="2" table:style-name="ce24"/>
          <table:table-cell office:value-type="float" office:value="801593.52" table:style-name="ce25">
            <text:p>801.593,52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IMMOBILIZZAZIONI</text:p>
          </table:table-cell>
          <table:table-cell table:number-columns-repeated="2" table:style-name="ce24"/>
          <table:table-cell office:value-type="float" office:value="4892166.24" table:style-name="ce25">
            <text:p>4.892.166,24</text:p>
          </table:table-cell>
          <table:table-cell table:number-columns-repeated="2" table:style-name="ce24"/>
          <table:table-cell office:value-type="float" office:value="5038559.09" table:style-name="ce25">
            <text:p>5.038.559,09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B) ATTIVO CIRCOLANTE</text:p>
          </table:table-cell>
          <table:table-cell table:number-columns-repeated="6" table:style-name="ce22"/>
          <table:table-cell table:number-columns-repeated="16377"/>
        </table:table-row>
        <table:table-row table:style-name="ro3">
          <table:table-cell office:value-type="string" table:style-name="ce21">
            <text:p>         d) Rimanenze</text:p>
          </table:table-cell>
          <table:table-cell table:number-columns-repeated="6" table:style-name="ce22"/>
          <table:table-cell table:number-columns-repeated="16377"/>
        </table:table-row>
        <table:table-row table:style-name="ro3">
          <table:table-cell office:value-type="string" table:style-name="ce23">
            <text:p>               Rimanenze di magazzino</text:p>
          </table:table-cell>
          <table:table-cell table:number-columns-repeated="2" table:style-name="ce24"/>
          <table:table-cell office:value-type="float" office:value="72905.460000000006" table:style-name="ce25">
            <text:p>72.905,46</text:p>
          </table:table-cell>
          <table:table-cell table:number-columns-repeated="2" table:style-name="ce24"/>
          <table:table-cell office:value-type="float" office:value="41698.050000000003" table:style-name="ce25">
            <text:p>41.698,05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rimanenze</text:p>
          </table:table-cell>
          <table:table-cell table:number-columns-repeated="2" table:style-name="ce24"/>
          <table:table-cell office:value-type="float" office:value="72905.460000000006" table:style-name="ce25">
            <text:p>72.905,46</text:p>
          </table:table-cell>
          <table:table-cell table:number-columns-repeated="2" table:style-name="ce24"/>
          <table:table-cell office:value-type="float" office:value="41698.050000000003" table:style-name="ce25">
            <text:p>41.698,05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         e) Crediti di Funzionamento</text:p>
          </table:table-cell>
          <table:table-cell office:value-type="string" table:style-name="ce26">
            <text:p>ENTRO 12 MESI</text:p>
          </table:table-cell>
          <table:table-cell office:value-type="string" table:style-name="ce26">
            <text:p>OLTRE 12 MESI</text:p>
          </table:table-cell>
          <table:table-cell table:style-name="ce22"/>
          <table:table-cell office:value-type="string" table:style-name="ce26">
            <text:p>ENTRO 12 MESI</text:p>
          </table:table-cell>
          <table:table-cell office:value-type="string" table:style-name="ce26">
            <text:p>OLTRE 12 MESI</text:p>
          </table:table-cell>
          <table:table-cell table:style-name="ce22"/>
          <table:table-cell table:number-columns-repeated="16377"/>
        </table:table-row>
        <table:table-row table:style-name="ro3">
          <table:table-cell office:value-type="string" table:style-name="ce23">
            <text:p>               Crediti da diritto annuale</text:p>
          </table:table-cell>
          <table:table-cell office:value-type="float" office:value="334565.95" table:style-name="ce27">
            <text:p>334.565,95</text:p>
          </table:table-cell>
          <table:table-cell office:value-type="float" office:value="1951721.8800000001" table:style-name="ce27">
            <text:p>1.951.721,88</text:p>
          </table:table-cell>
          <table:table-cell office:value-type="float" office:value="2286287.83" table:style-name="ce25">
            <text:p>2.286.287,83</text:p>
          </table:table-cell>
          <table:table-cell office:value-type="float" office:value="368398.25" table:style-name="ce27">
            <text:p>368.398,25</text:p>
          </table:table-cell>
          <table:table-cell office:value-type="float" office:value="2010198.96" table:style-name="ce27">
            <text:p>2.010.198,96</text:p>
          </table:table-cell>
          <table:table-cell office:value-type="float" office:value="2378597.21" table:style-name="ce25">
            <text:p>2.378.597,21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Crediti v/organismi e istituzioni nazionali e comunitarie</text:p>
          </table:table-cell>
          <table:table-cell office:value-type="float" office:value="0" table:style-name="ce27">
            <text:p>0,00</text:p>
          </table:table-cell>
          <table:table-cell office:value-type="float" office:value="335552.19" table:style-name="ce27">
            <text:p>335.552,19</text:p>
          </table:table-cell>
          <table:table-cell office:value-type="float" office:value="335552.19" table:style-name="ce25">
            <text:p>335.552,19</text:p>
          </table:table-cell>
          <table:table-cell office:value-type="float" office:value="0" table:style-name="ce27">
            <text:p>0,00</text:p>
          </table:table-cell>
          <table:table-cell office:value-type="float" office:value="15030" table:style-name="ce27">
            <text:p>15.030,00</text:p>
          </table:table-cell>
          <table:table-cell office:value-type="float" office:value="15030" table:style-name="ce25">
            <text:p>15.030,00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Crediti v/organismi del sistema camerale</text:p>
          </table:table-cell>
          <table:table-cell office:value-type="float" office:value="7300" table:style-name="ce27">
            <text:p>7.300,00</text:p>
          </table:table-cell>
          <table:table-cell office:value-type="float" office:value="0" table:style-name="ce27">
            <text:p>0,00</text:p>
          </table:table-cell>
          <table:table-cell office:value-type="float" office:value="7300" table:style-name="ce25">
            <text:p>7.300,00</text:p>
          </table:table-cell>
          <table:table-cell office:value-type="float" office:value="84970.84" table:style-name="ce27">
            <text:p>84.970,84</text:p>
          </table:table-cell>
          <table:table-cell office:value-type="float" office:value="0" table:style-name="ce27">
            <text:p>0,00</text:p>
          </table:table-cell>
          <table:table-cell office:value-type="float" office:value="84970.84" table:style-name="ce25">
            <text:p>84.970,84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Crediti v/clienti</text:p>
          </table:table-cell>
          <table:table-cell office:value-type="float" office:value="222599.54" table:style-name="ce27">
            <text:p>222.599,54</text:p>
          </table:table-cell>
          <table:table-cell office:value-type="float" office:value="25494.209999999992" table:style-name="ce27">
            <text:p>25.494,21</text:p>
          </table:table-cell>
          <table:table-cell office:value-type="float" office:value="248093.75" table:style-name="ce25">
            <text:p>248.093,75</text:p>
          </table:table-cell>
          <table:table-cell office:value-type="float" office:value="178694.85" table:style-name="ce27">
            <text:p>178.694,85</text:p>
          </table:table-cell>
          <table:table-cell office:value-type="float" office:value="25654.00999999998" table:style-name="ce27">
            <text:p>25.654,01</text:p>
          </table:table-cell>
          <table:table-cell office:value-type="float" office:value="204348.86" table:style-name="ce25">
            <text:p>204.348,86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Crediti per servizi c/terzi</text:p>
          </table:table-cell>
          <table:table-cell office:value-type="float" office:value="214343.07" table:style-name="ce27">
            <text:p>214.343,07</text:p>
          </table:table-cell>
          <table:table-cell office:value-type="float" office:value="0" table:style-name="ce27">
            <text:p>0,00</text:p>
          </table:table-cell>
          <table:table-cell office:value-type="float" office:value="214343.07" table:style-name="ce25">
            <text:p>214.343,07</text:p>
          </table:table-cell>
          <table:table-cell office:value-type="float" office:value="206552.79" table:style-name="ce27">
            <text:p>206.552,79</text:p>
          </table:table-cell>
          <table:table-cell office:value-type="float" office:value="0" table:style-name="ce27">
            <text:p>0,00</text:p>
          </table:table-cell>
          <table:table-cell office:value-type="float" office:value="206552.79" table:style-name="ce25">
            <text:p>206.552,79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Crediti diversi</text:p>
          </table:table-cell>
          <table:table-cell office:value-type="float" office:value="621447.11" table:style-name="ce27">
            <text:p>621.447,11</text:p>
          </table:table-cell>
          <table:table-cell office:value-type="float" office:value="850693.0199999999" table:style-name="ce27">
            <text:p>850.693,02</text:p>
          </table:table-cell>
          <table:table-cell office:value-type="float" office:value="1472140.13" table:style-name="ce25">
            <text:p>1.472.140,13</text:p>
          </table:table-cell>
          <table:table-cell office:value-type="float" office:value="777889.27" table:style-name="ce27">
            <text:p>777.889,27</text:p>
          </table:table-cell>
          <table:table-cell office:value-type="float" office:value="1371765.5499999998" table:style-name="ce27">
            <text:p>1.371.765,55</text:p>
          </table:table-cell>
          <table:table-cell office:value-type="float" office:value="2149654.8199999998" table:style-name="ce25">
            <text:p>2.149.654,82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Erario c/iva</text:p>
          </table:table-cell>
          <table:table-cell table:number-columns-repeated="2" table:style-name="ce24"/>
          <table:table-cell office:value-type="float" office:value="-4991.2" table:style-name="ce25">
            <text:p>(4.991,20)</text:p>
          </table:table-cell>
          <table:table-cell table:number-columns-repeated="2" table:style-name="ce24"/>
          <table:table-cell office:value-type="float" office:value="-2485.89" table:style-name="ce25">
            <text:p>(2.485,89)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Anticipi a fornitori</text:p>
          </table:table-cell>
          <table:table-cell table:number-columns-repeated="6" table:style-name="ce24"/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crediti di funzionamento</text:p>
          </table:table-cell>
          <table:table-cell table:number-columns-repeated="2" table:style-name="ce24"/>
          <table:table-cell office:value-type="float" office:value="4558725.7699999996" table:style-name="ce25">
            <text:p>4.558.725,77</text:p>
          </table:table-cell>
          <table:table-cell table:number-columns-repeated="2" table:style-name="ce24"/>
          <table:table-cell office:value-type="float" office:value="5036668.63" table:style-name="ce25">
            <text:p>5.036.668,63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         f) Disponibilità liquide</text:p>
          </table:table-cell>
          <table:table-cell table:number-columns-repeated="6" table:style-name="ce22"/>
          <table:table-cell table:number-columns-repeated="16377"/>
        </table:table-row>
        <table:table-row table:style-name="ro3">
          <table:table-cell office:value-type="string" table:style-name="ce23">
            <text:p>               Banca c/c</text:p>
          </table:table-cell>
          <table:table-cell table:number-columns-repeated="2" table:style-name="ce24"/>
          <table:table-cell office:value-type="float" office:value="4137601.49" table:style-name="ce25">
            <text:p>4.137.601,49</text:p>
          </table:table-cell>
          <table:table-cell table:number-columns-repeated="2" table:style-name="ce24"/>
          <table:table-cell office:value-type="float" office:value="3274215.21" table:style-name="ce25">
            <text:p>3.274.215,21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Depositi postali</text:p>
          </table:table-cell>
          <table:table-cell table:number-columns-repeated="6" table:style-name="ce24"/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disponibilità liquide</text:p>
          </table:table-cell>
          <table:table-cell table:number-columns-repeated="2" table:style-name="ce24"/>
          <table:table-cell office:value-type="float" office:value="4137601.49" table:style-name="ce25">
            <text:p>4.137.601,49</text:p>
          </table:table-cell>
          <table:table-cell table:number-columns-repeated="2" table:style-name="ce24"/>
          <table:table-cell office:value-type="float" office:value="3274215.21" table:style-name="ce25">
            <text:p>3.274.215,21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ATTIVO CIRCOLANTE</text:p>
          </table:table-cell>
          <table:table-cell table:number-columns-repeated="2" table:style-name="ce24"/>
          <table:table-cell office:value-type="float" office:value="8769232.7200000007" table:style-name="ce25">
            <text:p>8.769.232,72</text:p>
          </table:table-cell>
          <table:table-cell table:number-columns-repeated="2" table:style-name="ce24"/>
          <table:table-cell office:value-type="float" office:value="8352581.8899999997" table:style-name="ce25">
            <text:p>8.352.581,89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C) RATEI E RISCONTI ATTIVI</text:p>
          </table:table-cell>
          <table:table-cell table:number-columns-repeated="6" table:style-name="ce22"/>
          <table:table-cell table:number-columns-repeated="16377"/>
        </table:table-row>
        <table:table-row table:style-name="ro3">
          <table:table-cell office:value-type="string" table:style-name="ce23">
            <text:p>               Ratei attvi</text:p>
          </table:table-cell>
          <table:table-cell table:number-columns-repeated="6" table:style-name="ce24"/>
          <table:table-cell table:number-columns-repeated="16377"/>
        </table:table-row>
        <table:table-row table:style-name="ro3">
          <table:table-cell office:value-type="string" table:style-name="ce23">
            <text:p>               Risconti attivi</text:p>
          </table:table-cell>
          <table:table-cell table:number-columns-repeated="5" table:style-name="ce24"/>
          <table:table-cell office:value-type="float" office:value="20964.88" table:style-name="ce25">
            <text:p>20.964,88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RATEI E RISCONTI ATTIVI</text:p>
          </table:table-cell>
          <table:table-cell table:number-columns-repeated="5" table:style-name="ce24"/>
          <table:table-cell office:value-type="float" office:value="20964.88" table:style-name="ce25">
            <text:p>20.964,88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ATTIVO</text:p>
          </table:table-cell>
          <table:table-cell table:number-columns-repeated="2" table:style-name="ce24"/>
          <table:table-cell office:value-type="float" office:value="13661398.960000001" table:style-name="ce25">
            <text:p>13.661.398,96</text:p>
          </table:table-cell>
          <table:table-cell table:number-columns-repeated="2" table:style-name="ce24"/>
          <table:table-cell office:value-type="float" office:value="13412105.859999999" table:style-name="ce25">
            <text:p>13.412.105,86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D) CONTI D' ORDINE</text:p>
          </table:table-cell>
          <table:table-cell table:number-columns-repeated="6" table:style-name="ce22"/>
          <table:table-cell table:number-columns-repeated="16377"/>
        </table:table-row>
        <table:table-row table:style-name="ro3">
          <table:table-cell office:value-type="string" table:style-name="ce28">
            <text:p>               TOTALE GENERALE</text:p>
          </table:table-cell>
          <table:table-cell table:number-columns-repeated="2" table:style-name="ce29"/>
          <table:table-cell office:value-type="float" office:value="13661398.960000001" table:style-name="ce30">
            <text:p>13.661.398,96</text:p>
          </table:table-cell>
          <table:table-cell table:number-columns-repeated="2" table:style-name="ce29"/>
          <table:table-cell office:value-type="float" office:value="13412105.859999999" table:style-name="ce30">
            <text:p>13.412.105,86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Stato Patrimoniale - All. D (Attivo)</text:p>
          </table:table-cell>
          <table:table-cell table:style-name="ce3"/>
          <table:table-cell table:number-columns-repeated="4" table:style-name="ce31"/>
          <table:table-cell table:style-name="ce4"/>
          <table:table-cell table:number-columns-repeated="16377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6">
            <text:p>PASSIVO</text:p>
          </table:table-cell>
          <table:table-cell table:number-columns-repeated="2" table:style-name="ce20"/>
          <table:table-cell office:value-type="string" table:style-name="ce7">
            <text:p>Valori al 31-12-2024</text:p>
          </table:table-cell>
          <table:table-cell table:number-columns-repeated="2" table:style-name="ce20"/>
          <table:table-cell office:value-type="string" table:style-name="ce7">
            <text:p>Valori al 31-12-2025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A) PATRIMONIO NETTO</text:p>
          </table:table-cell>
          <table:table-cell table:number-columns-repeated="6" table:style-name="ce24"/>
          <table:table-cell table:number-columns-repeated="16377"/>
        </table:table-row>
        <table:table-row table:style-name="ro3">
          <table:table-cell office:value-type="string" table:style-name="ce23">
            <text:p>               Patromonio netto esercizi precedenti</text:p>
          </table:table-cell>
          <table:table-cell table:number-columns-repeated="2" table:style-name="ce24"/>
          <table:table-cell office:value-type="float" office:value="-6406848.4500000002" table:style-name="ce32">
            <text:p>-6.406.848,45</text:p>
          </table:table-cell>
          <table:table-cell table:number-columns-repeated="2" table:style-name="ce24"/>
          <table:table-cell office:value-type="float" office:value="-6702370.6799999997" table:style-name="ce33">
            <text:p>-6.702.370,68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Avanzo/Disavanzo economico esercizio</text:p>
          </table:table-cell>
          <table:table-cell table:number-columns-repeated="2" table:style-name="ce24"/>
          <table:table-cell office:value-type="float" office:value="-295522.23" table:style-name="ce32">
            <text:p>-295.522,23</text:p>
          </table:table-cell>
          <table:table-cell table:number-columns-repeated="2" table:style-name="ce24"/>
          <table:table-cell office:value-type="float" office:value="-22485.739999999758" table:style-name="ce34">
            <text:p>-22.485,74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Riserve da partecipazioni</text:p>
          </table:table-cell>
          <table:table-cell table:number-columns-repeated="2" table:style-name="ce24"/>
          <table:table-cell office:value-type="float" office:value="-8333.33" table:style-name="ce32">
            <text:p>-8.333,33</text:p>
          </table:table-cell>
          <table:table-cell table:number-columns-repeated="2" table:style-name="ce24"/>
          <table:table-cell office:value-type="float" office:value="-76666.66" table:style-name="ce33">
            <text:p>-76.666,66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Altre Riserve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patrimonio netto</text:p>
          </table:table-cell>
          <table:table-cell table:number-columns-repeated="2" table:style-name="ce24"/>
          <table:table-cell office:value-type="float" office:value="-6710704.0099999998" table:style-name="ce32">
            <text:p>-6.710.704,01</text:p>
          </table:table-cell>
          <table:table-cell table:number-columns-repeated="2" table:style-name="ce24"/>
          <table:table-cell office:value-type="float" office:value="-6801523.0800000001" table:formula="of:=SUM([.G106:.G109])" table:style-name="ce33">
            <text:p>-6.801.523,08<text:s/>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B) DEBITI DI FINANZIAMENTO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Mutui passivi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Prestiti ed anticipazioni passive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DEBITI DI FINANZIAMENTO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1">
            <text:p>C) TRATTAMENTO DI FINE RAPPORTO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F.do Trattamento di fine rapporto</text:p>
          </table:table-cell>
          <table:table-cell table:number-columns-repeated="2" table:style-name="ce24"/>
          <table:table-cell office:value-type="float" office:value="-3672846.88" table:style-name="ce32">
            <text:p>-3.672.846,88</text:p>
          </table:table-cell>
          <table:table-cell table:number-columns-repeated="2" table:style-name="ce24"/>
          <table:table-cell office:value-type="float" office:value="-3618057.56" table:style-name="ce33">
            <text:p>-3.618.057,56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. F.DO TRATT. FINE RAPPORTO</text:p>
          </table:table-cell>
          <table:table-cell table:number-columns-repeated="2" table:style-name="ce24"/>
          <table:table-cell office:value-type="float" office:value="-3672846.88" table:style-name="ce32">
            <text:p>-3.672.846,88</text:p>
          </table:table-cell>
          <table:table-cell table:number-columns-repeated="2" table:style-name="ce24"/>
          <table:table-cell office:value-type="float" office:value="-3618057.56" table:style-name="ce33">
            <text:p>-3.618.057,56<text:s/>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D) DEBITI DI FUNZIONAMENTO</text:p>
          </table:table-cell>
          <table:table-cell office:value-type="string" table:style-name="ce36">
            <text:p>ENTRO 12 MESI</text:p>
          </table:table-cell>
          <table:table-cell office:value-type="string" table:style-name="ce36">
            <text:p>OLTRE 12 MESI</text:p>
          </table:table-cell>
          <table:table-cell table:style-name="ce24"/>
          <table:table-cell office:value-type="string" table:style-name="ce36">
            <text:p>ENTRO 12 MESI</text:p>
          </table:table-cell>
          <table:table-cell office:value-type="string" table:style-name="ce36">
            <text:p>OLTRE 12 MESI</text:p>
          </table:table-cell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Debiti v/fornitori</text:p>
          </table:table-cell>
          <table:table-cell office:value-type="float" office:value="-375271.66" table:style-name="ce37">
            <text:p>-375.271,66</text:p>
          </table:table-cell>
          <table:table-cell office:value-type="float" office:value="-44616.760000000009" table:style-name="ce37">
            <text:p>-44.616,76</text:p>
          </table:table-cell>
          <table:table-cell office:value-type="float" office:value="-419888.42" table:style-name="ce32">
            <text:p>-419.888,42</text:p>
          </table:table-cell>
          <table:table-cell office:value-type="float" office:value="-312040.03000000003" table:style-name="ce38">
            <text:p>-312.040,03</text:p>
          </table:table-cell>
          <table:table-cell office:value-type="float" office:value="-36907.549999999988" table:style-name="ce38">
            <text:p>-36.907,55</text:p>
          </table:table-cell>
          <table:table-cell office:value-type="float" office:value="-348947.58" table:style-name="ce33">
            <text:p>-348.947,58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Debiti v/società  e organismi del sistema camerale</text:p>
          </table:table-cell>
          <table:table-cell table:number-columns-repeated="2" table:style-name="ce37"/>
          <table:table-cell table:style-name="ce24"/>
          <table:table-cell table:number-columns-repeated="2" table:style-name="ce38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Debiti v/organismi e istituzioni nazionali e comunitarie</text:p>
          </table:table-cell>
          <table:table-cell table:number-columns-repeated="2" table:style-name="ce37"/>
          <table:table-cell table:style-name="ce24"/>
          <table:table-cell table:number-columns-repeated="2" table:style-name="ce38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Debiti tributari e previdenziali</text:p>
          </table:table-cell>
          <table:table-cell office:value-type="float" office:value="-199272.82" table:style-name="ce37">
            <text:p>-199.272,82</text:p>
          </table:table-cell>
          <table:table-cell office:value-type="float" office:value="0" table:style-name="ce37">
            <text:p>0,00</text:p>
          </table:table-cell>
          <table:table-cell office:value-type="float" office:value="-199272.82" table:style-name="ce32">
            <text:p>-199.272,82</text:p>
          </table:table-cell>
          <table:table-cell office:value-type="float" office:value="-218254.26" table:style-name="ce38">
            <text:p>-218.254,26</text:p>
          </table:table-cell>
          <table:table-cell office:value-type="float" office:value="0" table:style-name="ce38">
            <text:p>0,00</text:p>
          </table:table-cell>
          <table:table-cell office:value-type="float" office:value="-218254.26" table:style-name="ce33">
            <text:p>-218.254,26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Debiti v/dipendenti</text:p>
          </table:table-cell>
          <table:table-cell office:value-type="float" office:value="-400957.99" table:style-name="ce37">
            <text:p>-400.957,99</text:p>
          </table:table-cell>
          <table:table-cell office:value-type="float" office:value="-72485.799999999988" table:style-name="ce37">
            <text:p>-72.485,80</text:p>
          </table:table-cell>
          <table:table-cell office:value-type="float" office:value="-473443.79" table:style-name="ce32">
            <text:p>-473.443,79</text:p>
          </table:table-cell>
          <table:table-cell office:value-type="float" office:value="-409399.56" table:style-name="ce38">
            <text:p>-409.399,56</text:p>
          </table:table-cell>
          <table:table-cell office:value-type="float" office:value="-74908.08" table:style-name="ce38">
            <text:p>-74.908,08</text:p>
          </table:table-cell>
          <table:table-cell office:value-type="float" office:value="-484307.64" table:style-name="ce33">
            <text:p>-484.307,64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Debiti v/Organi Istituzionali</text:p>
          </table:table-cell>
          <table:table-cell office:value-type="float" office:value="-35740.74" table:style-name="ce37">
            <text:p>-35.740,74</text:p>
          </table:table-cell>
          <table:table-cell office:value-type="float" office:value="-4579.2300000000032" table:style-name="ce37">
            <text:p>-4.579,23</text:p>
          </table:table-cell>
          <table:table-cell office:value-type="float" office:value="-40319.97" table:style-name="ce32">
            <text:p>-40.319,97</text:p>
          </table:table-cell>
          <table:table-cell office:value-type="float" office:value="-47747.34" table:style-name="ce38">
            <text:p>-47.747,34</text:p>
          </table:table-cell>
          <table:table-cell office:value-type="float" office:value="-3083.5" table:style-name="ce38">
            <text:p>-3.083,50</text:p>
          </table:table-cell>
          <table:table-cell office:value-type="float" office:value="-50830.84" table:style-name="ce33">
            <text:p>-50.830,84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Debiti diversi</text:p>
          </table:table-cell>
          <table:table-cell office:value-type="float" office:value="-875235.7" table:style-name="ce37">
            <text:p>-875.235,70</text:p>
          </table:table-cell>
          <table:table-cell office:value-type="float" office:value="-1115881.3600000001" table:style-name="ce37">
            <text:p>-1.115.881,36</text:p>
          </table:table-cell>
          <table:table-cell office:value-type="float" office:value="-1991117.06" table:style-name="ce32">
            <text:p>-1.991.117,06</text:p>
          </table:table-cell>
          <table:table-cell office:value-type="float" office:value="-681627.33" table:style-name="ce38">
            <text:p>-681.627,33</text:p>
          </table:table-cell>
          <table:table-cell office:value-type="float" office:value="-990315.55999999994" table:style-name="ce38">
            <text:p>-990.315,56</text:p>
          </table:table-cell>
          <table:table-cell office:value-type="float" office:value="-1671942.89" table:style-name="ce33">
            <text:p>-1.671.942,89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Debiti per servizi cterzi</text:p>
          </table:table-cell>
          <table:table-cell office:value-type="float" office:value="-3982.66" table:style-name="ce37">
            <text:p>-3.982,66</text:p>
          </table:table-cell>
          <table:table-cell office:value-type="float" office:value="0" table:style-name="ce37">
            <text:p>0,00</text:p>
          </table:table-cell>
          <table:table-cell office:value-type="float" office:value="-3982.66" table:style-name="ce32">
            <text:p>-3.982,66</text:p>
          </table:table-cell>
          <table:table-cell office:value-type="float" office:value="-17928.84" table:style-name="ce38">
            <text:p>-17.928,84</text:p>
          </table:table-cell>
          <table:table-cell office:value-type="float" office:value="0" table:style-name="ce38">
            <text:p>0,00</text:p>
          </table:table-cell>
          <table:table-cell office:value-type="float" office:value="-17928.84" table:style-name="ce33">
            <text:p>-17.928,84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Clienti c/anticipi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Debiti da interventi promozionali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DEBITI DI FUNZIONAMENTO</text:p>
          </table:table-cell>
          <table:table-cell table:number-columns-repeated="2" table:style-name="ce24"/>
          <table:table-cell office:value-type="float" office:value="-3128024.72" table:style-name="ce32">
            <text:p>-3.128.024,72</text:p>
          </table:table-cell>
          <table:table-cell table:number-columns-repeated="2" table:style-name="ce24"/>
          <table:table-cell office:value-type="float" office:value="-2792212.05" table:style-name="ce33">
            <text:p>-2.792.212,05<text:s/>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E) FONDI PER RISCHI E ONERI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Fondo Imposte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Altri Fondi</text:p>
          </table:table-cell>
          <table:table-cell table:number-columns-repeated="2" table:style-name="ce24"/>
          <table:table-cell office:value-type="float" office:value="-130124" table:style-name="ce32">
            <text:p>-130.124,00</text:p>
          </table:table-cell>
          <table:table-cell table:number-columns-repeated="2" table:style-name="ce24"/>
          <table:table-cell office:value-type="float" office:value="-200313.17" table:style-name="ce33">
            <text:p>-200.313,17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. F.DI PER RISCHI E ONERI</text:p>
          </table:table-cell>
          <table:table-cell table:number-columns-repeated="2" table:style-name="ce24"/>
          <table:table-cell office:value-type="float" office:value="-130124" table:style-name="ce32">
            <text:p>-130.124,00</text:p>
          </table:table-cell>
          <table:table-cell table:number-columns-repeated="2" table:style-name="ce24"/>
          <table:table-cell office:value-type="float" office:value="-200313.17" table:style-name="ce33">
            <text:p>-200.313,17<text:s/>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F) RATEI E RISCONTI PASSIVI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Ratei Passivi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23">
            <text:p>               Risconti Passivi</text:p>
          </table:table-cell>
          <table:table-cell table:number-columns-repeated="2" table:style-name="ce24"/>
          <table:table-cell office:value-type="float" office:value="-19699.349999999999" table:style-name="ce32">
            <text:p>-19.699,35</text:p>
          </table:table-cell>
          <table:table-cell table:number-columns-repeated="2" table:style-name="ce24"/>
          <table:table-cell office:value-type="float" office:value="0" table:style-name="ce33">
            <text:p><text:s/>-<text:s text:c="3"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RATEI E RISCONTI PASSIVI</text:p>
          </table:table-cell>
          <table:table-cell table:number-columns-repeated="2" table:style-name="ce24"/>
          <table:table-cell office:value-type="float" office:value="-19699.349999999999" table:style-name="ce32">
            <text:p>-19.699,35</text:p>
          </table:table-cell>
          <table:table-cell table:number-columns-repeated="2" table:style-name="ce24"/>
          <table:table-cell office:value-type="float" office:value="0" table:style-name="ce33">
            <text:p><text:s/>-<text:s text:c="3"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PASSIVO</text:p>
          </table:table-cell>
          <table:table-cell table:number-columns-repeated="2" table:style-name="ce24"/>
          <table:table-cell office:value-type="float" office:value="-6950694.9500000002" table:style-name="ce32">
            <text:p>-6.950.694,95</text:p>
          </table:table-cell>
          <table:table-cell table:number-columns-repeated="2" table:style-name="ce24"/>
          <table:table-cell office:value-type="float" office:value="-6610582.7800000003" table:style-name="ce33">
            <text:p>-6.610.582,78<text:s/></text:p>
          </table:table-cell>
          <table:table-cell table:number-columns-repeated="16377"/>
        </table:table-row>
        <table:table-row table:style-name="ro3">
          <table:table-cell office:value-type="string" table:style-name="ce23">
            <text:p>               TOTALE PASSIVO E PATRIM. NETTO</text:p>
          </table:table-cell>
          <table:table-cell table:number-columns-repeated="2" table:style-name="ce24"/>
          <table:table-cell office:value-type="float" office:value="-13661398.960000001" table:style-name="ce32">
            <text:p>-13.661.398,96</text:p>
          </table:table-cell>
          <table:table-cell table:number-columns-repeated="2" table:style-name="ce24"/>
          <table:table-cell office:value-type="float" office:value="-13412105.859999999" table:formula="of:=[.G138]+[.G110]" table:style-name="ce33">
            <text:p>-13.412.105,86<text:s/></text:p>
          </table:table-cell>
          <table:table-cell table:number-columns-repeated="16377"/>
        </table:table-row>
        <table:table-row table:style-name="ro3">
          <table:table-cell office:value-type="string" table:style-name="ce21">
            <text:p>G) CONTI DI ORDINE</text:p>
          </table:table-cell>
          <table:table-cell table:number-columns-repeated="5" table:style-name="ce24"/>
          <table:table-cell table:style-name="ce35"/>
          <table:table-cell table:number-columns-repeated="16377"/>
        </table:table-row>
        <table:table-row table:style-name="ro3">
          <table:table-cell office:value-type="string" table:style-name="ce39">
            <text:p>          TOTALE GENERALE</text:p>
          </table:table-cell>
          <table:table-cell table:number-columns-repeated="2" table:style-name="ce29"/>
          <table:table-cell office:value-type="float" office:value="-13661398.960000001" table:style-name="ce40">
            <text:p>-13.661.398,96</text:p>
          </table:table-cell>
          <table:table-cell table:number-columns-repeated="2" table:style-name="ce29"/>
          <table:table-cell office:value-type="float" office:value="-13412105.859999999" table:formula="of:=[.G140]+[.G139]" table:style-name="ce41">
            <text:p>-13.412.105,86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Stato Patrimoniale - All. D (Passivo)</text:p>
          </table:table-cell>
          <table:table-cell table:style-name="ce2"/>
          <table:table-cell table:number-columns-repeated="4" table:style-name="ce31"/>
          <table:table-cell table:style-name="ce4"/>
          <table:table-cell table:number-columns-repeated="16377"/>
        </table:table-row>
        <table:table-row table:number-rows-repeated="1048434" table:style-name="ro3">
          <table:table-cell table:number-columns-repeated="16384"/>
        </table:table-row>
      </table:table>
      <table:named-expressions>
        <table:named-range table:name="__bookmark_1" table:cell-range-address="Sheet0.$A$5:Sheet0.$D$46" table:base-cell-address="Sheet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number number:decimal-places="2" number:min-integer-digits="1" number:grouping="true"/>
    </number:number-style>
    <number:number-style style:name="N36">
      <number:text>(</number:text>
      <number:number number:decimal-places="2" number:min-integer-digits="1" number:grouping="true"/>
      <number:text>)</number:text>
      <style:map style:condition="value()&gt;=0" style:apply-style-name="N36P0"/>
    </number:number-style>
    <number:number-style style:name="N37">
      <number:number number:decimal-places="2" number:min-integer-digits="1" number:grouping="true"/>
    </number:number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6-04-09T07:39:51Z</meta:creation-date>
    <dc:date>2026-05-08T05:49:35Z</dc:date>
  </office:meta>
</office:document-meta>
</file>