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BDD7E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BDD7E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5" style:family="table-cell" style:parent-style-name="Valuta" style:data-style-name="N36">
      <style:table-cell-properties fo:border-top="2pt solid #000000" fo:border-bottom="2pt solid #000000" fo:border-left="thin solid #000000" fo:border-right="thin solid #000000" style:vertical-align="middle" fo:wrap-option="wrap" fo:background-color="#BDD7E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BDD7E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7" style:family="table-cell" style:parent-style-name="Default" style:data-style-name="N0">
      <style:table-cell-properties style:vertical-align="middle" fo:wrap-option="wrap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</style:style>
    <style:style style:name="ce10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fo:wrap-option="wrap"/>
    </style:style>
    <style:style style:name="ce11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fo:wrap-option="wrap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fo:border="thin solid #000000" style:vertical-align="middle" fo:wrap-option="wrap"/>
    </style:style>
    <style:style style:name="ce14" style:family="table-cell" style:parent-style-name="Default" style:data-style-name="N36">
      <style:table-cell-properties fo:border="thin solid #000000" style:vertical-align="middle" fo:wrap-option="wrap"/>
    </style:style>
    <style:style style:name="ce15" style:family="table-cell" style:parent-style-name="Default" style:data-style-name="N36">
      <style:table-cell-properties fo:border="thin solid #000000" style:vertical-align="middle" fo:wrap-option="wrap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7" style:family="table-cell" style:parent-style-name="Default" style:data-style-name="N36">
      <style:table-cell-properties style:vertical-align="middle" fo:wrap-option="wrap"/>
    </style:style>
    <style:style style:name="ce18" style:family="table-cell" style:parent-style-name="Default" style:data-style-name="N36">
      <style:table-cell-properties style:vertical-align="middle" fo:wrap-option="wrap"/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middle"/>
    </style:style>
    <style:style style:name="ce20" style:family="table-cell" style:parent-style-name="Default" style:data-style-name="N0">
      <style:table-cell-properties fo:border="2pt solid #000000" style:vertical-align="middle" fo:wrap-option="wrap" fo:background-color="#BDD7E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38666666666667cm"/>
    </style:style>
    <style:style style:name="co3" style:family="table-column">
      <style:table-column-properties fo:break-before="auto" style:column-width="1.984375cm"/>
    </style:style>
    <style:style style:name="co4" style:family="table-column">
      <style:table-column-properties fo:break-before="auto" style:column-width="2.72520833333333cm" style:use-optimal-column-width="true"/>
    </style:style>
    <style:style style:name="co5" style:family="table-column">
      <style:table-column-properties fo:break-before="auto" style:column-width="2.03729166666667cm" style:use-optimal-column-width="true"/>
    </style:style>
    <style:style style:name="co6" style:family="table-column">
      <style:table-column-properties fo:break-before="auto" style:column-width="6.29708333333333cm"/>
    </style:style>
    <style:style style:name="co7" style:family="table-column">
      <style:table-column-properties fo:break-before="auto" style:column-width="6.37645833333333cm"/>
    </style:style>
    <style:style style:name="ro1" style:family="table-row">
      <style:table-row-properties style:row-height="46.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75.75pt" style:use-optimal-row-height="fals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30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LENCO_MANDATI" table:style-name="ta1">
        <table:table-column table:style-name="co1" table:default-cell-style-name="ce16"/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17"/>
        <table:table-column table:style-name="co5" table:default-cell-style-name="ce17"/>
        <table:table-column table:style-name="co4" table:default-cell-style-name="ce18"/>
        <table:table-column table:style-name="co6" table:default-cell-style-name="ce7"/>
        <table:table-column table:style-name="co7" table:default-cell-style-name="ce7"/>
        <table:table-column table:style-name="co1" table:number-columns-repeated="16375" table:default-cell-style-name="ce7"/>
        <table:table-row table:style-name="ro1">
          <table:table-cell office:value-type="string" table:number-columns-spanned="9" table:number-rows-spanned="1" table:style-name="ce20">
            <text:p>CCIAA RIETI VITERBO - ELENCO MANDATI EMESSI <text:s/>1° TRIMESTRE 2023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office:value-type="string" table:style-name="ce3">
            <text:p>N. Mandato</text:p>
          </table:table-cell>
          <table:table-cell office:value-type="string" table:style-name="ce4">
            <text:p>Data Mandato</text:p>
          </table:table-cell>
          <table:table-cell office:value-type="string" table:style-name="ce4">
            <text:p>Tipo Mandato</text:p>
          </table:table-cell>
          <table:table-cell office:value-type="string" table:style-name="ce4">
            <text:p>Competenza</text:p>
          </table:table-cell>
          <table:table-cell office:value-type="string" table:style-name="ce5">
            <text:p>Importo Lordo</text:p>
          </table:table-cell>
          <table:table-cell office:value-type="string" table:style-name="ce5">
            <text:p>Ritenuta</text:p>
          </table:table-cell>
          <table:table-cell office:value-type="string" table:style-name="ce5">
            <text:p>Importo Netto</text:p>
          </table:table-cell>
          <table:table-cell office:value-type="string" table:style-name="ce4">
            <text:p>Beneficiario</text:p>
          </table:table-cell>
          <table:table-cell office:value-type="string" table:style-name="ce6">
            <text:p>Descrizione Siope</text:p>
          </table:table-cell>
          <table:table-cell table:number-columns-repeated="16375"/>
        </table:table-row>
        <table:table-row table:style-name="ro3">
          <table:table-cell office:value-type="float" office:value="1" table:style-name="ce8">
            <text:p>1</text:p>
          </table:table-cell>
          <table:table-cell office:value-type="float" office:value="44937" table:style-name="ce9">
            <text:p>44937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currency" office:value="80" table:style-name="ce10">
            <text:p><text:s/>80,00 €<text:s/></text:p>
          </table:table-cell>
          <table:table-cell office:value-type="currency" office:value="0" table:style-name="ce10">
            <text:p><text:s/>-00 €<text:s/></text:p>
          </table:table-cell>
          <table:table-cell office:value-type="currency" office:value="80" table:style-name="ce11">
            <text:p><text:s/>80,00 €<text:s/></text:p>
          </table:table-cell>
          <table:table-cell office:value-type="string" table:style-name="ce9">
            <text:p><text:s text:c="2"/>PRESTITALIA SPA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2" table:style-name="ce12">
            <text:p>2</text:p>
          </table:table-cell>
          <table:table-cell office:value-type="float" office:value="44937" table:style-name="ce13">
            <text:p>4493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82" table:style-name="ce14">
            <text:p><text:s/>282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82" table:style-name="ce15">
            <text:p><text:s/>282,00 €<text:s/></text:p>
          </table:table-cell>
          <table:table-cell office:value-type="string" table:style-name="ce13">
            <text:p><text:s text:c="2"/>IMPREBANCA SP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3" table:style-name="ce12">
            <text:p>3</text:p>
          </table:table-cell>
          <table:table-cell office:value-type="float" office:value="44937" table:style-name="ce13">
            <text:p>4493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20" table:style-name="ce14">
            <text:p><text:s/>42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20" table:style-name="ce15">
            <text:p><text:s/>420,00 €<text:s/></text:p>
          </table:table-cell>
          <table:table-cell office:value-type="string" table:style-name="ce13">
            <text:p><text:s text:c="2"/>BNL - BANCA NAZIONALE DEL LAVORO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4" table:style-name="ce12">
            <text:p>4</text:p>
          </table:table-cell>
          <table:table-cell office:value-type="float" office:value="44937" table:style-name="ce13">
            <text:p>4493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17" table:style-name="ce14">
            <text:p><text:s/>217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17" table:style-name="ce15">
            <text:p><text:s/>217,00 €<text:s/></text:p>
          </table:table-cell>
          <table:table-cell office:value-type="string" table:style-name="ce13">
            <text:p><text:s text:c="2"/>IBL BANC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5" table:style-name="ce12">
            <text:p>5</text:p>
          </table:table-cell>
          <table:table-cell office:value-type="float" office:value="44937" table:style-name="ce13">
            <text:p>4493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71" table:style-name="ce14">
            <text:p><text:s/>371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71" table:style-name="ce15">
            <text:p><text:s/>371,00 €<text:s/></text:p>
          </table:table-cell>
          <table:table-cell office:value-type="string" table:style-name="ce13">
            <text:p><text:s text:c="2"/>IBL BANC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6" table:style-name="ce12">
            <text:p>6</text:p>
          </table:table-cell>
          <table:table-cell office:value-type="float" office:value="44937" table:style-name="ce13">
            <text:p>4493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25.18" table:style-name="ce14">
            <text:p><text:s/>325,1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25.18" table:style-name="ce15">
            <text:p><text:s/>325,18 €<text:s/></text:p>
          </table:table-cell>
          <table:table-cell office:value-type="string" table:style-name="ce13">
            <text:p><text:s text:c="2"/>INPS GESTIONE CREDITI EX INPDAP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7" table:style-name="ce12">
            <text:p>7</text:p>
          </table:table-cell>
          <table:table-cell office:value-type="float" office:value="44937" table:style-name="ce13">
            <text:p>4493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03.89" table:style-name="ce14">
            <text:p><text:s/>203,89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03.89" table:style-name="ce15">
            <text:p><text:s/>203,89 €<text:s/></text:p>
          </table:table-cell>
          <table:table-cell office:value-type="string" table:style-name="ce13">
            <text:p><text:s text:c="2"/>INPS GESTIONE CREDITI EX INPDAP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8" table:style-name="ce12">
            <text:p>8</text:p>
          </table:table-cell>
          <table:table-cell office:value-type="float" office:value="44937" table:style-name="ce13">
            <text:p>4493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708" table:style-name="ce14">
            <text:p><text:s/>708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08" table:style-name="ce15">
            <text:p><text:s/>708,00 €<text:s/></text:p>
          </table:table-cell>
          <table:table-cell office:value-type="string" table:style-name="ce13">
            <text:p><text:s text:c="2"/>FUTURO SP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9" table:style-name="ce12">
            <text:p>9</text:p>
          </table:table-cell>
          <table:table-cell office:value-type="float" office:value="44937" table:style-name="ce13">
            <text:p>4493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81" table:style-name="ce14">
            <text:p><text:s/>281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81" table:style-name="ce15">
            <text:p><text:s/>281,00 €<text:s/></text:p>
          </table:table-cell>
          <table:table-cell office:value-type="string" table:style-name="ce13">
            <text:p><text:s text:c="2"/>IMPREBANCA SP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10" table:style-name="ce12">
            <text:p>10</text:p>
          </table:table-cell>
          <table:table-cell office:value-type="float" office:value="44937" table:style-name="ce13">
            <text:p>4493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31" table:style-name="ce14">
            <text:p><text:s/>331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31" table:style-name="ce15">
            <text:p><text:s/>331,00 €<text:s/></text:p>
          </table:table-cell>
          <table:table-cell office:value-type="string" table:style-name="ce13">
            <text:p><text:s text:c="2"/>FUTURO SP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11" table:style-name="ce12">
            <text:p>11</text:p>
          </table:table-cell>
          <table:table-cell office:value-type="float" office:value="44937" table:style-name="ce13">
            <text:p>4493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51" table:style-name="ce14">
            <text:p><text:s/>251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51" table:style-name="ce15">
            <text:p><text:s/>251,00 €<text:s/></text:p>
          </table:table-cell>
          <table:table-cell office:value-type="string" table:style-name="ce13">
            <text:p><text:s text:c="2"/>IBL BANC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12" table:style-name="ce12">
            <text:p>12</text:p>
          </table:table-cell>
          <table:table-cell office:value-type="float" office:value="44937" table:style-name="ce13">
            <text:p>4493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25.12" table:style-name="ce14">
            <text:p><text:s/>125,12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25.12" table:style-name="ce15">
            <text:p><text:s/>125,12 €<text:s/></text:p>
          </table:table-cell>
          <table:table-cell office:value-type="string" table:style-name="ce13">
            <text:p><text:s text:c="2"/>CISL FP VT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13" table:style-name="ce12">
            <text:p>13</text:p>
          </table:table-cell>
          <table:table-cell office:value-type="float" office:value="44937" table:style-name="ce13">
            <text:p>4493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27.76" table:style-name="ce14">
            <text:p><text:s/>127,7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27.76" table:style-name="ce15">
            <text:p><text:s/>127,76 €<text:s/></text:p>
          </table:table-cell>
          <table:table-cell office:value-type="string" table:style-name="ce13">
            <text:p><text:s text:c="2"/>CISL FP ROMA CAPITALE-RIETI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14" table:style-name="ce12">
            <text:p>14</text:p>
          </table:table-cell>
          <table:table-cell office:value-type="float" office:value="44937" table:style-name="ce13">
            <text:p>4493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34.42" table:style-name="ce14">
            <text:p><text:s/>234,42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34.42" table:style-name="ce15">
            <text:p><text:s/>234,42 €<text:s/></text:p>
          </table:table-cell>
          <table:table-cell office:value-type="string" table:style-name="ce13">
            <text:p><text:s text:c="2"/>funzione pubblica - cgil vt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15" table:style-name="ce12">
            <text:p>15</text:p>
          </table:table-cell>
          <table:table-cell office:value-type="float" office:value="44937" table:style-name="ce13">
            <text:p>4493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5.24" table:style-name="ce14">
            <text:p><text:s/>35,24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5.24" table:style-name="ce15">
            <text:p><text:s/>35,24 €<text:s/></text:p>
          </table:table-cell>
          <table:table-cell office:value-type="string" table:style-name="ce13">
            <text:p><text:s text:c="2"/>funzione pubblica - cgil ri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16" table:style-name="ce12">
            <text:p>16</text:p>
          </table:table-cell>
          <table:table-cell office:value-type="float" office:value="44937" table:style-name="ce13">
            <text:p>4493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8.76" table:style-name="ce14">
            <text:p><text:s/>28,7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8.76" table:style-name="ce15">
            <text:p><text:s/>28,76 €<text:s/></text:p>
          </table:table-cell>
          <table:table-cell office:value-type="string" table:style-name="ce13">
            <text:p><text:s text:c="2"/>UIL RIETI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17" table:style-name="ce12">
            <text:p>17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614.25" table:style-name="ce14">
            <text:p><text:s/>3.614,25 €<text:s/></text:p>
          </table:table-cell>
          <table:table-cell office:value-type="currency" office:value="592.5" table:style-name="ce14">
            <text:p><text:s/>592,50 €<text:s/></text:p>
          </table:table-cell>
          <table:table-cell office:value-type="currency" office:value="3021.75" table:style-name="ce15">
            <text:p><text:s/>3.021,75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7" table:style-name="ce12">
            <text:p>17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44.57" table:style-name="ce14">
            <text:p><text:s/>144,5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44.57" table:style-name="ce15">
            <text:p><text:s/>144,57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8" table:style-name="ce12">
            <text:p>18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.46" table:style-name="ce14">
            <text:p><text:s/>1,4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.46" table:style-name="ce15">
            <text:p><text:s/>1,46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8" table:style-name="ce12">
            <text:p>18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6.6" table:style-name="ce14">
            <text:p><text:s/>36,60 €<text:s/></text:p>
          </table:table-cell>
          <table:table-cell office:value-type="currency" office:value="6" table:style-name="ce14">
            <text:p><text:s/>6,00 €<text:s/></text:p>
          </table:table-cell>
          <table:table-cell office:value-type="currency" office:value="30.6" table:style-name="ce15">
            <text:p><text:s/>30,6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9" table:style-name="ce12">
            <text:p>19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0" table:style-name="ce14">
            <text:p><text:s/>6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0" table:style-name="ce15">
            <text:p><text:s/>60,0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9" table:style-name="ce12">
            <text:p>19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" table:style-name="ce14">
            <text:p><text:s/>2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" table:style-name="ce15">
            <text:p><text:s/>2,0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9" table:style-name="ce12">
            <text:p>19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.4" table:style-name="ce14">
            <text:p><text:s/>2,4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.4" table:style-name="ce15">
            <text:p><text:s/>2,4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0" table:style-name="ce12">
            <text:p>20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6.6" table:style-name="ce14">
            <text:p><text:s/>36,60 €<text:s/></text:p>
          </table:table-cell>
          <table:table-cell office:value-type="currency" office:value="6" table:style-name="ce14">
            <text:p><text:s/>6,00 €<text:s/></text:p>
          </table:table-cell>
          <table:table-cell office:value-type="currency" office:value="30.6" table:style-name="ce15">
            <text:p><text:s/>30,6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0" table:style-name="ce12">
            <text:p>20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.46" table:style-name="ce14">
            <text:p><text:s/>1,4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.46" table:style-name="ce15">
            <text:p><text:s/>1,46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1" table:style-name="ce12">
            <text:p>21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6.6" table:style-name="ce14">
            <text:p><text:s/>36,60 €<text:s/></text:p>
          </table:table-cell>
          <table:table-cell office:value-type="currency" office:value="6" table:style-name="ce14">
            <text:p><text:s/>6,00 €<text:s/></text:p>
          </table:table-cell>
          <table:table-cell office:value-type="currency" office:value="30.6" table:style-name="ce15">
            <text:p><text:s/>30,6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1" table:style-name="ce12">
            <text:p>21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.46" table:style-name="ce14">
            <text:p><text:s/>1,4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.46" table:style-name="ce15">
            <text:p><text:s/>1,46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2" table:style-name="ce12">
            <text:p>22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67.75" table:style-name="ce14">
            <text:p><text:s/>167,75 €<text:s/></text:p>
          </table:table-cell>
          <table:table-cell office:value-type="currency" office:value="27.5" table:style-name="ce14">
            <text:p><text:s/>27,50 €<text:s/></text:p>
          </table:table-cell>
          <table:table-cell office:value-type="currency" office:value="140.25" table:style-name="ce15">
            <text:p><text:s/>140,25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2" table:style-name="ce12">
            <text:p>22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.71" table:style-name="ce14">
            <text:p><text:s/>6,71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.71" table:style-name="ce15">
            <text:p><text:s/>6,71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3" table:style-name="ce12">
            <text:p>23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0" table:style-name="ce14">
            <text:p><text:s/>6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0" table:style-name="ce15">
            <text:p><text:s/>60,0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3" table:style-name="ce12">
            <text:p>23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.4" table:style-name="ce14">
            <text:p><text:s/>2,4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.4" table:style-name="ce15">
            <text:p><text:s/>2,4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3" table:style-name="ce12">
            <text:p>23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" table:style-name="ce14">
            <text:p><text:s/>2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" table:style-name="ce15">
            <text:p><text:s/>2,0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4" table:style-name="ce12">
            <text:p>24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0" table:style-name="ce14">
            <text:p><text:s/>3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0" table:style-name="ce15">
            <text:p><text:s/>30,0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4" table:style-name="ce12">
            <text:p>24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.2" table:style-name="ce14">
            <text:p><text:s/>1,2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.2" table:style-name="ce15">
            <text:p><text:s/>1,2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5" table:style-name="ce12">
            <text:p>25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6.6" table:style-name="ce14">
            <text:p><text:s/>36,60 €<text:s/></text:p>
          </table:table-cell>
          <table:table-cell office:value-type="currency" office:value="6" table:style-name="ce14">
            <text:p><text:s/>6,00 €<text:s/></text:p>
          </table:table-cell>
          <table:table-cell office:value-type="currency" office:value="30.6" table:style-name="ce15">
            <text:p><text:s/>30,6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5" table:style-name="ce12">
            <text:p>25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.46" table:style-name="ce14">
            <text:p><text:s/>1,4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.46" table:style-name="ce15">
            <text:p><text:s/>1,46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6" table:style-name="ce12">
            <text:p>26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900" table:style-name="ce14">
            <text:p><text:s/>2.9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900" table:style-name="ce15">
            <text:p><text:s/>2.900,0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6" table:style-name="ce12">
            <text:p>26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16" table:style-name="ce14">
            <text:p><text:s/>116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16" table:style-name="ce15">
            <text:p><text:s/>116,0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7" table:style-name="ce12">
            <text:p>27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.2" table:style-name="ce14">
            <text:p><text:s/>7,2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.2" table:style-name="ce15">
            <text:p><text:s/>7,2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7" table:style-name="ce12">
            <text:p>27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80" table:style-name="ce14">
            <text:p><text:s/>18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80" table:style-name="ce15">
            <text:p><text:s/>180,0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8" table:style-name="ce12">
            <text:p>28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.2" table:style-name="ce14">
            <text:p><text:s/>1,2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.2" table:style-name="ce15">
            <text:p><text:s/>1,2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8" table:style-name="ce12">
            <text:p>28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0" table:style-name="ce14">
            <text:p><text:s/>3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0" table:style-name="ce15">
            <text:p><text:s/>30,0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9" table:style-name="ce12">
            <text:p>29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90" table:style-name="ce14">
            <text:p><text:s/>90,00 €<text:s/></text:p>
          </table:table-cell>
          <table:table-cell office:value-type="currency" office:value="18" table:style-name="ce14">
            <text:p><text:s/>18,00 €<text:s/></text:p>
          </table:table-cell>
          <table:table-cell office:value-type="currency" office:value="72" table:style-name="ce15">
            <text:p><text:s/>72,0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30" table:style-name="ce12">
            <text:p>30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90" table:style-name="ce14">
            <text:p><text:s/>390,00 €<text:s/></text:p>
          </table:table-cell>
          <table:table-cell office:value-type="currency" office:value="78" table:style-name="ce14">
            <text:p><text:s/>78,00 €<text:s/></text:p>
          </table:table-cell>
          <table:table-cell office:value-type="currency" office:value="312" table:style-name="ce15">
            <text:p><text:s/>312,0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31" table:style-name="ce12">
            <text:p>31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0" table:style-name="ce14">
            <text:p><text:s/>60,00 €<text:s/></text:p>
          </table:table-cell>
          <table:table-cell office:value-type="currency" office:value="12" table:style-name="ce14">
            <text:p><text:s/>12,00 €<text:s/></text:p>
          </table:table-cell>
          <table:table-cell office:value-type="currency" office:value="48" table:style-name="ce15">
            <text:p><text:s/>48,0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32" table:style-name="ce12">
            <text:p>32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764.38" table:style-name="ce14">
            <text:p><text:s/>1.764,3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764.38" table:style-name="ce15">
            <text:p><text:s/>1.764,38 €<text:s/></text:p>
          </table:table-cell>
          <table:table-cell office:value-type="string" table:style-name="ce13">
            <text:p><text:s text:c="2"/>ESTRA ENERGIE SRL</text:p>
          </table:table-cell>
          <table:table-cell office:value-type="string" table:style-name="ce13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32" table:style-name="ce12">
            <text:p>32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-6" table:style-name="ce14">
            <text:p>-6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-6" table:style-name="ce15">
            <text:p>-6,00 €<text:s/></text:p>
          </table:table-cell>
          <table:table-cell office:value-type="string" table:style-name="ce13">
            <text:p><text:s text:c="2"/>ESTRA ENERGIE SRL</text:p>
          </table:table-cell>
          <table:table-cell office:value-type="string" table:style-name="ce13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32" table:style-name="ce12">
            <text:p>32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9.07" table:style-name="ce14">
            <text:p><text:s/>39,0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9.07" table:style-name="ce15">
            <text:p><text:s/>39,07 €<text:s/></text:p>
          </table:table-cell>
          <table:table-cell office:value-type="string" table:style-name="ce13">
            <text:p><text:s text:c="2"/>ESTRA ENERGIE SRL</text:p>
          </table:table-cell>
          <table:table-cell office:value-type="string" table:style-name="ce13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33" table:style-name="ce12">
            <text:p>33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07.36" table:style-name="ce14">
            <text:p><text:s/>107,3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07.36" table:style-name="ce15">
            <text:p><text:s/>107,36 €<text:s/></text:p>
          </table:table-cell>
          <table:table-cell office:value-type="string" table:style-name="ce13">
            <text:p><text:s text:c="2"/>TELECOM ITALIA SPA</text:p>
          </table:table-cell>
          <table:table-cell office:value-type="string" table:style-name="ce13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33" table:style-name="ce12">
            <text:p>33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04.92" table:style-name="ce14">
            <text:p><text:s/>104,92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04.92" table:style-name="ce15">
            <text:p><text:s/>104,92 €<text:s/></text:p>
          </table:table-cell>
          <table:table-cell office:value-type="string" table:style-name="ce13">
            <text:p><text:s text:c="2"/>TELECOM ITALIA SPA</text:p>
          </table:table-cell>
          <table:table-cell office:value-type="string" table:style-name="ce13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34" table:style-name="ce12">
            <text:p>34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7.06" table:style-name="ce14">
            <text:p><text:s/>27,0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7.06" table:style-name="ce15">
            <text:p><text:s/>27,06 €<text:s/></text:p>
          </table:table-cell>
          <table:table-cell office:value-type="string" table:style-name="ce13">
            <text:p><text:s text:c="2"/>TELECOM ITALIA SPA</text:p>
          </table:table-cell>
          <table:table-cell office:value-type="string" table:style-name="ce13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34" table:style-name="ce12">
            <text:p>34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3.58" table:style-name="ce14">
            <text:p><text:s/>43,5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3.58" table:style-name="ce15">
            <text:p><text:s/>43,58 €<text:s/></text:p>
          </table:table-cell>
          <table:table-cell office:value-type="string" table:style-name="ce13">
            <text:p><text:s text:c="2"/>TELECOM ITALIA SPA</text:p>
          </table:table-cell>
          <table:table-cell office:value-type="string" table:style-name="ce13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35" table:style-name="ce12">
            <text:p>35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70" table:style-name="ce14">
            <text:p><text:s/>17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70" table:style-name="ce15">
            <text:p><text:s/>170,00 €<text:s/></text:p>
          </table:table-cell>
          <table:table-cell office:value-type="string" table:style-name="ce13">
            <text:p><text:s text:c="2"/>FATTORI SAFEST SRL</text:p>
          </table:table-cell>
          <table:table-cell office:value-type="string" table:style-name="ce13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36" table:style-name="ce12">
            <text:p>36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70" table:style-name="ce14">
            <text:p><text:s/>17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70" table:style-name="ce15">
            <text:p><text:s/>170,00 €<text:s/></text:p>
          </table:table-cell>
          <table:table-cell office:value-type="string" table:style-name="ce13">
            <text:p><text:s text:c="2"/>FATTORI SAFEST SRL</text:p>
          </table:table-cell>
          <table:table-cell office:value-type="string" table:style-name="ce13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37" table:style-name="ce12">
            <text:p>37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083.33" table:style-name="ce14">
            <text:p><text:s/>1.083,33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083.33" table:style-name="ce15">
            <text:p><text:s/>1.083,33 €<text:s/></text:p>
          </table:table-cell>
          <table:table-cell office:value-type="string" table:style-name="ce13">
            <text:p><text:s text:c="2"/>CIDECO DI CIRO DE COLLE</text:p>
          </table:table-cell>
          <table:table-cell office:value-type="string" table:style-name="ce13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38" table:style-name="ce12">
            <text:p>38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81.33000000000004" table:style-name="ce14">
            <text:p><text:s/>581,33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81.33000000000004" table:style-name="ce15">
            <text:p><text:s/>581,33 €<text:s/></text:p>
          </table:table-cell>
          <table:table-cell office:value-type="string" table:style-name="ce13">
            <text:p><text:s text:c="2"/>CIDECO DI CIRO DE COLLE</text:p>
          </table:table-cell>
          <table:table-cell office:value-type="string" table:style-name="ce13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39" table:style-name="ce12">
            <text:p>39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591.8200000000002" table:style-name="ce14">
            <text:p><text:s/>2.591,82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591.8200000000002" table:style-name="ce15">
            <text:p><text:s/>2.591,82 €<text:s/></text:p>
          </table:table-cell>
          <table:table-cell office:value-type="string" table:style-name="ce13">
            <text:p><text:s text:c="2"/>DAY RISTOSERVICE S.P.A</text:p>
          </table:table-cell>
          <table:table-cell office:value-type="string" table:style-name="ce13">
            <text:p>Buoni pasto <text:s/>e mensa per il personale dipendente</text:p>
          </table:table-cell>
          <table:table-cell table:number-columns-repeated="16375"/>
        </table:table-row>
        <table:table-row table:style-name="ro3">
          <table:table-cell office:value-type="float" office:value="40" table:style-name="ce12">
            <text:p>40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89.66" table:style-name="ce14">
            <text:p><text:s/>189,6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89.66" table:style-name="ce15">
            <text:p><text:s/>189,66 €<text:s/></text:p>
          </table:table-cell>
          <table:table-cell office:value-type="string" table:style-name="ce13">
            <text:p><text:s text:c="2"/>PROCED SRL</text:p>
          </table:table-cell>
          <table:table-cell office:value-type="string" table:style-name="ce13">
            <text:p>Altri materiali di consumo</text:p>
          </table:table-cell>
          <table:table-cell table:number-columns-repeated="16375"/>
        </table:table-row>
        <table:table-row table:style-name="ro3">
          <table:table-cell office:value-type="float" office:value="40" table:style-name="ce12">
            <text:p>40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03.80999999999995" table:style-name="ce14">
            <text:p><text:s/>603,81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03.80999999999995" table:style-name="ce15">
            <text:p><text:s/>603,81 €<text:s/></text:p>
          </table:table-cell>
          <table:table-cell office:value-type="string" table:style-name="ce13">
            <text:p><text:s text:c="2"/>PROCED SRL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1" table:style-name="ce12">
            <text:p>41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87.48" table:style-name="ce14">
            <text:p><text:s/>87,4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87.48" table:style-name="ce15">
            <text:p><text:s/>87,48 €<text:s/></text:p>
          </table:table-cell>
          <table:table-cell office:value-type="string" table:style-name="ce13">
            <text:p><text:s text:c="2"/>PROCED SRL</text:p>
          </table:table-cell>
          <table:table-cell office:value-type="string" table:style-name="ce13">
            <text:p>Altri materiali di consumo</text:p>
          </table:table-cell>
          <table:table-cell table:number-columns-repeated="16375"/>
        </table:table-row>
        <table:table-row table:style-name="ro3">
          <table:table-cell office:value-type="float" office:value="41" table:style-name="ce12">
            <text:p>41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9.84" table:style-name="ce14">
            <text:p><text:s/>19,84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9.84" table:style-name="ce15">
            <text:p><text:s/>19,84 €<text:s/></text:p>
          </table:table-cell>
          <table:table-cell office:value-type="string" table:style-name="ce13">
            <text:p><text:s text:c="2"/>PROCED SRL</text:p>
          </table:table-cell>
          <table:table-cell office:value-type="string" table:style-name="ce13">
            <text:p>Altri materiali di consumo</text:p>
          </table:table-cell>
          <table:table-cell table:number-columns-repeated="16375"/>
        </table:table-row>
        <table:table-row table:style-name="ro3">
          <table:table-cell office:value-type="float" office:value="42" table:style-name="ce12">
            <text:p>42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53.12" table:style-name="ce14">
            <text:p><text:s/>453,12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53.12" table:style-name="ce15">
            <text:p><text:s/>453,12 €<text:s/></text:p>
          </table:table-cell>
          <table:table-cell office:value-type="string" table:style-name="ce13">
            <text:p><text:s text:c="2"/>GBR ROSSETTO SPA</text:p>
          </table:table-cell>
          <table:table-cell office:value-type="string" table:style-name="ce13">
            <text:p>Altri materiali di consumo</text:p>
          </table:table-cell>
          <table:table-cell table:number-columns-repeated="16375"/>
        </table:table-row>
        <table:table-row table:style-name="ro3">
          <table:table-cell office:value-type="float" office:value="43" table:style-name="ce12">
            <text:p>43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97.83999999999997" table:style-name="ce14">
            <text:p><text:s/>297,84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97.83999999999997" table:style-name="ce15">
            <text:p><text:s/>297,84 €<text:s/></text:p>
          </table:table-cell>
          <table:table-cell office:value-type="string" table:style-name="ce13">
            <text:p><text:s text:c="2"/>GBR ROSSETTO SPA</text:p>
          </table:table-cell>
          <table:table-cell office:value-type="string" table:style-name="ce13">
            <text:p>Altri materiali di consumo</text:p>
          </table:table-cell>
          <table:table-cell table:number-columns-repeated="16375"/>
        </table:table-row>
        <table:table-row table:style-name="ro3">
          <table:table-cell office:value-type="float" office:value="44" table:style-name="ce12">
            <text:p>44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80.56" table:style-name="ce14">
            <text:p><text:s/>280,5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80.56" table:style-name="ce15">
            <text:p><text:s/>280,56 €<text:s/></text:p>
          </table:table-cell>
          <table:table-cell office:value-type="string" table:style-name="ce13">
            <text:p><text:s text:c="2"/>GBR ROSSETTO SPA</text:p>
          </table:table-cell>
          <table:table-cell office:value-type="string" table:style-name="ce13">
            <text:p>Altri materiali di consumo</text:p>
          </table:table-cell>
          <table:table-cell table:number-columns-repeated="16375"/>
        </table:table-row>
        <table:table-row table:style-name="ro3">
          <table:table-cell office:value-type="float" office:value="45" table:style-name="ce12">
            <text:p>45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3.5" table:style-name="ce14">
            <text:p><text:s/>13,5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3.5" table:style-name="ce15">
            <text:p><text:s/>13,50 €<text:s/></text:p>
          </table:table-cell>
          <table:table-cell office:value-type="string" table:style-name="ce13">
            <text:p><text:s text:c="2"/>GBR ROSSETTO SPA</text:p>
          </table:table-cell>
          <table:table-cell office:value-type="string" table:style-name="ce13">
            <text:p>Altri materiali di consumo</text:p>
          </table:table-cell>
          <table:table-cell table:number-columns-repeated="16375"/>
        </table:table-row>
        <table:table-row table:style-name="ro3">
          <table:table-cell office:value-type="float" office:value="45" table:style-name="ce12">
            <text:p>45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31.28" table:style-name="ce14">
            <text:p><text:s/>131,2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31.28" table:style-name="ce15">
            <text:p><text:s/>131,28 €<text:s/></text:p>
          </table:table-cell>
          <table:table-cell office:value-type="string" table:style-name="ce13">
            <text:p><text:s text:c="2"/>GBR ROSSETTO SPA</text:p>
          </table:table-cell>
          <table:table-cell office:value-type="string" table:style-name="ce13">
            <text:p>Altri materiali di consumo</text:p>
          </table:table-cell>
          <table:table-cell table:number-columns-repeated="16375"/>
        </table:table-row>
        <table:table-row table:style-name="ro3">
          <table:table-cell office:value-type="float" office:value="46" table:style-name="ce12">
            <text:p>46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15" table:style-name="ce14">
            <text:p><text:s/>315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15" table:style-name="ce15">
            <text:p><text:s/>315,00 €<text:s/></text:p>
          </table:table-cell>
          <table:table-cell office:value-type="string" table:style-name="ce13">
            <text:p><text:s text:c="2"/>SECURITAS METRONOTTE SRL</text:p>
          </table:table-cell>
          <table:table-cell office:value-type="string" table:style-name="ce13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47" table:style-name="ce12">
            <text:p>47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80" table:style-name="ce14">
            <text:p><text:s/>28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80" table:style-name="ce15">
            <text:p><text:s/>280,00 €<text:s/></text:p>
          </table:table-cell>
          <table:table-cell office:value-type="string" table:style-name="ce13">
            <text:p><text:s text:c="2"/>SECURITAS METRONOTTE SRL</text:p>
          </table:table-cell>
          <table:table-cell office:value-type="string" table:style-name="ce13">
            <text:p>Servizi ausiliari, <text:s/>spese di pulizia e servizi di vigilanza</text:p>
          </table:table-cell>
          <table:table-cell table:number-columns-repeated="16375"/>
        </table:table-row>
        <table:table-row table:number-rows-repeated="2" table:style-name="ro3">
          <table:table-cell office:value-type="float" office:value="48" table:style-name="ce12">
            <text:p>48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10" table:style-name="ce14">
            <text:p><text:s/>11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10" table:style-name="ce15">
            <text:p><text:s/>110,00 €<text:s/></text:p>
          </table:table-cell>
          <table:table-cell office:value-type="string" table:style-name="ce13">
            <text:p><text:s text:c="2"/>ISTITUTO DI VIGILANZA PRIVATA DELLA PROVINCIA DI VITERBO SRL</text:p>
          </table:table-cell>
          <table:table-cell office:value-type="string" table:style-name="ce13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49" table:style-name="ce12">
            <text:p>49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4" table:style-name="ce14">
            <text:p><text:s/>64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4" table:style-name="ce15">
            <text:p><text:s/>64,00 €<text:s/></text:p>
          </table:table-cell>
          <table:table-cell office:value-type="string" table:style-name="ce13">
            <text:p><text:s text:c="2"/>ISTITUTO DI VIGILANZA PRIVATA DELLA PROVINCIA DI VITERBO SRL</text:p>
          </table:table-cell>
          <table:table-cell office:value-type="string" table:style-name="ce13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50" table:style-name="ce12">
            <text:p>50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617.9699999999998" table:style-name="ce14">
            <text:p><text:s/>2.617,9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617.9699999999998" table:style-name="ce15">
            <text:p><text:s/>2.617,97 €<text:s/>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50" table:style-name="ce12">
            <text:p>50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899.01" table:style-name="ce14">
            <text:p><text:s/>899,01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899.01" table:style-name="ce15">
            <text:p><text:s/>899,01 €<text:s/>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51" table:style-name="ce12">
            <text:p>51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04.19" table:style-name="ce14">
            <text:p><text:s/>104,19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04.19" table:style-name="ce15">
            <text:p><text:s/>104,19 €<text:s/>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51" table:style-name="ce12">
            <text:p>51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146.9399999999996" table:style-name="ce14">
            <text:p><text:s/>4.146,94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146.9399999999996" table:style-name="ce15">
            <text:p><text:s/>4.146,94 €<text:s/>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52" table:style-name="ce12">
            <text:p>52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973.35" table:style-name="ce14">
            <text:p><text:s/>2.973,35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973.35" table:style-name="ce15">
            <text:p><text:s/>2.973,35 €<text:s/>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2" table:style-name="ce12">
            <text:p>52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041.21" table:style-name="ce14">
            <text:p><text:s/>2.041,21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041.21" table:style-name="ce15">
            <text:p><text:s/>2.041,21 €<text:s/>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3" table:style-name="ce12">
            <text:p>53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560" table:style-name="ce14">
            <text:p><text:s/>1.56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560" table:style-name="ce15">
            <text:p><text:s/>1.560,00 €<text:s/></text:p>
          </table:table-cell>
          <table:table-cell office:value-type="string" table:style-name="ce13">
            <text:p><text:s text:c="2"/>ELETTRICALOR S.R.L.</text:p>
          </table:table-cell>
          <table:table-cell office:value-type="string" table:style-name="ce13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54" table:style-name="ce12">
            <text:p>54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00" table:style-name="ce14">
            <text:p><text:s/>5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00" table:style-name="ce15">
            <text:p><text:s/>500,00 €<text:s/></text:p>
          </table:table-cell>
          <table:table-cell office:value-type="string" table:style-name="ce13">
            <text:p><text:s text:c="2"/>UNIPOLSAI ASSICURAZIONI SPA</text:p>
          </table:table-cell>
          <table:table-cell office:value-type="string" table:style-name="ce13">
            <text:p>Assicurazioni</text:p>
          </table:table-cell>
          <table:table-cell table:number-columns-repeated="16375"/>
        </table:table-row>
        <table:table-row table:style-name="ro3">
          <table:table-cell office:value-type="float" office:value="55" table:style-name="ce12">
            <text:p>55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150" table:style-name="ce14">
            <text:p><text:s/>2.15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150" table:style-name="ce15">
            <text:p><text:s/>2.150,00 €<text:s/></text:p>
          </table:table-cell>
          <table:table-cell office:value-type="string" table:style-name="ce13">
            <text:p><text:s text:c="2"/>IC OUTSOURCING SCRL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6" table:style-name="ce12">
            <text:p>56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450" table:style-name="ce14">
            <text:p><text:s/>1.45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450" table:style-name="ce15">
            <text:p><text:s/>1.450,00 €<text:s/></text:p>
          </table:table-cell>
          <table:table-cell office:value-type="string" table:style-name="ce13">
            <text:p><text:s text:c="2"/>Laboratorio Chimico Camera Commercio Torino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7" table:style-name="ce12">
            <text:p>57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39.13" table:style-name="ce14">
            <text:p><text:s/>339,13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39.13" table:style-name="ce15">
            <text:p><text:s/>339,13 €<text:s/></text:p>
          </table:table-cell>
          <table:table-cell office:value-type="string" table:style-name="ce13">
            <text:p><text:s text:c="2"/>CENTRO ANTINCENDIO VITERBO SRL</text:p>
          </table:table-cell>
          <table:table-cell office:value-type="string" table:style-name="ce13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58" table:style-name="ce12">
            <text:p>58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1.47" table:style-name="ce14">
            <text:p><text:s/>31,4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1.47" table:style-name="ce15">
            <text:p><text:s/>31,47 €<text:s/></text:p>
          </table:table-cell>
          <table:table-cell office:value-type="string" table:style-name="ce13">
            <text:p><text:s text:c="2"/>POSTE ITALIANE SPA -</text:p>
          </table:table-cell>
          <table:table-cell office:value-type="string" table:style-name="ce13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58" table:style-name="ce12">
            <text:p>58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96.9" table:style-name="ce14">
            <text:p><text:s/>96,9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96.9" table:style-name="ce15">
            <text:p><text:s/>96,90 €<text:s/></text:p>
          </table:table-cell>
          <table:table-cell office:value-type="string" table:style-name="ce13">
            <text:p><text:s text:c="2"/>POSTE ITALIANE SPA -</text:p>
          </table:table-cell>
          <table:table-cell office:value-type="string" table:style-name="ce13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59" table:style-name="ce12">
            <text:p>59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07.67" table:style-name="ce14">
            <text:p><text:s/>107,6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07.67" table:style-name="ce15">
            <text:p><text:s/>107,67 €<text:s/></text:p>
          </table:table-cell>
          <table:table-cell office:value-type="string" table:style-name="ce13">
            <text:p><text:s text:c="2"/>CONTO-GRAPH <text:s/>S.R.L.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0" table:style-name="ce12">
            <text:p>60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0.75" table:style-name="ce14">
            <text:p><text:s/>30,75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0.75" table:style-name="ce15">
            <text:p><text:s/>30,75 €<text:s/></text:p>
          </table:table-cell>
          <table:table-cell office:value-type="string" table:style-name="ce13">
            <text:p><text:s text:c="2"/>MONDOFFICE SRL</text:p>
          </table:table-cell>
          <table:table-cell office:value-type="string" table:style-name="ce13">
            <text:p>Cancelleria e materiale informatico e tecnico</text:p>
          </table:table-cell>
          <table:table-cell table:number-columns-repeated="16375"/>
        </table:table-row>
        <table:table-row table:style-name="ro3">
          <table:table-cell office:value-type="float" office:value="60" table:style-name="ce12">
            <text:p>60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8.180000000000007" table:style-name="ce14">
            <text:p><text:s/>68,1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8.180000000000007" table:style-name="ce15">
            <text:p><text:s/>68,18 €<text:s/></text:p>
          </table:table-cell>
          <table:table-cell office:value-type="string" table:style-name="ce13">
            <text:p><text:s text:c="2"/>MONDOFFICE SRL</text:p>
          </table:table-cell>
          <table:table-cell office:value-type="string" table:style-name="ce13">
            <text:p>Cancelleria e materiale informatico e tecnico</text:p>
          </table:table-cell>
          <table:table-cell table:number-columns-repeated="16375"/>
        </table:table-row>
        <table:table-row table:style-name="ro3">
          <table:table-cell office:value-type="float" office:value="60" table:style-name="ce12">
            <text:p>60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68.2" table:style-name="ce14">
            <text:p><text:s/>168,2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68.2" table:style-name="ce15">
            <text:p><text:s/>168,20 €<text:s/></text:p>
          </table:table-cell>
          <table:table-cell office:value-type="string" table:style-name="ce13">
            <text:p><text:s text:c="2"/>MONDOFFICE SRL</text:p>
          </table:table-cell>
          <table:table-cell office:value-type="string" table:style-name="ce13">
            <text:p>Cancelleria e materiale informatico e tecnico</text:p>
          </table:table-cell>
          <table:table-cell table:number-columns-repeated="16375"/>
        </table:table-row>
        <table:table-row table:style-name="ro3">
          <table:table-cell office:value-type="float" office:value="60" table:style-name="ce12">
            <text:p>60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1.7" table:style-name="ce14">
            <text:p><text:s/>21,7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1.7" table:style-name="ce15">
            <text:p><text:s/>21,70 €<text:s/></text:p>
          </table:table-cell>
          <table:table-cell office:value-type="string" table:style-name="ce13">
            <text:p><text:s text:c="2"/>MONDOFFICE SRL</text:p>
          </table:table-cell>
          <table:table-cell office:value-type="string" table:style-name="ce13">
            <text:p>Cancelleria e materiale informatico e tecnico</text:p>
          </table:table-cell>
          <table:table-cell table:number-columns-repeated="16375"/>
        </table:table-row>
        <table:table-row table:style-name="ro3">
          <table:table-cell office:value-type="float" office:value="60" table:style-name="ce12">
            <text:p>60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8.600000000000001" table:style-name="ce14">
            <text:p><text:s/>18,6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8.600000000000001" table:style-name="ce15">
            <text:p><text:s/>18,60 €<text:s/></text:p>
          </table:table-cell>
          <table:table-cell office:value-type="string" table:style-name="ce13">
            <text:p><text:s text:c="2"/>MONDOFFICE SRL</text:p>
          </table:table-cell>
          <table:table-cell office:value-type="string" table:style-name="ce13">
            <text:p>Cancelleria e materiale informatico e tecnico</text:p>
          </table:table-cell>
          <table:table-cell table:number-columns-repeated="16375"/>
        </table:table-row>
        <table:table-row table:style-name="ro3">
          <table:table-cell office:value-type="float" office:value="60" table:style-name="ce12">
            <text:p>60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3.94" table:style-name="ce14">
            <text:p><text:s/>53,94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3.94" table:style-name="ce15">
            <text:p><text:s/>53,94 €<text:s/></text:p>
          </table:table-cell>
          <table:table-cell office:value-type="string" table:style-name="ce13">
            <text:p><text:s text:c="2"/>MONDOFFICE SRL</text:p>
          </table:table-cell>
          <table:table-cell office:value-type="string" table:style-name="ce13">
            <text:p>Cancelleria e materiale informatico e tecnico</text:p>
          </table:table-cell>
          <table:table-cell table:number-columns-repeated="16375"/>
        </table:table-row>
        <table:table-row table:style-name="ro3">
          <table:table-cell office:value-type="float" office:value="61" table:style-name="ce12">
            <text:p>61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931.75" table:style-name="ce14">
            <text:p><text:s/>1.931,75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931.75" table:style-name="ce15">
            <text:p><text:s/>1.931,75 €<text:s/></text:p>
          </table:table-cell>
          <table:table-cell office:value-type="string" table:style-name="ce13">
            <text:p><text:s text:c="2"/>GLOBAL POWER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61" table:style-name="ce12">
            <text:p>61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247.76" table:style-name="ce14">
            <text:p><text:s/>1.247,7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247.76" table:style-name="ce15">
            <text:p><text:s/>1.247,76 €<text:s/></text:p>
          </table:table-cell>
          <table:table-cell office:value-type="string" table:style-name="ce13">
            <text:p><text:s text:c="2"/>GLOBAL POWER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62" table:style-name="ce12">
            <text:p>62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604.46" table:style-name="ce14">
            <text:p><text:s/>2.604,4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604.46" table:style-name="ce15">
            <text:p><text:s/>2.604,46 €<text:s/></text:p>
          </table:table-cell>
          <table:table-cell office:value-type="string" table:style-name="ce13">
            <text:p><text:s text:c="2"/>GLOBAL POWER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63" table:style-name="ce12">
            <text:p>63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06.97" table:style-name="ce14">
            <text:p><text:s/>106,9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06.97" table:style-name="ce15">
            <text:p><text:s/>106,97 €<text:s/></text:p>
          </table:table-cell>
          <table:table-cell office:value-type="string" table:style-name="ce13">
            <text:p><text:s text:c="2"/>GLOBAL POWER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63" table:style-name="ce12">
            <text:p>63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52.06" table:style-name="ce14">
            <text:p><text:s/>352,0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52.06" table:style-name="ce15">
            <text:p><text:s/>352,06 €<text:s/></text:p>
          </table:table-cell>
          <table:table-cell office:value-type="string" table:style-name="ce13">
            <text:p><text:s text:c="2"/>GLOBAL POWER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63" table:style-name="ce12">
            <text:p>63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51.12" table:style-name="ce14">
            <text:p><text:s/>251,12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51.12" table:style-name="ce15">
            <text:p><text:s/>251,12 €<text:s/></text:p>
          </table:table-cell>
          <table:table-cell office:value-type="string" table:style-name="ce13">
            <text:p><text:s text:c="2"/>GLOBAL POWER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64" table:style-name="ce12">
            <text:p>64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474.27" table:style-name="ce14">
            <text:p><text:s/>1.474,2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474.27" table:style-name="ce15">
            <text:p><text:s/>1.474,27 €<text:s/></text:p>
          </table:table-cell>
          <table:table-cell office:value-type="string" table:style-name="ce13">
            <text:p><text:s text:c="2"/>GLOBAL POWER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64" table:style-name="ce12">
            <text:p>64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0.27" table:style-name="ce14">
            <text:p><text:s/>10,2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0.27" table:style-name="ce15">
            <text:p><text:s/>10,27 €<text:s/></text:p>
          </table:table-cell>
          <table:table-cell office:value-type="string" table:style-name="ce13">
            <text:p><text:s text:c="2"/>GLOBAL POWER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64" table:style-name="ce12">
            <text:p>64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90.5" table:style-name="ce14">
            <text:p><text:s/>590,5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90.5" table:style-name="ce15">
            <text:p><text:s/>590,50 €<text:s/></text:p>
          </table:table-cell>
          <table:table-cell office:value-type="string" table:style-name="ce13">
            <text:p><text:s text:c="2"/>GLOBAL POWER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64" table:style-name="ce12">
            <text:p>64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0.14" table:style-name="ce14">
            <text:p><text:s/>10,14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0.14" table:style-name="ce15">
            <text:p><text:s/>10,14 €<text:s/></text:p>
          </table:table-cell>
          <table:table-cell office:value-type="string" table:style-name="ce13">
            <text:p><text:s text:c="2"/>GLOBAL POWER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64" table:style-name="ce12">
            <text:p>64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151.29" table:style-name="ce14">
            <text:p><text:s/>1.151,29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151.29" table:style-name="ce15">
            <text:p><text:s/>1.151,29 €<text:s/></text:p>
          </table:table-cell>
          <table:table-cell office:value-type="string" table:style-name="ce13">
            <text:p><text:s text:c="2"/>GLOBAL POWER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64" table:style-name="ce12">
            <text:p>64</text:p>
          </table:table-cell>
          <table:table-cell office:value-type="float" office:value="44938" table:style-name="ce13">
            <text:p>4493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9.98" table:style-name="ce14">
            <text:p><text:s/>9,9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9.98" table:style-name="ce15">
            <text:p><text:s/>9,98 €<text:s/></text:p>
          </table:table-cell>
          <table:table-cell office:value-type="string" table:style-name="ce13">
            <text:p><text:s text:c="2"/>GLOBAL POWER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65" table:style-name="ce12">
            <text:p>65</text:p>
          </table:table-cell>
          <table:table-cell office:value-type="float" office:value="44939" table:style-name="ce13">
            <text:p>4493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800" table:style-name="ce14">
            <text:p><text:s/>8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800" table:style-name="ce15">
            <text:p><text:s/>800,00 €<text:s/></text:p>
          </table:table-cell>
          <table:table-cell office:value-type="string" table:style-name="ce13">
            <text:p><text:s text:c="2"/>LA CORTE SERVICE DI GRILLOTTI ELIA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6" table:style-name="ce12">
            <text:p>66</text:p>
          </table:table-cell>
          <table:table-cell office:value-type="float" office:value="44939" table:style-name="ce13">
            <text:p>4493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500" table:style-name="ce14">
            <text:p><text:s/>2.5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500" table:style-name="ce15">
            <text:p><text:s/>2.500,00 €<text:s/></text:p>
          </table:table-cell>
          <table:table-cell office:value-type="string" table:style-name="ce13">
            <text:p><text:s text:c="2"/>UNIONCAMERE - UNIONE ITALIANA DELLE CAMERE DI COMMERCIO I.A.A.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7" table:style-name="ce12">
            <text:p>67</text:p>
          </table:table-cell>
          <table:table-cell office:value-type="float" office:value="44939" table:style-name="ce13">
            <text:p>4493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6068" table:style-name="ce14">
            <text:p><text:s/>26.068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6068" table:style-name="ce15">
            <text:p><text:s/>26.068,00 €<text:s/></text:p>
          </table:table-cell>
          <table:table-cell office:value-type="string" table:style-name="ce13">
            <text:p><text:s text:c="2"/>ELETTROROMAGNA DI OTTAVIANELLI UMBERTO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8" table:style-name="ce12">
            <text:p>68</text:p>
          </table:table-cell>
          <table:table-cell office:value-type="float" office:value="44939" table:style-name="ce13">
            <text:p>4493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557.38" table:style-name="ce14">
            <text:p><text:s/>6.557,3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557.38" table:style-name="ce15">
            <text:p><text:s/>6.557,38 €<text:s/></text:p>
          </table:table-cell>
          <table:table-cell office:value-type="string" table:style-name="ce13">
            <text:p><text:s text:c="2"/>BANCA DI CREDITO COOPERATIVO DI ROMA - BCC DI ROMA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9" table:style-name="ce12">
            <text:p>69</text:p>
          </table:table-cell>
          <table:table-cell office:value-type="float" office:value="44939" table:style-name="ce13">
            <text:p>4493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4" table:style-name="ce14">
            <text:p><text:s/>24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4" table:style-name="ce15">
            <text:p><text:s/>24,00 €<text:s/></text:p>
          </table:table-cell>
          <table:table-cell office:value-type="string" table:style-name="ce13">
            <text:p><text:s text:c="2"/>ANTONIO SPORTSWEAR SOCIETA' COOPERATIVA</text:p>
          </table:table-cell>
          <table:table-cell office:value-type="string" table:style-name="ce13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70" table:style-name="ce12">
            <text:p>70</text:p>
          </table:table-cell>
          <table:table-cell office:value-type="float" office:value="44939" table:style-name="ce13">
            <text:p>4493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.88" table:style-name="ce14">
            <text:p><text:s/>5,8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.88" table:style-name="ce15">
            <text:p><text:s/>5,88 €<text:s/></text:p>
          </table:table-cell>
          <table:table-cell office:value-type="string" table:style-name="ce13">
            <text:p><text:s text:c="2"/>COMUNE DI AMATRICE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71" table:style-name="ce12">
            <text:p>71</text:p>
          </table:table-cell>
          <table:table-cell office:value-type="float" office:value="44939" table:style-name="ce13">
            <text:p>4493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989.45" table:style-name="ce14">
            <text:p><text:s/>5.989,45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989.45" table:style-name="ce15">
            <text:p><text:s/>5.989,45 €<text:s/></text:p>
          </table:table-cell>
          <table:table-cell office:value-type="string" table:style-name="ce13">
            <text:p><text:s text:c="2"/>CAMERA DI COMMERCIO I.A.A. ROMA</text:p>
          </table:table-cell>
          <table:table-cell office:value-type="string" table:style-name="ce13">
            <text:p>Altri oneri per il personale</text:p>
          </table:table-cell>
          <table:table-cell table:number-columns-repeated="16375"/>
        </table:table-row>
        <table:table-row table:style-name="ro3">
          <table:table-cell office:value-type="float" office:value="72" table:style-name="ce12">
            <text:p>72</text:p>
          </table:table-cell>
          <table:table-cell office:value-type="float" office:value="44939" table:style-name="ce13">
            <text:p>4493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000" table:style-name="ce14">
            <text:p><text:s/>2.0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000" table:style-name="ce15">
            <text:p><text:s/>2.000,00 €<text:s/></text:p>
          </table:table-cell>
          <table:table-cell office:value-type="string" table:style-name="ce13">
            <text:p><text:s text:c="2"/>ASSOCIAZIONE CULTURALE ANOMIS EVENTI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73" table:style-name="ce12">
            <text:p>73</text:p>
          </table:table-cell>
          <table:table-cell office:value-type="float" office:value="44939" table:style-name="ce13">
            <text:p>4493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.88" table:style-name="ce14">
            <text:p><text:s/>5,8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.88" table:style-name="ce15">
            <text:p><text:s/>5,88 €<text:s/></text:p>
          </table:table-cell>
          <table:table-cell office:value-type="string" table:style-name="ce13">
            <text:p><text:s text:c="2"/>Comune di Accumoli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74" table:style-name="ce12">
            <text:p>74</text:p>
          </table:table-cell>
          <table:table-cell office:value-type="float" office:value="44939" table:style-name="ce13">
            <text:p>4493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65" table:style-name="ce14">
            <text:p><text:s/>565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65" table:style-name="ce15">
            <text:p><text:s/>565,00 €<text:s/></text:p>
          </table:table-cell>
          <table:table-cell office:value-type="string" table:style-name="ce13">
            <text:p><text:s text:c="2"/>AZIENDA SPECIALE CENTRO ITALIA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5" table:style-name="ce12">
            <text:p>75</text:p>
          </table:table-cell>
          <table:table-cell office:value-type="float" office:value="44939" table:style-name="ce13">
            <text:p>4493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147.54" table:style-name="ce14">
            <text:p><text:s/>1.147,54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147.54" table:style-name="ce15">
            <text:p><text:s/>1.147,54 €<text:s/></text:p>
          </table:table-cell>
          <table:table-cell office:value-type="string" table:style-name="ce13">
            <text:p><text:s text:c="2"/>AZIENDA SPECIALE CENTRO ITALIA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6" table:style-name="ce12">
            <text:p>76</text:p>
          </table:table-cell>
          <table:table-cell office:value-type="float" office:value="44939" table:style-name="ce13">
            <text:p>4493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500" table:style-name="ce14">
            <text:p><text:s/>3.5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500" table:style-name="ce15">
            <text:p><text:s/>3.500,00 €<text:s/></text:p>
          </table:table-cell>
          <table:table-cell office:value-type="string" table:style-name="ce13">
            <text:p><text:s text:c="2"/>AZIENDA SPECIALE CENTRO ITALIA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7" table:style-name="ce12">
            <text:p>77</text:p>
          </table:table-cell>
          <table:table-cell office:value-type="float" office:value="44939" table:style-name="ce13">
            <text:p>4493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0000" table:style-name="ce14">
            <text:p><text:s/>40.000,00 €<text:s/></text:p>
          </table:table-cell>
          <table:table-cell office:value-type="currency" office:value="1600" table:style-name="ce14">
            <text:p><text:s/>1.600,00 €<text:s/></text:p>
          </table:table-cell>
          <table:table-cell office:value-type="currency" office:value="38400" table:style-name="ce15">
            <text:p><text:s/>38.400,00 €<text:s/></text:p>
          </table:table-cell>
          <table:table-cell office:value-type="string" table:style-name="ce13">
            <text:p><text:s text:c="2"/>AZIENDA SPECIALE CENTRO ITALIA</text:p>
          </table:table-cell>
          <table:table-cell office:value-type="string" table:style-name="ce13">
            <text:p>Altri contributi e trasferimenti <text:s text:c="2"/>a aziende speciali</text:p>
          </table:table-cell>
          <table:table-cell table:number-columns-repeated="16375"/>
        </table:table-row>
        <table:table-row table:style-name="ro3">
          <table:table-cell office:value-type="float" office:value="78" table:style-name="ce12">
            <text:p>78</text:p>
          </table:table-cell>
          <table:table-cell office:value-type="float" office:value="44939" table:style-name="ce13">
            <text:p>4493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87.75" table:style-name="ce14">
            <text:p><text:s/>387,75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87.75" table:style-name="ce15">
            <text:p><text:s/>387,75 €<text:s/></text:p>
          </table:table-cell>
          <table:table-cell office:value-type="string" table:style-name="ce13">
            <text:p><text:s text:c="2"/>SiCamera Sistema Camerale Servizi s.c.r.l.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9" table:style-name="ce12">
            <text:p>79</text:p>
          </table:table-cell>
          <table:table-cell office:value-type="float" office:value="44939" table:style-name="ce13">
            <text:p>4493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008" table:style-name="ce14">
            <text:p><text:s/>6.008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008" table:style-name="ce15">
            <text:p><text:s/>6.008,00 €<text:s/></text:p>
          </table:table-cell>
          <table:table-cell office:value-type="string" table:style-name="ce13">
            <text:p><text:s text:c="2"/>SiCamera Sistema Camerale Servizi s.c.r.l.</text:p>
          </table:table-cell>
          <table:table-cell office:value-type="string" table:style-name="ce13">
            <text:p>Corsi di formazione per il proprio personale</text:p>
          </table:table-cell>
          <table:table-cell table:number-columns-repeated="16375"/>
        </table:table-row>
        <table:table-row table:style-name="ro3">
          <table:table-cell office:value-type="float" office:value="80" table:style-name="ce12">
            <text:p>80</text:p>
          </table:table-cell>
          <table:table-cell office:value-type="float" office:value="44939" table:style-name="ce13">
            <text:p>44939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735.34" table:style-name="ce14">
            <text:p><text:s/>735,34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35.34" table:style-name="ce15">
            <text:p><text:s/>735,34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I.V.A.</text:p>
          </table:table-cell>
          <table:table-cell table:number-columns-repeated="16375"/>
        </table:table-row>
        <table:table-row table:style-name="ro3">
          <table:table-cell office:value-type="float" office:value="80" table:style-name="ce12">
            <text:p>80</text:p>
          </table:table-cell>
          <table:table-cell office:value-type="float" office:value="44939" table:style-name="ce13">
            <text:p>44939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3954.86" table:style-name="ce14">
            <text:p><text:s/>13.954,8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3954.86" table:style-name="ce15">
            <text:p><text:s/>13.954,86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I.V.A.</text:p>
          </table:table-cell>
          <table:table-cell table:number-columns-repeated="16375"/>
        </table:table-row>
        <table:table-row table:style-name="ro3">
          <table:table-cell office:value-type="float" office:value="81" table:style-name="ce12">
            <text:p>81</text:p>
          </table:table-cell>
          <table:table-cell office:value-type="float" office:value="44939" table:style-name="ce13">
            <text:p>44939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380" table:style-name="ce14">
            <text:p><text:s/>1.38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380" table:style-name="ce15">
            <text:p><text:s/>1.380,00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82" table:style-name="ce12">
            <text:p>82</text:p>
          </table:table-cell>
          <table:table-cell office:value-type="float" office:value="44943" table:style-name="ce13">
            <text:p>4494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1250" table:style-name="ce14">
            <text:p><text:s/>11.25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1250" table:style-name="ce15">
            <text:p><text:s/>11.250,00 €<text:s/></text:p>
          </table:table-cell>
          <table:table-cell office:value-type="string" table:style-name="ce13">
            <text:p><text:s text:c="2"/>STARK LINE EVENT di Toni Gabriele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2" table:style-name="ce12">
            <text:p>82</text:p>
          </table:table-cell>
          <table:table-cell office:value-type="float" office:value="44943" table:style-name="ce13">
            <text:p>4494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" table:style-name="ce14">
            <text:p><text:s/>2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" table:style-name="ce15">
            <text:p><text:s/>2,00 €<text:s/></text:p>
          </table:table-cell>
          <table:table-cell office:value-type="string" table:style-name="ce13">
            <text:p><text:s text:c="2"/>STARK LINE EVENT di Toni Gabriele</text:p>
          </table:table-cell>
          <table:table-cell office:value-type="string" table:style-name="ce13">
            <text:p>Altri tributi</text:p>
          </table:table-cell>
          <table:table-cell table:number-columns-repeated="16375"/>
        </table:table-row>
        <table:table-row table:style-name="ro3">
          <table:table-cell office:value-type="float" office:value="83" table:style-name="ce12">
            <text:p>83</text:p>
          </table:table-cell>
          <table:table-cell office:value-type="float" office:value="44943" table:style-name="ce13">
            <text:p>4494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92.72" table:style-name="ce14">
            <text:p><text:s/>92,72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92.72" table:style-name="ce15">
            <text:p><text:s/>92,72 €<text:s/></text:p>
          </table:table-cell>
          <table:table-cell office:value-type="string" table:style-name="ce13">
            <text:p><text:s text:c="2"/>FASTWEB</text:p>
          </table:table-cell>
          <table:table-cell office:value-type="string" table:style-name="ce13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84" table:style-name="ce12">
            <text:p>84</text:p>
          </table:table-cell>
          <table:table-cell office:value-type="float" office:value="44943" table:style-name="ce13">
            <text:p>4494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00" table:style-name="ce14">
            <text:p><text:s/>1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00" table:style-name="ce15">
            <text:p><text:s/>100,00 €<text:s/></text:p>
          </table:table-cell>
          <table:table-cell office:value-type="string" table:style-name="ce13">
            <text:p><text:s text:c="2"/>ORDINE DEI GIORNALISTI DEL LAZIO</text:p>
          </table:table-cell>
          <table:table-cell office:value-type="string" table:style-name="ce13">
            <text:p>Altri tributi</text:p>
          </table:table-cell>
          <table:table-cell table:number-columns-repeated="16375"/>
        </table:table-row>
        <table:table-row table:style-name="ro3">
          <table:table-cell office:value-type="float" office:value="85" table:style-name="ce12">
            <text:p>85</text:p>
          </table:table-cell>
          <table:table-cell office:value-type="float" office:value="44943" table:style-name="ce13">
            <text:p>44943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5000" table:style-name="ce14">
            <text:p><text:s/>5.0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000" table:style-name="ce15">
            <text:p><text:s/>5.000,00 €<text:s/></text:p>
          </table:table-cell>
          <table:table-cell office:value-type="string" table:style-name="ce13">
            <text:p><text:s text:c="2"/>DIVERSI</text:p>
          </table:table-cell>
          <table:table-cell office:value-type="string" table:style-name="ce13">
            <text:p>Costituzione di fondi per il servizio economato in contanti</text:p>
          </table:table-cell>
          <table:table-cell table:number-columns-repeated="16375"/>
        </table:table-row>
        <table:table-row table:style-name="ro3">
          <table:table-cell office:value-type="float" office:value="86" table:style-name="ce12">
            <text:p>86</text:p>
          </table:table-cell>
          <table:table-cell office:value-type="float" office:value="44943" table:style-name="ce13">
            <text:p>4494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7000" table:style-name="ce14">
            <text:p><text:s/>17.0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7000" table:style-name="ce15">
            <text:p><text:s/>17.000,00 €<text:s/></text:p>
          </table:table-cell>
          <table:table-cell office:value-type="string" table:style-name="ce13">
            <text:p><text:s text:c="2"/>AZIENDA SPECIALE CENTRO ITALIA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87" table:style-name="ce12">
            <text:p>87</text:p>
          </table:table-cell>
          <table:table-cell office:value-type="float" office:value="44950" table:style-name="ce13">
            <text:p>44950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53" table:style-name="ce14">
            <text:p><text:s/>53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3" table:style-name="ce15">
            <text:p><text:s/>53,00 €<text:s/></text:p>
          </table:table-cell>
          <table:table-cell office:value-type="string" table:style-name="ce13">
            <text:p><text:s text:c="2"/>CAMERA DI COMMERCIO I.A.A. DI BARI</text:p>
          </table:table-cell>
          <table:table-cell office:value-type="string" table:style-name="ce13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88" table:style-name="ce12">
            <text:p>88</text:p>
          </table:table-cell>
          <table:table-cell office:value-type="float" office:value="44950" table:style-name="ce13">
            <text:p>44950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50.97" table:style-name="ce14">
            <text:p><text:s/>350,9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50.97" table:style-name="ce15">
            <text:p><text:s/>350,97 €<text:s/></text:p>
          </table:table-cell>
          <table:table-cell office:value-type="string" table:style-name="ce13">
            <text:p><text:s text:c="2"/>CCIAA DELLE MARCHE</text:p>
          </table:table-cell>
          <table:table-cell office:value-type="string" table:style-name="ce13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89" table:style-name="ce12">
            <text:p>89</text:p>
          </table:table-cell>
          <table:table-cell office:value-type="float" office:value="44950" table:style-name="ce13">
            <text:p>4495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859" table:style-name="ce14">
            <text:p><text:s/>4.859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859" table:style-name="ce15">
            <text:p><text:s/>4.859,00 €<text:s/></text:p>
          </table:table-cell>
          <table:table-cell office:value-type="string" table:style-name="ce13">
            <text:p><text:s text:c="2"/>SLOW FOOD VITERBO E TUSCIA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90" table:style-name="ce12">
            <text:p>90</text:p>
          </table:table-cell>
          <table:table-cell office:value-type="float" office:value="44950" table:style-name="ce13">
            <text:p>4495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362" table:style-name="ce14">
            <text:p><text:s/>1.362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362" table:style-name="ce15">
            <text:p><text:s/>1.362,00 €<text:s/></text:p>
          </table:table-cell>
          <table:table-cell office:value-type="string" table:style-name="ce13">
            <text:p><text:s text:c="2"/>UNIONCAMERE - UNIONE ITALIANA DELLE CAMERE DI COMMERCIO I.A.A.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91" table:style-name="ce12">
            <text:p>91</text:p>
          </table:table-cell>
          <table:table-cell office:value-type="float" office:value="44950" table:style-name="ce13">
            <text:p>4495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953.57" table:style-name="ce14">
            <text:p><text:s/>6.953,5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953.57" table:style-name="ce15">
            <text:p><text:s/>6.953,57 €<text:s/></text:p>
          </table:table-cell>
          <table:table-cell office:value-type="string" table:style-name="ce13">
            <text:p><text:s text:c="2"/>AZIENDA SPECIALE CENTRO ITALIA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92" table:style-name="ce12">
            <text:p>92</text:p>
          </table:table-cell>
          <table:table-cell office:value-type="float" office:value="44950" table:style-name="ce13">
            <text:p>4495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500" table:style-name="ce14">
            <text:p><text:s/>7.500,00 €<text:s/></text:p>
          </table:table-cell>
          <table:table-cell office:value-type="currency" office:value="300" table:style-name="ce14">
            <text:p><text:s/>300,00 €<text:s/></text:p>
          </table:table-cell>
          <table:table-cell office:value-type="currency" office:value="7200" table:style-name="ce15">
            <text:p><text:s/>7.200,00 €<text:s/></text:p>
          </table:table-cell>
          <table:table-cell office:value-type="string" table:style-name="ce13">
            <text:p><text:s text:c="2"/>AZIENDA SPECIALE CENTRO ITALIA</text:p>
          </table:table-cell>
          <table:table-cell office:value-type="string" table:style-name="ce13">
            <text:p>Altri contributi e trasferimenti <text:s text:c="2"/>a aziende speciali</text:p>
          </table:table-cell>
          <table:table-cell table:number-columns-repeated="16375"/>
        </table:table-row>
        <table:table-row table:style-name="ro3">
          <table:table-cell office:value-type="float" office:value="93" table:style-name="ce12">
            <text:p>93</text:p>
          </table:table-cell>
          <table:table-cell office:value-type="float" office:value="44950" table:style-name="ce13">
            <text:p>4495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750" table:style-name="ce14">
            <text:p><text:s/>3.750,00 €<text:s/></text:p>
          </table:table-cell>
          <table:table-cell office:value-type="currency" office:value="150" table:style-name="ce14">
            <text:p><text:s/>150,00 €<text:s/></text:p>
          </table:table-cell>
          <table:table-cell office:value-type="currency" office:value="3600" table:style-name="ce15">
            <text:p><text:s/>3.600,00 €<text:s/></text:p>
          </table:table-cell>
          <table:table-cell office:value-type="string" table:style-name="ce13">
            <text:p><text:s text:c="2"/>AZIENDA SPECIALE CENTRO ITALIA</text:p>
          </table:table-cell>
          <table:table-cell office:value-type="string" table:style-name="ce13">
            <text:p>Altri contributi e trasferimenti <text:s text:c="2"/>a aziende speciali</text:p>
          </table:table-cell>
          <table:table-cell table:number-columns-repeated="16375"/>
        </table:table-row>
        <table:table-row table:style-name="ro3">
          <table:table-cell office:value-type="float" office:value="94" table:style-name="ce12">
            <text:p>94</text:p>
          </table:table-cell>
          <table:table-cell office:value-type="float" office:value="44950" table:style-name="ce13">
            <text:p>4495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840" table:style-name="ce14">
            <text:p><text:s/>84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840" table:style-name="ce15">
            <text:p><text:s/>840,00 €<text:s/></text:p>
          </table:table-cell>
          <table:table-cell office:value-type="string" table:style-name="ce13">
            <text:p><text:s text:c="2"/>DANIEL PLANTS DI CORTESE A. &amp; C. SAS</text:p>
          </table:table-cell>
          <table:table-cell office:value-type="string" table:style-name="ce13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95" table:style-name="ce12">
            <text:p>95</text:p>
          </table:table-cell>
          <table:table-cell office:value-type="float" office:value="44950" table:style-name="ce13">
            <text:p>4495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9.56" table:style-name="ce14">
            <text:p><text:s/>39,5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9.56" table:style-name="ce15">
            <text:p><text:s/>39,56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Indennità e rimborso spese <text:s/>per il Collegio dei revisori</text:p>
          </table:table-cell>
          <table:table-cell table:number-columns-repeated="16375"/>
        </table:table-row>
        <table:table-row table:style-name="ro3">
          <table:table-cell office:value-type="float" office:value="95" table:style-name="ce12">
            <text:p>95</text:p>
          </table:table-cell>
          <table:table-cell office:value-type="float" office:value="44950" table:style-name="ce13">
            <text:p>4495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988.97" table:style-name="ce14">
            <text:p><text:s/>988,97 €<text:s/></text:p>
          </table:table-cell>
          <table:table-cell office:value-type="currency" office:value="162.13" table:style-name="ce14">
            <text:p><text:s/>162,13 €<text:s/></text:p>
          </table:table-cell>
          <table:table-cell office:value-type="currency" office:value="826.84" table:style-name="ce15">
            <text:p><text:s/>826,84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Indennità e rimborso spese <text:s/>per il Collegio dei revisori</text:p>
          </table:table-cell>
          <table:table-cell table:number-columns-repeated="16375"/>
        </table:table-row>
        <table:table-row table:style-name="ro3">
          <table:table-cell office:value-type="float" office:value="96" table:style-name="ce12">
            <text:p>96</text:p>
          </table:table-cell>
          <table:table-cell office:value-type="float" office:value="44950" table:style-name="ce13">
            <text:p>4495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950" table:style-name="ce14">
            <text:p><text:s/>95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950" table:style-name="ce15">
            <text:p><text:s/>950,00 €<text:s/></text:p>
          </table:table-cell>
          <table:table-cell office:value-type="string" table:style-name="ce13">
            <text:p><text:s text:c="2"/>S.T.A.S. <text:s/>SRL</text:p>
          </table:table-cell>
          <table:table-cell office:value-type="string" table:style-name="ce13">
            <text:p>Hardware</text:p>
          </table:table-cell>
          <table:table-cell table:number-columns-repeated="16375"/>
        </table:table-row>
        <table:table-row table:style-name="ro3">
          <table:table-cell office:value-type="float" office:value="96" table:style-name="ce12">
            <text:p>96</text:p>
          </table:table-cell>
          <table:table-cell office:value-type="float" office:value="44950" table:style-name="ce13">
            <text:p>4495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952.5" table:style-name="ce14">
            <text:p><text:s/>952,5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952.5" table:style-name="ce15">
            <text:p><text:s/>952,50 €<text:s/></text:p>
          </table:table-cell>
          <table:table-cell office:value-type="string" table:style-name="ce13">
            <text:p><text:s text:c="2"/>S.T.A.S. <text:s/>SRL</text:p>
          </table:table-cell>
          <table:table-cell office:value-type="string" table:style-name="ce13">
            <text:p>Impianti e macchinari</text:p>
          </table:table-cell>
          <table:table-cell table:number-columns-repeated="16375"/>
        </table:table-row>
        <table:table-row table:style-name="ro3">
          <table:table-cell office:value-type="float" office:value="97" table:style-name="ce12">
            <text:p>97</text:p>
          </table:table-cell>
          <table:table-cell office:value-type="float" office:value="44950" table:style-name="ce13">
            <text:p>4495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493.02" table:style-name="ce14">
            <text:p><text:s/>2.493,02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493.02" table:style-name="ce15">
            <text:p><text:s/>2.493,02 €<text:s/></text:p>
          </table:table-cell>
          <table:table-cell office:value-type="string" table:style-name="ce13">
            <text:p><text:s text:c="2"/>AZIENDA SPECIALE CENTRO ITALIA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97" table:style-name="ce12">
            <text:p>97</text:p>
          </table:table-cell>
          <table:table-cell office:value-type="float" office:value="44950" table:style-name="ce13">
            <text:p>4495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00" table:style-name="ce14">
            <text:p><text:s/>2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00" table:style-name="ce15">
            <text:p><text:s/>200,00 €<text:s/></text:p>
          </table:table-cell>
          <table:table-cell office:value-type="string" table:style-name="ce13">
            <text:p><text:s text:c="2"/>AZIENDA SPECIALE CENTRO ITALIA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98" table:style-name="ce12">
            <text:p>98</text:p>
          </table:table-cell>
          <table:table-cell office:value-type="float" office:value="44950" table:style-name="ce13">
            <text:p>4495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040" table:style-name="ce14">
            <text:p><text:s/>2.04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040" table:style-name="ce15">
            <text:p><text:s/>2.040,00 €<text:s/></text:p>
          </table:table-cell>
          <table:table-cell office:value-type="string" table:style-name="ce13">
            <text:p><text:s text:c="2"/>S.T.A.S. <text:s/>SRL</text:p>
          </table:table-cell>
          <table:table-cell office:value-type="string" table:style-name="ce13">
            <text:p>Impianti e macchinari</text:p>
          </table:table-cell>
          <table:table-cell table:number-columns-repeated="16375"/>
        </table:table-row>
        <table:table-row table:style-name="ro3">
          <table:table-cell office:value-type="float" office:value="99" table:style-name="ce12">
            <text:p>99</text:p>
          </table:table-cell>
          <table:table-cell office:value-type="float" office:value="44950" table:style-name="ce13">
            <text:p>4495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143.02" table:style-name="ce14">
            <text:p><text:s/>2.143,02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143.02" table:style-name="ce15">
            <text:p><text:s/>2.143,02 €<text:s/></text:p>
          </table:table-cell>
          <table:table-cell office:value-type="string" table:style-name="ce13">
            <text:p><text:s text:c="2"/>DAY RISTOSERVICE S.P.A</text:p>
          </table:table-cell>
          <table:table-cell office:value-type="string" table:style-name="ce13">
            <text:p>Buoni pasto <text:s/>e mensa per il personale dipendente</text:p>
          </table:table-cell>
          <table:table-cell table:number-columns-repeated="16375"/>
        </table:table-row>
        <table:table-row table:style-name="ro3">
          <table:table-cell office:value-type="float" office:value="100" table:style-name="ce12">
            <text:p>100</text:p>
          </table:table-cell>
          <table:table-cell office:value-type="float" office:value="44950" table:style-name="ce13">
            <text:p>4495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0" table:style-name="ce14">
            <text:p><text:s/>6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0" table:style-name="ce15">
            <text:p><text:s/>60,0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0" table:style-name="ce12">
            <text:p>100</text:p>
          </table:table-cell>
          <table:table-cell office:value-type="float" office:value="44950" table:style-name="ce13">
            <text:p>4495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.4" table:style-name="ce14">
            <text:p><text:s/>2,4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.4" table:style-name="ce15">
            <text:p><text:s/>2,4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1" table:style-name="ce12">
            <text:p>101</text:p>
          </table:table-cell>
          <table:table-cell office:value-type="float" office:value="44950" table:style-name="ce13">
            <text:p>4495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30" table:style-name="ce14">
            <text:p><text:s/>53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30" table:style-name="ce15">
            <text:p><text:s/>530,0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1" table:style-name="ce12">
            <text:p>101</text:p>
          </table:table-cell>
          <table:table-cell office:value-type="float" office:value="44950" table:style-name="ce13">
            <text:p>4495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1.2" table:style-name="ce14">
            <text:p><text:s/>21,2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1.2" table:style-name="ce15">
            <text:p><text:s/>21,2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2" table:style-name="ce12">
            <text:p>102</text:p>
          </table:table-cell>
          <table:table-cell office:value-type="float" office:value="44950" table:style-name="ce13">
            <text:p>4495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" table:style-name="ce14">
            <text:p><text:s/>2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" table:style-name="ce15">
            <text:p><text:s/>2,0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2" table:style-name="ce12">
            <text:p>102</text:p>
          </table:table-cell>
          <table:table-cell office:value-type="float" office:value="44950" table:style-name="ce13">
            <text:p>4495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9.880000000000003" table:style-name="ce14">
            <text:p><text:s/>39,8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9.880000000000003" table:style-name="ce15">
            <text:p><text:s/>39,88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2" table:style-name="ce12">
            <text:p>102</text:p>
          </table:table-cell>
          <table:table-cell office:value-type="float" office:value="44950" table:style-name="ce13">
            <text:p>4495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997" table:style-name="ce14">
            <text:p><text:s/>997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997" table:style-name="ce15">
            <text:p><text:s/>997,0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3" table:style-name="ce12">
            <text:p>103</text:p>
          </table:table-cell>
          <table:table-cell office:value-type="float" office:value="44950" table:style-name="ce13">
            <text:p>4495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9.23" table:style-name="ce14">
            <text:p><text:s/>19,23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9.23" table:style-name="ce15">
            <text:p><text:s/>19,23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3" table:style-name="ce12">
            <text:p>103</text:p>
          </table:table-cell>
          <table:table-cell office:value-type="float" office:value="44950" table:style-name="ce13">
            <text:p>4495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80.77" table:style-name="ce14">
            <text:p><text:s/>480,7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80.77" table:style-name="ce15">
            <text:p><text:s/>480,77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4" table:style-name="ce12">
            <text:p>104</text:p>
          </table:table-cell>
          <table:table-cell office:value-type="float" office:value="44952" table:style-name="ce13">
            <text:p>44952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.6" table:style-name="ce14">
            <text:p><text:s/>1,6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.6" table:style-name="ce15">
            <text:p><text:s/>1,60 €<text:s/></text:p>
          </table:table-cell>
          <table:table-cell office:value-type="string" table:style-name="ce13">
            <text:p><text:s text:c="2"/>DIVERSI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05" table:style-name="ce12">
            <text:p>105</text:p>
          </table:table-cell>
          <table:table-cell office:value-type="float" office:value="44957" table:style-name="ce13">
            <text:p>4495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79426.97" table:style-name="ce14">
            <text:p><text:s/>79.426,9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9426.97" table:style-name="ce15">
            <text:p><text:s/>79.426,97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105" table:style-name="ce12">
            <text:p>105</text:p>
          </table:table-cell>
          <table:table-cell office:value-type="float" office:value="44957" table:style-name="ce13">
            <text:p>4495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2.49" table:style-name="ce14">
            <text:p><text:s/>22,49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2.49" table:style-name="ce15">
            <text:p><text:s/>22,49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105" table:style-name="ce12">
            <text:p>105</text:p>
          </table:table-cell>
          <table:table-cell office:value-type="float" office:value="44957" table:style-name="ce13">
            <text:p>4495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0.199999999999999" table:style-name="ce14">
            <text:p><text:s/>10,2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0.199999999999999" table:style-name="ce15">
            <text:p><text:s/>10,20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107" table:style-name="ce12">
            <text:p>107</text:p>
          </table:table-cell>
          <table:table-cell office:value-type="float" office:value="44957" table:style-name="ce13">
            <text:p>4495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84274.89" table:style-name="ce14">
            <text:p><text:s/>84.274,89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84274.89" table:style-name="ce15">
            <text:p><text:s/>84.274,89 €<text:s/>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107" table:style-name="ce12">
            <text:p>107</text:p>
          </table:table-cell>
          <table:table-cell office:value-type="float" office:value="44957" table:style-name="ce13">
            <text:p>4495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29.46" table:style-name="ce14">
            <text:p><text:s/>329,4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29.46" table:style-name="ce15">
            <text:p><text:s/>329,46 €<text:s/>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108" table:style-name="ce12">
            <text:p>108</text:p>
          </table:table-cell>
          <table:table-cell office:value-type="float" office:value="44957" table:style-name="ce13">
            <text:p>4495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1289.13" table:style-name="ce14">
            <text:p><text:s/>31.289,13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1289.13" table:style-name="ce15">
            <text:p><text:s/>31.289,13 €<text:s/>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Ritenute previdenziali e assistenziali al personale</text:p>
          </table:table-cell>
          <table:table-cell table:number-columns-repeated="16375"/>
        </table:table-row>
        <table:table-row table:style-name="ro3">
          <table:table-cell office:value-type="float" office:value="108" table:style-name="ce12">
            <text:p>108</text:p>
          </table:table-cell>
          <table:table-cell office:value-type="float" office:value="44957" table:style-name="ce13">
            <text:p>4495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99.16" table:style-name="ce14">
            <text:p><text:s/>99,1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99.16" table:style-name="ce15">
            <text:p><text:s/>99,16 €<text:s/>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Ritenute previdenziali e assistenziali al personale</text:p>
          </table:table-cell>
          <table:table-cell table:number-columns-repeated="16375"/>
        </table:table-row>
        <table:table-row table:style-name="ro3">
          <table:table-cell office:value-type="float" office:value="108" table:style-name="ce12">
            <text:p>108</text:p>
          </table:table-cell>
          <table:table-cell office:value-type="float" office:value="44957" table:style-name="ce13">
            <text:p>4495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30.91" table:style-name="ce14">
            <text:p><text:s/>430,91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30.91" table:style-name="ce15">
            <text:p><text:s/>430,91 €<text:s/>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Ritenute previdenziali e assistenziali al personale</text:p>
          </table:table-cell>
          <table:table-cell table:number-columns-repeated="16375"/>
        </table:table-row>
        <table:table-row table:style-name="ro3">
          <table:table-cell office:value-type="float" office:value="108" table:style-name="ce12">
            <text:p>108</text:p>
          </table:table-cell>
          <table:table-cell office:value-type="float" office:value="44957" table:style-name="ce13">
            <text:p>4495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8.75" table:style-name="ce14">
            <text:p><text:s/>38,75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8.75" table:style-name="ce15">
            <text:p><text:s/>38,75 €<text:s/>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109" table:style-name="ce12">
            <text:p>109</text:p>
          </table:table-cell>
          <table:table-cell office:value-type="float" office:value="44957" table:style-name="ce13">
            <text:p>4495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951.82" table:style-name="ce14">
            <text:p><text:s/>2.951,82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951.82" table:style-name="ce15">
            <text:p><text:s/>2.951,82 €<text:s/>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109" table:style-name="ce12">
            <text:p>109</text:p>
          </table:table-cell>
          <table:table-cell office:value-type="float" office:value="44957" table:style-name="ce13">
            <text:p>4495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1.54" table:style-name="ce14">
            <text:p><text:s/>11,54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1.54" table:style-name="ce15">
            <text:p><text:s/>11,54 €<text:s/>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111" table:style-name="ce12">
            <text:p>111</text:p>
          </table:table-cell>
          <table:table-cell office:value-type="float" office:value="44957" table:style-name="ce13">
            <text:p>4495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820.28" table:style-name="ce14">
            <text:p><text:s/>820,2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820.28" table:style-name="ce15">
            <text:p><text:s/>820,28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112" table:style-name="ce12">
            <text:p>112</text:p>
          </table:table-cell>
          <table:table-cell office:value-type="float" office:value="44957" table:style-name="ce13">
            <text:p>4495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61" table:style-name="ce14">
            <text:p><text:s/>161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61" table:style-name="ce15">
            <text:p><text:s/>161,00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su indennità a organi istituzionali e altri compensi</text:p>
          </table:table-cell>
          <table:table-cell table:number-columns-repeated="16375"/>
        </table:table-row>
        <table:table-row table:style-name="ro3">
          <table:table-cell office:value-type="float" office:value="112" table:style-name="ce12">
            <text:p>112</text:p>
          </table:table-cell>
          <table:table-cell office:value-type="float" office:value="44957" table:style-name="ce13">
            <text:p>4495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7.96" table:style-name="ce14">
            <text:p><text:s/>7,9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.96" table:style-name="ce15">
            <text:p><text:s/>7,96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su indennità a organi istituzionali e altri compensi</text:p>
          </table:table-cell>
          <table:table-cell table:number-columns-repeated="16375"/>
        </table:table-row>
        <table:table-row table:style-name="ro3">
          <table:table-cell office:value-type="float" office:value="113" table:style-name="ce12">
            <text:p>113</text:p>
          </table:table-cell>
          <table:table-cell office:value-type="float" office:value="44957" table:style-name="ce13">
            <text:p>4495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80" table:style-name="ce14">
            <text:p><text:s/>8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80" table:style-name="ce15">
            <text:p><text:s/>80,00 €<text:s/></text:p>
          </table:table-cell>
          <table:table-cell office:value-type="string" table:style-name="ce13">
            <text:p><text:s text:c="2"/>INPS - ISTITUTO NAZIONALE DELLA PREVIDENZA SOCIALE</text:p>
          </table:table-cell>
          <table:table-cell office:value-type="string" table:style-name="ce13">
            <text:p>Contributi previdenziali e assistenziali su indennità a organi istituzionali e altri compensi</text:p>
          </table:table-cell>
          <table:table-cell table:number-columns-repeated="16375"/>
        </table:table-row>
        <table:table-row table:style-name="ro3">
          <table:table-cell office:value-type="float" office:value="114" table:style-name="ce12">
            <text:p>114</text:p>
          </table:table-cell>
          <table:table-cell office:value-type="float" office:value="44957" table:style-name="ce13">
            <text:p>4495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0" table:style-name="ce14">
            <text:p><text:s/>4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0" table:style-name="ce15">
            <text:p><text:s/>40,00 €<text:s/></text:p>
          </table:table-cell>
          <table:table-cell office:value-type="string" table:style-name="ce13">
            <text:p><text:s text:c="2"/>INPS - ISTITUTO NAZIONALE DELLA PREVIDENZA SOCIALE</text:p>
          </table:table-cell>
          <table:table-cell office:value-type="string" table:style-name="ce13">
            <text:p>Ritenute previdenziali ed assistenziali a carico degli organi istituzionali<text:s/></text:p>
          </table:table-cell>
          <table:table-cell table:number-columns-repeated="16375"/>
        </table:table-row>
        <table:table-row table:style-name="ro3">
          <table:table-cell office:value-type="float" office:value="115" table:style-name="ce12">
            <text:p>115</text:p>
          </table:table-cell>
          <table:table-cell office:value-type="float" office:value="44957" table:style-name="ce13">
            <text:p>4495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2.5" table:style-name="ce14">
            <text:p><text:s/>42,5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2.5" table:style-name="ce15">
            <text:p><text:s/>42,50 €<text:s/></text:p>
          </table:table-cell>
          <table:table-cell office:value-type="string" table:style-name="ce13">
            <text:p><text:s text:c="2"/>REGIONE LAZIO- IRAP</text:p>
          </table:table-cell>
          <table:table-cell office:value-type="string" table:style-name="ce13">
            <text:p>IRAP</text:p>
          </table:table-cell>
          <table:table-cell table:number-columns-repeated="16375"/>
        </table:table-row>
        <table:table-row table:style-name="ro3">
          <table:table-cell office:value-type="float" office:value="116" table:style-name="ce12">
            <text:p>116</text:p>
          </table:table-cell>
          <table:table-cell office:value-type="float" office:value="44957" table:style-name="ce13">
            <text:p>44957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25" table:style-name="ce14">
            <text:p><text:s/>225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25" table:style-name="ce15">
            <text:p><text:s/>225,00 €<text:s/></text:p>
          </table:table-cell>
          <table:table-cell office:value-type="string" table:style-name="ce13">
            <text:p><text:s text:c="2"/>INPS - ISTITUTO NAZIONALE DELLA PREVIDENZA SOCIALE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117" table:style-name="ce12">
            <text:p>117</text:p>
          </table:table-cell>
          <table:table-cell office:value-type="float" office:value="44957" table:style-name="ce13">
            <text:p>44957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7593.49" table:style-name="ce14">
            <text:p><text:s/>27.593,49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7593.49" table:style-name="ce15">
            <text:p><text:s/>27.593,49 €<text:s/></text:p>
          </table:table-cell>
          <table:table-cell office:value-type="string" table:style-name="ce13">
            <text:p><text:s text:c="2"/>REGIONE LAZIO- IRAP</text:p>
          </table:table-cell>
          <table:table-cell office:value-type="string" table:style-name="ce13">
            <text:p>IRAP</text:p>
          </table:table-cell>
          <table:table-cell table:number-columns-repeated="16375"/>
        </table:table-row>
        <table:table-row table:style-name="ro3">
          <table:table-cell office:value-type="float" office:value="118" table:style-name="ce12">
            <text:p>118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063.36" table:style-name="ce14">
            <text:p><text:s/>2.063,3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063.36" table:style-name="ce15">
            <text:p><text:s/>2.063,36 €<text:s/></text:p>
          </table:table-cell>
          <table:table-cell office:value-type="string" table:style-name="ce13">
            <text:p><text:s text:c="2"/>AZIENDA SPECIALE CENTRO ITALIA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19" table:style-name="ce12">
            <text:p>119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350" table:style-name="ce14">
            <text:p><text:s/>1.35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350" table:style-name="ce15">
            <text:p><text:s/>1.350,00 €<text:s/></text:p>
          </table:table-cell>
          <table:table-cell office:value-type="string" table:style-name="ce13">
            <text:p><text:s text:c="2"/>AZIENDA SPECIALE CENTRO ITALIA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20" table:style-name="ce12">
            <text:p>120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8750" table:style-name="ce14">
            <text:p><text:s/>8.75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8750" table:style-name="ce15">
            <text:p><text:s/>8.750,00 €<text:s/></text:p>
          </table:table-cell>
          <table:table-cell office:value-type="string" table:style-name="ce13">
            <text:p><text:s text:c="2"/>AZIENDA SPECIALE CENTRO ITALIA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21" table:style-name="ce12">
            <text:p>121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9800" table:style-name="ce14">
            <text:p><text:s/>39.8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9800" table:style-name="ce15">
            <text:p><text:s/>39.800,00 €<text:s/></text:p>
          </table:table-cell>
          <table:table-cell office:value-type="string" table:style-name="ce13">
            <text:p><text:s text:c="2"/>AZIENDA SPECIALE CENTRO ITALIA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22" table:style-name="ce12">
            <text:p>122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250" table:style-name="ce14">
            <text:p><text:s/>4.25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250" table:style-name="ce15">
            <text:p><text:s/>4.250,00 €<text:s/></text:p>
          </table:table-cell>
          <table:table-cell office:value-type="string" table:style-name="ce13">
            <text:p><text:s text:c="2"/>MINISTERO DELL'ECONOMIA E DELLE FINANZE - D.A.G.</text:p>
          </table:table-cell>
          <table:table-cell office:value-type="string" table:style-name="ce13">
            <text:p>Indennità e rimborso spese <text:s/>per il Collegio dei revisori</text:p>
          </table:table-cell>
          <table:table-cell table:number-columns-repeated="16375"/>
        </table:table-row>
        <table:table-row table:style-name="ro3">
          <table:table-cell office:value-type="float" office:value="123" table:style-name="ce12">
            <text:p>123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150" table:style-name="ce14">
            <text:p><text:s/>2.15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150" table:style-name="ce15">
            <text:p><text:s/>2.150,00 €<text:s/></text:p>
          </table:table-cell>
          <table:table-cell office:value-type="string" table:style-name="ce13">
            <text:p><text:s text:c="2"/>IC OUTSOURCING SCRL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24" table:style-name="ce12">
            <text:p>124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00" table:style-name="ce14">
            <text:p><text:s/>5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00" table:style-name="ce15">
            <text:p><text:s/>500,00 €<text:s/></text:p>
          </table:table-cell>
          <table:table-cell office:value-type="string" table:style-name="ce13">
            <text:p><text:s text:c="2"/>INFOSOFT SRL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25" table:style-name="ce12">
            <text:p>125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200" table:style-name="ce14">
            <text:p><text:s/>1.2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200" table:style-name="ce15">
            <text:p><text:s/>1.200,00 €<text:s/></text:p>
          </table:table-cell>
          <table:table-cell office:value-type="string" table:style-name="ce13">
            <text:p><text:s text:c="2"/>Associazione Angelo Di Mario AP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26" table:style-name="ce12">
            <text:p>126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91.8" table:style-name="ce14">
            <text:p><text:s/>491,8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91.8" table:style-name="ce15">
            <text:p><text:s/>491,80 €<text:s/></text:p>
          </table:table-cell>
          <table:table-cell office:value-type="string" table:style-name="ce13">
            <text:p><text:s text:c="2"/>S.ED.SOC.EDITRICE A RESPONSABILITA' LIMITATA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27" table:style-name="ce12">
            <text:p>127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90.21" table:style-name="ce14">
            <text:p><text:s/>390,21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90.21" table:style-name="ce15">
            <text:p><text:s/>390,21 €<text:s/></text:p>
          </table:table-cell>
          <table:table-cell office:value-type="string" table:style-name="ce13">
            <text:p><text:s text:c="2"/>TALETE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127" table:style-name="ce12">
            <text:p>127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82.35" table:style-name="ce14">
            <text:p><text:s/>82,35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82.35" table:style-name="ce15">
            <text:p><text:s/>82,35 €<text:s/></text:p>
          </table:table-cell>
          <table:table-cell office:value-type="string" table:style-name="ce13">
            <text:p><text:s text:c="2"/>TALETE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128" table:style-name="ce12">
            <text:p>128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980" table:style-name="ce14">
            <text:p><text:s/>1.98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980" table:style-name="ce15">
            <text:p><text:s/>1.980,00 €<text:s/></text:p>
          </table:table-cell>
          <table:table-cell office:value-type="string" table:style-name="ce13">
            <text:p><text:s text:c="2"/>DANIEL PLANTS DI CORTESE A. &amp; C. SA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29" table:style-name="ce12">
            <text:p>129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97.73" table:style-name="ce14">
            <text:p><text:s/>97,73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97.73" table:style-name="ce15">
            <text:p><text:s/>97,73 €<text:s/></text:p>
          </table:table-cell>
          <table:table-cell office:value-type="string" table:style-name="ce13">
            <text:p><text:s text:c="2"/>POSTE ITALIANE SPA -</text:p>
          </table:table-cell>
          <table:table-cell office:value-type="string" table:style-name="ce13">
            <text:p>Altri materiali di consumo</text:p>
          </table:table-cell>
          <table:table-cell table:number-columns-repeated="16375"/>
        </table:table-row>
        <table:table-row table:style-name="ro3">
          <table:table-cell office:value-type="float" office:value="129" table:style-name="ce12">
            <text:p>129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566.07" table:style-name="ce14">
            <text:p><text:s/>3.566,0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566.07" table:style-name="ce15">
            <text:p><text:s/>3.566,07 €<text:s/></text:p>
          </table:table-cell>
          <table:table-cell office:value-type="string" table:style-name="ce13">
            <text:p><text:s text:c="2"/>POSTE ITALIANE SPA -</text:p>
          </table:table-cell>
          <table:table-cell office:value-type="string" table:style-name="ce13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129" table:style-name="ce12">
            <text:p>129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91.75" table:style-name="ce14">
            <text:p><text:s/>191,75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91.75" table:style-name="ce15">
            <text:p><text:s/>191,75 €<text:s/></text:p>
          </table:table-cell>
          <table:table-cell office:value-type="string" table:style-name="ce13">
            <text:p><text:s text:c="2"/>POSTE ITALIANE SPA -</text:p>
          </table:table-cell>
          <table:table-cell office:value-type="string" table:style-name="ce13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130" table:style-name="ce12">
            <text:p>130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3.25" table:style-name="ce14">
            <text:p><text:s/>73,25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3.25" table:style-name="ce15">
            <text:p><text:s/>73,25 €<text:s/></text:p>
          </table:table-cell>
          <table:table-cell office:value-type="string" table:style-name="ce13">
            <text:p><text:s text:c="2"/>POSTE ITALIANE SPA -</text:p>
          </table:table-cell>
          <table:table-cell office:value-type="string" table:style-name="ce13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130" table:style-name="ce12">
            <text:p>130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.45" table:style-name="ce14">
            <text:p><text:s/>5,45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.45" table:style-name="ce15">
            <text:p><text:s/>5,45 €<text:s/></text:p>
          </table:table-cell>
          <table:table-cell office:value-type="string" table:style-name="ce13">
            <text:p><text:s text:c="2"/>POSTE ITALIANE SPA -</text:p>
          </table:table-cell>
          <table:table-cell office:value-type="string" table:style-name="ce13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131" table:style-name="ce12">
            <text:p>131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37.35" table:style-name="ce14">
            <text:p><text:s/>237,35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37.35" table:style-name="ce15">
            <text:p><text:s/>237,35 €<text:s/></text:p>
          </table:table-cell>
          <table:table-cell office:value-type="string" table:style-name="ce13">
            <text:p><text:s text:c="2"/>FASTWEB</text:p>
          </table:table-cell>
          <table:table-cell office:value-type="string" table:style-name="ce13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131" table:style-name="ce12">
            <text:p>131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14.8" table:style-name="ce14">
            <text:p><text:s/>214,8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14.8" table:style-name="ce15">
            <text:p><text:s/>214,80 €<text:s/></text:p>
          </table:table-cell>
          <table:table-cell office:value-type="string" table:style-name="ce13">
            <text:p><text:s text:c="2"/>FASTWEB</text:p>
          </table:table-cell>
          <table:table-cell office:value-type="string" table:style-name="ce13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132" table:style-name="ce12">
            <text:p>132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96.33" table:style-name="ce14">
            <text:p><text:s/>396,33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96.33" table:style-name="ce15">
            <text:p><text:s/>396,33 €<text:s/></text:p>
          </table:table-cell>
          <table:table-cell office:value-type="string" table:style-name="ce13">
            <text:p><text:s text:c="2"/>OLIVETTI S.P.A.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number-rows-repeated="3" table:style-name="ro3">
          <table:table-cell office:value-type="float" office:value="132" table:style-name="ce12">
            <text:p>132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35" table:style-name="ce14">
            <text:p><text:s/>435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35" table:style-name="ce15">
            <text:p><text:s/>435,00 €<text:s/></text:p>
          </table:table-cell>
          <table:table-cell office:value-type="string" table:style-name="ce13">
            <text:p><text:s text:c="2"/>OLIVETTI S.P.A.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33" table:style-name="ce12">
            <text:p>133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9.4" table:style-name="ce14">
            <text:p><text:s/>29,4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9.4" table:style-name="ce15">
            <text:p><text:s/>29,40 €<text:s/></text:p>
          </table:table-cell>
          <table:table-cell office:value-type="string" table:style-name="ce13">
            <text:p><text:s text:c="2"/>COMUNE DI CORCHIANO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134" table:style-name="ce12">
            <text:p>134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000" table:style-name="ce14">
            <text:p><text:s/>2.0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000" table:style-name="ce15">
            <text:p><text:s/>2.000,00 €<text:s/></text:p>
          </table:table-cell>
          <table:table-cell office:value-type="string" table:style-name="ce13">
            <text:p><text:s text:c="2"/>COMUNE DI CANINO</text:p>
          </table:table-cell>
          <table:table-cell office:value-type="string" table:style-name="ce13">
            <text:p>Contributi e trasferimenti correnti <text:s/>a comuni</text:p>
          </table:table-cell>
          <table:table-cell table:number-columns-repeated="16375"/>
        </table:table-row>
        <table:table-row table:style-name="ro3">
          <table:table-cell office:value-type="float" office:value="135" table:style-name="ce12">
            <text:p>135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000" table:style-name="ce14">
            <text:p><text:s/>1.0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000" table:style-name="ce15">
            <text:p><text:s/>1.000,00 €<text:s/></text:p>
          </table:table-cell>
          <table:table-cell office:value-type="string" table:style-name="ce13">
            <text:p><text:s text:c="2"/>DIVERSI</text:p>
          </table:table-cell>
          <table:table-cell office:value-type="string" table:style-name="ce13">
            <text:p>Costituzione di fondi per il servizio economato in contanti</text:p>
          </table:table-cell>
          <table:table-cell table:number-columns-repeated="16375"/>
        </table:table-row>
        <table:table-row table:style-name="ro3">
          <table:table-cell office:value-type="float" office:value="136" table:style-name="ce12">
            <text:p>136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9.400000000000006" table:style-name="ce14">
            <text:p><text:s/>79,4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9.400000000000006" table:style-name="ce15">
            <text:p><text:s/>79,40 €<text:s/></text:p>
          </table:table-cell>
          <table:table-cell office:value-type="string" table:style-name="ce13">
            <text:p><text:s text:c="2"/>BANCA DI CREDITO COOPERATIVO DI ROMA - BCC DI ROMA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37" table:style-name="ce12">
            <text:p>137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27" table:style-name="ce14">
            <text:p><text:s/>727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27" table:style-name="ce15">
            <text:p><text:s/>727,0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37" table:style-name="ce12">
            <text:p>137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7.59" table:style-name="ce14">
            <text:p><text:s/>17,59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7.59" table:style-name="ce15">
            <text:p><text:s/>17,59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38" table:style-name="ce12">
            <text:p>138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1.49" table:style-name="ce14">
            <text:p><text:s/>11,49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1.49" table:style-name="ce15">
            <text:p><text:s/>11,49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39" table:style-name="ce12">
            <text:p>139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03.8" table:style-name="ce14">
            <text:p><text:s/>103,8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03.8" table:style-name="ce15">
            <text:p><text:s/>103,80 €<text:s/></text:p>
          </table:table-cell>
          <table:table-cell office:value-type="string" table:style-name="ce13">
            <text:p><text:s text:c="2"/>DIVERSI</text:p>
          </table:table-cell>
          <table:table-cell office:value-type="string" table:style-name="ce13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140" table:style-name="ce12">
            <text:p>140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00" table:style-name="ce14">
            <text:p><text:s/>3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00" table:style-name="ce15">
            <text:p><text:s/>300,00 €<text:s/></text:p>
          </table:table-cell>
          <table:table-cell office:value-type="string" table:style-name="ce13">
            <text:p><text:s text:c="2"/>VGREEN S.R.L.</text:p>
          </table:table-cell>
          <table:table-cell office:value-type="string" table:style-name="ce13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141" table:style-name="ce12">
            <text:p>141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20" table:style-name="ce14">
            <text:p><text:s/>12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20" table:style-name="ce15">
            <text:p><text:s/>120,00 €<text:s/></text:p>
          </table:table-cell>
          <table:table-cell office:value-type="string" table:style-name="ce13">
            <text:p><text:s text:c="2"/>INFOCAMERE - SOCIETA' CONSORTILE INFORMATICA DELLE C.C.I.A.A ITALIANE P.A.</text:p>
          </table:table-cell>
          <table:table-cell office:value-type="string" table:style-name="ce13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141" table:style-name="ce12">
            <text:p>141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00" table:style-name="ce14">
            <text:p><text:s/>7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00" table:style-name="ce15">
            <text:p><text:s/>700,00 €<text:s/></text:p>
          </table:table-cell>
          <table:table-cell office:value-type="string" table:style-name="ce13">
            <text:p><text:s text:c="2"/>INFOCAMERE - SOCIETA' CONSORTILE INFORMATICA DELLE C.C.I.A.A ITALIANE P.A.</text:p>
          </table:table-cell>
          <table:table-cell office:value-type="string" table:style-name="ce13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141" table:style-name="ce12">
            <text:p>141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970" table:style-name="ce14">
            <text:p><text:s/>1.97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970" table:style-name="ce15">
            <text:p><text:s/>1.970,00 €<text:s/></text:p>
          </table:table-cell>
          <table:table-cell office:value-type="string" table:style-name="ce13">
            <text:p><text:s text:c="2"/>INFOCAMERE - SOCIETA' CONSORTILE INFORMATICA DELLE C.C.I.A.A ITALIANE P.A.</text:p>
          </table:table-cell>
          <table:table-cell office:value-type="string" table:style-name="ce13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141" table:style-name="ce12">
            <text:p>141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32" table:style-name="ce14">
            <text:p><text:s/>632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32" table:style-name="ce15">
            <text:p><text:s/>632,00 €<text:s/></text:p>
          </table:table-cell>
          <table:table-cell office:value-type="string" table:style-name="ce13">
            <text:p><text:s text:c="2"/>INFOCAMERE - SOCIETA' CONSORTILE INFORMATICA DELLE C.C.I.A.A ITALIANE P.A.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number-rows-repeated="2" table:style-name="ro3">
          <table:table-cell office:value-type="float" office:value="141" table:style-name="ce12">
            <text:p>141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00" table:style-name="ce14">
            <text:p><text:s/>4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00" table:style-name="ce15">
            <text:p><text:s/>400,00 €<text:s/></text:p>
          </table:table-cell>
          <table:table-cell office:value-type="string" table:style-name="ce13">
            <text:p><text:s text:c="2"/>INFOCAMERE - SOCIETA' CONSORTILE INFORMATICA DELLE C.C.I.A.A ITALIANE P.A.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1" table:style-name="ce12">
            <text:p>141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39" table:style-name="ce14">
            <text:p><text:s/>539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39" table:style-name="ce15">
            <text:p><text:s/>539,00 €<text:s/></text:p>
          </table:table-cell>
          <table:table-cell office:value-type="string" table:style-name="ce13">
            <text:p><text:s text:c="2"/>INFOCAMERE - SOCIETA' CONSORTILE INFORMATICA DELLE C.C.I.A.A ITALIANE P.A.</text:p>
          </table:table-cell>
          <table:table-cell office:value-type="string" table:style-name="ce13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141" table:style-name="ce12">
            <text:p>141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75.47" table:style-name="ce14">
            <text:p><text:s/>575,4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75.47" table:style-name="ce15">
            <text:p><text:s/>575,47 €<text:s/></text:p>
          </table:table-cell>
          <table:table-cell office:value-type="string" table:style-name="ce13">
            <text:p><text:s text:c="2"/>INFOCAMERE - SOCIETA' CONSORTILE INFORMATICA DELLE C.C.I.A.A ITALIANE P.A.</text:p>
          </table:table-cell>
          <table:table-cell office:value-type="string" table:style-name="ce13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141" table:style-name="ce12">
            <text:p>141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812" table:style-name="ce14">
            <text:p><text:s/>2.812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812" table:style-name="ce15">
            <text:p><text:s/>2.812,00 €<text:s/></text:p>
          </table:table-cell>
          <table:table-cell office:value-type="string" table:style-name="ce13">
            <text:p><text:s text:c="2"/>INFOCAMERE - SOCIETA' CONSORTILE INFORMATICA DELLE C.C.I.A.A ITALIANE P.A.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1" table:style-name="ce12">
            <text:p>141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442" table:style-name="ce14">
            <text:p><text:s/>1.442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442" table:style-name="ce15">
            <text:p><text:s/>1.442,00 €<text:s/></text:p>
          </table:table-cell>
          <table:table-cell office:value-type="string" table:style-name="ce13">
            <text:p><text:s text:c="2"/>INFOCAMERE - SOCIETA' CONSORTILE INFORMATICA DELLE C.C.I.A.A ITALIANE P.A.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42" table:style-name="ce12">
            <text:p>142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80" table:style-name="ce14">
            <text:p><text:s/>8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80" table:style-name="ce15">
            <text:p><text:s/>80,00 €<text:s/></text:p>
          </table:table-cell>
          <table:table-cell office:value-type="string" table:style-name="ce13">
            <text:p><text:s text:c="2"/>PRESTITALIA SP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143" table:style-name="ce12">
            <text:p>143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82" table:style-name="ce14">
            <text:p><text:s/>282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82" table:style-name="ce15">
            <text:p><text:s/>282,00 €<text:s/></text:p>
          </table:table-cell>
          <table:table-cell office:value-type="string" table:style-name="ce13">
            <text:p><text:s text:c="2"/>IMPREBANCA SP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144" table:style-name="ce12">
            <text:p>144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20" table:style-name="ce14">
            <text:p><text:s/>42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20" table:style-name="ce15">
            <text:p><text:s/>420,00 €<text:s/></text:p>
          </table:table-cell>
          <table:table-cell office:value-type="string" table:style-name="ce13">
            <text:p><text:s text:c="2"/>BNL - BANCA NAZIONALE DEL LAVORO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145" table:style-name="ce12">
            <text:p>145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17" table:style-name="ce14">
            <text:p><text:s/>217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17" table:style-name="ce15">
            <text:p><text:s/>217,00 €<text:s/></text:p>
          </table:table-cell>
          <table:table-cell office:value-type="string" table:style-name="ce13">
            <text:p><text:s text:c="2"/>IBL BANC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146" table:style-name="ce12">
            <text:p>146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71" table:style-name="ce14">
            <text:p><text:s/>371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71" table:style-name="ce15">
            <text:p><text:s/>371,00 €<text:s/></text:p>
          </table:table-cell>
          <table:table-cell office:value-type="string" table:style-name="ce13">
            <text:p><text:s text:c="2"/>IBL BANC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147" table:style-name="ce12">
            <text:p>147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25.18" table:style-name="ce14">
            <text:p><text:s/>325,1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25.18" table:style-name="ce15">
            <text:p><text:s/>325,18 €<text:s/></text:p>
          </table:table-cell>
          <table:table-cell office:value-type="string" table:style-name="ce13">
            <text:p><text:s text:c="2"/>INPS GESTIONE CREDITI EX INPDAP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148" table:style-name="ce12">
            <text:p>148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03.89" table:style-name="ce14">
            <text:p><text:s/>203,89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03.89" table:style-name="ce15">
            <text:p><text:s/>203,89 €<text:s/></text:p>
          </table:table-cell>
          <table:table-cell office:value-type="string" table:style-name="ce13">
            <text:p><text:s text:c="2"/>INPS GESTIONE CREDITI EX INPDAP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149" table:style-name="ce12">
            <text:p>149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708" table:style-name="ce14">
            <text:p><text:s/>708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08" table:style-name="ce15">
            <text:p><text:s/>708,00 €<text:s/></text:p>
          </table:table-cell>
          <table:table-cell office:value-type="string" table:style-name="ce13">
            <text:p><text:s text:c="2"/>FUTURO SP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150" table:style-name="ce12">
            <text:p>150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81" table:style-name="ce14">
            <text:p><text:s/>281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81" table:style-name="ce15">
            <text:p><text:s/>281,00 €<text:s/></text:p>
          </table:table-cell>
          <table:table-cell office:value-type="string" table:style-name="ce13">
            <text:p><text:s text:c="2"/>IMPREBANCA SP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151" table:style-name="ce12">
            <text:p>151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31" table:style-name="ce14">
            <text:p><text:s/>331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31" table:style-name="ce15">
            <text:p><text:s/>331,00 €<text:s/></text:p>
          </table:table-cell>
          <table:table-cell office:value-type="string" table:style-name="ce13">
            <text:p><text:s text:c="2"/>FUTURO SP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152" table:style-name="ce12">
            <text:p>152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51" table:style-name="ce14">
            <text:p><text:s/>251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51" table:style-name="ce15">
            <text:p><text:s/>251,00 €<text:s/></text:p>
          </table:table-cell>
          <table:table-cell office:value-type="string" table:style-name="ce13">
            <text:p><text:s text:c="2"/>IBL BANC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153" table:style-name="ce12">
            <text:p>153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63.18" table:style-name="ce14">
            <text:p><text:s/>63,1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3.18" table:style-name="ce15">
            <text:p><text:s/>63,18 €<text:s/></text:p>
          </table:table-cell>
          <table:table-cell office:value-type="string" table:style-name="ce13">
            <text:p><text:s text:c="2"/>CISL FP VT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154" table:style-name="ce12">
            <text:p>154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64.47" table:style-name="ce14">
            <text:p><text:s/>64,4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4.47" table:style-name="ce15">
            <text:p><text:s/>64,47 €<text:s/></text:p>
          </table:table-cell>
          <table:table-cell office:value-type="string" table:style-name="ce13">
            <text:p><text:s text:c="2"/>CISL FP ROMA CAPITALE-RIETI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155" table:style-name="ce12">
            <text:p>155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17.62" table:style-name="ce14">
            <text:p><text:s/>117,62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17.62" table:style-name="ce15">
            <text:p><text:s/>117,62 €<text:s/></text:p>
          </table:table-cell>
          <table:table-cell office:value-type="string" table:style-name="ce13">
            <text:p><text:s text:c="2"/>FUNZIONE PUBBLICA - CGIL VITERBO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156" table:style-name="ce12">
            <text:p>156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7.829999999999998" table:style-name="ce14">
            <text:p><text:s/>17,83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7.829999999999998" table:style-name="ce15">
            <text:p><text:s/>17,83 €<text:s/></text:p>
          </table:table-cell>
          <table:table-cell office:value-type="string" table:style-name="ce13">
            <text:p><text:s text:c="2"/>FUNZIONE PUBBLICA - CGIL RIETI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157" table:style-name="ce12">
            <text:p>157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4.51" table:style-name="ce14">
            <text:p><text:s/>14,51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4.51" table:style-name="ce15">
            <text:p><text:s/>14,51 €<text:s/></text:p>
          </table:table-cell>
          <table:table-cell office:value-type="string" table:style-name="ce13">
            <text:p><text:s text:c="2"/>UIL RIETI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158" table:style-name="ce12">
            <text:p>158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500" table:style-name="ce14">
            <text:p><text:s/>1.5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500" table:style-name="ce15">
            <text:p><text:s/>1.500,00 €<text:s/></text:p>
          </table:table-cell>
          <table:table-cell office:value-type="string" table:style-name="ce13">
            <text:p><text:s text:c="2"/>TELERADIO MONDO società cooperativa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59" table:style-name="ce12">
            <text:p>159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90" table:style-name="ce14">
            <text:p><text:s/>9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90" table:style-name="ce15">
            <text:p><text:s/>90,00 €<text:s/></text:p>
          </table:table-cell>
          <table:table-cell office:value-type="string" table:style-name="ce13">
            <text:p>GRILLO ALESSANDRA<text:s/>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59" table:style-name="ce12">
            <text:p>159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" table:style-name="ce14">
            <text:p><text:s/>2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" table:style-name="ce15">
            <text:p><text:s/>2,00 €<text:s/></text:p>
          </table:table-cell>
          <table:table-cell office:value-type="string" table:style-name="ce13">
            <text:p>GRILLO ALESSANDRA<text:s/>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59" table:style-name="ce12">
            <text:p>159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.6" table:style-name="ce14">
            <text:p><text:s/>3,6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.6" table:style-name="ce15">
            <text:p><text:s/>3,60 €<text:s/></text:p>
          </table:table-cell>
          <table:table-cell office:value-type="string" table:style-name="ce13">
            <text:p>GRILLO ALESSANDRA<text:s/>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60" table:style-name="ce12">
            <text:p>160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754.31" table:style-name="ce14">
            <text:p><text:s/>3.754,31 €<text:s/></text:p>
          </table:table-cell>
          <table:table-cell office:value-type="currency" office:value="615.46" table:style-name="ce14">
            <text:p><text:s/>615,46 €<text:s/></text:p>
          </table:table-cell>
          <table:table-cell office:value-type="currency" office:value="3138.85" table:style-name="ce15">
            <text:p><text:s/>3.138,85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Indennità e rimborso spese <text:s/>per il Collegio dei revisori</text:p>
          </table:table-cell>
          <table:table-cell table:number-columns-repeated="16375"/>
        </table:table-row>
        <table:table-row table:style-name="ro3">
          <table:table-cell office:value-type="float" office:value="160" table:style-name="ce12">
            <text:p>160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50.16999999999999" table:style-name="ce14">
            <text:p><text:s/>150,1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50.16999999999999" table:style-name="ce15">
            <text:p><text:s/>150,17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Indennità e rimborso spese <text:s/>per il Collegio dei revisori</text:p>
          </table:table-cell>
          <table:table-cell table:number-columns-repeated="16375"/>
        </table:table-row>
        <table:table-row table:style-name="ro3">
          <table:table-cell office:value-type="float" office:value="161" table:style-name="ce12">
            <text:p>161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59" table:style-name="ce14">
            <text:p><text:s/>459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59" table:style-name="ce15">
            <text:p><text:s/>459,00 €<text:s/></text:p>
          </table:table-cell>
          <table:table-cell office:value-type="string" table:style-name="ce13">
            <text:p><text:s text:c="2"/>SKYLAB STUDIOS S.R.L.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62" table:style-name="ce12">
            <text:p>162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0" table:style-name="ce14">
            <text:p><text:s/>30,00 €<text:s/></text:p>
          </table:table-cell>
          <table:table-cell office:value-type="currency" office:value="6" table:style-name="ce14">
            <text:p><text:s/>6,00 €<text:s/></text:p>
          </table:table-cell>
          <table:table-cell office:value-type="currency" office:value="24" table:style-name="ce15">
            <text:p><text:s/>24,0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63" table:style-name="ce12">
            <text:p>163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9.52" table:style-name="ce14">
            <text:p><text:s/>29,52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9.52" table:style-name="ce15">
            <text:p><text:s/>29,52 €<text:s/></text:p>
          </table:table-cell>
          <table:table-cell office:value-type="string" table:style-name="ce13">
            <text:p><text:s text:c="2"/>UNIONE COMUNI DELLA <text:s/>BASSA SABINA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164" table:style-name="ce12">
            <text:p>164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.88" table:style-name="ce14">
            <text:p><text:s/>5,8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.88" table:style-name="ce15">
            <text:p><text:s/>5,88 €<text:s/></text:p>
          </table:table-cell>
          <table:table-cell office:value-type="string" table:style-name="ce13">
            <text:p><text:s text:c="2"/>Comune di Frascati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165" table:style-name="ce12">
            <text:p>165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.88" table:style-name="ce14">
            <text:p><text:s/>5,8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.88" table:style-name="ce15">
            <text:p><text:s/>5,88 €<text:s/></text:p>
          </table:table-cell>
          <table:table-cell office:value-type="string" table:style-name="ce13">
            <text:p><text:s text:c="2"/>Comune di Torricella in Sabina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166" table:style-name="ce12">
            <text:p>166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2" table:style-name="ce14">
            <text:p><text:s/>12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2" table:style-name="ce15">
            <text:p><text:s/>12,00 €<text:s/></text:p>
          </table:table-cell>
          <table:table-cell office:value-type="string" table:style-name="ce13">
            <text:p><text:s text:c="2"/>CAMERA DI COMMERCIO I.A.A.DI VERONA</text:p>
          </table:table-cell>
          <table:table-cell office:value-type="string" table:style-name="ce13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167" table:style-name="ce12">
            <text:p>167</text:p>
          </table:table-cell>
          <table:table-cell office:value-type="float" office:value="44963" table:style-name="ce13">
            <text:p>44963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1.83" table:style-name="ce14">
            <text:p><text:s/>11,83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1.83" table:style-name="ce15">
            <text:p><text:s/>11,83 €<text:s/></text:p>
          </table:table-cell>
          <table:table-cell office:value-type="string" table:style-name="ce13">
            <text:p><text:s text:c="2"/>COMUNE DI VITERBO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168" table:style-name="ce12">
            <text:p>168</text:p>
          </table:table-cell>
          <table:table-cell office:value-type="float" office:value="44964" table:style-name="ce13">
            <text:p>4496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91.04000000000002" table:style-name="ce14">
            <text:p><text:s/>291,04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91.04000000000002" table:style-name="ce15">
            <text:p><text:s/>291,04 €<text:s/></text:p>
          </table:table-cell>
          <table:table-cell office:value-type="string" table:style-name="ce13">
            <text:p><text:s text:c="2"/>COMPENSI COLLABORAZIONI - VEDI LISTA ALLEGATA</text:p>
          </table:table-cell>
          <table:table-cell office:value-type="string" table:style-name="ce13">
            <text:p>Indennità e rimborso spese <text:s/>per il Nucleo di valutazione</text:p>
          </table:table-cell>
          <table:table-cell table:number-columns-repeated="16375"/>
        </table:table-row>
        <table:table-row table:style-name="ro3">
          <table:table-cell office:value-type="float" office:value="169" table:style-name="ce12">
            <text:p>169</text:p>
          </table:table-cell>
          <table:table-cell office:value-type="float" office:value="44964" table:style-name="ce13">
            <text:p>4496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3.17" table:style-name="ce14">
            <text:p><text:s/>73,1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3.17" table:style-name="ce15">
            <text:p><text:s/>73,17 €<text:s/></text:p>
          </table:table-cell>
          <table:table-cell office:value-type="string" table:style-name="ce13">
            <text:p><text:s text:c="2"/>COMPENSI COLLABORAZIONI - VEDI LISTA ALLEGATA</text:p>
          </table:table-cell>
          <table:table-cell office:value-type="string" table:style-name="ce13">
            <text:p>Indennità e rimborso spese <text:s/>per il Collegio dei revisori</text:p>
          </table:table-cell>
          <table:table-cell table:number-columns-repeated="16375"/>
        </table:table-row>
        <table:table-row table:style-name="ro3">
          <table:table-cell office:value-type="float" office:value="170" table:style-name="ce12">
            <text:p>170</text:p>
          </table:table-cell>
          <table:table-cell office:value-type="float" office:value="44964" table:style-name="ce13">
            <text:p>4496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572.8" table:style-name="ce14">
            <text:p><text:s/>1.572,8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572.8" table:style-name="ce15">
            <text:p><text:s/>1.572,80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171" table:style-name="ce12">
            <text:p>171</text:p>
          </table:table-cell>
          <table:table-cell office:value-type="float" office:value="44964" table:style-name="ce13">
            <text:p>4496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119.08" table:style-name="ce14">
            <text:p><text:s/>2.119,0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119.08" table:style-name="ce15">
            <text:p><text:s/>2.119,08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171" table:style-name="ce12">
            <text:p>171</text:p>
          </table:table-cell>
          <table:table-cell office:value-type="float" office:value="44964" table:style-name="ce13">
            <text:p>4496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92.02" table:style-name="ce14">
            <text:p><text:s/>92,02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92.02" table:style-name="ce15">
            <text:p><text:s/>92,02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171" table:style-name="ce12">
            <text:p>171</text:p>
          </table:table-cell>
          <table:table-cell office:value-type="float" office:value="44964" table:style-name="ce13">
            <text:p>4496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.73" table:style-name="ce14">
            <text:p><text:s/>5,73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.73" table:style-name="ce15">
            <text:p><text:s/>5,73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171" table:style-name="ce12">
            <text:p>171</text:p>
          </table:table-cell>
          <table:table-cell office:value-type="float" office:value="44964" table:style-name="ce13">
            <text:p>4496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60.13" table:style-name="ce14">
            <text:p><text:s/>160,13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60.13" table:style-name="ce15">
            <text:p><text:s/>160,13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171" table:style-name="ce12">
            <text:p>171</text:p>
          </table:table-cell>
          <table:table-cell office:value-type="float" office:value="44964" table:style-name="ce13">
            <text:p>4496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8.94" table:style-name="ce14">
            <text:p><text:s/>28,94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8.94" table:style-name="ce15">
            <text:p><text:s/>28,94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171" table:style-name="ce12">
            <text:p>171</text:p>
          </table:table-cell>
          <table:table-cell office:value-type="float" office:value="44964" table:style-name="ce13">
            <text:p>4496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36.13" table:style-name="ce14">
            <text:p><text:s/>136,13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36.13" table:style-name="ce15">
            <text:p><text:s/>136,13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171" table:style-name="ce12">
            <text:p>171</text:p>
          </table:table-cell>
          <table:table-cell office:value-type="float" office:value="44964" table:style-name="ce13">
            <text:p>4496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48.47" table:style-name="ce14">
            <text:p><text:s/>148,4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48.47" table:style-name="ce15">
            <text:p><text:s/>148,47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171" table:style-name="ce12">
            <text:p>171</text:p>
          </table:table-cell>
          <table:table-cell office:value-type="float" office:value="44964" table:style-name="ce13">
            <text:p>4496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90.41999999999996" table:style-name="ce14">
            <text:p><text:s/>590,42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90.41999999999996" table:style-name="ce15">
            <text:p><text:s/>590,42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Trattamento di missione e rimborsi spese viaggi</text:p>
          </table:table-cell>
          <table:table-cell table:number-columns-repeated="16375"/>
        </table:table-row>
        <table:table-row table:style-name="ro3">
          <table:table-cell office:value-type="float" office:value="171" table:style-name="ce12">
            <text:p>171</text:p>
          </table:table-cell>
          <table:table-cell office:value-type="float" office:value="44964" table:style-name="ce13">
            <text:p>4496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6" table:style-name="ce14">
            <text:p><text:s/>26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6" table:style-name="ce15">
            <text:p><text:s/>26,00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Trattamento di missione e rimborsi spese viaggi</text:p>
          </table:table-cell>
          <table:table-cell table:number-columns-repeated="16375"/>
        </table:table-row>
        <table:table-row table:style-name="ro3">
          <table:table-cell office:value-type="float" office:value="171" table:style-name="ce12">
            <text:p>171</text:p>
          </table:table-cell>
          <table:table-cell office:value-type="float" office:value="44964" table:style-name="ce13">
            <text:p>4496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3.4" table:style-name="ce14">
            <text:p><text:s/>23,4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3.4" table:style-name="ce15">
            <text:p><text:s/>23,40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Trattamento di missione e rimborsi spese viaggi</text:p>
          </table:table-cell>
          <table:table-cell table:number-columns-repeated="16375"/>
        </table:table-row>
        <table:table-row table:style-name="ro3">
          <table:table-cell office:value-type="float" office:value="171" table:style-name="ce12">
            <text:p>171</text:p>
          </table:table-cell>
          <table:table-cell office:value-type="float" office:value="44964" table:style-name="ce13">
            <text:p>4496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774.13" table:style-name="ce14">
            <text:p><text:s/>1.774,13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774.13" table:style-name="ce15">
            <text:p><text:s/>1.774,13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171" table:style-name="ce12">
            <text:p>171</text:p>
          </table:table-cell>
          <table:table-cell office:value-type="float" office:value="44964" table:style-name="ce13">
            <text:p>4496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02.72" table:style-name="ce14">
            <text:p><text:s/>702,72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02.72" table:style-name="ce15">
            <text:p><text:s/>702,72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171" table:style-name="ce12">
            <text:p>171</text:p>
          </table:table-cell>
          <table:table-cell office:value-type="float" office:value="44964" table:style-name="ce13">
            <text:p>4496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231.68" table:style-name="ce14">
            <text:p><text:s/>1.231,6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231.68" table:style-name="ce15">
            <text:p><text:s/>1.231,68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5"/>
        </table:table-row>
        <table:table-row table:number-rows-repeated="2" table:style-name="ro3">
          <table:table-cell office:value-type="float" office:value="171" table:style-name="ce12">
            <text:p>171</text:p>
          </table:table-cell>
          <table:table-cell office:value-type="float" office:value="44964" table:style-name="ce13">
            <text:p>4496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128.96" table:style-name="ce14">
            <text:p><text:s/>1.128,9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128.96" table:style-name="ce15">
            <text:p><text:s/>1.128,96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171" table:style-name="ce12">
            <text:p>171</text:p>
          </table:table-cell>
          <table:table-cell office:value-type="float" office:value="44964" table:style-name="ce13">
            <text:p>4496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445.43" table:style-name="ce14">
            <text:p><text:s/>1.445,43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445.43" table:style-name="ce15">
            <text:p><text:s/>1.445,43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171" table:style-name="ce12">
            <text:p>171</text:p>
          </table:table-cell>
          <table:table-cell office:value-type="float" office:value="44964" table:style-name="ce13">
            <text:p>4496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61.48" table:style-name="ce14">
            <text:p><text:s/>361,4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61.48" table:style-name="ce15">
            <text:p><text:s/>361,48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171" table:style-name="ce12">
            <text:p>171</text:p>
          </table:table-cell>
          <table:table-cell office:value-type="float" office:value="44964" table:style-name="ce13">
            <text:p>4496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1.13" table:style-name="ce14">
            <text:p><text:s/>61,13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1.13" table:style-name="ce15">
            <text:p><text:s/>61,13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171" table:style-name="ce12">
            <text:p>171</text:p>
          </table:table-cell>
          <table:table-cell office:value-type="float" office:value="44964" table:style-name="ce13">
            <text:p>4496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89.97" table:style-name="ce14">
            <text:p><text:s/>489,9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89.97" table:style-name="ce15">
            <text:p><text:s/>489,97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5"/>
        </table:table-row>
        <table:table-row table:number-rows-repeated="2" table:style-name="ro3">
          <table:table-cell office:value-type="float" office:value="171" table:style-name="ce12">
            <text:p>171</text:p>
          </table:table-cell>
          <table:table-cell office:value-type="float" office:value="44964" table:style-name="ce13">
            <text:p>4496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98.21" table:style-name="ce14">
            <text:p><text:s/>98,21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98.21" table:style-name="ce15">
            <text:p><text:s/>98,21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171" table:style-name="ce12">
            <text:p>171</text:p>
          </table:table-cell>
          <table:table-cell office:value-type="float" office:value="44964" table:style-name="ce13">
            <text:p>4496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14.9" table:style-name="ce14">
            <text:p><text:s/>114,9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14.9" table:style-name="ce15">
            <text:p><text:s/>114,90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172" table:style-name="ce12">
            <text:p>172</text:p>
          </table:table-cell>
          <table:table-cell office:value-type="float" office:value="44964" table:style-name="ce13">
            <text:p>4496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45.23" table:style-name="ce14">
            <text:p><text:s/>445,23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45.23" table:style-name="ce15">
            <text:p><text:s/>445,23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TFR a carico direttamente <text:s/>dell'Ente</text:p>
          </table:table-cell>
          <table:table-cell table:number-columns-repeated="16375"/>
        </table:table-row>
        <table:table-row table:style-name="ro3">
          <table:table-cell office:value-type="float" office:value="173" table:style-name="ce12">
            <text:p>173</text:p>
          </table:table-cell>
          <table:table-cell office:value-type="float" office:value="44964" table:style-name="ce13">
            <text:p>4496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79014.539999999994" table:style-name="ce14">
            <text:p><text:s/>79.014,54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9014.539999999994" table:style-name="ce15">
            <text:p><text:s/>79.014,54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174" table:style-name="ce12">
            <text:p>174</text:p>
          </table:table-cell>
          <table:table-cell office:value-type="float" office:value="44964" table:style-name="ce13">
            <text:p>4496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24.8" table:style-name="ce14">
            <text:p><text:s/>424,8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24.8" table:style-name="ce15">
            <text:p><text:s/>424,80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175" table:style-name="ce12">
            <text:p>175</text:p>
          </table:table-cell>
          <table:table-cell office:value-type="float" office:value="44964" table:style-name="ce13">
            <text:p>4496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853.76" table:style-name="ce14">
            <text:p><text:s/>3.853,7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853.76" table:style-name="ce15">
            <text:p><text:s/>3.853,76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176" table:style-name="ce12">
            <text:p>176</text:p>
          </table:table-cell>
          <table:table-cell office:value-type="float" office:value="44964" table:style-name="ce13">
            <text:p>4496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564.80999999999995" table:style-name="ce14">
            <text:p><text:s/>564,81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64.80999999999995" table:style-name="ce15">
            <text:p><text:s/>564,81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177" table:style-name="ce12">
            <text:p>177</text:p>
          </table:table-cell>
          <table:table-cell office:value-type="float" office:value="44964" table:style-name="ce13">
            <text:p>4496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11.52" table:style-name="ce14">
            <text:p><text:s/>111,52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11.52" table:style-name="ce15">
            <text:p><text:s/>111,52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TFR a carico direttamente <text:s/>dell'Ente</text:p>
          </table:table-cell>
          <table:table-cell table:number-columns-repeated="16375"/>
        </table:table-row>
        <table:table-row table:style-name="ro3">
          <table:table-cell office:value-type="float" office:value="178" table:style-name="ce12">
            <text:p>178</text:p>
          </table:table-cell>
          <table:table-cell office:value-type="float" office:value="44967" table:style-name="ce13">
            <text:p>44967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600" table:style-name="ce14">
            <text:p><text:s/>5.6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600" table:style-name="ce15">
            <text:p><text:s/>5.600,00 €<text:s/></text:p>
          </table:table-cell>
          <table:table-cell office:value-type="string" table:style-name="ce13">
            <text:p><text:s text:c="2"/>ELETTRICALOR S.R.L.</text:p>
          </table:table-cell>
          <table:table-cell office:value-type="string" table:style-name="ce13">
            <text:p>Impianti e macchinari</text:p>
          </table:table-cell>
          <table:table-cell table:number-columns-repeated="16375"/>
        </table:table-row>
        <table:table-row table:style-name="ro3">
          <table:table-cell office:value-type="float" office:value="179" table:style-name="ce12">
            <text:p>179</text:p>
          </table:table-cell>
          <table:table-cell office:value-type="float" office:value="44972" table:style-name="ce13">
            <text:p>4497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36.64" table:style-name="ce14">
            <text:p><text:s/>736,64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36.64" table:style-name="ce15">
            <text:p><text:s/>736,64 €<text:s/></text:p>
          </table:table-cell>
          <table:table-cell office:value-type="string" table:style-name="ce13">
            <text:p><text:s text:c="2"/>PROCED SRL</text:p>
          </table:table-cell>
          <table:table-cell office:value-type="string" table:style-name="ce13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180" table:style-name="ce12">
            <text:p>180</text:p>
          </table:table-cell>
          <table:table-cell office:value-type="float" office:value="44972" table:style-name="ce13">
            <text:p>4497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250" table:style-name="ce14">
            <text:p><text:s/>1.25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250" table:style-name="ce15">
            <text:p><text:s/>1.250,0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181" table:style-name="ce12">
            <text:p>181</text:p>
          </table:table-cell>
          <table:table-cell office:value-type="float" office:value="44972" table:style-name="ce13">
            <text:p>4497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74.69" table:style-name="ce14">
            <text:p><text:s/>274,69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74.69" table:style-name="ce15">
            <text:p><text:s/>274,69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81" table:style-name="ce12">
            <text:p>181</text:p>
          </table:table-cell>
          <table:table-cell office:value-type="float" office:value="44972" table:style-name="ce13">
            <text:p>4497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192.93" table:style-name="ce14">
            <text:p><text:s/>1.192,93 €<text:s/></text:p>
          </table:table-cell>
          <table:table-cell office:value-type="currency" office:value="195.56" table:style-name="ce14">
            <text:p><text:s/>195,56 €<text:s/></text:p>
          </table:table-cell>
          <table:table-cell office:value-type="currency" office:value="997.37" table:style-name="ce15">
            <text:p><text:s/>997,37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Spese legali</text:p>
          </table:table-cell>
          <table:table-cell table:number-columns-repeated="16375"/>
        </table:table-row>
        <table:table-row table:style-name="ro3">
          <table:table-cell office:value-type="float" office:value="181" table:style-name="ce12">
            <text:p>181</text:p>
          </table:table-cell>
          <table:table-cell office:value-type="float" office:value="44972" table:style-name="ce13">
            <text:p>4497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33.91" table:style-name="ce14">
            <text:p><text:s/>233,91 €<text:s/></text:p>
          </table:table-cell>
          <table:table-cell office:value-type="currency" office:value="38.35" table:style-name="ce14">
            <text:p><text:s/>38,35 €<text:s/></text:p>
          </table:table-cell>
          <table:table-cell office:value-type="currency" office:value="195.56" table:style-name="ce15">
            <text:p><text:s/>195,56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81" table:style-name="ce12">
            <text:p>181</text:p>
          </table:table-cell>
          <table:table-cell office:value-type="float" office:value="44972" table:style-name="ce13">
            <text:p>4497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7.07" table:style-name="ce14">
            <text:p><text:s/>57,0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7.07" table:style-name="ce15">
            <text:p><text:s/>57,07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Spese legali</text:p>
          </table:table-cell>
          <table:table-cell table:number-columns-repeated="16375"/>
        </table:table-row>
        <table:table-row table:style-name="ro3">
          <table:table-cell office:value-type="float" office:value="182" table:style-name="ce12">
            <text:p>182</text:p>
          </table:table-cell>
          <table:table-cell office:value-type="float" office:value="44972" table:style-name="ce13">
            <text:p>4497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6.92" table:style-name="ce14">
            <text:p><text:s/>26,92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6.92" table:style-name="ce15">
            <text:p><text:s/>26,92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Spese legali</text:p>
          </table:table-cell>
          <table:table-cell table:number-columns-repeated="16375"/>
        </table:table-row>
        <table:table-row table:style-name="ro3">
          <table:table-cell office:value-type="float" office:value="182" table:style-name="ce12">
            <text:p>182</text:p>
          </table:table-cell>
          <table:table-cell office:value-type="float" office:value="44972" table:style-name="ce13">
            <text:p>4497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73.08" table:style-name="ce14">
            <text:p><text:s/>673,0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73.08" table:style-name="ce15">
            <text:p><text:s/>673,08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Spese legali</text:p>
          </table:table-cell>
          <table:table-cell table:number-columns-repeated="16375"/>
        </table:table-row>
        <table:table-row table:style-name="ro3">
          <table:table-cell office:value-type="float" office:value="183" table:style-name="ce12">
            <text:p>183</text:p>
          </table:table-cell>
          <table:table-cell office:value-type="float" office:value="44972" table:style-name="ce13">
            <text:p>44972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739.17" table:style-name="ce14">
            <text:p><text:s/>739,1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39.17" table:style-name="ce15">
            <text:p><text:s/>739,17 €<text:s/></text:p>
          </table:table-cell>
          <table:table-cell office:value-type="string" table:style-name="ce13">
            <text:p><text:s text:c="2"/>CAMERA DI COMMERCIO GRAN SASSO D'ITALIA</text:p>
          </table:table-cell>
          <table:table-cell office:value-type="string" table:style-name="ce13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183" table:style-name="ce12">
            <text:p>183</text:p>
          </table:table-cell>
          <table:table-cell office:value-type="float" office:value="44972" table:style-name="ce13">
            <text:p>44972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0.09" table:style-name="ce14">
            <text:p><text:s/>0,09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0.09" table:style-name="ce15">
            <text:p><text:s/>0,09 €<text:s/></text:p>
          </table:table-cell>
          <table:table-cell office:value-type="string" table:style-name="ce13">
            <text:p><text:s text:c="2"/>CAMERA DI COMMERCIO GRAN SASSO D'ITALIA</text:p>
          </table:table-cell>
          <table:table-cell office:value-type="string" table:style-name="ce13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183" table:style-name="ce12">
            <text:p>183</text:p>
          </table:table-cell>
          <table:table-cell office:value-type="float" office:value="44972" table:style-name="ce13">
            <text:p>44972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5.32" table:style-name="ce14">
            <text:p><text:s/>5,32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.32" table:style-name="ce15">
            <text:p><text:s/>5,32 €<text:s/></text:p>
          </table:table-cell>
          <table:table-cell office:value-type="string" table:style-name="ce13">
            <text:p><text:s text:c="2"/>CAMERA DI COMMERCIO GRAN SASSO D'ITALIA</text:p>
          </table:table-cell>
          <table:table-cell office:value-type="string" table:style-name="ce13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184" table:style-name="ce12">
            <text:p>184</text:p>
          </table:table-cell>
          <table:table-cell office:value-type="float" office:value="44972" table:style-name="ce13">
            <text:p>4497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.88" table:style-name="ce14">
            <text:p><text:s/>5,8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.88" table:style-name="ce15">
            <text:p><text:s/>5,88 €<text:s/></text:p>
          </table:table-cell>
          <table:table-cell office:value-type="string" table:style-name="ce13">
            <text:p><text:s text:c="2"/>COMUNE DI VETRALLA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185" table:style-name="ce12">
            <text:p>185</text:p>
          </table:table-cell>
          <table:table-cell office:value-type="float" office:value="44972" table:style-name="ce13">
            <text:p>44972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59" table:style-name="ce14">
            <text:p><text:s/>59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9" table:style-name="ce15">
            <text:p><text:s/>59,0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186" table:style-name="ce12">
            <text:p>186</text:p>
          </table:table-cell>
          <table:table-cell office:value-type="float" office:value="44972" table:style-name="ce13">
            <text:p>44972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06.55" table:style-name="ce14">
            <text:p><text:s/>106,55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06.55" table:style-name="ce15">
            <text:p><text:s/>106,55 €<text:s/></text:p>
          </table:table-cell>
          <table:table-cell office:value-type="string" table:style-name="ce13">
            <text:p><text:s text:c="2"/>CAMERA DI COMMERCIO DELLA MAREMMA E DEL TIRRENO</text:p>
          </table:table-cell>
          <table:table-cell office:value-type="string" table:style-name="ce13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187" table:style-name="ce12">
            <text:p>187</text:p>
          </table:table-cell>
          <table:table-cell office:value-type="float" office:value="44972" table:style-name="ce13">
            <text:p>4497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22.49" table:style-name="ce14">
            <text:p><text:s/>122,49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22.49" table:style-name="ce15">
            <text:p><text:s/>122,49 €<text:s/>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188" table:style-name="ce12">
            <text:p>188</text:p>
          </table:table-cell>
          <table:table-cell office:value-type="float" office:value="44972" table:style-name="ce13">
            <text:p>4497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12.60000000000002" table:style-name="ce14">
            <text:p><text:s/>312,6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12.60000000000002" table:style-name="ce15">
            <text:p><text:s/>312,60 €<text:s/></text:p>
          </table:table-cell>
          <table:table-cell office:value-type="string" table:style-name="ce13">
            <text:p><text:s text:c="2"/>SECURITAS METRONOTTE SRL</text:p>
          </table:table-cell>
          <table:table-cell office:value-type="string" table:style-name="ce13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189" table:style-name="ce12">
            <text:p>189</text:p>
          </table:table-cell>
          <table:table-cell office:value-type="float" office:value="44972" table:style-name="ce13">
            <text:p>4497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17.49" table:style-name="ce14">
            <text:p><text:s/>617,49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17.49" table:style-name="ce15">
            <text:p><text:s/>617,49 €<text:s/></text:p>
          </table:table-cell>
          <table:table-cell office:value-type="string" table:style-name="ce13">
            <text:p><text:s text:c="2"/>RENTOKIL INITIAL ITALIA S.P.A.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190" table:style-name="ce12">
            <text:p>190</text:p>
          </table:table-cell>
          <table:table-cell office:value-type="float" office:value="44972" table:style-name="ce13">
            <text:p>4497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.88" table:style-name="ce14">
            <text:p><text:s/>3,8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.88" table:style-name="ce15">
            <text:p><text:s/>3,88 €<text:s/></text:p>
          </table:table-cell>
          <table:table-cell office:value-type="string" table:style-name="ce13">
            <text:p><text:s text:c="2"/>GLOBAL POWER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190" table:style-name="ce12">
            <text:p>190</text:p>
          </table:table-cell>
          <table:table-cell office:value-type="float" office:value="44972" table:style-name="ce13">
            <text:p>4497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9.33" table:style-name="ce14">
            <text:p><text:s/>9,33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9.33" table:style-name="ce15">
            <text:p><text:s/>9,33 €<text:s/></text:p>
          </table:table-cell>
          <table:table-cell office:value-type="string" table:style-name="ce13">
            <text:p><text:s text:c="2"/>GLOBAL POWER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190" table:style-name="ce12">
            <text:p>190</text:p>
          </table:table-cell>
          <table:table-cell office:value-type="float" office:value="44972" table:style-name="ce13">
            <text:p>4497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.0000000000000007E-2" table:style-name="ce14">
            <text:p><text:s/>0,0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.0000000000000007E-2" table:style-name="ce15">
            <text:p><text:s/>0,07 €<text:s/></text:p>
          </table:table-cell>
          <table:table-cell office:value-type="string" table:style-name="ce13">
            <text:p><text:s text:c="2"/>GLOBAL POWER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190" table:style-name="ce12">
            <text:p>190</text:p>
          </table:table-cell>
          <table:table-cell office:value-type="float" office:value="44972" table:style-name="ce13">
            <text:p>4497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039.76" table:style-name="ce14">
            <text:p><text:s/>1.039,7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039.76" table:style-name="ce15">
            <text:p><text:s/>1.039,76 €<text:s/></text:p>
          </table:table-cell>
          <table:table-cell office:value-type="string" table:style-name="ce13">
            <text:p><text:s text:c="2"/>GLOBAL POWER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191" table:style-name="ce12">
            <text:p>191</text:p>
          </table:table-cell>
          <table:table-cell office:value-type="float" office:value="44972" table:style-name="ce13">
            <text:p>44972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509" table:style-name="ce14">
            <text:p><text:s/>509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09" table:style-name="ce15">
            <text:p><text:s/>509,00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Altri tributi</text:p>
          </table:table-cell>
          <table:table-cell table:number-columns-repeated="16375"/>
        </table:table-row>
        <table:table-row table:style-name="ro3">
          <table:table-cell office:value-type="float" office:value="192" table:style-name="ce12">
            <text:p>192</text:p>
          </table:table-cell>
          <table:table-cell office:value-type="float" office:value="44972" table:style-name="ce13">
            <text:p>44972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03.7" table:style-name="ce14">
            <text:p><text:s/>203,7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03.7" table:style-name="ce15">
            <text:p><text:s/>203,70 €<text:s/></text:p>
          </table:table-cell>
          <table:table-cell office:value-type="string" table:style-name="ce13">
            <text:p><text:s text:c="2"/>RAI - RADIOTELEVISIONE ITALIANA S.P.A.</text:p>
          </table:table-cell>
          <table:table-cell office:value-type="string" table:style-name="ce13">
            <text:p>Altri tributi</text:p>
          </table:table-cell>
          <table:table-cell table:number-columns-repeated="16375"/>
        </table:table-row>
        <table:table-row table:style-name="ro3">
          <table:table-cell office:value-type="float" office:value="193" table:style-name="ce12">
            <text:p>193</text:p>
          </table:table-cell>
          <table:table-cell office:value-type="float" office:value="44974" table:style-name="ce13">
            <text:p>4497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8079.38" table:style-name="ce14">
            <text:p><text:s/>8.079,3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8079.38" table:style-name="ce15">
            <text:p><text:s/>8.079,38 €<text:s/></text:p>
          </table:table-cell>
          <table:table-cell office:value-type="string" table:style-name="ce13">
            <text:p><text:s text:c="2"/>DIVERSI</text:p>
          </table:table-cell>
          <table:table-cell office:value-type="string" table:style-name="ce13">
            <text:p>TFR a carico direttamente <text:s/>dell'Ente</text:p>
          </table:table-cell>
          <table:table-cell table:number-columns-repeated="16375"/>
        </table:table-row>
        <table:table-row table:style-name="ro3">
          <table:table-cell office:value-type="float" office:value="194" table:style-name="ce12">
            <text:p>194</text:p>
          </table:table-cell>
          <table:table-cell office:value-type="float" office:value="44974" table:style-name="ce13">
            <text:p>4497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7679.35" table:style-name="ce14">
            <text:p><text:s/>27.679,35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7679.35" table:style-name="ce15">
            <text:p><text:s/>27.679,35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194" table:style-name="ce12">
            <text:p>194</text:p>
          </table:table-cell>
          <table:table-cell office:value-type="float" office:value="44974" table:style-name="ce13">
            <text:p>4497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897.49" table:style-name="ce14">
            <text:p><text:s/>897,49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897.49" table:style-name="ce15">
            <text:p><text:s/>897,49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194" table:style-name="ce12">
            <text:p>194</text:p>
          </table:table-cell>
          <table:table-cell office:value-type="float" office:value="44974" table:style-name="ce13">
            <text:p>4497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487.28" table:style-name="ce14">
            <text:p><text:s/>3.487,2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487.28" table:style-name="ce15">
            <text:p><text:s/>3.487,28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195" table:style-name="ce12">
            <text:p>195</text:p>
          </table:table-cell>
          <table:table-cell office:value-type="float" office:value="44974" table:style-name="ce13">
            <text:p>4497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0978.37" table:style-name="ce14">
            <text:p><text:s/>10.978,3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0978.37" table:style-name="ce15">
            <text:p><text:s/>10.978,37 €<text:s/></text:p>
          </table:table-cell>
          <table:table-cell office:value-type="string" table:style-name="ce13">
            <text:p><text:s text:c="2"/>REGIONE LAZIO- IRAP</text:p>
          </table:table-cell>
          <table:table-cell office:value-type="string" table:style-name="ce13">
            <text:p>IRAP</text:p>
          </table:table-cell>
          <table:table-cell table:number-columns-repeated="16375"/>
        </table:table-row>
        <table:table-row table:style-name="ro3">
          <table:table-cell office:value-type="float" office:value="196" table:style-name="ce12">
            <text:p>196</text:p>
          </table:table-cell>
          <table:table-cell office:value-type="float" office:value="44974" table:style-name="ce13">
            <text:p>4497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3466.370000000003" table:style-name="ce14">
            <text:p><text:s/>33.466,3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3466.370000000003" table:style-name="ce15">
            <text:p><text:s/>33.466,37 €<text:s/>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196" table:style-name="ce12">
            <text:p>196</text:p>
          </table:table-cell>
          <table:table-cell office:value-type="float" office:value="44974" table:style-name="ce13">
            <text:p>4497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30.9" table:style-name="ce14">
            <text:p><text:s/>130,9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30.9" table:style-name="ce15">
            <text:p><text:s/>130,90 €<text:s/>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197" table:style-name="ce12">
            <text:p>197</text:p>
          </table:table-cell>
          <table:table-cell office:value-type="float" office:value="44974" table:style-name="ce13">
            <text:p>4497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333.16" table:style-name="ce14">
            <text:p><text:s/>1.333,1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333.16" table:style-name="ce15">
            <text:p><text:s/>1.333,16 €<text:s/>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197" table:style-name="ce12">
            <text:p>197</text:p>
          </table:table-cell>
          <table:table-cell office:value-type="float" office:value="44974" table:style-name="ce13">
            <text:p>4497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5.2" table:style-name="ce14">
            <text:p><text:s/>5,2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.2" table:style-name="ce15">
            <text:p><text:s/>5,20 €<text:s/>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198" table:style-name="ce12">
            <text:p>198</text:p>
          </table:table-cell>
          <table:table-cell office:value-type="float" office:value="44974" table:style-name="ce13">
            <text:p>4497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3062.58" table:style-name="ce14">
            <text:p><text:s/>13.062,5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3062.58" table:style-name="ce15">
            <text:p><text:s/>13.062,58 €<text:s/>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Ritenute previdenziali e assistenziali al personale</text:p>
          </table:table-cell>
          <table:table-cell table:number-columns-repeated="16375"/>
        </table:table-row>
        <table:table-row table:style-name="ro3">
          <table:table-cell office:value-type="float" office:value="198" table:style-name="ce12">
            <text:p>198</text:p>
          </table:table-cell>
          <table:table-cell office:value-type="float" office:value="44974" table:style-name="ce13">
            <text:p>4497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9.549999999999997" table:style-name="ce14">
            <text:p><text:s/>39,55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9.549999999999997" table:style-name="ce15">
            <text:p><text:s/>39,55 €<text:s/>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Ritenute previdenziali e assistenziali al personale</text:p>
          </table:table-cell>
          <table:table-cell table:number-columns-repeated="16375"/>
        </table:table-row>
        <table:table-row table:style-name="ro3">
          <table:table-cell office:value-type="float" office:value="198" table:style-name="ce12">
            <text:p>198</text:p>
          </table:table-cell>
          <table:table-cell office:value-type="float" office:value="44974" table:style-name="ce13">
            <text:p>4497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8.75" table:style-name="ce14">
            <text:p><text:s/>38,75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8.75" table:style-name="ce15">
            <text:p><text:s/>38,75 €<text:s/>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198" table:style-name="ce12">
            <text:p>198</text:p>
          </table:table-cell>
          <table:table-cell office:value-type="float" office:value="44974" table:style-name="ce13">
            <text:p>4497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512.33000000000004" table:style-name="ce14">
            <text:p><text:s/>512,33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12.33000000000004" table:style-name="ce15">
            <text:p><text:s/>512,33 €<text:s/>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Ritenute previdenziali e assistenziali al personale</text:p>
          </table:table-cell>
          <table:table-cell table:number-columns-repeated="16375"/>
        </table:table-row>
        <table:table-row table:style-name="ro3">
          <table:table-cell office:value-type="float" office:value="199" table:style-name="ce12">
            <text:p>199</text:p>
          </table:table-cell>
          <table:table-cell office:value-type="float" office:value="44974" table:style-name="ce13">
            <text:p>4497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12" table:style-name="ce14">
            <text:p><text:s/>112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12" table:style-name="ce15">
            <text:p><text:s/>112,00 €<text:s/></text:p>
          </table:table-cell>
          <table:table-cell office:value-type="string" table:style-name="ce13">
            <text:p><text:s text:c="2"/>INPS - ISTITUTO NAZIONALE DELLA PREVIDENZA SOCIALE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200" table:style-name="ce12">
            <text:p>200</text:p>
          </table:table-cell>
          <table:table-cell office:value-type="float" office:value="44974" table:style-name="ce13">
            <text:p>4497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0251.41" table:style-name="ce14">
            <text:p><text:s/>10.251,41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0251.41" table:style-name="ce15">
            <text:p><text:s/>10.251,41 €<text:s/></text:p>
          </table:table-cell>
          <table:table-cell office:value-type="string" table:style-name="ce13">
            <text:p><text:s text:c="2"/>INAIL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201" table:style-name="ce12">
            <text:p>201</text:p>
          </table:table-cell>
          <table:table-cell office:value-type="float" office:value="44974" table:style-name="ce13">
            <text:p>4497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7.96" table:style-name="ce14">
            <text:p><text:s/>7,9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.96" table:style-name="ce15">
            <text:p><text:s/>7,96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su indennità a organi istituzionali e altri compensi</text:p>
          </table:table-cell>
          <table:table-cell table:number-columns-repeated="16375"/>
        </table:table-row>
        <table:table-row table:style-name="ro3">
          <table:table-cell office:value-type="float" office:value="201" table:style-name="ce12">
            <text:p>201</text:p>
          </table:table-cell>
          <table:table-cell office:value-type="float" office:value="44974" table:style-name="ce13">
            <text:p>4497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61" table:style-name="ce14">
            <text:p><text:s/>161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61" table:style-name="ce15">
            <text:p><text:s/>161,00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su indennità a organi istituzionali e altri compensi</text:p>
          </table:table-cell>
          <table:table-cell table:number-columns-repeated="16375"/>
        </table:table-row>
        <table:table-row table:style-name="ro3">
          <table:table-cell office:value-type="float" office:value="202" table:style-name="ce12">
            <text:p>202</text:p>
          </table:table-cell>
          <table:table-cell office:value-type="float" office:value="44974" table:style-name="ce13">
            <text:p>4497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80" table:style-name="ce14">
            <text:p><text:s/>8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80" table:style-name="ce15">
            <text:p><text:s/>80,00 €<text:s/></text:p>
          </table:table-cell>
          <table:table-cell office:value-type="string" table:style-name="ce13">
            <text:p><text:s text:c="2"/>INPS - ISTITUTO NAZIONALE DELLA PREVIDENZA SOCIALE</text:p>
          </table:table-cell>
          <table:table-cell office:value-type="string" table:style-name="ce13">
            <text:p>Contributi previdenziali e assistenziali su indennità a organi istituzionali e altri compensi</text:p>
          </table:table-cell>
          <table:table-cell table:number-columns-repeated="16375"/>
        </table:table-row>
        <table:table-row table:style-name="ro3">
          <table:table-cell office:value-type="float" office:value="203" table:style-name="ce12">
            <text:p>203</text:p>
          </table:table-cell>
          <table:table-cell office:value-type="float" office:value="44974" table:style-name="ce13">
            <text:p>4497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0" table:style-name="ce14">
            <text:p><text:s/>4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0" table:style-name="ce15">
            <text:p><text:s/>40,00 €<text:s/></text:p>
          </table:table-cell>
          <table:table-cell office:value-type="string" table:style-name="ce13">
            <text:p><text:s text:c="2"/>INPS - ISTITUTO NAZIONALE DELLA PREVIDENZA SOCIALE</text:p>
          </table:table-cell>
          <table:table-cell office:value-type="string" table:style-name="ce13">
            <text:p>Ritenute previdenziali ed assistenziali a carico degli organi istituzionali<text:s/></text:p>
          </table:table-cell>
          <table:table-cell table:number-columns-repeated="16375"/>
        </table:table-row>
        <table:table-row table:style-name="ro3">
          <table:table-cell office:value-type="float" office:value="204" table:style-name="ce12">
            <text:p>204</text:p>
          </table:table-cell>
          <table:table-cell office:value-type="float" office:value="44974" table:style-name="ce13">
            <text:p>4497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2.5" table:style-name="ce14">
            <text:p><text:s/>42,5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2.5" table:style-name="ce15">
            <text:p><text:s/>42,50 €<text:s/></text:p>
          </table:table-cell>
          <table:table-cell office:value-type="string" table:style-name="ce13">
            <text:p><text:s text:c="2"/>REGIONE LAZIO- IRAP</text:p>
          </table:table-cell>
          <table:table-cell office:value-type="string" table:style-name="ce13">
            <text:p>IRAP</text:p>
          </table:table-cell>
          <table:table-cell table:number-columns-repeated="16375"/>
        </table:table-row>
        <table:table-row table:style-name="ro3">
          <table:table-cell office:value-type="float" office:value="205" table:style-name="ce12">
            <text:p>205</text:p>
          </table:table-cell>
          <table:table-cell office:value-type="float" office:value="44974" table:style-name="ce13">
            <text:p>4497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914.13" table:style-name="ce14">
            <text:p><text:s/>914,13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914.13" table:style-name="ce15">
            <text:p><text:s/>914,13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205" table:style-name="ce12">
            <text:p>205</text:p>
          </table:table-cell>
          <table:table-cell office:value-type="float" office:value="44974" table:style-name="ce13">
            <text:p>4497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050" table:style-name="ce14">
            <text:p><text:s/>2.05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050" table:style-name="ce15">
            <text:p><text:s/>2.050,00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206" table:style-name="ce12">
            <text:p>206</text:p>
          </table:table-cell>
          <table:table-cell office:value-type="float" office:value="44974" table:style-name="ce13">
            <text:p>4497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392.63" table:style-name="ce14">
            <text:p><text:s/>1.392,63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392.63" table:style-name="ce15">
            <text:p><text:s/>1.392,63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I.V.A.</text:p>
          </table:table-cell>
          <table:table-cell table:number-columns-repeated="16375"/>
        </table:table-row>
        <table:table-row table:style-name="ro3">
          <table:table-cell office:value-type="float" office:value="206" table:style-name="ce12">
            <text:p>206</text:p>
          </table:table-cell>
          <table:table-cell office:value-type="float" office:value="44974" table:style-name="ce13">
            <text:p>4497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1673.040000000001" table:style-name="ce14">
            <text:p><text:s/>21.673,04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1673.040000000001" table:style-name="ce15">
            <text:p><text:s/>21.673,04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I.V.A.</text:p>
          </table:table-cell>
          <table:table-cell table:number-columns-repeated="16375"/>
        </table:table-row>
        <table:table-row table:style-name="ro3">
          <table:table-cell office:value-type="float" office:value="207" table:style-name="ce12">
            <text:p>207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65" table:style-name="ce14">
            <text:p><text:s/>65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5" table:style-name="ce15">
            <text:p><text:s/>65,00 €<text:s/></text:p>
          </table:table-cell>
          <table:table-cell office:value-type="string" table:style-name="ce13">
            <text:p><text:s text:c="2"/>GIOVANNELLI GIOVANNI</text:p>
          </table:table-cell>
          <table:table-cell office:value-type="string" table:style-name="ce13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208" table:style-name="ce12">
            <text:p>208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1.76" table:style-name="ce14">
            <text:p><text:s/>11,7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1.76" table:style-name="ce15">
            <text:p><text:s/>11,76 €<text:s/></text:p>
          </table:table-cell>
          <table:table-cell office:value-type="string" table:style-name="ce13">
            <text:p><text:s text:c="2"/>COMUNE DI CASTEL SANT'ANGELO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209" table:style-name="ce12">
            <text:p>209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0.54" table:style-name="ce14">
            <text:p><text:s/>30,54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0.54" table:style-name="ce15">
            <text:p><text:s/>30,54 €<text:s/></text:p>
          </table:table-cell>
          <table:table-cell office:value-type="string" table:style-name="ce13">
            <text:p><text:s text:c="2"/>Comune di Grosseto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210" table:style-name="ce12">
            <text:p>210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50" table:style-name="ce14">
            <text:p><text:s/>5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0" table:style-name="ce15">
            <text:p><text:s/>50,00 €<text:s/></text:p>
          </table:table-cell>
          <table:table-cell office:value-type="string" table:style-name="ce13">
            <text:p><text:s text:c="2"/>MERLANI COSTRUZIONI SPA</text:p>
          </table:table-cell>
          <table:table-cell office:value-type="string" table:style-name="ce13">
            <text:p>Restituzione diritti di segreteria</text:p>
          </table:table-cell>
          <table:table-cell table:number-columns-repeated="16375"/>
        </table:table-row>
        <table:table-row table:style-name="ro3">
          <table:table-cell office:value-type="float" office:value="211" table:style-name="ce12">
            <text:p>211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16" table:style-name="ce14">
            <text:p><text:s/>216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16" table:style-name="ce15">
            <text:p><text:s/>216,00 €<text:s/></text:p>
          </table:table-cell>
          <table:table-cell office:value-type="string" table:style-name="ce13">
            <text:p><text:s text:c="2"/>GBR ROSSETTO SPA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11" table:style-name="ce12">
            <text:p>211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96" table:style-name="ce14">
            <text:p><text:s/>396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96" table:style-name="ce15">
            <text:p><text:s/>396,00 €<text:s/></text:p>
          </table:table-cell>
          <table:table-cell office:value-type="string" table:style-name="ce13">
            <text:p><text:s text:c="2"/>GBR ROSSETTO SPA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12" table:style-name="ce12">
            <text:p>212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73" table:style-name="ce14">
            <text:p><text:s/>273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73" table:style-name="ce15">
            <text:p><text:s/>273,00 €<text:s/></text:p>
          </table:table-cell>
          <table:table-cell office:value-type="string" table:style-name="ce13">
            <text:p><text:s text:c="2"/>GBR ROSSETTO SPA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12" table:style-name="ce12">
            <text:p>212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59" table:style-name="ce14">
            <text:p><text:s/>459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59" table:style-name="ce15">
            <text:p><text:s/>459,00 €<text:s/></text:p>
          </table:table-cell>
          <table:table-cell office:value-type="string" table:style-name="ce13">
            <text:p><text:s text:c="2"/>GBR ROSSETTO SPA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12" table:style-name="ce12">
            <text:p>212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75" table:style-name="ce14">
            <text:p><text:s/>675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75" table:style-name="ce15">
            <text:p><text:s/>675,00 €<text:s/></text:p>
          </table:table-cell>
          <table:table-cell office:value-type="string" table:style-name="ce13">
            <text:p><text:s text:c="2"/>GBR ROSSETTO SPA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13" table:style-name="ce12">
            <text:p>213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970" table:style-name="ce14">
            <text:p><text:s/>2.97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970" table:style-name="ce15">
            <text:p><text:s/>2.970,00 €<text:s/></text:p>
          </table:table-cell>
          <table:table-cell office:value-type="string" table:style-name="ce13">
            <text:p><text:s text:c="2"/>PROCED SRL</text:p>
          </table:table-cell>
          <table:table-cell office:value-type="string" table:style-name="ce13">
            <text:p>Cancelleria e materiale informatico e tecnico</text:p>
          </table:table-cell>
          <table:table-cell table:number-columns-repeated="16375"/>
        </table:table-row>
        <table:table-row table:style-name="ro3">
          <table:table-cell office:value-type="float" office:value="214" table:style-name="ce12">
            <text:p>214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50" table:style-name="ce14">
            <text:p><text:s/>65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50" table:style-name="ce15">
            <text:p><text:s/>650,00 €<text:s/></text:p>
          </table:table-cell>
          <table:table-cell office:value-type="string" table:style-name="ce13">
            <text:p><text:s text:c="2"/>ICO S.A.S. DI ING. SANDRO FORNAI &amp; C.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15" table:style-name="ce12">
            <text:p>215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.88" table:style-name="ce14">
            <text:p><text:s/>5,8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.88" table:style-name="ce15">
            <text:p><text:s/>5,88 €<text:s/></text:p>
          </table:table-cell>
          <table:table-cell office:value-type="string" table:style-name="ce13">
            <text:p><text:s text:c="2"/>COMUNE DI CIVITA CASTELLANA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216" table:style-name="ce12">
            <text:p>216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.88" table:style-name="ce14">
            <text:p><text:s/>5,8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.88" table:style-name="ce15">
            <text:p><text:s/>5,88 €<text:s/></text:p>
          </table:table-cell>
          <table:table-cell office:value-type="string" table:style-name="ce13">
            <text:p><text:s text:c="2"/>COMUNE DI APRILIA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217" table:style-name="ce12">
            <text:p>217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9.07" table:style-name="ce14">
            <text:p><text:s/>39,0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9.07" table:style-name="ce15">
            <text:p><text:s/>39,07 €<text:s/></text:p>
          </table:table-cell>
          <table:table-cell office:value-type="string" table:style-name="ce13">
            <text:p><text:s text:c="2"/>ESTRA ENERGIE SRL</text:p>
          </table:table-cell>
          <table:table-cell office:value-type="string" table:style-name="ce13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217" table:style-name="ce12">
            <text:p>217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0.45" table:style-name="ce14">
            <text:p><text:s/>0,45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0.45" table:style-name="ce15">
            <text:p><text:s/>0,45 €<text:s/></text:p>
          </table:table-cell>
          <table:table-cell office:value-type="string" table:style-name="ce13">
            <text:p><text:s text:c="2"/>ESTRA ENERGIE SRL</text:p>
          </table:table-cell>
          <table:table-cell office:value-type="string" table:style-name="ce13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218" table:style-name="ce12">
            <text:p>218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161.37" table:style-name="ce14">
            <text:p><text:s/>3.161,3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161.37" table:style-name="ce15">
            <text:p><text:s/>3.161,37 €<text:s/></text:p>
          </table:table-cell>
          <table:table-cell office:value-type="string" table:style-name="ce13">
            <text:p><text:s text:c="2"/>ESTRA ENERGIE SRL</text:p>
          </table:table-cell>
          <table:table-cell office:value-type="string" table:style-name="ce13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218" table:style-name="ce12">
            <text:p>218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0.45" table:style-name="ce14">
            <text:p><text:s/>0,45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0.45" table:style-name="ce15">
            <text:p><text:s/>0,45 €<text:s/></text:p>
          </table:table-cell>
          <table:table-cell office:value-type="string" table:style-name="ce13">
            <text:p><text:s text:c="2"/>ESTRA ENERGIE SRL</text:p>
          </table:table-cell>
          <table:table-cell office:value-type="string" table:style-name="ce13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219" table:style-name="ce12">
            <text:p>219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15.87" table:style-name="ce14">
            <text:p><text:s/>715,8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15.87" table:style-name="ce15">
            <text:p><text:s/>715,87 €<text:s/>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220" table:style-name="ce12">
            <text:p>220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04.19" table:style-name="ce14">
            <text:p><text:s/>104,19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04.19" table:style-name="ce15">
            <text:p><text:s/>104,19 €<text:s/>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220" table:style-name="ce12">
            <text:p>220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146.9399999999996" table:style-name="ce14">
            <text:p><text:s/>4.146,94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146.9399999999996" table:style-name="ce15">
            <text:p><text:s/>4.146,94 €<text:s/>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221" table:style-name="ce12">
            <text:p>221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849.56" table:style-name="ce14">
            <text:p><text:s/>849,5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849.56" table:style-name="ce15">
            <text:p><text:s/>849,56 €<text:s/></text:p>
          </table:table-cell>
          <table:table-cell office:value-type="string" table:style-name="ce13">
            <text:p><text:s text:c="2"/>RENTOKIL INITIAL ITALIA S.P.A.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22" table:style-name="ce12">
            <text:p>222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7.36" table:style-name="ce14">
            <text:p><text:s/>27,3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7.36" table:style-name="ce15">
            <text:p><text:s/>27,36 €<text:s/></text:p>
          </table:table-cell>
          <table:table-cell office:value-type="string" table:style-name="ce13">
            <text:p><text:s text:c="2"/>TELECOM ITALIA SPA</text:p>
          </table:table-cell>
          <table:table-cell office:value-type="string" table:style-name="ce13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222" table:style-name="ce12">
            <text:p>222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6.72" table:style-name="ce14">
            <text:p><text:s/>46,72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6.72" table:style-name="ce15">
            <text:p><text:s/>46,72 €<text:s/></text:p>
          </table:table-cell>
          <table:table-cell office:value-type="string" table:style-name="ce13">
            <text:p><text:s text:c="2"/>TELECOM ITALIA SPA</text:p>
          </table:table-cell>
          <table:table-cell office:value-type="string" table:style-name="ce13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223" table:style-name="ce12">
            <text:p>223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10" table:style-name="ce14">
            <text:p><text:s/>11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10" table:style-name="ce15">
            <text:p><text:s/>110,00 €<text:s/></text:p>
          </table:table-cell>
          <table:table-cell office:value-type="string" table:style-name="ce13">
            <text:p><text:s text:c="2"/>ISTITUTO DI VIGILANZA PRIVATA DELLA PROVINCIA DI VITERBO SRL</text:p>
          </table:table-cell>
          <table:table-cell office:value-type="string" table:style-name="ce13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224" table:style-name="ce12">
            <text:p>224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45" table:style-name="ce14">
            <text:p><text:s/>245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45" table:style-name="ce15">
            <text:p><text:s/>245,00 €<text:s/></text:p>
          </table:table-cell>
          <table:table-cell office:value-type="string" table:style-name="ce13">
            <text:p><text:s text:c="2"/>Lanzi Tende Viterbo</text:p>
          </table:table-cell>
          <table:table-cell office:value-type="string" table:style-name="ce13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225" table:style-name="ce12">
            <text:p>225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395.4699999999998" table:style-name="ce14">
            <text:p><text:s/>2.395,4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395.4699999999998" table:style-name="ce15">
            <text:p><text:s/>2.395,47 €<text:s/></text:p>
          </table:table-cell>
          <table:table-cell office:value-type="string" table:style-name="ce13">
            <text:p><text:s text:c="2"/>DAY RISTOSERVICE S.P.A</text:p>
          </table:table-cell>
          <table:table-cell office:value-type="string" table:style-name="ce13">
            <text:p>Buoni pasto <text:s/>e mensa per il personale dipendente</text:p>
          </table:table-cell>
          <table:table-cell table:number-columns-repeated="16375"/>
        </table:table-row>
        <table:table-row table:style-name="ro3">
          <table:table-cell office:value-type="float" office:value="226" table:style-name="ce12">
            <text:p>226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3.53" table:style-name="ce14">
            <text:p><text:s/>73,53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3.53" table:style-name="ce15">
            <text:p><text:s/>73,53 €<text:s/></text:p>
          </table:table-cell>
          <table:table-cell office:value-type="string" table:style-name="ce13">
            <text:p><text:s text:c="2"/>POSTE ITALIANE SPA -</text:p>
          </table:table-cell>
          <table:table-cell office:value-type="string" table:style-name="ce13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227" table:style-name="ce12">
            <text:p>227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132.67" table:style-name="ce14">
            <text:p><text:s/>3.132,6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132.67" table:style-name="ce15">
            <text:p><text:s/>3.132,67 €<text:s/></text:p>
          </table:table-cell>
          <table:table-cell office:value-type="string" table:style-name="ce13">
            <text:p><text:s text:c="2"/>POSTE ITALIANE SPA -</text:p>
          </table:table-cell>
          <table:table-cell office:value-type="string" table:style-name="ce13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228" table:style-name="ce12">
            <text:p>228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79.52" table:style-name="ce14">
            <text:p><text:s/>279,52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79.52" table:style-name="ce15">
            <text:p><text:s/>279,52 €<text:s/></text:p>
          </table:table-cell>
          <table:table-cell office:value-type="string" table:style-name="ce13">
            <text:p><text:s text:c="2"/>POSTE ITALIANE SPA -</text:p>
          </table:table-cell>
          <table:table-cell office:value-type="string" table:style-name="ce13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229" table:style-name="ce12">
            <text:p>229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03" table:style-name="ce14">
            <text:p><text:s/>303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03" table:style-name="ce15">
            <text:p><text:s/>303,00 €<text:s/></text:p>
          </table:table-cell>
          <table:table-cell office:value-type="string" table:style-name="ce13">
            <text:p><text:s text:c="2"/>CONDOMINIO PIAZZA VERDI N. 5D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29" table:style-name="ce12">
            <text:p>229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96.17999999999995" table:style-name="ce14">
            <text:p><text:s/>596,1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96.17999999999995" table:style-name="ce15">
            <text:p><text:s/>596,18 €<text:s/></text:p>
          </table:table-cell>
          <table:table-cell office:value-type="string" table:style-name="ce13">
            <text:p><text:s text:c="2"/>CONDOMINIO PIAZZA VERDI N. 5D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30" table:style-name="ce12">
            <text:p>230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85.16" table:style-name="ce14">
            <text:p><text:s/>585,1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85.16" table:style-name="ce15">
            <text:p><text:s/>585,16 €<text:s/></text:p>
          </table:table-cell>
          <table:table-cell office:value-type="string" table:style-name="ce13">
            <text:p><text:s text:c="2"/>CONDOMINIO ALLOGGI IMPIEGATI CAMERA-LI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30" table:style-name="ce12">
            <text:p>230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8.17" table:style-name="ce14">
            <text:p><text:s/>48,1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8.17" table:style-name="ce15">
            <text:p><text:s/>48,17 €<text:s/></text:p>
          </table:table-cell>
          <table:table-cell office:value-type="string" table:style-name="ce13">
            <text:p><text:s text:c="2"/>CONDOMINIO ALLOGGI IMPIEGATI CAMERA-LI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31" table:style-name="ce12">
            <text:p>231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50" table:style-name="ce14">
            <text:p><text:s/>35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50" table:style-name="ce15">
            <text:p><text:s/>350,00 €<text:s/></text:p>
          </table:table-cell>
          <table:table-cell office:value-type="string" table:style-name="ce13">
            <text:p><text:s text:c="2"/>OPERA SRL</text:p>
          </table:table-cell>
          <table:table-cell office:value-type="string" table:style-name="ce13">
            <text:p>Corsi di formazione per il proprio personale</text:p>
          </table:table-cell>
          <table:table-cell table:number-columns-repeated="16375"/>
        </table:table-row>
        <table:table-row table:style-name="ro3">
          <table:table-cell office:value-type="float" office:value="232" table:style-name="ce12">
            <text:p>232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052" table:style-name="ce14">
            <text:p><text:s/>7.052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052" table:style-name="ce15">
            <text:p><text:s/>7.052,00 €<text:s/></text:p>
          </table:table-cell>
          <table:table-cell office:value-type="string" table:style-name="ce13">
            <text:p><text:s text:c="2"/>FATTORI SAFEST SRL</text:p>
          </table:table-cell>
          <table:table-cell office:value-type="string" table:style-name="ce13">
            <text:p>Impianti e macchinari</text:p>
          </table:table-cell>
          <table:table-cell table:number-columns-repeated="16375"/>
        </table:table-row>
        <table:table-row table:style-name="ro3">
          <table:table-cell office:value-type="float" office:value="233" table:style-name="ce12">
            <text:p>233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6.62" table:style-name="ce14">
            <text:p><text:s/>76,62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6.62" table:style-name="ce15">
            <text:p><text:s/>76,62 €<text:s/></text:p>
          </table:table-cell>
          <table:table-cell office:value-type="string" table:style-name="ce13">
            <text:p><text:s text:c="2"/>BANCA DI CREDITO COOPERATIVO DI ROMA - BCC DI ROMA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34" table:style-name="ce12">
            <text:p>234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500" table:style-name="ce14">
            <text:p><text:s/>7.500,00 €<text:s/></text:p>
          </table:table-cell>
          <table:table-cell office:value-type="currency" office:value="300" table:style-name="ce14">
            <text:p><text:s/>300,00 €<text:s/></text:p>
          </table:table-cell>
          <table:table-cell office:value-type="currency" office:value="7200" table:style-name="ce15">
            <text:p><text:s/>7.200,00 €<text:s/></text:p>
          </table:table-cell>
          <table:table-cell office:value-type="string" table:style-name="ce13">
            <text:p><text:s text:c="2"/>AZIENDA SPECIALE CENTRO ITALIA</text:p>
          </table:table-cell>
          <table:table-cell office:value-type="string" table:style-name="ce13">
            <text:p>Altri contributi e trasferimenti <text:s text:c="2"/>a aziende speciali</text:p>
          </table:table-cell>
          <table:table-cell table:number-columns-repeated="16375"/>
        </table:table-row>
        <table:table-row table:style-name="ro3">
          <table:table-cell office:value-type="float" office:value="235" table:style-name="ce12">
            <text:p>235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5000" table:style-name="ce14">
            <text:p><text:s/>35.000,00 €<text:s/></text:p>
          </table:table-cell>
          <table:table-cell office:value-type="currency" office:value="1400" table:style-name="ce14">
            <text:p><text:s/>1.400,00 €<text:s/></text:p>
          </table:table-cell>
          <table:table-cell office:value-type="currency" office:value="33600" table:style-name="ce15">
            <text:p><text:s/>33.600,00 €<text:s/></text:p>
          </table:table-cell>
          <table:table-cell office:value-type="string" table:style-name="ce13">
            <text:p><text:s text:c="2"/>AZIENDA SPECIALE CENTRO ITALIA</text:p>
          </table:table-cell>
          <table:table-cell office:value-type="string" table:style-name="ce13">
            <text:p>Altri contributi e trasferimenti <text:s text:c="2"/>a aziende speciali</text:p>
          </table:table-cell>
          <table:table-cell table:number-columns-repeated="16375"/>
        </table:table-row>
        <table:table-row table:style-name="ro3">
          <table:table-cell office:value-type="float" office:value="236" table:style-name="ce12">
            <text:p>236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000" table:style-name="ce14">
            <text:p><text:s/>7.000,00 €<text:s/></text:p>
          </table:table-cell>
          <table:table-cell office:value-type="currency" office:value="280" table:style-name="ce14">
            <text:p><text:s/>280,00 €<text:s/></text:p>
          </table:table-cell>
          <table:table-cell office:value-type="currency" office:value="6720" table:style-name="ce15">
            <text:p><text:s/>6.720,00 €<text:s/></text:p>
          </table:table-cell>
          <table:table-cell office:value-type="string" table:style-name="ce13">
            <text:p><text:s text:c="2"/>FARM S.R.L.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237" table:style-name="ce12">
            <text:p>237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000" table:style-name="ce14">
            <text:p><text:s/>7.000,00 €<text:s/></text:p>
          </table:table-cell>
          <table:table-cell office:value-type="currency" office:value="280" table:style-name="ce14">
            <text:p><text:s/>280,00 €<text:s/></text:p>
          </table:table-cell>
          <table:table-cell office:value-type="currency" office:value="6720" table:style-name="ce15">
            <text:p><text:s/>6.720,00 €<text:s/></text:p>
          </table:table-cell>
          <table:table-cell office:value-type="string" table:style-name="ce13">
            <text:p>VENTURA FABIO TABACCHERIA<text:s/>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238" table:style-name="ce12">
            <text:p>238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962.2" table:style-name="ce14">
            <text:p><text:s/>6.962,20 €<text:s/></text:p>
          </table:table-cell>
          <table:table-cell office:value-type="currency" office:value="278.49" table:style-name="ce14">
            <text:p><text:s/>278,49 €<text:s/></text:p>
          </table:table-cell>
          <table:table-cell office:value-type="currency" office:value="6683.71" table:style-name="ce15">
            <text:p><text:s/>6.683,71 €<text:s/></text:p>
          </table:table-cell>
          <table:table-cell office:value-type="string" table:style-name="ce13">
            <text:p><text:s text:c="2"/>GREENHEART SOCIETA' AGRICOLA BIO INNOVATIVA SRL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239" table:style-name="ce12">
            <text:p>239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013" table:style-name="ce14">
            <text:p><text:s/>6.013,00 €<text:s/></text:p>
          </table:table-cell>
          <table:table-cell office:value-type="currency" office:value="240.52" table:style-name="ce14">
            <text:p><text:s/>240,52 €<text:s/></text:p>
          </table:table-cell>
          <table:table-cell office:value-type="currency" office:value="5772.48" table:style-name="ce15">
            <text:p><text:s/>5.772,48 €<text:s/></text:p>
          </table:table-cell>
          <table:table-cell office:value-type="string" table:style-name="ce13">
            <text:p><text:s text:c="2"/>ENOTECA VINUM DI GIORGIO SIMONE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240" table:style-name="ce12">
            <text:p>240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450" table:style-name="ce14">
            <text:p><text:s/>2.450,00 €<text:s/></text:p>
          </table:table-cell>
          <table:table-cell office:value-type="currency" office:value="98" table:style-name="ce14">
            <text:p><text:s/>98,00 €<text:s/></text:p>
          </table:table-cell>
          <table:table-cell office:value-type="currency" office:value="2352" table:style-name="ce15">
            <text:p><text:s/>2.352,00 €<text:s/></text:p>
          </table:table-cell>
          <table:table-cell office:value-type="string" table:style-name="ce13">
            <text:p><text:s text:c="2"/>STUDIO AMBIENTE GREEN PROMOTION S.R.L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241" table:style-name="ce12">
            <text:p>241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000" table:style-name="ce14">
            <text:p><text:s/>7.000,00 €<text:s/></text:p>
          </table:table-cell>
          <table:table-cell office:value-type="currency" office:value="280" table:style-name="ce14">
            <text:p><text:s/>280,00 €<text:s/></text:p>
          </table:table-cell>
          <table:table-cell office:value-type="currency" office:value="6720" table:style-name="ce15">
            <text:p><text:s/>6.720,00 €<text:s/></text:p>
          </table:table-cell>
          <table:table-cell office:value-type="string" table:style-name="ce13">
            <text:p><text:s text:c="2"/>ALDEROTECH S.R.L.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242" table:style-name="ce12">
            <text:p>242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000" table:style-name="ce14">
            <text:p><text:s/>7.0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000" table:style-name="ce15">
            <text:p><text:s/>7.000,00 €<text:s/></text:p>
          </table:table-cell>
          <table:table-cell office:value-type="string" table:style-name="ce13">
            <text:p><text:s text:c="2"/>GIANO SRL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243" table:style-name="ce12">
            <text:p>243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000" table:style-name="ce14">
            <text:p><text:s/>7.0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000" table:style-name="ce15">
            <text:p><text:s/>7.000,00 €<text:s/></text:p>
          </table:table-cell>
          <table:table-cell office:value-type="string" table:style-name="ce13">
            <text:p><text:s text:c="2"/>RIA H RIABILITAZIONE SRL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244" table:style-name="ce12">
            <text:p>244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106.1" table:style-name="ce14">
            <text:p><text:s/>6.106,1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106.1" table:style-name="ce15">
            <text:p><text:s/>6.106,10 €<text:s/></text:p>
          </table:table-cell>
          <table:table-cell office:value-type="string" table:style-name="ce13">
            <text:p><text:s text:c="2"/>STILHAUS S.R.L. ARREDO BAGNO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245" table:style-name="ce12">
            <text:p>245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000" table:style-name="ce14">
            <text:p><text:s/>7.0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000" table:style-name="ce15">
            <text:p><text:s/>7.000,00 €<text:s/></text:p>
          </table:table-cell>
          <table:table-cell office:value-type="string" table:style-name="ce13">
            <text:p><text:s text:c="2"/>DOPPIAEFFE S.R.L.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246" table:style-name="ce12">
            <text:p>246</text:p>
          </table:table-cell>
          <table:table-cell office:value-type="float" office:value="44980" table:style-name="ce13">
            <text:p>44980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6037.64" table:style-name="ce14">
            <text:p><text:s/>16.037,64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6037.64" table:style-name="ce15">
            <text:p><text:s/>16.037,64 €<text:s/></text:p>
          </table:table-cell>
          <table:table-cell office:value-type="string" table:style-name="ce13">
            <text:p><text:s text:c="2"/>AGENZIA DELLE ENTRATE RISCOSSIONE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247" table:style-name="ce12">
            <text:p>247</text:p>
          </table:table-cell>
          <table:table-cell office:value-type="float" office:value="44987" table:style-name="ce13">
            <text:p>4498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61.25" table:style-name="ce14">
            <text:p><text:s/>361,25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61.25" table:style-name="ce15">
            <text:p><text:s/>361,25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IRAP</text:p>
          </table:table-cell>
          <table:table-cell table:number-columns-repeated="16375"/>
        </table:table-row>
        <table:table-row table:style-name="ro3">
          <table:table-cell office:value-type="float" office:value="248" table:style-name="ce12">
            <text:p>248</text:p>
          </table:table-cell>
          <table:table-cell office:value-type="float" office:value="44987" table:style-name="ce13">
            <text:p>4498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80" table:style-name="ce14">
            <text:p><text:s/>8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80" table:style-name="ce15">
            <text:p><text:s/>80,00 €<text:s/></text:p>
          </table:table-cell>
          <table:table-cell office:value-type="string" table:style-name="ce13">
            <text:p><text:s text:c="2"/>PRESTITALIA SP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249" table:style-name="ce12">
            <text:p>249</text:p>
          </table:table-cell>
          <table:table-cell office:value-type="float" office:value="44987" table:style-name="ce13">
            <text:p>4498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82" table:style-name="ce14">
            <text:p><text:s/>282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82" table:style-name="ce15">
            <text:p><text:s/>282,00 €<text:s/></text:p>
          </table:table-cell>
          <table:table-cell office:value-type="string" table:style-name="ce13">
            <text:p><text:s text:c="2"/>IMPREBANCA SP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250" table:style-name="ce12">
            <text:p>250</text:p>
          </table:table-cell>
          <table:table-cell office:value-type="float" office:value="44987" table:style-name="ce13">
            <text:p>4498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20" table:style-name="ce14">
            <text:p><text:s/>42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20" table:style-name="ce15">
            <text:p><text:s/>420,00 €<text:s/></text:p>
          </table:table-cell>
          <table:table-cell office:value-type="string" table:style-name="ce13">
            <text:p><text:s text:c="2"/>BNL - BANCA NAZIONALE DEL LAVORO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251" table:style-name="ce12">
            <text:p>251</text:p>
          </table:table-cell>
          <table:table-cell office:value-type="float" office:value="44987" table:style-name="ce13">
            <text:p>4498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17" table:style-name="ce14">
            <text:p><text:s/>217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17" table:style-name="ce15">
            <text:p><text:s/>217,00 €<text:s/></text:p>
          </table:table-cell>
          <table:table-cell office:value-type="string" table:style-name="ce13">
            <text:p><text:s text:c="2"/>IBL BANC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252" table:style-name="ce12">
            <text:p>252</text:p>
          </table:table-cell>
          <table:table-cell office:value-type="float" office:value="44987" table:style-name="ce13">
            <text:p>4498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71" table:style-name="ce14">
            <text:p><text:s/>371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71" table:style-name="ce15">
            <text:p><text:s/>371,00 €<text:s/></text:p>
          </table:table-cell>
          <table:table-cell office:value-type="string" table:style-name="ce13">
            <text:p><text:s text:c="2"/>IBL BANC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254" table:style-name="ce12">
            <text:p>254</text:p>
          </table:table-cell>
          <table:table-cell office:value-type="float" office:value="44987" table:style-name="ce13">
            <text:p>4498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03.89" table:style-name="ce14">
            <text:p><text:s/>203,89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03.89" table:style-name="ce15">
            <text:p><text:s/>203,89 €<text:s/></text:p>
          </table:table-cell>
          <table:table-cell office:value-type="string" table:style-name="ce13">
            <text:p><text:s text:c="2"/>INPS GESTIONE CREDITI EX INPDAP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255" table:style-name="ce12">
            <text:p>255</text:p>
          </table:table-cell>
          <table:table-cell office:value-type="float" office:value="44987" table:style-name="ce13">
            <text:p>4498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708" table:style-name="ce14">
            <text:p><text:s/>708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08" table:style-name="ce15">
            <text:p><text:s/>708,00 €<text:s/></text:p>
          </table:table-cell>
          <table:table-cell office:value-type="string" table:style-name="ce13">
            <text:p><text:s text:c="2"/>FUTURO SP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256" table:style-name="ce12">
            <text:p>256</text:p>
          </table:table-cell>
          <table:table-cell office:value-type="float" office:value="44987" table:style-name="ce13">
            <text:p>4498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81" table:style-name="ce14">
            <text:p><text:s/>281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81" table:style-name="ce15">
            <text:p><text:s/>281,00 €<text:s/></text:p>
          </table:table-cell>
          <table:table-cell office:value-type="string" table:style-name="ce13">
            <text:p><text:s text:c="2"/>IMPREBANCA SP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257" table:style-name="ce12">
            <text:p>257</text:p>
          </table:table-cell>
          <table:table-cell office:value-type="float" office:value="44987" table:style-name="ce13">
            <text:p>4498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63.18" table:style-name="ce14">
            <text:p><text:s/>63,1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3.18" table:style-name="ce15">
            <text:p><text:s/>63,18 €<text:s/></text:p>
          </table:table-cell>
          <table:table-cell office:value-type="string" table:style-name="ce13">
            <text:p><text:s text:c="2"/>CISL FP VT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258" table:style-name="ce12">
            <text:p>258</text:p>
          </table:table-cell>
          <table:table-cell office:value-type="float" office:value="44987" table:style-name="ce13">
            <text:p>4498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64.47" table:style-name="ce14">
            <text:p><text:s/>64,4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4.47" table:style-name="ce15">
            <text:p><text:s/>64,47 €<text:s/></text:p>
          </table:table-cell>
          <table:table-cell office:value-type="string" table:style-name="ce13">
            <text:p><text:s text:c="2"/>CISL FP ROMA CAPITALE-RIETI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259" table:style-name="ce12">
            <text:p>259</text:p>
          </table:table-cell>
          <table:table-cell office:value-type="float" office:value="44987" table:style-name="ce13">
            <text:p>4498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17.62" table:style-name="ce14">
            <text:p><text:s/>117,62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17.62" table:style-name="ce15">
            <text:p><text:s/>117,62 €<text:s/></text:p>
          </table:table-cell>
          <table:table-cell office:value-type="string" table:style-name="ce13">
            <text:p><text:s text:c="2"/>FUNZIONE PUBBLICA - CGIL VITERBO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260" table:style-name="ce12">
            <text:p>260</text:p>
          </table:table-cell>
          <table:table-cell office:value-type="float" office:value="44987" table:style-name="ce13">
            <text:p>4498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7.829999999999998" table:style-name="ce14">
            <text:p><text:s/>17,83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7.829999999999998" table:style-name="ce15">
            <text:p><text:s/>17,83 €<text:s/></text:p>
          </table:table-cell>
          <table:table-cell office:value-type="string" table:style-name="ce13">
            <text:p><text:s text:c="2"/>FUNZIONE PUBBLICA - CGIL RIETI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261" table:style-name="ce12">
            <text:p>261</text:p>
          </table:table-cell>
          <table:table-cell office:value-type="float" office:value="44987" table:style-name="ce13">
            <text:p>4498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8.489999999999998" table:style-name="ce14">
            <text:p><text:s/>18,49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8.489999999999998" table:style-name="ce15">
            <text:p><text:s/>18,49 €<text:s/></text:p>
          </table:table-cell>
          <table:table-cell office:value-type="string" table:style-name="ce13">
            <text:p><text:s text:c="2"/>CSA REGIONI AUTONOMIE LOCALI - ROM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262" table:style-name="ce12">
            <text:p>262</text:p>
          </table:table-cell>
          <table:table-cell office:value-type="float" office:value="44987" table:style-name="ce13">
            <text:p>4498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4.51" table:style-name="ce14">
            <text:p><text:s/>14,51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4.51" table:style-name="ce15">
            <text:p><text:s/>14,51 €<text:s/></text:p>
          </table:table-cell>
          <table:table-cell office:value-type="string" table:style-name="ce13">
            <text:p><text:s text:c="2"/>UIL RIETI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263" table:style-name="ce12">
            <text:p>263</text:p>
          </table:table-cell>
          <table:table-cell office:value-type="float" office:value="44987" table:style-name="ce13">
            <text:p>4498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31" table:style-name="ce14">
            <text:p><text:s/>331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31" table:style-name="ce15">
            <text:p><text:s/>331,00 €<text:s/></text:p>
          </table:table-cell>
          <table:table-cell office:value-type="string" table:style-name="ce13">
            <text:p><text:s text:c="2"/>FUTURO SP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264" table:style-name="ce12">
            <text:p>264</text:p>
          </table:table-cell>
          <table:table-cell office:value-type="float" office:value="44987" table:style-name="ce13">
            <text:p>4498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51" table:style-name="ce14">
            <text:p><text:s/>251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51" table:style-name="ce15">
            <text:p><text:s/>251,00 €<text:s/></text:p>
          </table:table-cell>
          <table:table-cell office:value-type="string" table:style-name="ce13">
            <text:p><text:s text:c="2"/>IBL BANCA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265" table:style-name="ce12">
            <text:p>265</text:p>
          </table:table-cell>
          <table:table-cell office:value-type="float" office:value="44987" table:style-name="ce13">
            <text:p>44987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25.18" table:style-name="ce14">
            <text:p><text:s/>325,1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25.18" table:style-name="ce15">
            <text:p><text:s/>325,18 €<text:s/></text:p>
          </table:table-cell>
          <table:table-cell office:value-type="string" table:style-name="ce13">
            <text:p><text:s text:c="2"/>INPS GESTIONE CREDITI EX INPDAP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266" table:style-name="ce12">
            <text:p>266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0.31" table:style-name="ce14">
            <text:p><text:s/>0,31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0.31" table:style-name="ce15">
            <text:p><text:s/>0,31 €<text:s/></text:p>
          </table:table-cell>
          <table:table-cell office:value-type="string" table:style-name="ce13">
            <text:p><text:s text:c="2"/>CAMERA DI COMMERCIO DELLA MAREMMA E DEL TIRRENO</text:p>
          </table:table-cell>
          <table:table-cell office:value-type="string" table:style-name="ce13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266" table:style-name="ce12">
            <text:p>266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772.5" table:style-name="ce14">
            <text:p><text:s/>4.772,5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772.5" table:style-name="ce15">
            <text:p><text:s/>4.772,50 €<text:s/></text:p>
          </table:table-cell>
          <table:table-cell office:value-type="string" table:style-name="ce13">
            <text:p><text:s text:c="2"/>CAMERA DI COMMERCIO DELLA MAREMMA E DEL TIRRENO</text:p>
          </table:table-cell>
          <table:table-cell office:value-type="string" table:style-name="ce13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266" table:style-name="ce12">
            <text:p>266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7.33" table:style-name="ce14">
            <text:p><text:s/>27,33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7.33" table:style-name="ce15">
            <text:p><text:s/>27,33 €<text:s/></text:p>
          </table:table-cell>
          <table:table-cell office:value-type="string" table:style-name="ce13">
            <text:p><text:s text:c="2"/>CAMERA DI COMMERCIO DELLA MAREMMA E DEL TIRRENO</text:p>
          </table:table-cell>
          <table:table-cell office:value-type="string" table:style-name="ce13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267" table:style-name="ce12">
            <text:p>267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9.290000000000006" table:style-name="ce14">
            <text:p><text:s/>69,29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9.290000000000006" table:style-name="ce15">
            <text:p><text:s/>69,29 €<text:s/></text:p>
          </table:table-cell>
          <table:table-cell office:value-type="string" table:style-name="ce13">
            <text:p><text:s text:c="2"/>COMUNE DI RIETI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268" table:style-name="ce12">
            <text:p>268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81.02" table:style-name="ce14">
            <text:p><text:s/>181,02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81.02" table:style-name="ce15">
            <text:p><text:s/>181,02 €<text:s/></text:p>
          </table:table-cell>
          <table:table-cell office:value-type="string" table:style-name="ce13">
            <text:p><text:s text:c="2"/>ACQUA PUBBLICA SABINA - SOCIETA' PER AZIONI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268" table:style-name="ce12">
            <text:p>268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.37" table:style-name="ce14">
            <text:p><text:s/>3,3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.37" table:style-name="ce15">
            <text:p><text:s/>3,37 €<text:s/></text:p>
          </table:table-cell>
          <table:table-cell office:value-type="string" table:style-name="ce13">
            <text:p><text:s text:c="2"/>ACQUA PUBBLICA SABINA - SOCIETA' PER AZIONI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269" table:style-name="ce12">
            <text:p>269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50" table:style-name="ce14">
            <text:p><text:s/>65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50" table:style-name="ce15">
            <text:p><text:s/>650,00 €<text:s/></text:p>
          </table:table-cell>
          <table:table-cell office:value-type="string" table:style-name="ce13">
            <text:p><text:s text:c="2"/>INFOSOFT SRL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70" table:style-name="ce12">
            <text:p>270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70.5" table:style-name="ce14">
            <text:p><text:s/>170,5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70.5" table:style-name="ce15">
            <text:p><text:s/>170,50 €<text:s/></text:p>
          </table:table-cell>
          <table:table-cell office:value-type="string" table:style-name="ce13">
            <text:p><text:s text:c="2"/>UNIONCAMERE - UNIONE ITALIANA DELLE CAMERE DI COMMERCIO I.A.A.</text:p>
          </table:table-cell>
          <table:table-cell office:value-type="string" table:style-name="ce13">
            <text:p>Altri oneri per il personale</text:p>
          </table:table-cell>
          <table:table-cell table:number-columns-repeated="16375"/>
        </table:table-row>
        <table:table-row table:style-name="ro3">
          <table:table-cell office:value-type="float" office:value="271" table:style-name="ce12">
            <text:p>271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20237.5" table:style-name="ce14">
            <text:p><text:s/>120.237,5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20237.5" table:style-name="ce15">
            <text:p><text:s/>120.237,50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272" table:style-name="ce12">
            <text:p>272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500" table:style-name="ce14">
            <text:p><text:s/>2.5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500" table:style-name="ce15">
            <text:p><text:s/>2.500,00 €<text:s/></text:p>
          </table:table-cell>
          <table:table-cell office:value-type="string" table:style-name="ce13">
            <text:p><text:s text:c="2"/>ORDINE DEI DOTTORI AGRONOMI E FORESTALI PROV. VITERBO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73" table:style-name="ce12">
            <text:p>273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27.5" table:style-name="ce14">
            <text:p><text:s/>227,5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27.5" table:style-name="ce15">
            <text:p><text:s/>227,5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74" table:style-name="ce12">
            <text:p>274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400" table:style-name="ce14">
            <text:p><text:s/>2.4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400" table:style-name="ce15">
            <text:p><text:s/>2.400,00 €<text:s/></text:p>
          </table:table-cell>
          <table:table-cell office:value-type="string" table:style-name="ce13">
            <text:p><text:s text:c="2"/>DIVERSI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75" table:style-name="ce12">
            <text:p>275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400" table:style-name="ce14">
            <text:p><text:s/>2.4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400" table:style-name="ce15">
            <text:p><text:s/>2.400,00 €<text:s/></text:p>
          </table:table-cell>
          <table:table-cell office:value-type="string" table:style-name="ce13">
            <text:p><text:s text:c="2"/>DIVERSI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76" table:style-name="ce12">
            <text:p>276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427" table:style-name="ce14">
            <text:p><text:s/>1.427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427" table:style-name="ce15">
            <text:p><text:s/>1.427,00 €<text:s/></text:p>
          </table:table-cell>
          <table:table-cell office:value-type="string" table:style-name="ce13">
            <text:p><text:s text:c="2"/>INFOCAMERE - SOCIETA' CONSORTILE INFORMATICA DELLE C.C.I.A.A ITALIANE P.A.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76" table:style-name="ce12">
            <text:p>276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892.08" table:style-name="ce14">
            <text:p><text:s/>892,0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892.08" table:style-name="ce15">
            <text:p><text:s/>892,08 €<text:s/></text:p>
          </table:table-cell>
          <table:table-cell office:value-type="string" table:style-name="ce13">
            <text:p><text:s text:c="2"/>INFOCAMERE - SOCIETA' CONSORTILE INFORMATICA DELLE C.C.I.A.A ITALIANE P.A.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276" table:style-name="ce12">
            <text:p>276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612.5" table:style-name="ce14">
            <text:p><text:s/>1.612,5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612.5" table:style-name="ce15">
            <text:p><text:s/>1.612,50 €<text:s/></text:p>
          </table:table-cell>
          <table:table-cell office:value-type="string" table:style-name="ce13">
            <text:p><text:s text:c="2"/>INFOCAMERE - SOCIETA' CONSORTILE INFORMATICA DELLE C.C.I.A.A ITALIANE P.A.</text:p>
          </table:table-cell>
          <table:table-cell office:value-type="string" table:style-name="ce13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276" table:style-name="ce12">
            <text:p>276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6499" table:style-name="ce14">
            <text:p><text:s/>16.499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6499" table:style-name="ce15">
            <text:p><text:s/>16.499,00 €<text:s/></text:p>
          </table:table-cell>
          <table:table-cell office:value-type="string" table:style-name="ce13">
            <text:p><text:s text:c="2"/>INFOCAMERE - SOCIETA' CONSORTILE INFORMATICA DELLE C.C.I.A.A ITALIANE P.A.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276" table:style-name="ce12">
            <text:p>276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72" table:style-name="ce14">
            <text:p><text:s/>572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72" table:style-name="ce15">
            <text:p><text:s/>572,00 €<text:s/></text:p>
          </table:table-cell>
          <table:table-cell office:value-type="string" table:style-name="ce13">
            <text:p><text:s text:c="2"/>INFOCAMERE - SOCIETA' CONSORTILE INFORMATICA DELLE C.C.I.A.A ITALIANE P.A.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76" table:style-name="ce12">
            <text:p>276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30.03" table:style-name="ce14">
            <text:p><text:s/>530,03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30.03" table:style-name="ce15">
            <text:p><text:s/>530,03 €<text:s/></text:p>
          </table:table-cell>
          <table:table-cell office:value-type="string" table:style-name="ce13">
            <text:p><text:s text:c="2"/>INFOCAMERE - SOCIETA' CONSORTILE INFORMATICA DELLE C.C.I.A.A ITALIANE P.A.</text:p>
          </table:table-cell>
          <table:table-cell office:value-type="string" table:style-name="ce13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276" table:style-name="ce12">
            <text:p>276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822.09" table:style-name="ce14">
            <text:p><text:s/>1.822,09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822.09" table:style-name="ce15">
            <text:p><text:s/>1.822,09 €<text:s/></text:p>
          </table:table-cell>
          <table:table-cell office:value-type="string" table:style-name="ce13">
            <text:p><text:s text:c="2"/>INFOCAMERE - SOCIETA' CONSORTILE INFORMATICA DELLE C.C.I.A.A ITALIANE P.A.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77" table:style-name="ce12">
            <text:p>277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53" table:style-name="ce14">
            <text:p><text:s/>53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3" table:style-name="ce15">
            <text:p><text:s/>53,00 €<text:s/></text:p>
          </table:table-cell>
          <table:table-cell office:value-type="string" table:style-name="ce13">
            <text:p><text:s text:c="2"/>CAMERA DI COMMERCIO TREVISO - BELLUNO</text:p>
          </table:table-cell>
          <table:table-cell office:value-type="string" table:style-name="ce13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278" table:style-name="ce12">
            <text:p>278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21" table:style-name="ce14">
            <text:p><text:s/>321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21" table:style-name="ce15">
            <text:p><text:s/>321,00 €<text:s/></text:p>
          </table:table-cell>
          <table:table-cell office:value-type="string" table:style-name="ce13">
            <text:p><text:s text:c="2"/>CAMERA DI COMMERCIO DI SALERNO</text:p>
          </table:table-cell>
          <table:table-cell office:value-type="string" table:style-name="ce13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279" table:style-name="ce12">
            <text:p>279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.03" table:style-name="ce14">
            <text:p><text:s/>1,03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.03" table:style-name="ce15">
            <text:p><text:s/>1,03 €<text:s/></text:p>
          </table:table-cell>
          <table:table-cell office:value-type="string" table:style-name="ce13">
            <text:p><text:s text:c="2"/>CAMERA DI COMMERCIO DI CASERTA</text:p>
          </table:table-cell>
          <table:table-cell office:value-type="string" table:style-name="ce13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279" table:style-name="ce12">
            <text:p>279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53.21" table:style-name="ce14">
            <text:p><text:s/>53,21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3.21" table:style-name="ce15">
            <text:p><text:s/>53,21 €<text:s/></text:p>
          </table:table-cell>
          <table:table-cell office:value-type="string" table:style-name="ce13">
            <text:p><text:s text:c="2"/>CAMERA DI COMMERCIO DI CASERTA</text:p>
          </table:table-cell>
          <table:table-cell office:value-type="string" table:style-name="ce13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279" table:style-name="ce12">
            <text:p>279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0.48" table:style-name="ce14">
            <text:p><text:s/>0,4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0.48" table:style-name="ce15">
            <text:p><text:s/>0,48 €<text:s/></text:p>
          </table:table-cell>
          <table:table-cell office:value-type="string" table:style-name="ce13">
            <text:p><text:s text:c="2"/>CAMERA DI COMMERCIO DI CASERTA</text:p>
          </table:table-cell>
          <table:table-cell office:value-type="string" table:style-name="ce13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280" table:style-name="ce12">
            <text:p>280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5" table:style-name="ce14">
            <text:p><text:s/>25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5" table:style-name="ce15">
            <text:p><text:s/>25,00 €<text:s/></text:p>
          </table:table-cell>
          <table:table-cell office:value-type="string" table:style-name="ce13">
            <text:p><text:s text:c="2"/>CAMERA DI COMMERCIO GRAN SASSO D'ITALIA</text:p>
          </table:table-cell>
          <table:table-cell office:value-type="string" table:style-name="ce13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281" table:style-name="ce12">
            <text:p>281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066.64" table:style-name="ce14">
            <text:p><text:s/>4.066,64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066.64" table:style-name="ce15">
            <text:p><text:s/>4.066,64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281" table:style-name="ce12">
            <text:p>281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087.3699999999999" table:style-name="ce14">
            <text:p><text:s/>1.087,3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087.3699999999999" table:style-name="ce15">
            <text:p><text:s/>1.087,37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281" table:style-name="ce12">
            <text:p>281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7192.2" table:style-name="ce14">
            <text:p><text:s/>27.192,2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7192.2" table:style-name="ce15">
            <text:p><text:s/>27.192,20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281" table:style-name="ce12">
            <text:p>281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5067.96" table:style-name="ce14">
            <text:p><text:s/>5.067,9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067.96" table:style-name="ce15">
            <text:p><text:s/>5.067,96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282" table:style-name="ce12">
            <text:p>282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83.98" table:style-name="ce14">
            <text:p><text:s/>83,9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83.98" table:style-name="ce15">
            <text:p><text:s/>83,98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a carico del personale</text:p>
          </table:table-cell>
          <table:table-cell table:number-columns-repeated="16375"/>
        </table:table-row>
        <table:table-row table:style-name="ro3">
          <table:table-cell office:value-type="float" office:value="283" table:style-name="ce12">
            <text:p>283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0842.7" table:style-name="ce14">
            <text:p><text:s/>10.842,7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0842.7" table:style-name="ce15">
            <text:p><text:s/>10.842,70 €<text:s/></text:p>
          </table:table-cell>
          <table:table-cell office:value-type="string" table:style-name="ce13">
            <text:p><text:s text:c="2"/>REGIONE LAZIO- IRAP</text:p>
          </table:table-cell>
          <table:table-cell office:value-type="string" table:style-name="ce13">
            <text:p>IRAP</text:p>
          </table:table-cell>
          <table:table-cell table:number-columns-repeated="16375"/>
        </table:table-row>
        <table:table-row table:style-name="ro3">
          <table:table-cell office:value-type="float" office:value="284" table:style-name="ce12">
            <text:p>284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2830.870000000003" table:style-name="ce14">
            <text:p><text:s/>32.830,8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2830.870000000003" table:style-name="ce15">
            <text:p><text:s/>32.830,87 €<text:s/>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284" table:style-name="ce12">
            <text:p>284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27.85" table:style-name="ce14">
            <text:p><text:s/>127,85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27.85" table:style-name="ce15">
            <text:p><text:s/>127,85 €<text:s/>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285" table:style-name="ce12">
            <text:p>285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5.37" table:style-name="ce14">
            <text:p><text:s/>5,3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.37" table:style-name="ce15">
            <text:p><text:s/>5,37 €<text:s/>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285" table:style-name="ce12">
            <text:p>285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375.4" table:style-name="ce14">
            <text:p><text:s/>1.375,4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375.4" table:style-name="ce15">
            <text:p><text:s/>1.375,40 €<text:s/>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286" table:style-name="ce12">
            <text:p>286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9638.0300000000007" table:style-name="ce14">
            <text:p><text:s/>9.638,03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9638.0300000000007" table:style-name="ce15">
            <text:p><text:s/>9.638,03 €<text:s/>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Ritenute previdenziali e assistenziali al personale</text:p>
          </table:table-cell>
          <table:table-cell table:number-columns-repeated="16375"/>
        </table:table-row>
        <table:table-row table:style-name="ro3">
          <table:table-cell office:value-type="float" office:value="286" table:style-name="ce12">
            <text:p>286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8.67" table:style-name="ce14">
            <text:p><text:s/>38,6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8.67" table:style-name="ce15">
            <text:p><text:s/>38,67 €<text:s/>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Ritenute previdenziali e assistenziali al personale</text:p>
          </table:table-cell>
          <table:table-cell table:number-columns-repeated="16375"/>
        </table:table-row>
        <table:table-row table:style-name="ro3">
          <table:table-cell office:value-type="float" office:value="286" table:style-name="ce12">
            <text:p>286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8.75" table:style-name="ce14">
            <text:p><text:s/>38,75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8.75" table:style-name="ce15">
            <text:p><text:s/>38,75 €<text:s/>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286" table:style-name="ce12">
            <text:p>286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96.49" table:style-name="ce14">
            <text:p><text:s/>496,49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96.49" table:style-name="ce15">
            <text:p><text:s/>496,49 €<text:s/></text:p>
          </table:table-cell>
          <table:table-cell office:value-type="string" table:style-name="ce13">
            <text:p><text:s text:c="2"/>ONERI RETRIBUITI (INPDAP-ENPDEP-INPGI)</text:p>
          </table:table-cell>
          <table:table-cell office:value-type="string" table:style-name="ce13">
            <text:p>Ritenute previdenziali e assistenziali al personale</text:p>
          </table:table-cell>
          <table:table-cell table:number-columns-repeated="16375"/>
        </table:table-row>
        <table:table-row table:style-name="ro3">
          <table:table-cell office:value-type="float" office:value="287" table:style-name="ce12">
            <text:p>287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14" table:style-name="ce14">
            <text:p><text:s/>114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14" table:style-name="ce15">
            <text:p><text:s/>114,00 €<text:s/></text:p>
          </table:table-cell>
          <table:table-cell office:value-type="string" table:style-name="ce13">
            <text:p><text:s text:c="2"/>INPS - ISTITUTO NAZIONALE DELLA PREVIDENZA SOCIALE</text:p>
          </table:table-cell>
          <table:table-cell office:value-type="string" table:style-name="ce13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288" table:style-name="ce12">
            <text:p>288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61" table:style-name="ce14">
            <text:p><text:s/>161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61" table:style-name="ce15">
            <text:p><text:s/>161,00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su indennità a organi istituzionali e altri compensi</text:p>
          </table:table-cell>
          <table:table-cell table:number-columns-repeated="16375"/>
        </table:table-row>
        <table:table-row table:style-name="ro3">
          <table:table-cell office:value-type="float" office:value="288" table:style-name="ce12">
            <text:p>288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7.96" table:style-name="ce14">
            <text:p><text:s/>7,9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.96" table:style-name="ce15">
            <text:p><text:s/>7,96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Ritenute erariali su indennità a organi istituzionali e altri compensi</text:p>
          </table:table-cell>
          <table:table-cell table:number-columns-repeated="16375"/>
        </table:table-row>
        <table:table-row table:style-name="ro3">
          <table:table-cell office:value-type="float" office:value="289" table:style-name="ce12">
            <text:p>289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80" table:style-name="ce14">
            <text:p><text:s/>8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80" table:style-name="ce15">
            <text:p><text:s/>80,00 €<text:s/></text:p>
          </table:table-cell>
          <table:table-cell office:value-type="string" table:style-name="ce13">
            <text:p><text:s text:c="2"/>INPS - ISTITUTO NAZIONALE DELLA PREVIDENZA SOCIALE</text:p>
          </table:table-cell>
          <table:table-cell office:value-type="string" table:style-name="ce13">
            <text:p>Contributi previdenziali e assistenziali su indennità a organi istituzionali e altri compensi</text:p>
          </table:table-cell>
          <table:table-cell table:number-columns-repeated="16375"/>
        </table:table-row>
        <table:table-row table:style-name="ro3">
          <table:table-cell office:value-type="float" office:value="290" table:style-name="ce12">
            <text:p>290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0" table:style-name="ce14">
            <text:p><text:s/>4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0" table:style-name="ce15">
            <text:p><text:s/>40,00 €<text:s/></text:p>
          </table:table-cell>
          <table:table-cell office:value-type="string" table:style-name="ce13">
            <text:p><text:s text:c="2"/>INPS - ISTITUTO NAZIONALE DELLA PREVIDENZA SOCIALE</text:p>
          </table:table-cell>
          <table:table-cell office:value-type="string" table:style-name="ce13">
            <text:p>Ritenute previdenziali ed assistenziali a carico degli organi istituzionali<text:s/></text:p>
          </table:table-cell>
          <table:table-cell table:number-columns-repeated="16375"/>
        </table:table-row>
        <table:table-row table:style-name="ro3">
          <table:table-cell office:value-type="float" office:value="291" table:style-name="ce12">
            <text:p>291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42.5" table:style-name="ce14">
            <text:p><text:s/>42,5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2.5" table:style-name="ce15">
            <text:p><text:s/>42,50 €<text:s/></text:p>
          </table:table-cell>
          <table:table-cell office:value-type="string" table:style-name="ce13">
            <text:p><text:s text:c="2"/>REGIONE LAZIO- IRAP</text:p>
          </table:table-cell>
          <table:table-cell office:value-type="string" table:style-name="ce13">
            <text:p>IRAP</text:p>
          </table:table-cell>
          <table:table-cell table:number-columns-repeated="16375"/>
        </table:table-row>
        <table:table-row table:style-name="ro3">
          <table:table-cell office:value-type="float" office:value="292" table:style-name="ce12">
            <text:p>292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0138.900000000001" table:style-name="ce14">
            <text:p><text:s/>20.138,9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0138.900000000001" table:style-name="ce15">
            <text:p><text:s/>20.138,90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I.V.A.</text:p>
          </table:table-cell>
          <table:table-cell table:number-columns-repeated="16375"/>
        </table:table-row>
        <table:table-row table:style-name="ro3">
          <table:table-cell office:value-type="float" office:value="292" table:style-name="ce12">
            <text:p>292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515.48" table:style-name="ce14">
            <text:p><text:s/>2.515,4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515.48" table:style-name="ce15">
            <text:p><text:s/>2.515,48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I.V.A.</text:p>
          </table:table-cell>
          <table:table-cell table:number-columns-repeated="16375"/>
        </table:table-row>
        <table:table-row table:style-name="ro3">
          <table:table-cell office:value-type="float" office:value="293" table:style-name="ce12">
            <text:p>293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855.37" table:style-name="ce14">
            <text:p><text:s/>855,3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855.37" table:style-name="ce15">
            <text:p><text:s/>855,37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293" table:style-name="ce12">
            <text:p>293</text:p>
          </table:table-cell>
          <table:table-cell office:value-type="float" office:value="44991" table:style-name="ce13">
            <text:p>44991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157.01" table:style-name="ce14">
            <text:p><text:s/>3.157,01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157.01" table:style-name="ce15">
            <text:p><text:s/>3.157,01 €<text:s/></text:p>
          </table:table-cell>
          <table:table-cell office:value-type="string" table:style-name="ce13">
            <text:p><text:s text:c="2"/>AGENZIA DELLE ENTRATE- VITERBO</text:p>
          </table:table-cell>
          <table:table-cell office:value-type="string" table:style-name="ce13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294" table:style-name="ce12">
            <text:p>294</text:p>
          </table:table-cell>
          <table:table-cell office:value-type="float" office:value="44994" table:style-name="ce13">
            <text:p>4499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53.21" table:style-name="ce14">
            <text:p><text:s/>53,21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3.21" table:style-name="ce15">
            <text:p><text:s/>53,21 €<text:s/></text:p>
          </table:table-cell>
          <table:table-cell office:value-type="string" table:style-name="ce13">
            <text:p><text:s text:c="2"/>CAMERA DI COMMERCIO GRAN SASSO D'ITALIA</text:p>
          </table:table-cell>
          <table:table-cell office:value-type="string" table:style-name="ce13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295" table:style-name="ce12">
            <text:p>295</text:p>
          </table:table-cell>
          <table:table-cell office:value-type="float" office:value="44994" table:style-name="ce13">
            <text:p>4499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" table:style-name="ce14">
            <text:p><text:s/>7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" table:style-name="ce15">
            <text:p><text:s/>7,0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95" table:style-name="ce12">
            <text:p>295</text:p>
          </table:table-cell>
          <table:table-cell office:value-type="float" office:value="44994" table:style-name="ce13">
            <text:p>4499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75" table:style-name="ce14">
            <text:p><text:s/>175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75" table:style-name="ce15">
            <text:p><text:s/>175,0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296" table:style-name="ce12">
            <text:p>296</text:p>
          </table:table-cell>
          <table:table-cell office:value-type="float" office:value="44994" table:style-name="ce13">
            <text:p>4499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82" table:style-name="ce14">
            <text:p><text:s/>182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82" table:style-name="ce15">
            <text:p><text:s/>182,00 €<text:s/></text:p>
          </table:table-cell>
          <table:table-cell office:value-type="string" table:style-name="ce13">
            <text:p><text:s text:c="2"/>DIVERSI</text:p>
          </table:table-cell>
          <table:table-cell office:value-type="string" table:style-name="ce13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297" table:style-name="ce12">
            <text:p>297</text:p>
          </table:table-cell>
          <table:table-cell office:value-type="float" office:value="44994" table:style-name="ce13">
            <text:p>4499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2.7" table:style-name="ce14">
            <text:p><text:s/>12,7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2.7" table:style-name="ce15">
            <text:p><text:s/>12,70 €<text:s/></text:p>
          </table:table-cell>
          <table:table-cell office:value-type="string" table:style-name="ce13">
            <text:p><text:s text:c="2"/>GLOBAL POWER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297" table:style-name="ce12">
            <text:p>297</text:p>
          </table:table-cell>
          <table:table-cell office:value-type="float" office:value="44994" table:style-name="ce13">
            <text:p>4499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704.17" table:style-name="ce14">
            <text:p><text:s/>1.704,1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704.17" table:style-name="ce15">
            <text:p><text:s/>1.704,17 €<text:s/></text:p>
          </table:table-cell>
          <table:table-cell office:value-type="string" table:style-name="ce13">
            <text:p><text:s text:c="2"/>GLOBAL POWER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297" table:style-name="ce12">
            <text:p>297</text:p>
          </table:table-cell>
          <table:table-cell office:value-type="float" office:value="44994" table:style-name="ce13">
            <text:p>4499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81.89" table:style-name="ce14">
            <text:p><text:s/>281,89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81.89" table:style-name="ce15">
            <text:p><text:s/>281,89 €<text:s/></text:p>
          </table:table-cell>
          <table:table-cell office:value-type="string" table:style-name="ce13">
            <text:p><text:s text:c="2"/>GLOBAL POWER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297" table:style-name="ce12">
            <text:p>297</text:p>
          </table:table-cell>
          <table:table-cell office:value-type="float" office:value="44994" table:style-name="ce13">
            <text:p>4499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.65" table:style-name="ce14">
            <text:p><text:s/>1,65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.65" table:style-name="ce15">
            <text:p><text:s/>1,65 €<text:s/></text:p>
          </table:table-cell>
          <table:table-cell office:value-type="string" table:style-name="ce13">
            <text:p><text:s text:c="2"/>GLOBAL POWER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297" table:style-name="ce12">
            <text:p>297</text:p>
          </table:table-cell>
          <table:table-cell office:value-type="float" office:value="44994" table:style-name="ce13">
            <text:p>4499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7.57" table:style-name="ce14">
            <text:p><text:s/>57,5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7.57" table:style-name="ce15">
            <text:p><text:s/>57,57 €<text:s/></text:p>
          </table:table-cell>
          <table:table-cell office:value-type="string" table:style-name="ce13">
            <text:p><text:s text:c="2"/>GLOBAL POWER SPA</text:p>
          </table:table-cell>
          <table:table-cell office:value-type="string" table:style-name="ce13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298" table:style-name="ce12">
            <text:p>298</text:p>
          </table:table-cell>
          <table:table-cell office:value-type="float" office:value="44994" table:style-name="ce13">
            <text:p>4499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781.86" table:style-name="ce14">
            <text:p><text:s/>2.781,8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781.86" table:style-name="ce15">
            <text:p><text:s/>2.781,86 €<text:s/></text:p>
          </table:table-cell>
          <table:table-cell office:value-type="string" table:style-name="ce13">
            <text:p><text:s text:c="2"/>AGENZIA DELLE ENTRATE RISCOSSIONE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299" table:style-name="ce12">
            <text:p>299</text:p>
          </table:table-cell>
          <table:table-cell office:value-type="float" office:value="44994" table:style-name="ce13">
            <text:p>4499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6.13" table:style-name="ce14">
            <text:p><text:s/>56,13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6.13" table:style-name="ce15">
            <text:p><text:s/>56,13 €<text:s/></text:p>
          </table:table-cell>
          <table:table-cell office:value-type="string" table:style-name="ce13">
            <text:p><text:s text:c="2"/>AGENZIA DELLE ENTRATE RISCOSSIONE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299" table:style-name="ce12">
            <text:p>299</text:p>
          </table:table-cell>
          <table:table-cell office:value-type="float" office:value="44994" table:style-name="ce13">
            <text:p>4499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422.62" table:style-name="ce14">
            <text:p><text:s/>2.422,62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422.62" table:style-name="ce15">
            <text:p><text:s/>2.422,62 €<text:s/></text:p>
          </table:table-cell>
          <table:table-cell office:value-type="string" table:style-name="ce13">
            <text:p><text:s text:c="2"/>AGENZIA DELLE ENTRATE RISCOSSIONE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300" table:style-name="ce12">
            <text:p>300</text:p>
          </table:table-cell>
          <table:table-cell office:value-type="float" office:value="44994" table:style-name="ce13">
            <text:p>4499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3.96" table:style-name="ce14">
            <text:p><text:s/>13,9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3.96" table:style-name="ce15">
            <text:p><text:s/>13,96 €<text:s/></text:p>
          </table:table-cell>
          <table:table-cell office:value-type="string" table:style-name="ce13">
            <text:p><text:s text:c="2"/>AGENZIA DELLE ENTRATE RISCOSSIONE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301" table:style-name="ce12">
            <text:p>301</text:p>
          </table:table-cell>
          <table:table-cell office:value-type="float" office:value="44994" table:style-name="ce13">
            <text:p>4499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5067.96" table:style-name="ce14">
            <text:p><text:s/>5.067,9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067.96" table:style-name="ce15">
            <text:p><text:s/>5.067,96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TFR a carico direttamente <text:s/>dell'Ente</text:p>
          </table:table-cell>
          <table:table-cell table:number-columns-repeated="16375"/>
        </table:table-row>
        <table:table-row table:style-name="ro3">
          <table:table-cell office:value-type="float" office:value="302" table:style-name="ce12">
            <text:p>302</text:p>
          </table:table-cell>
          <table:table-cell office:value-type="float" office:value="44994" table:style-name="ce13">
            <text:p>4499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4768.5" table:style-name="ce14">
            <text:p><text:s/>14.768,5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4768.5" table:style-name="ce15">
            <text:p><text:s/>14.768,50 €<text:s/></text:p>
          </table:table-cell>
          <table:table-cell office:value-type="string" table:style-name="ce13">
            <text:p><text:s text:c="2"/>BANCA NAZIONALE DEL LAVORO SPA</text:p>
          </table:table-cell>
          <table:table-cell office:value-type="string" table:style-name="ce13">
            <text:p>TFR a carico direttamente <text:s/>dell'Ente</text:p>
          </table:table-cell>
          <table:table-cell table:number-columns-repeated="16375"/>
        </table:table-row>
        <table:table-row table:style-name="ro3">
          <table:table-cell office:value-type="float" office:value="304" table:style-name="ce12">
            <text:p>304</text:p>
          </table:table-cell>
          <table:table-cell office:value-type="float" office:value="44994" table:style-name="ce13">
            <text:p>44994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317" table:style-name="ce14">
            <text:p><text:s/>4.317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317" table:style-name="ce15">
            <text:p><text:s/>4.317,00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305" table:style-name="ce12">
            <text:p>305</text:p>
          </table:table-cell>
          <table:table-cell office:value-type="float" office:value="44994" table:style-name="ce13">
            <text:p>4499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12.4" table:style-name="ce14">
            <text:p><text:s/>212,4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12.4" table:style-name="ce15">
            <text:p><text:s/>212,40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306" table:style-name="ce12">
            <text:p>306</text:p>
          </table:table-cell>
          <table:table-cell office:value-type="float" office:value="44994" table:style-name="ce13">
            <text:p>4499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564.80999999999995" table:style-name="ce14">
            <text:p><text:s/>564,81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64.80999999999995" table:style-name="ce15">
            <text:p><text:s/>564,81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307" table:style-name="ce12">
            <text:p>307</text:p>
          </table:table-cell>
          <table:table-cell office:value-type="float" office:value="44994" table:style-name="ce13">
            <text:p>4499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697.21" table:style-name="ce14">
            <text:p><text:s/>1.697,21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697.21" table:style-name="ce15">
            <text:p><text:s/>1.697,21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308" table:style-name="ce12">
            <text:p>308</text:p>
          </table:table-cell>
          <table:table-cell office:value-type="float" office:value="44994" table:style-name="ce13">
            <text:p>4499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84709.38" table:style-name="ce14">
            <text:p><text:s/>84.709,3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84709.38" table:style-name="ce15">
            <text:p><text:s/>84.709,38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308" table:style-name="ce12">
            <text:p>308</text:p>
          </table:table-cell>
          <table:table-cell office:value-type="float" office:value="44994" table:style-name="ce13">
            <text:p>4499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61.5" table:style-name="ce14">
            <text:p><text:s/>61,5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1.5" table:style-name="ce15">
            <text:p><text:s/>61,50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Trattamento di missione e rimborsi spese viaggi</text:p>
          </table:table-cell>
          <table:table-cell table:number-columns-repeated="16375"/>
        </table:table-row>
        <table:table-row table:style-name="ro3">
          <table:table-cell office:value-type="float" office:value="309" table:style-name="ce12">
            <text:p>309</text:p>
          </table:table-cell>
          <table:table-cell office:value-type="float" office:value="44994" table:style-name="ce13">
            <text:p>4499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969.71" table:style-name="ce14">
            <text:p><text:s/>3.969,71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969.71" table:style-name="ce15">
            <text:p><text:s/>3.969,71 €<text:s/></text:p>
          </table:table-cell>
          <table:table-cell office:value-type="string" table:style-name="ce13">
            <text:p><text:s text:c="2"/>PERSONALE DIPENDENTE - RETRIBUZIONI</text:p>
          </table:table-cell>
          <table:table-cell office:value-type="string" table:style-name="ce13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310" table:style-name="ce12">
            <text:p>310</text:p>
          </table:table-cell>
          <table:table-cell office:value-type="float" office:value="44994" table:style-name="ce13">
            <text:p>4499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91.04000000000002" table:style-name="ce14">
            <text:p><text:s/>291,04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91.04000000000002" table:style-name="ce15">
            <text:p><text:s/>291,04 €<text:s/></text:p>
          </table:table-cell>
          <table:table-cell office:value-type="string" table:style-name="ce13">
            <text:p><text:s text:c="2"/>COMPENSI COLLABORAZIONI - VEDI LISTA ALLEGATA</text:p>
          </table:table-cell>
          <table:table-cell office:value-type="string" table:style-name="ce13">
            <text:p>Indennità e rimborso spese <text:s/>per il Nucleo di valutazione</text:p>
          </table:table-cell>
          <table:table-cell table:number-columns-repeated="16375"/>
        </table:table-row>
        <table:table-row table:style-name="ro3">
          <table:table-cell office:value-type="float" office:value="311" table:style-name="ce12">
            <text:p>311</text:p>
          </table:table-cell>
          <table:table-cell office:value-type="float" office:value="44994" table:style-name="ce13">
            <text:p>44994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6.76" table:style-name="ce14">
            <text:p><text:s/>6,7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.76" table:style-name="ce15">
            <text:p><text:s/>6,76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TFR a carico direttamente <text:s/>dell'Ente</text:p>
          </table:table-cell>
          <table:table-cell table:number-columns-repeated="16375"/>
        </table:table-row>
        <table:table-row table:style-name="ro3">
          <table:table-cell office:value-type="float" office:value="312" table:style-name="ce12">
            <text:p>312</text:p>
          </table:table-cell>
          <table:table-cell office:value-type="float" office:value="44999" table:style-name="ce13">
            <text:p>4499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50" table:style-name="ce14">
            <text:p><text:s/>35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50" table:style-name="ce15">
            <text:p><text:s/>350,00 €<text:s/></text:p>
          </table:table-cell>
          <table:table-cell office:value-type="string" table:style-name="ce13">
            <text:p><text:s text:c="2"/>UNIONCAMERE - UNIONE ITALIANA DELLE CAMERE DI COMMERCIO I.A.A.</text:p>
          </table:table-cell>
          <table:table-cell office:value-type="string" table:style-name="ce13">
            <text:p>Altri materiali di consumo</text:p>
          </table:table-cell>
          <table:table-cell table:number-columns-repeated="16375"/>
        </table:table-row>
        <table:table-row table:style-name="ro3">
          <table:table-cell office:value-type="float" office:value="313" table:style-name="ce12">
            <text:p>313</text:p>
          </table:table-cell>
          <table:table-cell office:value-type="float" office:value="44999" table:style-name="ce13">
            <text:p>4499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737.7" table:style-name="ce14">
            <text:p><text:s/>5.737,7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737.7" table:style-name="ce15">
            <text:p><text:s/>5.737,70 €<text:s/></text:p>
          </table:table-cell>
          <table:table-cell office:value-type="string" table:style-name="ce13">
            <text:p><text:s text:c="2"/>AZIENDA SPECIALE CENTRO ITALIA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314" table:style-name="ce12">
            <text:p>314</text:p>
          </table:table-cell>
          <table:table-cell office:value-type="float" office:value="44999" table:style-name="ce13">
            <text:p>4499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150" table:style-name="ce14">
            <text:p><text:s/>2.15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150" table:style-name="ce15">
            <text:p><text:s/>2.150,00 €<text:s/></text:p>
          </table:table-cell>
          <table:table-cell office:value-type="string" table:style-name="ce13">
            <text:p><text:s text:c="2"/>IC OUTSOURCING SCRL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315" table:style-name="ce12">
            <text:p>315</text:p>
          </table:table-cell>
          <table:table-cell office:value-type="float" office:value="44999" table:style-name="ce13">
            <text:p>44999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357" table:style-name="ce14">
            <text:p><text:s/>357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57" table:style-name="ce15">
            <text:p><text:s/>357,00 €<text:s/></text:p>
          </table:table-cell>
          <table:table-cell office:value-type="string" table:style-name="ce13">
            <text:p><text:s text:c="2"/>DIVERSI</text:p>
          </table:table-cell>
          <table:table-cell office:value-type="string" table:style-name="ce13">
            <text:p>Altri tributi</text:p>
          </table:table-cell>
          <table:table-cell table:number-columns-repeated="16375"/>
        </table:table-row>
        <table:table-row table:style-name="ro3">
          <table:table-cell office:value-type="float" office:value="316" table:style-name="ce12">
            <text:p>316</text:p>
          </table:table-cell>
          <table:table-cell office:value-type="float" office:value="44999" table:style-name="ce13">
            <text:p>44999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800" table:style-name="ce14">
            <text:p><text:s/>8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800" table:style-name="ce15">
            <text:p><text:s/>800,00 €<text:s/></text:p>
          </table:table-cell>
          <table:table-cell office:value-type="string" table:style-name="ce13">
            <text:p><text:s text:c="2"/>DIVERSI</text:p>
          </table:table-cell>
          <table:table-cell office:value-type="string" table:style-name="ce13">
            <text:p>Altri tributi</text:p>
          </table:table-cell>
          <table:table-cell table:number-columns-repeated="16375"/>
        </table:table-row>
        <table:table-row table:style-name="ro3">
          <table:table-cell office:value-type="float" office:value="317" table:style-name="ce12">
            <text:p>317</text:p>
          </table:table-cell>
          <table:table-cell office:value-type="float" office:value="44999" table:style-name="ce13">
            <text:p>4499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8.81" table:style-name="ce14">
            <text:p><text:s/>48,81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8.81" table:style-name="ce15">
            <text:p><text:s/>48,81 €<text:s/></text:p>
          </table:table-cell>
          <table:table-cell office:value-type="string" table:style-name="ce13">
            <text:p><text:s text:c="2"/>BANCA DI CREDITO COOPERATIVO DI ROMA - BCC DI ROMA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318" table:style-name="ce12">
            <text:p>318</text:p>
          </table:table-cell>
          <table:table-cell office:value-type="float" office:value="44999" table:style-name="ce13">
            <text:p>4499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000" table:style-name="ce14">
            <text:p><text:s/>7.0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000" table:style-name="ce15">
            <text:p><text:s/>7.000,00 €<text:s/></text:p>
          </table:table-cell>
          <table:table-cell office:value-type="string" table:style-name="ce13">
            <text:p><text:s text:c="2"/>GIALUNI COSTRUZIONI SRL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319" table:style-name="ce12">
            <text:p>319</text:p>
          </table:table-cell>
          <table:table-cell office:value-type="float" office:value="44999" table:style-name="ce13">
            <text:p>4499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900" table:style-name="ce14">
            <text:p><text:s/>4.900,00 €<text:s/></text:p>
          </table:table-cell>
          <table:table-cell office:value-type="currency" office:value="196" table:style-name="ce14">
            <text:p><text:s/>196,00 €<text:s/></text:p>
          </table:table-cell>
          <table:table-cell office:value-type="currency" office:value="4704" table:style-name="ce15">
            <text:p><text:s/>4.704,0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320" table:style-name="ce12">
            <text:p>320</text:p>
          </table:table-cell>
          <table:table-cell office:value-type="float" office:value="44999" table:style-name="ce13">
            <text:p>4499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000" table:style-name="ce14">
            <text:p><text:s/>7.000,00 €<text:s/></text:p>
          </table:table-cell>
          <table:table-cell office:value-type="currency" office:value="280" table:style-name="ce14">
            <text:p><text:s/>280,00 €<text:s/></text:p>
          </table:table-cell>
          <table:table-cell office:value-type="currency" office:value="6720" table:style-name="ce15">
            <text:p><text:s/>6.720,00 €<text:s/></text:p>
          </table:table-cell>
          <table:table-cell office:value-type="string" table:style-name="ce13">
            <text:p><text:s text:c="2"/>BEATRICE IMMOBILIARE S.R.L.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321" table:style-name="ce12">
            <text:p>321</text:p>
          </table:table-cell>
          <table:table-cell office:value-type="float" office:value="44999" table:style-name="ce13">
            <text:p>4499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874" table:style-name="ce14">
            <text:p><text:s/>6.874,00 €<text:s/></text:p>
          </table:table-cell>
          <table:table-cell office:value-type="currency" office:value="274.95999999999998" table:style-name="ce14">
            <text:p><text:s/>274,96 €<text:s/></text:p>
          </table:table-cell>
          <table:table-cell office:value-type="currency" office:value="6599.04" table:style-name="ce15">
            <text:p><text:s/>6.599,04 €<text:s/></text:p>
          </table:table-cell>
          <table:table-cell office:value-type="string" table:style-name="ce13">
            <text:p><text:s text:c="2"/>MOBILI PROIETTI S.A.S. DI PROIETTI LUNA E C.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322" table:style-name="ce12">
            <text:p>322</text:p>
          </table:table-cell>
          <table:table-cell office:value-type="float" office:value="44999" table:style-name="ce13">
            <text:p>4499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095" table:style-name="ce14">
            <text:p><text:s/>4.095,00 €<text:s/></text:p>
          </table:table-cell>
          <table:table-cell office:value-type="currency" office:value="163.80000000000001" table:style-name="ce14">
            <text:p><text:s/>163,80 €<text:s/></text:p>
          </table:table-cell>
          <table:table-cell office:value-type="currency" office:value="3931.2" table:style-name="ce15">
            <text:p><text:s/>3.931,20 €<text:s/></text:p>
          </table:table-cell>
          <table:table-cell office:value-type="string" table:style-name="ce13">
            <text:p><text:s text:c="2"/>CAPPONI CONSULTING S.R.L.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323" table:style-name="ce12">
            <text:p>323</text:p>
          </table:table-cell>
          <table:table-cell office:value-type="float" office:value="44999" table:style-name="ce13">
            <text:p>4499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000" table:style-name="ce14">
            <text:p><text:s/>7.0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000" table:style-name="ce15">
            <text:p><text:s/>7.000,0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324" table:style-name="ce12">
            <text:p>324</text:p>
          </table:table-cell>
          <table:table-cell office:value-type="float" office:value="44999" table:style-name="ce13">
            <text:p>4499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234.55" table:style-name="ce14">
            <text:p><text:s/>6.234,55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234.55" table:style-name="ce15">
            <text:p><text:s/>6.234,55 €<text:s/></text:p>
          </table:table-cell>
          <table:table-cell office:value-type="string" table:style-name="ce13">
            <text:p><text:s text:c="2"/>AZIENDA AGRICOLA MONTE JUGO DI CIAMBELLA FERDINANDO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325" table:style-name="ce12">
            <text:p>325</text:p>
          </table:table-cell>
          <table:table-cell office:value-type="float" office:value="44999" table:style-name="ce13">
            <text:p>4499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000" table:style-name="ce14">
            <text:p><text:s/>7.0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000" table:style-name="ce15">
            <text:p><text:s/>7.000,00 €<text:s/></text:p>
          </table:table-cell>
          <table:table-cell office:value-type="string" table:style-name="ce13">
            <text:p><text:s text:c="2"/>RESTANTRO SOCIETA' A RESPONSABILITA' LIMITATA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326" table:style-name="ce12">
            <text:p>326</text:p>
          </table:table-cell>
          <table:table-cell office:value-type="float" office:value="44999" table:style-name="ce13">
            <text:p>4499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662.1" table:style-name="ce14">
            <text:p><text:s/>2.662,1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662.1" table:style-name="ce15">
            <text:p><text:s/>2.662,10 €<text:s/></text:p>
          </table:table-cell>
          <table:table-cell office:value-type="string" table:style-name="ce13">
            <text:p><text:s text:c="2"/>FRATELLI BARILI SOCIETA' A RESPONSABILITA' LIMITATA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327" table:style-name="ce12">
            <text:p>327</text:p>
          </table:table-cell>
          <table:table-cell office:value-type="float" office:value="44999" table:style-name="ce13">
            <text:p>4499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278" table:style-name="ce14">
            <text:p><text:s/>5.278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278" table:style-name="ce15">
            <text:p><text:s/>5.278,00 €<text:s/></text:p>
          </table:table-cell>
          <table:table-cell office:value-type="string" table:style-name="ce13">
            <text:p><text:s text:c="2"/>STAR SERVICE S.A.S. DI STELLA ANTONELLA E C.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328" table:style-name="ce12">
            <text:p>328</text:p>
          </table:table-cell>
          <table:table-cell office:value-type="float" office:value="45002" table:style-name="ce13">
            <text:p>4500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02.29999999999995" table:style-name="ce14">
            <text:p><text:s/>602,3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02.29999999999995" table:style-name="ce15">
            <text:p><text:s/>602,30 €<text:s/></text:p>
          </table:table-cell>
          <table:table-cell office:value-type="string" table:style-name="ce13">
            <text:p><text:s text:c="2"/>HERA COMM S.P.A.</text:p>
          </table:table-cell>
          <table:table-cell office:value-type="string" table:style-name="ce13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328" table:style-name="ce12">
            <text:p>328</text:p>
          </table:table-cell>
          <table:table-cell office:value-type="float" office:value="45002" table:style-name="ce13">
            <text:p>4500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442.42" table:style-name="ce14">
            <text:p><text:s/>6.442,42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442.42" table:style-name="ce15">
            <text:p><text:s/>6.442,42 €<text:s/></text:p>
          </table:table-cell>
          <table:table-cell office:value-type="string" table:style-name="ce13">
            <text:p><text:s text:c="2"/>HERA COMM S.P.A.</text:p>
          </table:table-cell>
          <table:table-cell office:value-type="string" table:style-name="ce13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329" table:style-name="ce12">
            <text:p>329</text:p>
          </table:table-cell>
          <table:table-cell office:value-type="float" office:value="45002" table:style-name="ce13">
            <text:p>4500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32.41999999999996" table:style-name="ce14">
            <text:p><text:s/>632,42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32.41999999999996" table:style-name="ce15">
            <text:p><text:s/>632,42 €<text:s/></text:p>
          </table:table-cell>
          <table:table-cell office:value-type="string" table:style-name="ce13">
            <text:p><text:s text:c="2"/>HERA COMM S.P.A.</text:p>
          </table:table-cell>
          <table:table-cell office:value-type="string" table:style-name="ce13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330" table:style-name="ce12">
            <text:p>330</text:p>
          </table:table-cell>
          <table:table-cell office:value-type="float" office:value="45002" table:style-name="ce13">
            <text:p>4500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0.03" table:style-name="ce14">
            <text:p><text:s/>0,03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0.03" table:style-name="ce15">
            <text:p><text:s/>0,03 €<text:s/></text:p>
          </table:table-cell>
          <table:table-cell office:value-type="string" table:style-name="ce13">
            <text:p><text:s text:c="2"/>ESTRA ENERGIE SRL</text:p>
          </table:table-cell>
          <table:table-cell office:value-type="string" table:style-name="ce13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330" table:style-name="ce12">
            <text:p>330</text:p>
          </table:table-cell>
          <table:table-cell office:value-type="float" office:value="45002" table:style-name="ce13">
            <text:p>4500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-7538.2" table:style-name="ce14">
            <text:p>-7.538,2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-7538.2" table:style-name="ce15">
            <text:p>-7.538,20 €<text:s/></text:p>
          </table:table-cell>
          <table:table-cell office:value-type="string" table:style-name="ce13">
            <text:p><text:s text:c="2"/>ESTRA ENERGIE SRL</text:p>
          </table:table-cell>
          <table:table-cell office:value-type="string" table:style-name="ce13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330" table:style-name="ce12">
            <text:p>330</text:p>
          </table:table-cell>
          <table:table-cell office:value-type="float" office:value="45002" table:style-name="ce13">
            <text:p>4500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058.52" table:style-name="ce14">
            <text:p><text:s/>1.058,52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058.52" table:style-name="ce15">
            <text:p><text:s/>1.058,52 €<text:s/></text:p>
          </table:table-cell>
          <table:table-cell office:value-type="string" table:style-name="ce13">
            <text:p><text:s text:c="2"/>ESTRA ENERGIE SRL</text:p>
          </table:table-cell>
          <table:table-cell office:value-type="string" table:style-name="ce13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330" table:style-name="ce12">
            <text:p>330</text:p>
          </table:table-cell>
          <table:table-cell office:value-type="float" office:value="45002" table:style-name="ce13">
            <text:p>4500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2972.25" table:style-name="ce14">
            <text:p><text:s/>12.972,25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2972.25" table:style-name="ce15">
            <text:p><text:s/>12.972,25 €<text:s/></text:p>
          </table:table-cell>
          <table:table-cell office:value-type="string" table:style-name="ce13">
            <text:p><text:s text:c="2"/>ESTRA ENERGIE SRL</text:p>
          </table:table-cell>
          <table:table-cell office:value-type="string" table:style-name="ce13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331" table:style-name="ce12">
            <text:p>331</text:p>
          </table:table-cell>
          <table:table-cell office:value-type="float" office:value="45002" table:style-name="ce13">
            <text:p>4500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617.9699999999998" table:style-name="ce14">
            <text:p><text:s/>2.617,9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617.9699999999998" table:style-name="ce15">
            <text:p><text:s/>2.617,97 €<text:s/>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331" table:style-name="ce12">
            <text:p>331</text:p>
          </table:table-cell>
          <table:table-cell office:value-type="float" office:value="45002" table:style-name="ce13">
            <text:p>4500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899.01" table:style-name="ce14">
            <text:p><text:s/>899,01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899.01" table:style-name="ce15">
            <text:p><text:s/>899,01 €<text:s/>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332" table:style-name="ce12">
            <text:p>332</text:p>
          </table:table-cell>
          <table:table-cell office:value-type="float" office:value="45002" table:style-name="ce13">
            <text:p>4500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899.01" table:style-name="ce14">
            <text:p><text:s/>899,01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899.01" table:style-name="ce15">
            <text:p><text:s/>899,01 €<text:s/>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332" table:style-name="ce12">
            <text:p>332</text:p>
          </table:table-cell>
          <table:table-cell office:value-type="float" office:value="45002" table:style-name="ce13">
            <text:p>4500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617.9699999999998" table:style-name="ce14">
            <text:p><text:s/>2.617,97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617.9699999999998" table:style-name="ce15">
            <text:p><text:s/>2.617,97 €<text:s/></text:p>
          </table:table-cell>
          <table:table-cell office:value-type="string" table:style-name="ce13">
            <text:p><text:s text:c="2"/>TECNOSERVICECAMERE SOCIETA' CONSORTILE PER AZIONI</text:p>
          </table:table-cell>
          <table:table-cell office:value-type="string" table:style-name="ce13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333" table:style-name="ce12">
            <text:p>333</text:p>
          </table:table-cell>
          <table:table-cell office:value-type="float" office:value="45002" table:style-name="ce13">
            <text:p>4500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5" table:style-name="ce14">
            <text:p><text:s/>75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5" table:style-name="ce15">
            <text:p><text:s/>75,0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333" table:style-name="ce12">
            <text:p>333</text:p>
          </table:table-cell>
          <table:table-cell office:value-type="float" office:value="45002" table:style-name="ce13">
            <text:p>4500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" table:style-name="ce14">
            <text:p><text:s/>2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" table:style-name="ce15">
            <text:p><text:s/>2,0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333" table:style-name="ce12">
            <text:p>333</text:p>
          </table:table-cell>
          <table:table-cell office:value-type="float" office:value="45002" table:style-name="ce13">
            <text:p>4500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" table:style-name="ce14">
            <text:p><text:s/>3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" table:style-name="ce15">
            <text:p><text:s/>3,0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334" table:style-name="ce12">
            <text:p>334</text:p>
          </table:table-cell>
          <table:table-cell office:value-type="float" office:value="45002" table:style-name="ce13">
            <text:p>4500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80" table:style-name="ce14">
            <text:p><text:s/>8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80" table:style-name="ce15">
            <text:p><text:s/>80,00 €<text:s/></text:p>
          </table:table-cell>
          <table:table-cell office:value-type="string" table:style-name="ce13">
            <text:p><text:s text:c="2"/>DIVERSI</text:p>
          </table:table-cell>
          <table:table-cell office:value-type="string" table:style-name="ce13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335" table:style-name="ce12">
            <text:p>335</text:p>
          </table:table-cell>
          <table:table-cell office:value-type="float" office:value="45002" table:style-name="ce13">
            <text:p>4500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0.61" table:style-name="ce14">
            <text:p><text:s/>0,61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0.61" table:style-name="ce15">
            <text:p><text:s/>0,61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335" table:style-name="ce12">
            <text:p>335</text:p>
          </table:table-cell>
          <table:table-cell office:value-type="float" office:value="45002" table:style-name="ce13">
            <text:p>4500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0.5" table:style-name="ce14">
            <text:p><text:s/>30,50 €<text:s/></text:p>
          </table:table-cell>
          <table:table-cell office:value-type="currency" office:value="5" table:style-name="ce14">
            <text:p><text:s/>5,00 €<text:s/></text:p>
          </table:table-cell>
          <table:table-cell office:value-type="currency" office:value="25.5" table:style-name="ce15">
            <text:p><text:s/>25,5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336" table:style-name="ce12">
            <text:p>336</text:p>
          </table:table-cell>
          <table:table-cell office:value-type="float" office:value="45002" table:style-name="ce13">
            <text:p>4500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1.11" table:style-name="ce14">
            <text:p><text:s/>31,11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1.11" table:style-name="ce15">
            <text:p><text:s/>31,11 €<text:s/></text:p>
          </table:table-cell>
          <table:table-cell office:value-type="string" table:style-name="ce13">
            <text:p><text:s text:c="2"/>DIVERSI</text:p>
          </table:table-cell>
          <table:table-cell office:value-type="string" table:style-name="ce13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337" table:style-name="ce12">
            <text:p>337</text:p>
          </table:table-cell>
          <table:table-cell office:value-type="float" office:value="45002" table:style-name="ce13">
            <text:p>4500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65" table:style-name="ce14">
            <text:p><text:s/>265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65" table:style-name="ce15">
            <text:p><text:s/>265,00 €<text:s/></text:p>
          </table:table-cell>
          <table:table-cell office:value-type="string" table:style-name="ce13">
            <text:p><text:s text:c="2"/>RENTOKIL INITIAL ITALIA S.P.A.</text:p>
          </table:table-cell>
          <table:table-cell office:value-type="string" table:style-name="ce13">
            <text:p>Altri materiali di consumo</text:p>
          </table:table-cell>
          <table:table-cell table:number-columns-repeated="16375"/>
        </table:table-row>
        <table:table-row table:style-name="ro3">
          <table:table-cell office:value-type="float" office:value="337" table:style-name="ce12">
            <text:p>337</text:p>
          </table:table-cell>
          <table:table-cell office:value-type="float" office:value="45002" table:style-name="ce13">
            <text:p>4500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3.84" table:style-name="ce14">
            <text:p><text:s/>63,84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3.84" table:style-name="ce15">
            <text:p><text:s/>63,84 €<text:s/></text:p>
          </table:table-cell>
          <table:table-cell office:value-type="string" table:style-name="ce13">
            <text:p><text:s text:c="2"/>RENTOKIL INITIAL ITALIA S.P.A.</text:p>
          </table:table-cell>
          <table:table-cell office:value-type="string" table:style-name="ce13">
            <text:p>Altri materiali di consumo</text:p>
          </table:table-cell>
          <table:table-cell table:number-columns-repeated="16375"/>
        </table:table-row>
        <table:table-row table:style-name="ro3">
          <table:table-cell office:value-type="float" office:value="338" table:style-name="ce12">
            <text:p>338</text:p>
          </table:table-cell>
          <table:table-cell office:value-type="float" office:value="45002" table:style-name="ce13">
            <text:p>4500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980" table:style-name="ce14">
            <text:p><text:s/>98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980" table:style-name="ce15">
            <text:p><text:s/>980,00 €<text:s/></text:p>
          </table:table-cell>
          <table:table-cell office:value-type="string" table:style-name="ce13">
            <text:p><text:s text:c="2"/>GALLIANI SRL</text:p>
          </table:table-cell>
          <table:table-cell office:value-type="string" table:style-name="ce13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340" table:style-name="ce12">
            <text:p>340</text:p>
          </table:table-cell>
          <table:table-cell office:value-type="float" office:value="45002" table:style-name="ce13">
            <text:p>4500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79.39" table:style-name="ce14">
            <text:p><text:s/>279,39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79.39" table:style-name="ce15">
            <text:p><text:s/>279,39 €<text:s/></text:p>
          </table:table-cell>
          <table:table-cell office:value-type="string" table:style-name="ce13">
            <text:p><text:s text:c="2"/>SECURITAS METRONOTTE SRL</text:p>
          </table:table-cell>
          <table:table-cell office:value-type="string" table:style-name="ce13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341" table:style-name="ce12">
            <text:p>341</text:p>
          </table:table-cell>
          <table:table-cell office:value-type="float" office:value="45002" table:style-name="ce13">
            <text:p>4500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94.78" table:style-name="ce14">
            <text:p><text:s/>194,7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94.78" table:style-name="ce15">
            <text:p><text:s/>194,78 €<text:s/></text:p>
          </table:table-cell>
          <table:table-cell office:value-type="string" table:style-name="ce13">
            <text:p><text:s text:c="2"/>POSTE ITALIANE SPA -</text:p>
          </table:table-cell>
          <table:table-cell office:value-type="string" table:style-name="ce13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342" table:style-name="ce12">
            <text:p>342</text:p>
          </table:table-cell>
          <table:table-cell office:value-type="float" office:value="45002" table:style-name="ce13">
            <text:p>4500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000" table:style-name="ce14">
            <text:p><text:s/>5.0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000" table:style-name="ce15">
            <text:p><text:s/>5.000,00 €<text:s/></text:p>
          </table:table-cell>
          <table:table-cell office:value-type="string" table:style-name="ce13">
            <text:p><text:s text:c="2"/>ASSOCIAZIONE TURISTICA PRO LOCO GRECCIO APS</text:p>
          </table:table-cell>
          <table:table-cell office:value-type="string" table:style-name="ce13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343" table:style-name="ce12">
            <text:p>343</text:p>
          </table:table-cell>
          <table:table-cell office:value-type="float" office:value="45002" table:style-name="ce13">
            <text:p>45002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195.5999999999999" table:style-name="ce14">
            <text:p><text:s/>1.195,6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195.5999999999999" table:style-name="ce15">
            <text:p><text:s/>1.195,60 €<text:s/></text:p>
          </table:table-cell>
          <table:table-cell office:value-type="string" table:style-name="ce13">
            <text:p><text:s text:c="2"/>GALLIANI SRL</text:p>
          </table:table-cell>
          <table:table-cell office:value-type="string" table:style-name="ce13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344" table:style-name="ce12">
            <text:p>344</text:p>
          </table:table-cell>
          <table:table-cell office:value-type="float" office:value="45008" table:style-name="ce13">
            <text:p>4500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5.49" table:style-name="ce14">
            <text:p><text:s/>15,49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5.49" table:style-name="ce15">
            <text:p><text:s/>15,49 €<text:s/></text:p>
          </table:table-cell>
          <table:table-cell office:value-type="string" table:style-name="ce13">
            <text:p><text:s text:c="2"/>DIVERSI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345" table:style-name="ce12">
            <text:p>345</text:p>
          </table:table-cell>
          <table:table-cell office:value-type="float" office:value="45008" table:style-name="ce13">
            <text:p>4500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02" table:style-name="ce14">
            <text:p><text:s/>202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02" table:style-name="ce15">
            <text:p><text:s/>202,00 €<text:s/></text:p>
          </table:table-cell>
          <table:table-cell office:value-type="string" table:style-name="ce13">
            <text:p><text:s text:c="2"/>CONDOMINIO PIAZZA VERDI N. 5D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346" table:style-name="ce12">
            <text:p>346</text:p>
          </table:table-cell>
          <table:table-cell office:value-type="float" office:value="45008" table:style-name="ce13">
            <text:p>4500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95.79000000000002" table:style-name="ce14">
            <text:p><text:s/>295,79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95.79000000000002" table:style-name="ce15">
            <text:p><text:s/>295,79 €<text:s/></text:p>
          </table:table-cell>
          <table:table-cell office:value-type="string" table:style-name="ce13">
            <text:p><text:s text:c="2"/>CONDOMINIO ALLOGGI IMPIEGATI CAMERA-LI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347" table:style-name="ce12">
            <text:p>347</text:p>
          </table:table-cell>
          <table:table-cell office:value-type="float" office:value="45008" table:style-name="ce13">
            <text:p>45008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50" table:style-name="ce14">
            <text:p><text:s/>5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0" table:style-name="ce15">
            <text:p><text:s/>50,00 €<text:s/></text:p>
          </table:table-cell>
          <table:table-cell office:value-type="string" table:style-name="ce13">
            <text:p><text:s text:c="2"/>STUDIO CONSULENZE AZIENDALI SRL</text:p>
          </table:table-cell>
          <table:table-cell office:value-type="string" table:style-name="ce13">
            <text:p>Restituzione diritti di segreteria</text:p>
          </table:table-cell>
          <table:table-cell table:number-columns-repeated="16375"/>
        </table:table-row>
        <table:table-row table:style-name="ro3">
          <table:table-cell office:value-type="float" office:value="348" table:style-name="ce12">
            <text:p>348</text:p>
          </table:table-cell>
          <table:table-cell office:value-type="float" office:value="45008" table:style-name="ce13">
            <text:p>45008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2.04" table:style-name="ce14">
            <text:p><text:s/>22,04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2.04" table:style-name="ce15">
            <text:p><text:s/>22,04 €<text:s/></text:p>
          </table:table-cell>
          <table:table-cell office:value-type="string" table:style-name="ce13">
            <text:p><text:s text:c="2"/>CAMERA DI COMMERCIO DI AREZZO SIENA</text:p>
          </table:table-cell>
          <table:table-cell office:value-type="string" table:style-name="ce13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348" table:style-name="ce12">
            <text:p>348</text:p>
          </table:table-cell>
          <table:table-cell office:value-type="float" office:value="45008" table:style-name="ce13">
            <text:p>45008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0.6" table:style-name="ce14">
            <text:p><text:s/>0,6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0.6" table:style-name="ce15">
            <text:p><text:s/>0,60 €<text:s/></text:p>
          </table:table-cell>
          <table:table-cell office:value-type="string" table:style-name="ce13">
            <text:p><text:s text:c="2"/>CAMERA DI COMMERCIO DI AREZZO SIENA</text:p>
          </table:table-cell>
          <table:table-cell office:value-type="string" table:style-name="ce13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349" table:style-name="ce12">
            <text:p>349</text:p>
          </table:table-cell>
          <table:table-cell office:value-type="float" office:value="45008" table:style-name="ce13">
            <text:p>45008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25" table:style-name="ce14">
            <text:p><text:s/>225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25" table:style-name="ce15">
            <text:p><text:s/>225,00 €<text:s/></text:p>
          </table:table-cell>
          <table:table-cell office:value-type="string" table:style-name="ce13">
            <text:p><text:s text:c="2"/>Camera di commercio Milano Monza Brianza Lodi</text:p>
          </table:table-cell>
          <table:table-cell office:value-type="string" table:style-name="ce13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350" table:style-name="ce12">
            <text:p>350</text:p>
          </table:table-cell>
          <table:table-cell office:value-type="float" office:value="45008" table:style-name="ce13">
            <text:p>45008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126" table:style-name="ce14">
            <text:p><text:s/>126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26" table:style-name="ce15">
            <text:p><text:s/>126,00 €<text:s/></text:p>
          </table:table-cell>
          <table:table-cell office:value-type="string" table:style-name="ce13">
            <text:p><text:s text:c="2"/>Camera di Commercio dell’Umbria</text:p>
          </table:table-cell>
          <table:table-cell office:value-type="string" table:style-name="ce13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351" table:style-name="ce12">
            <text:p>351</text:p>
          </table:table-cell>
          <table:table-cell office:value-type="float" office:value="45008" table:style-name="ce13">
            <text:p>45008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80" table:style-name="ce14">
            <text:p><text:s/>28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80" table:style-name="ce15">
            <text:p><text:s/>280,00 €<text:s/></text:p>
          </table:table-cell>
          <table:table-cell office:value-type="string" table:style-name="ce13">
            <text:p><text:s text:c="2"/>CAMERA DI COMMERCIO DELLA ROMAGNA FORLI' - CESENA E RIMINI</text:p>
          </table:table-cell>
          <table:table-cell office:value-type="string" table:style-name="ce13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351" table:style-name="ce12">
            <text:p>351</text:p>
          </table:table-cell>
          <table:table-cell office:value-type="float" office:value="45008" table:style-name="ce13">
            <text:p>45008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.8" table:style-name="ce14">
            <text:p><text:s/>2,8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.8" table:style-name="ce15">
            <text:p><text:s/>2,80 €<text:s/></text:p>
          </table:table-cell>
          <table:table-cell office:value-type="string" table:style-name="ce13">
            <text:p><text:s text:c="2"/>CAMERA DI COMMERCIO DELLA ROMAGNA FORLI' - CESENA E RIMINI</text:p>
          </table:table-cell>
          <table:table-cell office:value-type="string" table:style-name="ce13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351" table:style-name="ce12">
            <text:p>351</text:p>
          </table:table-cell>
          <table:table-cell office:value-type="float" office:value="45008" table:style-name="ce13">
            <text:p>45008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0.18" table:style-name="ce14">
            <text:p><text:s/>0,1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0.18" table:style-name="ce15">
            <text:p><text:s/>0,18 €<text:s/></text:p>
          </table:table-cell>
          <table:table-cell office:value-type="string" table:style-name="ce13">
            <text:p><text:s text:c="2"/>CAMERA DI COMMERCIO DELLA ROMAGNA FORLI' - CESENA E RIMINI</text:p>
          </table:table-cell>
          <table:table-cell office:value-type="string" table:style-name="ce13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352" table:style-name="ce12">
            <text:p>352</text:p>
          </table:table-cell>
          <table:table-cell office:value-type="float" office:value="45008" table:style-name="ce13">
            <text:p>45008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216" table:style-name="ce14">
            <text:p><text:s/>216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16" table:style-name="ce15">
            <text:p><text:s/>216,00 €<text:s/></text:p>
          </table:table-cell>
          <table:table-cell office:value-type="string" table:style-name="ce13">
            <text:p><text:s text:c="2"/>C.F.F. <text:s/>S.R.L.</text:p>
          </table:table-cell>
          <table:table-cell office:value-type="string" table:style-name="ce13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353" table:style-name="ce12">
            <text:p>353</text:p>
          </table:table-cell>
          <table:table-cell office:value-type="float" office:value="45008" table:style-name="ce13">
            <text:p>45008</text:p>
          </table:table-cell>
          <table:table-cell office:value-type="string" table:style-name="ce13">
            <text:p>Senza documento in competenza</text:p>
          </table:table-cell>
          <table:table-cell office:value-type="string" table:style-name="ce13">
            <text:p>Anno in Corso</text:p>
          </table:table-cell>
          <table:table-cell office:value-type="currency" office:value="65" table:style-name="ce14">
            <text:p><text:s/>65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5" table:style-name="ce15">
            <text:p><text:s/>65,00 €<text:s/></text:p>
          </table:table-cell>
          <table:table-cell office:value-type="string" table:style-name="ce13">
            <text:p><text:s text:c="2"/>Studio Associato Vinciarelli</text:p>
          </table:table-cell>
          <table:table-cell office:value-type="string" table:style-name="ce13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354" table:style-name="ce12">
            <text:p>354</text:p>
          </table:table-cell>
          <table:table-cell office:value-type="float" office:value="45008" table:style-name="ce13">
            <text:p>4500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0.18" table:style-name="ce14">
            <text:p><text:s/>10,1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0.18" table:style-name="ce15">
            <text:p><text:s/>10,18 €<text:s/></text:p>
          </table:table-cell>
          <table:table-cell office:value-type="string" table:style-name="ce13">
            <text:p><text:s text:c="2"/>Comune di Fisciano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355" table:style-name="ce12">
            <text:p>355</text:p>
          </table:table-cell>
          <table:table-cell office:value-type="float" office:value="45008" table:style-name="ce13">
            <text:p>4500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0.88" table:style-name="ce14">
            <text:p><text:s/>10,8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0.88" table:style-name="ce15">
            <text:p><text:s/>10,88 €<text:s/></text:p>
          </table:table-cell>
          <table:table-cell office:value-type="string" table:style-name="ce13">
            <text:p><text:s text:c="2"/>COMUNE DI ROMA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356" table:style-name="ce12">
            <text:p>356</text:p>
          </table:table-cell>
          <table:table-cell office:value-type="float" office:value="45008" table:style-name="ce13">
            <text:p>4500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0.88" table:style-name="ce14">
            <text:p><text:s/>10,8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0.88" table:style-name="ce15">
            <text:p><text:s/>10,88 €<text:s/></text:p>
          </table:table-cell>
          <table:table-cell office:value-type="string" table:style-name="ce13">
            <text:p><text:s text:c="2"/>COMUNE DI ROMA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357" table:style-name="ce12">
            <text:p>357</text:p>
          </table:table-cell>
          <table:table-cell office:value-type="float" office:value="45008" table:style-name="ce13">
            <text:p>4500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.88" table:style-name="ce14">
            <text:p><text:s/>5,8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.88" table:style-name="ce15">
            <text:p><text:s/>5,88 €<text:s/></text:p>
          </table:table-cell>
          <table:table-cell office:value-type="string" table:style-name="ce13">
            <text:p><text:s text:c="2"/>COMUNE DI SUTRI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358" table:style-name="ce12">
            <text:p>358</text:p>
          </table:table-cell>
          <table:table-cell office:value-type="float" office:value="45008" table:style-name="ce13">
            <text:p>4500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9.64" table:style-name="ce14">
            <text:p><text:s/>29,64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9.64" table:style-name="ce15">
            <text:p><text:s/>29,64 €<text:s/></text:p>
          </table:table-cell>
          <table:table-cell office:value-type="string" table:style-name="ce13">
            <text:p><text:s text:c="2"/>Comune di Monterotondo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359" table:style-name="ce12">
            <text:p>359</text:p>
          </table:table-cell>
          <table:table-cell office:value-type="float" office:value="45008" table:style-name="ce13">
            <text:p>4500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10.33" table:style-name="ce14">
            <text:p><text:s/>10,33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10.33" table:style-name="ce15">
            <text:p><text:s/>10,33 €<text:s/></text:p>
          </table:table-cell>
          <table:table-cell office:value-type="string" table:style-name="ce13">
            <text:p><text:s text:c="2"/>COMUNE DI TORTORETO</text:p>
          </table:table-cell>
          <table:table-cell office:value-type="string" table:style-name="ce13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360" table:style-name="ce12">
            <text:p>360</text:p>
          </table:table-cell>
          <table:table-cell office:value-type="float" office:value="45008" table:style-name="ce13">
            <text:p>45008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8650.980000000003" table:style-name="ce14">
            <text:p><text:s/>38.650,98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38650.980000000003" table:style-name="ce15">
            <text:p><text:s/>38.650,98 €<text:s/></text:p>
          </table:table-cell>
          <table:table-cell office:value-type="string" table:style-name="ce13">
            <text:p><text:s text:c="2"/>UNIONCAMERE - UNIONE ITALIANA DELLE CAMERE DI COMMERCIO I.A.A.</text:p>
          </table:table-cell>
          <table:table-cell office:value-type="string" table:style-name="ce13">
            <text:p>Altri contributi e trasferimenti correnti a Unioncamere</text:p>
          </table:table-cell>
          <table:table-cell table:number-columns-repeated="16375"/>
        </table:table-row>
        <table:table-row table:style-name="ro3">
          <table:table-cell office:value-type="float" office:value="361" table:style-name="ce12">
            <text:p>361</text:p>
          </table:table-cell>
          <table:table-cell office:value-type="float" office:value="45009" table:style-name="ce13">
            <text:p>4500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64" table:style-name="ce14">
            <text:p><text:s/>64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64" table:style-name="ce15">
            <text:p><text:s/>64,00 €<text:s/></text:p>
          </table:table-cell>
          <table:table-cell office:value-type="string" table:style-name="ce13">
            <text:p><text:s text:c="2"/>ISTITUTO DI VIGILANZA PRIVATA DELLA PROVINCIA DI VITERBO SRL</text:p>
          </table:table-cell>
          <table:table-cell office:value-type="string" table:style-name="ce13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362" table:style-name="ce12">
            <text:p>362</text:p>
          </table:table-cell>
          <table:table-cell office:value-type="float" office:value="45009" table:style-name="ce13">
            <text:p>4500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90" table:style-name="ce14">
            <text:p><text:s/>29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90" table:style-name="ce15">
            <text:p><text:s/>290,00 €<text:s/></text:p>
          </table:table-cell>
          <table:table-cell office:value-type="string" table:style-name="ce13">
            <text:p><text:s text:c="2"/>OPERA SRL</text:p>
          </table:table-cell>
          <table:table-cell office:value-type="string" table:style-name="ce13">
            <text:p>Corsi di formazione per il proprio personale</text:p>
          </table:table-cell>
          <table:table-cell table:number-columns-repeated="16375"/>
        </table:table-row>
        <table:table-row table:style-name="ro3">
          <table:table-cell office:value-type="float" office:value="363" table:style-name="ce12">
            <text:p>363</text:p>
          </table:table-cell>
          <table:table-cell office:value-type="float" office:value="45009" table:style-name="ce13">
            <text:p>4500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500" table:style-name="ce14">
            <text:p><text:s/>2.5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500" table:style-name="ce15">
            <text:p><text:s/>2.500,00 €<text:s/></text:p>
          </table:table-cell>
          <table:table-cell office:value-type="string" table:style-name="ce13">
            <text:p><text:s text:c="2"/>PROPAGANDA S.R.L.</text:p>
          </table:table-cell>
          <table:table-cell office:value-type="string" table:style-name="ce13">
            <text:p>Altre spese per acquisto di servizi</text:p>
          </table:table-cell>
          <table:table-cell table:number-columns-repeated="16375" table:style-name="ce7"/>
        </table:table-row>
        <table:table-row table:style-name="ro3">
          <table:table-cell office:value-type="float" office:value="364" table:style-name="ce12">
            <text:p>364</text:p>
          </table:table-cell>
          <table:table-cell office:value-type="float" office:value="45009" table:style-name="ce13">
            <text:p>4500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756.49" table:style-name="ce14">
            <text:p><text:s/>5.756,49 €<text:s/></text:p>
          </table:table-cell>
          <table:table-cell office:value-type="currency" office:value="230.26" table:style-name="ce14">
            <text:p><text:s/>230,26 €<text:s/></text:p>
          </table:table-cell>
          <table:table-cell office:value-type="currency" office:value="5526.23" table:style-name="ce15">
            <text:p><text:s/>5.526,23 €<text:s/></text:p>
          </table:table-cell>
          <table:table-cell office:value-type="string" table:style-name="ce13">
            <text:p><text:s text:c="2"/>D.M. SRL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5" table:style-name="ce7"/>
        </table:table-row>
        <table:table-row table:style-name="ro3">
          <table:table-cell office:value-type="float" office:value="365" table:style-name="ce12">
            <text:p>365</text:p>
          </table:table-cell>
          <table:table-cell office:value-type="float" office:value="45009" table:style-name="ce13">
            <text:p>4500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470.73" table:style-name="ce14">
            <text:p><text:s/>3.470,73 €<text:s/></text:p>
          </table:table-cell>
          <table:table-cell office:value-type="currency" office:value="138.83000000000001" table:style-name="ce14">
            <text:p><text:s/>138,83 €<text:s/></text:p>
          </table:table-cell>
          <table:table-cell office:value-type="currency" office:value="3331.9" table:style-name="ce15">
            <text:p><text:s/>3.331,90 €<text:s/></text:p>
          </table:table-cell>
          <table:table-cell office:value-type="string" table:style-name="ce13">
            <text:p><text:s text:c="2"/>TIBURLI MODE DI SERIO MIRIAM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5" table:style-name="ce7"/>
        </table:table-row>
        <table:table-row table:style-name="ro3">
          <table:table-cell office:value-type="float" office:value="366" table:style-name="ce12">
            <text:p>366</text:p>
          </table:table-cell>
          <table:table-cell office:value-type="float" office:value="45009" table:style-name="ce13">
            <text:p>4500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3108.7" table:style-name="ce14">
            <text:p><text:s/>3.108,70 €<text:s/></text:p>
          </table:table-cell>
          <table:table-cell office:value-type="currency" office:value="124.35" table:style-name="ce14">
            <text:p><text:s/>124,35 €<text:s/></text:p>
          </table:table-cell>
          <table:table-cell office:value-type="currency" office:value="2984.35" table:style-name="ce15">
            <text:p><text:s/>2.984,35 €<text:s/></text:p>
          </table:table-cell>
          <table:table-cell office:value-type="string" table:style-name="ce13">
            <text:p><text:s text:c="2"/>FERROVIVO SRL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5" table:style-name="ce7"/>
        </table:table-row>
        <table:table-row table:style-name="ro3">
          <table:table-cell office:value-type="float" office:value="368" table:style-name="ce12">
            <text:p>368</text:p>
          </table:table-cell>
          <table:table-cell office:value-type="float" office:value="45009" table:style-name="ce13">
            <text:p>4500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000" table:style-name="ce14">
            <text:p><text:s/>7.000,00 €<text:s/></text:p>
          </table:table-cell>
          <table:table-cell office:value-type="currency" office:value="280" table:style-name="ce14">
            <text:p><text:s/>280,00 €<text:s/></text:p>
          </table:table-cell>
          <table:table-cell office:value-type="currency" office:value="6720" table:style-name="ce15">
            <text:p><text:s/>6.720,00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5" table:style-name="ce7"/>
        </table:table-row>
        <table:table-row table:style-name="ro3">
          <table:table-cell office:value-type="float" office:value="369" table:style-name="ce12">
            <text:p>369</text:p>
          </table:table-cell>
          <table:table-cell office:value-type="float" office:value="45009" table:style-name="ce13">
            <text:p>4500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600" table:style-name="ce14">
            <text:p><text:s/>5.600,00 €<text:s/></text:p>
          </table:table-cell>
          <table:table-cell office:value-type="currency" office:value="224" table:style-name="ce14">
            <text:p><text:s/>224,00 €<text:s/></text:p>
          </table:table-cell>
          <table:table-cell office:value-type="currency" office:value="5376" table:style-name="ce15">
            <text:p><text:s/>5.376,00 €<text:s/></text:p>
          </table:table-cell>
          <table:table-cell office:value-type="string" table:style-name="ce13">
            <text:p><text:s text:c="2"/>EDILBIOCASA S.R.L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5" table:style-name="ce7"/>
        </table:table-row>
        <table:table-row table:style-name="ro3">
          <table:table-cell office:value-type="float" office:value="370" table:style-name="ce12">
            <text:p>370</text:p>
          </table:table-cell>
          <table:table-cell office:value-type="float" office:value="45009" table:style-name="ce13">
            <text:p>4500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600" table:style-name="ce14">
            <text:p><text:s/>5.600,00 €<text:s/></text:p>
          </table:table-cell>
          <table:table-cell office:value-type="currency" office:value="224" table:style-name="ce14">
            <text:p><text:s/>224,00 €<text:s/></text:p>
          </table:table-cell>
          <table:table-cell office:value-type="currency" office:value="5376" table:style-name="ce15">
            <text:p><text:s/>5.376,00 €<text:s/></text:p>
          </table:table-cell>
          <table:table-cell office:value-type="string" table:style-name="ce13">
            <text:p><text:s text:c="2"/>SA3 LAVORAZIONE LEGNAMI DI AGOSTINI ENRICO E C. S.N.C.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5" table:style-name="ce7"/>
        </table:table-row>
        <table:table-row table:style-name="ro3">
          <table:table-cell office:value-type="float" office:value="371" table:style-name="ce12">
            <text:p>371</text:p>
          </table:table-cell>
          <table:table-cell office:value-type="float" office:value="45009" table:style-name="ce13">
            <text:p>4500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7000" table:style-name="ce14">
            <text:p><text:s/>7.00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7000" table:style-name="ce15">
            <text:p><text:s/>7.000,00 €<text:s/></text:p>
          </table:table-cell>
          <table:table-cell office:value-type="string" table:style-name="ce13">
            <text:p><text:s text:c="2"/>UNIKO SRL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5" table:style-name="ce7"/>
        </table:table-row>
        <table:table-row table:style-name="ro3">
          <table:table-cell office:value-type="float" office:value="372" table:style-name="ce12">
            <text:p>372</text:p>
          </table:table-cell>
          <table:table-cell office:value-type="float" office:value="45009" table:style-name="ce13">
            <text:p>4500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4060" table:style-name="ce14">
            <text:p><text:s/>4.060,00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4060" table:style-name="ce15">
            <text:p><text:s/>4.060,00 €<text:s/></text:p>
          </table:table-cell>
          <table:table-cell office:value-type="string" table:style-name="ce13">
            <text:p><text:s text:c="2"/>SOCIETA' AGRICOLA SEMPLICE SANTA LUCIA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5" table:style-name="ce7"/>
        </table:table-row>
        <table:table-row table:style-name="ro3">
          <table:table-cell office:value-type="float" office:value="373" table:style-name="ce12">
            <text:p>373</text:p>
          </table:table-cell>
          <table:table-cell office:value-type="float" office:value="45009" table:style-name="ce13">
            <text:p>4500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2910.64" table:style-name="ce14">
            <text:p><text:s/>2.910,64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2910.64" table:style-name="ce15">
            <text:p><text:s/>2.910,64 €<text:s/></text:p>
          </table:table-cell>
          <table:table-cell office:value-type="string" table:style-name="ce13">
            <text:p>OMISSIS</text:p>
          </table:table-cell>
          <table:table-cell office:value-type="string" table:style-name="ce13">
            <text:p>Altri contributi e trasferimenti <text:s/>ordinari a imprese</text:p>
          </table:table-cell>
          <table:table-cell table:number-columns-repeated="16375" table:style-name="ce7"/>
        </table:table-row>
        <table:table-row table:style-name="ro3">
          <table:table-cell office:value-type="float" office:value="374" table:style-name="ce12">
            <text:p>374</text:p>
          </table:table-cell>
          <table:table-cell office:value-type="float" office:value="45009" table:style-name="ce13">
            <text:p>45009</text:p>
          </table:table-cell>
          <table:table-cell office:value-type="string" table:style-name="ce13">
            <text:p>Con documento</text:p>
          </table:table-cell>
          <table:table-cell office:value-type="string" table:style-name="ce13">
            <text:p>Anno in Corso</text:p>
          </table:table-cell>
          <table:table-cell office:value-type="currency" office:value="50456.56" table:style-name="ce14">
            <text:p><text:s/>50.456,56 €<text:s/></text:p>
          </table:table-cell>
          <table:table-cell office:value-type="currency" office:value="0" table:style-name="ce14">
            <text:p><text:s/>-00 €<text:s/></text:p>
          </table:table-cell>
          <table:table-cell office:value-type="currency" office:value="50456.56" table:style-name="ce15">
            <text:p><text:s/>50.456,56 €<text:s/></text:p>
          </table:table-cell>
          <table:table-cell office:value-type="string" table:style-name="ce13">
            <text:p><text:s text:c="2"/>DIVERSI</text:p>
          </table:table-cell>
          <table:table-cell office:value-type="string" table:style-name="ce13">
            <text:p>Altre operazioni finanziarie</text:p>
          </table:table-cell>
          <table:table-cell table:number-columns-repeated="16375" table:style-name="ce7"/>
        </table:table-row>
        <table:table-row table:style-name="ro4">
          <table:table-cell table:style-name="ce16"/>
          <table:table-cell table:number-columns-repeated="3" table:style-name="ce7"/>
          <table:table-cell office:value-type="currency" office:value="1594792.7099999997" table:formula="of:=SUM([.E3:.E539])" table:style-name="ce15">
            <text:p><text:s/>1.594.792,71 €<text:s/></text:p>
          </table:table-cell>
          <table:table-cell office:value-type="currency" office:value="9117.7100000000009" table:formula="of:=SUM([.F3:.F539])" table:style-name="ce15">
            <text:p><text:s/>9.117,71 €<text:s/></text:p>
          </table:table-cell>
          <table:table-cell office:value-type="currency" office:value="1585675" table:formula="of:=SUM([.G3:.G539])" table:style-name="ce15">
            <text:p><text:s/>1.585.675,00 €<text:s/></text:p>
          </table:table-cell>
          <table:table-cell table:number-columns-repeated="16377" table:style-name="ce7"/>
        </table:table-row>
        <table:table-row table:number-rows-repeated="2" table:style-name="ro5">
          <table:table-cell table:number-columns-repeated="16384"/>
        </table:table-row>
        <table:table-row table:style-name="ro6">
          <table:table-cell table:style-name="ce16"/>
          <table:table-cell table:number-columns-repeated="3" table:style-name="ce7"/>
          <table:table-cell table:number-columns-repeated="2" table:style-name="ce17"/>
          <table:table-cell table:style-name="ce18"/>
          <table:table-cell table:style-name="ce19"/>
          <table:table-cell table:number-columns-repeated="3" table:style-name="ce7"/>
          <table:table-cell table:number-columns-repeated="16373" table:style-name="ce1"/>
        </table:table-row>
        <table:table-row table:style-name="ro6">
          <table:table-cell table:style-name="ce16"/>
          <table:table-cell table:number-columns-repeated="3" table:style-name="ce7"/>
          <table:table-cell table:number-columns-repeated="2" table:style-name="ce17"/>
          <table:table-cell table:style-name="ce18"/>
          <table:table-cell table:style-name="ce1"/>
          <table:table-cell table:number-columns-repeated="3" table:style-name="ce7"/>
          <table:table-cell table:number-columns-repeated="16373" table:style-name="ce1"/>
        </table:table-row>
        <table:table-row table:number-rows-repeated="1048032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currency-style style:name="N36P0" number:language="it" number:country="IT">
      <number:text> </number:text>
      <number:number number: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1" number:language="it" number:country="IT">
      <number:text>-</number:text>
      <number:number number: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2" number:language="it" number:country="IT">
      <number:text> -</number:text>
      <number:number number:decimal-places="0" number:min-integer-digits="2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6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Neri Daniela</meta:initial-creator>
    <dc:creator>Savi Maria Teresa</dc:creator>
    <meta:creation-date>2015-06-05T18:19:34Z</meta:creation-date>
    <dc:date>2025-10-28T11:50:57Z</dc:date>
  </office:meta>
</office:document-meta>
</file>