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style:vertical-align="automatic" fo:wrap-option="wrap" fo:background-color="#FFFFFF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" style:family="table-cell" style:parent-style-name="Default" style:data-style-name="N36">
      <style:table-cell-properties fo:border="thin solid #000000" style:vertical-align="automatic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Default" style:data-style-name="N36">
      <style:table-cell-properties fo:background-color="#FFFFFF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Default" style:data-style-name="N36">
      <style:table-cell-properties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36"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71979166666667cm" style:use-optimal-column-width="true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3.175cm" style:use-optimal-column-width="true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24895833333333cm" style:use-optimal-column-width="true"/>
    </style:style>
    <style:style style:name="co7" style:family="table-column">
      <style:table-column-properties fo:break-before="auto" style:column-width="5.05354166666667cm"/>
    </style:style>
    <style:style style:name="co8" style:family="table-column">
      <style:table-column-properties fo:break-before="auto" style:column-width="7.27604166666667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21.7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33.75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IMO_TRIMESTRE_2024" table:style-name="ta1">
        <table:table-column table:style-name="co1" table:number-columns-repeated="2" table:default-cell-style-name="ce28"/>
        <table:table-column table:style-name="co2" table:default-cell-style-name="ce2"/>
        <table:table-column table:style-name="co3" table:default-cell-style-name="ce28"/>
        <table:table-column table:style-name="co4" table:default-cell-style-name="ce29"/>
        <table:table-column table:style-name="co5" table:default-cell-style-name="ce29"/>
        <table:table-column table:style-name="co6" table:default-cell-style-name="ce30"/>
        <table:table-column table:style-name="co7" table:default-cell-style-name="ce32"/>
        <table:table-column table:style-name="co8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9" table:number-rows-spanned="1" table:style-name="ce33">
            <text:p>CCIAA RIETI VITERBO - ELENCO MANDATI EMESSI <text:s/>1° TRIMESTRE 2024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date" office:date-value="2024-01-02T00:00:00" table:style-name="ce8">
            <text:p>02/01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7">
            <text:p>Anno in Corso</text:p>
          </table:table-cell>
          <table:table-cell office:value-type="currency" office:value="921.42" table:style-name="ce10">
            <text:p><text:s/>921,4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21.42" table:style-name="ce11">
            <text:p><text:s/>921,42 €<text:s/>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" table:style-name="ce13">
            <text:p>1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8727.360000000001" table:style-name="ce16">
            <text:p><text:s/>58.727,3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8727.360000000001" table:style-name="ce17">
            <text:p><text:s/>58.727,36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" table:style-name="ce13">
            <text:p>1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96.08" table:style-name="ce16">
            <text:p><text:s/>196,0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6.08" table:style-name="ce17">
            <text:p><text:s/>196,08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4">
          <table:table-cell office:value-type="float" office:value="2" table:style-name="ce13">
            <text:p>2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841.759999999998" table:style-name="ce16">
            <text:p><text:s/>20.841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841.759999999998" table:style-name="ce17">
            <text:p><text:s/>20.841,76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3" table:style-name="ce13">
            <text:p>3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0095.89" table:style-name="ce16">
            <text:p><text:s/>60.095,8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095.89" table:style-name="ce17">
            <text:p><text:s/>60.095,89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" table:style-name="ce13">
            <text:p>3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34.82" table:style-name="ce16">
            <text:p><text:s/>234,8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4.82" table:style-name="ce17">
            <text:p><text:s/>234,82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4" table:style-name="ce13">
            <text:p>4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668.16" table:style-name="ce16">
            <text:p><text:s/>2.668,1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68.16" table:style-name="ce17">
            <text:p><text:s/>2.668,16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4" table:style-name="ce13">
            <text:p>4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.43" table:style-name="ce16">
            <text:p><text:s/>10,4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.43" table:style-name="ce17">
            <text:p><text:s/>10,43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5" table:style-name="ce13">
            <text:p>5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1.2" table:style-name="ce16">
            <text:p><text:s/>7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1.2" table:style-name="ce17">
            <text:p><text:s/>71,20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5" table:style-name="ce13">
            <text:p>5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991.330000000002" table:style-name="ce16">
            <text:p><text:s/>16.991,3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991.330000000002" table:style-name="ce17">
            <text:p><text:s/>16.991,33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5" table:style-name="ce13">
            <text:p>5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4.28" table:style-name="ce16">
            <text:p><text:s/>104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28" table:style-name="ce17">
            <text:p><text:s/>104,28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6" table:style-name="ce13">
            <text:p>6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7" table:style-name="ce16">
            <text:p><text:s/>22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7" table:style-name="ce17">
            <text:p><text:s/>227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7" table:style-name="ce13">
            <text:p>7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84" table:style-name="ce16">
            <text:p><text:s/>203,8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3.84" table:style-name="ce17">
            <text:p><text:s/>203,84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8" table:style-name="ce13">
            <text:p>8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8.47" table:style-name="ce16">
            <text:p><text:s/>188,4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8.47" table:style-name="ce17">
            <text:p><text:s/>188,47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8" table:style-name="ce13">
            <text:p>8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627.75" table:style-name="ce16">
            <text:p><text:s/>2.627,7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27.75" table:style-name="ce17">
            <text:p><text:s/>2.627,75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8" table:style-name="ce13">
            <text:p>8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4.93" table:style-name="ce16">
            <text:p><text:s/>54,9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4.93" table:style-name="ce17">
            <text:p><text:s/>54,93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9" table:style-name="ce13">
            <text:p>9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40" table:style-name="ce16">
            <text:p><text:s/>1.34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40" table:style-name="ce17">
            <text:p><text:s/>1.340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previdenziali e assistenz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10" table:style-name="ce13">
            <text:p>10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70" table:style-name="ce16">
            <text:p><text:s/>67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70" table:style-name="ce17">
            <text:p><text:s/>670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Ritenute previdenziali ed assistenziali a carico degli organi istituzionali<text:s/></text:p>
          </table:table-cell>
          <table:table-cell table:number-columns-repeated="16375" table:style-name="ce12"/>
        </table:table-row>
        <table:table-row table:style-name="ro4">
          <table:table-cell office:value-type="float" office:value="11" table:style-name="ce13">
            <text:p>11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11.88" table:style-name="ce16">
            <text:p><text:s/>711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11.88" table:style-name="ce17">
            <text:p><text:s/>711,88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12" table:style-name="ce13">
            <text:p>12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94.5" table:style-name="ce16">
            <text:p><text:s/>794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94.5" table:style-name="ce17">
            <text:p><text:s/>794,50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13" table:style-name="ce13">
            <text:p>13</text:p>
          </table:table-cell>
          <table:table-cell office:value-type="date" office:date-value="2024-01-02T00:00:00" table:style-name="ce14">
            <text:p>02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91.79" table:style-name="ce16">
            <text:p><text:s/>2.191,7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91.79" table:style-name="ce17">
            <text:p><text:s/>2.191,79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3">
          <table:table-cell office:value-type="float" office:value="14" table:style-name="ce13">
            <text:p>1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8.95" table:style-name="ce16">
            <text:p><text:s/>418,9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8.95" table:style-name="ce17">
            <text:p><text:s/>418,95 €<text:s/></text:p>
          </table:table-cell>
          <table:table-cell office:value-type="string" table:style-name="ce15">
            <text:p><text:s text:c="2"/>SiCamera Sistema Camerale Servizi s.c.r.l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5" table:style-name="ce13">
            <text:p>1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0" table:style-name="ce16">
            <text:p><text:s/>2.1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50" table:style-name="ce17">
            <text:p><text:s/>2.150,00 €<text:s/></text:p>
          </table:table-cell>
          <table:table-cell office:value-type="string" table:style-name="ce15">
            <text:p><text:s text:c="2"/>IC OUTSOURCING SC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6" table:style-name="ce13">
            <text:p>1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6">
            <text:p><text:s/>3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0" table:style-name="ce17">
            <text:p><text:s/>350,00 €<text:s/></text:p>
          </table:table-cell>
          <table:table-cell office:value-type="string" table:style-name="ce15">
            <text:p><text:s text:c="2"/>UNIONCAMERE - UNIONE ITALIANA DELLE CAMERE DI COMMERCIO I.A.A.</text:p>
          </table:table-cell>
          <table:table-cell office:value-type="string" table:style-name="ce15">
            <text:p>Cancelleria e materiale informatico e tecnico</text:p>
          </table:table-cell>
          <table:table-cell table:number-columns-repeated="16375" table:style-name="ce12"/>
        </table:table-row>
        <table:table-row table:style-name="ro5">
          <table:table-cell office:value-type="float" office:value="17" table:style-name="ce13">
            <text:p>1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6">
            <text:p><text:s/>1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" table:style-name="ce17">
            <text:p><text:s/>110,00 €<text:s/></text:p>
          </table:table-cell>
          <table:table-cell office:value-type="string" table:style-name="ce15">
            <text:p><text:s text:c="2"/>UNIONCAMERE - UNIONE ITALIANA DELLE CAMERE DI COMMERCIO I.A.A.</text:p>
          </table:table-cell>
          <table:table-cell office:value-type="string" table:style-name="ce15">
            <text:p>Cancelleria e materiale informatico e tecnico</text:p>
          </table:table-cell>
          <table:table-cell table:number-columns-repeated="16375" table:style-name="ce12"/>
        </table:table-row>
        <table:table-row table:style-name="ro5">
          <table:table-cell office:value-type="float" office:value="18" table:style-name="ce13">
            <text:p>1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6.9399999999996" table:style-name="ce16">
            <text:p><text:s/>4.146,9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46.9399999999996" table:style-name="ce17">
            <text:p><text:s/>4.146,94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18" table:style-name="ce13">
            <text:p>1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19" table:style-name="ce16">
            <text:p><text:s/>104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19" table:style-name="ce17">
            <text:p><text:s/>104,19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19" table:style-name="ce13">
            <text:p>1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6">
            <text:p><text:s/>2.617,9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17.9699999999998" table:style-name="ce17">
            <text:p><text:s/>2.617,97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19" table:style-name="ce13">
            <text:p>1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6">
            <text:p><text:s/>899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9.01" table:style-name="ce17">
            <text:p><text:s/>899,01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20" table:style-name="ce13">
            <text:p>2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82.73" table:style-name="ce16">
            <text:p><text:s/>1.682,7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82.73" table:style-name="ce17">
            <text:p><text:s/>1.682,73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21" table:style-name="ce13">
            <text:p>2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1.9" table:style-name="ce16">
            <text:p><text:s/>51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1.9" table:style-name="ce17">
            <text:p><text:s/>51,9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1" table:style-name="ce13">
            <text:p>2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.58" table:style-name="ce16">
            <text:p><text:s/>29,5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.58" table:style-name="ce17">
            <text:p><text:s/>29,58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1" table:style-name="ce13">
            <text:p>2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8.6" table:style-name="ce16">
            <text:p><text:s/>168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8.6" table:style-name="ce17">
            <text:p><text:s/>168,6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2" table:style-name="ce13">
            <text:p>2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1.28" table:style-name="ce16">
            <text:p><text:s/>51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1.28" table:style-name="ce17">
            <text:p><text:s/>51,28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3" table:style-name="ce13">
            <text:p>2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60.44" table:style-name="ce16">
            <text:p><text:s/>460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60.44" table:style-name="ce17">
            <text:p><text:s/>460,44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4" table:style-name="ce13">
            <text:p>2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2.83" table:style-name="ce16">
            <text:p><text:s/>92,8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2.83" table:style-name="ce17">
            <text:p><text:s/>92,83 €<text:s/></text:p>
          </table:table-cell>
          <table:table-cell office:value-type="string" table:style-name="ce15">
            <text:p><text:s text:c="2"/>PROCED SRL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4" table:style-name="ce13">
            <text:p>2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34" table:style-name="ce16">
            <text:p><text:s/>63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34" table:style-name="ce17">
            <text:p><text:s/>634,00 €<text:s/></text:p>
          </table:table-cell>
          <table:table-cell office:value-type="string" table:style-name="ce15">
            <text:p><text:s text:c="2"/>PROCED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25" table:style-name="ce13">
            <text:p>2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6">
            <text:p><text:s/>1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" table:style-name="ce17">
            <text:p><text:s/>110,00 €<text:s/></text:p>
          </table:table-cell>
          <table:table-cell office:value-type="string" table:style-name="ce15">
            <text:p><text:s text:c="2"/>ISTITUTO DI VIGILANZA PRIVATA DELLA PROVINCIA DI VITERBO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26" table:style-name="ce13">
            <text:p>2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60" table:style-name="ce16">
            <text:p><text:s/>1.56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60" table:style-name="ce17">
            <text:p><text:s/>1.560,00 €<text:s/></text:p>
          </table:table-cell>
          <table:table-cell office:value-type="string" table:style-name="ce15">
            <text:p><text:s text:c="2"/>ELETTRICALOR S.R.L.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27" table:style-name="ce13">
            <text:p>2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71" table:style-name="ce16">
            <text:p><text:s/>3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.71" table:style-name="ce17">
            <text:p><text:s/>3,71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28" table:style-name="ce13">
            <text:p>2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25" table:style-name="ce16">
            <text:p><text:s/>1.62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25" table:style-name="ce17">
            <text:p><text:s/>1.625,00 €<text:s/></text:p>
          </table:table-cell>
          <table:table-cell office:value-type="string" table:style-name="ce15">
            <text:p><text:s text:c="2"/>CIDECO DI CIRO DE COLLE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3">
          <table:table-cell office:value-type="float" office:value="29" table:style-name="ce13">
            <text:p>2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00" table:style-name="ce16">
            <text:p><text:s/>1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00" table:style-name="ce17">
            <text:p><text:s/>1.000,00 €<text:s/></text:p>
          </table:table-cell>
          <table:table-cell office:value-type="string" table:style-name="ce15">
            <text:p><text:s text:c="2"/>Laboratorio Chimico Camera Commercio Torino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0" table:style-name="ce13">
            <text:p>3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4" table:style-name="ce16">
            <text:p><text:s/>6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4" table:style-name="ce17">
            <text:p><text:s/>64,00 €<text:s/></text:p>
          </table:table-cell>
          <table:table-cell office:value-type="string" table:style-name="ce15">
            <text:p><text:s text:c="2"/>ISTITUTO DI VIGILANZA PRIVATA DELLA PROVINCIA DI VITERBO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31" table:style-name="ce13">
            <text:p>3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60" table:style-name="ce16">
            <text:p><text:s/>3.660,00 €<text:s/></text:p>
          </table:table-cell>
          <table:table-cell office:value-type="currency" office:value="600" table:style-name="ce16">
            <text:p><text:s/>600,00 €<text:s/></text:p>
          </table:table-cell>
          <table:table-cell office:value-type="currency" office:value="3060" table:style-name="ce17">
            <text:p><text:s/>3.060,00 €<text:s/></text:p>
          </table:table-cell>
          <table:table-cell office:value-type="string" table:style-name="ce15">
            <text:p>PACE PIERLUIGI<text:s/></text:p>
          </table:table-cell>
          <table:table-cell office:value-type="string" table:style-name="ce15">
            <text:p>Indennità e rimborso spese <text:s/>per il Collegio dei revisori</text:p>
          </table:table-cell>
          <table:table-cell table:number-columns-repeated="16375" table:style-name="ce12"/>
        </table:table-row>
        <table:table-row table:style-name="ro4">
          <table:table-cell office:value-type="float" office:value="31" table:style-name="ce13">
            <text:p>3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6.4" table:style-name="ce16">
            <text:p><text:s/>146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6.4" table:style-name="ce17">
            <text:p><text:s/>146,40 €<text:s/></text:p>
          </table:table-cell>
          <table:table-cell office:value-type="string" table:style-name="ce15">
            <text:p>PACE PIERLUIGI<text:s/></text:p>
          </table:table-cell>
          <table:table-cell office:value-type="string" table:style-name="ce15">
            <text:p>Indennità e rimborso spese <text:s/>per il Collegio dei revisori</text:p>
          </table:table-cell>
          <table:table-cell table:number-columns-repeated="16375" table:style-name="ce12"/>
        </table:table-row>
        <table:table-row table:style-name="ro3">
          <table:table-cell office:value-type="float" office:value="32" table:style-name="ce13">
            <text:p>3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" table:style-name="ce16">
            <text:p><text:s/>1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" table:style-name="ce17">
            <text:p><text:s/>150,00 €<text:s/></text:p>
          </table:table-cell>
          <table:table-cell office:value-type="string" table:style-name="ce15">
            <text:p><text:s text:c="2"/>ORDINE DEI GIORNALISTI DEL LAZIO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4">
          <table:table-cell office:value-type="float" office:value="33" table:style-name="ce13">
            <text:p>3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6">
            <text:p><text:s/>8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0" table:style-name="ce17">
            <text:p><text:s/>80,00 €<text:s/></text:p>
          </table:table-cell>
          <table:table-cell office:value-type="string" table:style-name="ce15">
            <text:p><text:s text:c="2"/>SPOLETINI ASCENSORI SRL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33" table:style-name="ce13">
            <text:p>3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0" table:style-name="ce16">
            <text:p><text:s/>56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60" table:style-name="ce17">
            <text:p><text:s/>560,00 €<text:s/></text:p>
          </table:table-cell>
          <table:table-cell office:value-type="string" table:style-name="ce15">
            <text:p><text:s text:c="2"/>SPOLETINI ASCENSORI SRL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34" table:style-name="ce13">
            <text:p>3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4" table:style-name="ce16">
            <text:p><text:s/>50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4" table:style-name="ce17">
            <text:p><text:s/>504,00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35" table:style-name="ce13">
            <text:p>3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3.3" table:style-name="ce16">
            <text:p><text:s/>353,3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3.3" table:style-name="ce17">
            <text:p><text:s/>353,30 €<text:s/></text:p>
          </table:table-cell>
          <table:table-cell office:value-type="string" table:style-name="ce15">
            <text:p><text:s text:c="2"/>OLIVETTI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5" table:style-name="ce13">
            <text:p>3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1.7" table:style-name="ce16">
            <text:p><text:s/>81,7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1.7" table:style-name="ce17">
            <text:p><text:s/>81,70 €<text:s/></text:p>
          </table:table-cell>
          <table:table-cell office:value-type="string" table:style-name="ce15">
            <text:p><text:s text:c="2"/>OLIVETTI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6" table:style-name="ce13">
            <text:p>3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85" table:style-name="ce16">
            <text:p><text:s/>1.68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85" table:style-name="ce17">
            <text:p><text:s/>1.685,00 €<text:s/></text:p>
          </table:table-cell>
          <table:table-cell office:value-type="string" table:style-name="ce15">
            <text:p><text:s text:c="2"/>B.I. INSTITUTES SOCIETA' A RESPONSABILITA' LIMITATA SEMPLIFICATA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7" table:style-name="ce13">
            <text:p>3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CNA RIETI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4">
          <table:table-cell office:value-type="float" office:value="38" table:style-name="ce13">
            <text:p>3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65" table:style-name="ce16">
            <text:p><text:s/>10,6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.65" table:style-name="ce17">
            <text:p><text:s/>10,65 €<text:s/></text:p>
          </table:table-cell>
          <table:table-cell office:value-type="string" table:style-name="ce18">
            <text:p><text:s text:c="2"/>COMUNE DI CITTADUCAL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39" table:style-name="ce13">
            <text:p>3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0" table:style-name="ce16">
            <text:p><text:s/>1.5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0" table:style-name="ce17">
            <text:p><text:s/>1.500,00 €<text:s/></text:p>
          </table:table-cell>
          <table:table-cell office:value-type="string" table:style-name="ce15">
            <text:p><text:s text:c="2"/>Associazione di Promozione Sociale KINESFERA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6">
          <table:table-cell office:value-type="float" office:value="40" table:style-name="ce13">
            <text:p>4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ORDINE DEI PERITI INDUSTRIALI E DEI PERITI INDUSTRIALI LAUREATI DELLA PROVINCIA DI RIETI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3">
          <table:table-cell office:value-type="float" office:value="41" table:style-name="ce13">
            <text:p>4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E.N.P.A. ENTE NAZIONALE PROTEZIONE ANIMALI ODV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4">
          <table:table-cell office:value-type="float" office:value="42" table:style-name="ce13">
            <text:p>4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76" table:style-name="ce16">
            <text:p><text:s/>11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.76" table:style-name="ce17">
            <text:p><text:s/>11,76 €<text:s/></text:p>
          </table:table-cell>
          <table:table-cell office:value-type="string" table:style-name="ce18">
            <text:p><text:s text:c="2"/>COMUNE DI TARQUINI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43" table:style-name="ce13">
            <text:p>4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79.75" table:style-name="ce16">
            <text:p><text:s/>1.579,7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79.75" table:style-name="ce17">
            <text:p><text:s/>1.579,75 €<text:s/></text:p>
          </table:table-cell>
          <table:table-cell office:value-type="string" table:style-name="ce15">
            <text:p><text:s text:c="2"/>HERA COMM S.P.A.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4">
          <table:table-cell office:value-type="float" office:value="44" table:style-name="ce13">
            <text:p>4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87.82" table:style-name="ce16">
            <text:p><text:s/>1.487,8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87.82" table:style-name="ce17">
            <text:p><text:s/>1.487,82 €<text:s/></text:p>
          </table:table-cell>
          <table:table-cell office:value-type="string" table:style-name="ce15">
            <text:p><text:s text:c="2"/>HERA COMM S.P.A.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4">
          <table:table-cell office:value-type="float" office:value="45" table:style-name="ce13">
            <text:p>4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22" table:style-name="ce16">
            <text:p><text:s/>2.52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22" table:style-name="ce17">
            <text:p><text:s/>2.522,00 €<text:s/></text:p>
          </table:table-cell>
          <table:table-cell office:value-type="string" table:style-name="ce15">
            <text:p><text:s text:c="2"/>ESSECI SRL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4">
          <table:table-cell office:value-type="float" office:value="46" table:style-name="ce13">
            <text:p>4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-25.2" table:style-name="ce16">
            <text:p>-25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-25.2" table:style-name="ce17">
            <text:p>-25,20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46" table:style-name="ce13">
            <text:p>4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6.599999999999994" table:style-name="ce16">
            <text:p><text:s/>66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6.599999999999994" table:style-name="ce17">
            <text:p><text:s/>66,60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46" table:style-name="ce13">
            <text:p>4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-50.4" table:style-name="ce16">
            <text:p>-50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-50.4" table:style-name="ce17">
            <text:p>-50,40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46" table:style-name="ce13">
            <text:p>4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3.05" table:style-name="ce16">
            <text:p><text:s/>93,0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3.05" table:style-name="ce17">
            <text:p><text:s/>93,05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47" table:style-name="ce13">
            <text:p>4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1.82" table:style-name="ce16">
            <text:p><text:s/>51,8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1.82" table:style-name="ce17">
            <text:p><text:s/>51,82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47" table:style-name="ce13">
            <text:p>4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.33" table:style-name="ce16">
            <text:p><text:s/>27,3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.33" table:style-name="ce17">
            <text:p><text:s/>27,33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3">
          <table:table-cell office:value-type="float" office:value="48" table:style-name="ce13">
            <text:p>4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13" table:style-name="ce16">
            <text:p><text:s/>61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13" table:style-name="ce17">
            <text:p><text:s/>613,00 €<text:s/></text:p>
          </table:table-cell>
          <table:table-cell office:value-type="string" table:style-name="ce15">
            <text:p><text:s text:c="2"/>ADV FINANCE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49" table:style-name="ce13">
            <text:p>4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6">
            <text:p><text:s/>4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0" table:style-name="ce17">
            <text:p><text:s/>420,00 €<text:s/></text:p>
          </table:table-cell>
          <table:table-cell office:value-type="string" table:style-name="ce15">
            <text:p><text:s text:c="2"/>BNL - BANCA NAZIONALE DEL LAVOR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50" table:style-name="ce13">
            <text:p>5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6">
            <text:p><text:s/>21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7" table:style-name="ce17">
            <text:p><text:s/>217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51" table:style-name="ce13">
            <text:p>5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6">
            <text:p><text:s/>37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1" table:style-name="ce17">
            <text:p><text:s/>37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52" table:style-name="ce13">
            <text:p>5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6">
            <text:p><text:s/>70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08" table:style-name="ce17">
            <text:p><text:s/>708,00 €<text:s/></text:p>
          </table:table-cell>
          <table:table-cell office:value-type="string" table:style-name="ce15">
            <text:p><text:s text:c="2"/>FUTURO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53" table:style-name="ce13">
            <text:p>5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12" table:style-name="ce16">
            <text:p><text:s/>71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12" table:style-name="ce17">
            <text:p><text:s/>712,00 €<text:s/></text:p>
          </table:table-cell>
          <table:table-cell office:value-type="string" table:style-name="ce15">
            <text:p><text:s text:c="2"/>FATTORI SAFEST SRL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3">
          <table:table-cell office:value-type="float" office:value="54" table:style-name="ce13">
            <text:p>5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3.18" table:style-name="ce16">
            <text:p><text:s/>63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3.18" table:style-name="ce17">
            <text:p><text:s/>63,18 €<text:s/></text:p>
          </table:table-cell>
          <table:table-cell office:value-type="string" table:style-name="ce15">
            <text:p><text:s text:c="2"/>CISL FP VT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55" table:style-name="ce13">
            <text:p>5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3" table:style-name="ce16">
            <text:p><text:s/>12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3" table:style-name="ce17">
            <text:p><text:s/>123,00 €<text:s/></text:p>
          </table:table-cell>
          <table:table-cell office:value-type="string" table:style-name="ce15">
            <text:p><text:s/>UNIVERSAL COPY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56" table:style-name="ce13">
            <text:p>5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.03" table:style-name="ce16">
            <text:p><text:s/>48,0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.03" table:style-name="ce17">
            <text:p><text:s/>48,03 €<text:s/></text:p>
          </table:table-cell>
          <table:table-cell office:value-type="string" table:style-name="ce15">
            <text:p><text:s text:c="2"/>CISL FP ROMA CAPITALE-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57" table:style-name="ce13">
            <text:p>5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9.41" table:style-name="ce16">
            <text:p><text:s/>119,4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9.41" table:style-name="ce17">
            <text:p><text:s/>119,41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57" table:style-name="ce13">
            <text:p>5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71" table:style-name="ce16">
            <text:p><text:s/>2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.71" table:style-name="ce17">
            <text:p><text:s/>2,71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3">
          <table:table-cell office:value-type="float" office:value="58" table:style-name="ce13">
            <text:p>5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7.78" table:style-name="ce16">
            <text:p><text:s/>117,7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7.78" table:style-name="ce17">
            <text:p><text:s/>117,78 €<text:s/></text:p>
          </table:table-cell>
          <table:table-cell office:value-type="string" table:style-name="ce15">
            <text:p><text:s text:c="2"/>FUNZIONE PUBBLICA - CGIL VITERB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59" table:style-name="ce13">
            <text:p>5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7.829999999999998" table:style-name="ce16">
            <text:p><text:s/>17,8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.829999999999998" table:style-name="ce17">
            <text:p><text:s/>17,83 €<text:s/></text:p>
          </table:table-cell>
          <table:table-cell office:value-type="string" table:style-name="ce15">
            <text:p><text:s text:c="2"/>FUNZIONE PUBBLICA - CG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60" table:style-name="ce13">
            <text:p>6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90.15" table:style-name="ce16">
            <text:p><text:s/>490,1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90.15" table:style-name="ce17">
            <text:p><text:s/>490,15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3">
          <table:table-cell office:value-type="float" office:value="61" table:style-name="ce13">
            <text:p>6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.489999999999998" table:style-name="ce16">
            <text:p><text:s/>18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489999999999998" table:style-name="ce17">
            <text:p><text:s/>18,49 €<text:s/></text:p>
          </table:table-cell>
          <table:table-cell office:value-type="string" table:style-name="ce15">
            <text:p><text:s text:c="2"/>CSA REGIONI AUTONOMIE LOCALI - ROM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62" table:style-name="ce13">
            <text:p>6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9.6" table:style-name="ce16">
            <text:p><text:s/>199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9.6" table:style-name="ce17">
            <text:p><text:s/>199,60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62" table:style-name="ce13">
            <text:p>6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70.92" table:style-name="ce16">
            <text:p><text:s/>1.270,9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70.92" table:style-name="ce17">
            <text:p><text:s/>1.270,92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3">
          <table:table-cell office:value-type="float" office:value="63" table:style-name="ce13">
            <text:p>6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.51" table:style-name="ce16">
            <text:p><text:s/>14,5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.51" table:style-name="ce17">
            <text:p><text:s/>14,51 €<text:s/></text:p>
          </table:table-cell>
          <table:table-cell office:value-type="string" table:style-name="ce15">
            <text:p><text:s text:c="2"/>U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64" table:style-name="ce13">
            <text:p>6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6">
            <text:p><text:s/>3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0" table:style-name="ce17">
            <text:p><text:s/>350,00 €<text:s/></text:p>
          </table:table-cell>
          <table:table-cell office:value-type="string" table:style-name="ce15">
            <text:p><text:s text:c="2"/>DYNAMICA RETAIL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65" table:style-name="ce13">
            <text:p>6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92.5" table:style-name="ce16">
            <text:p><text:s/>792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92.5" table:style-name="ce17">
            <text:p><text:s/>792,50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65" table:style-name="ce13">
            <text:p>6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.45" table:style-name="ce16">
            <text:p><text:s/>16,4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.45" table:style-name="ce17">
            <text:p><text:s/>16,45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3">
          <table:table-cell office:value-type="float" office:value="66" table:style-name="ce13">
            <text:p>6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6">
            <text:p><text:s/>25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1" table:style-name="ce17">
            <text:p><text:s/>25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67" table:style-name="ce13">
            <text:p>6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.5" table:style-name="ce16">
            <text:p><text:s/>50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.5" table:style-name="ce17">
            <text:p><text:s/>50,50 €<text:s/></text:p>
          </table:table-cell>
          <table:table-cell office:value-type="string" table:style-name="ce15">
            <text:p><text:s text:c="2"/>TALETE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67" table:style-name="ce13">
            <text:p>6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63.1" table:style-name="ce16">
            <text:p><text:s/>463,1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63.1" table:style-name="ce17">
            <text:p><text:s/>463,10 €<text:s/></text:p>
          </table:table-cell>
          <table:table-cell office:value-type="string" table:style-name="ce15">
            <text:p><text:s text:c="2"/>TALETE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5">
          <table:table-cell office:value-type="float" office:value="68" table:style-name="ce13">
            <text:p>6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557.38" table:style-name="ce16">
            <text:p><text:s/>6.557,3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557.38" table:style-name="ce17">
            <text:p><text:s/>6.557,38 €<text:s/></text:p>
          </table:table-cell>
          <table:table-cell office:value-type="string" table:style-name="ce15">
            <text:p><text:s text:c="2"/>BANCA DI CREDITO COOPERATIVO DI ROMA - BCC DI ROM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69" table:style-name="ce13">
            <text:p>6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5" table:style-name="ce16">
            <text:p><text:s/>56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65" table:style-name="ce17">
            <text:p><text:s/>565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70" table:style-name="ce13">
            <text:p>7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0" table:style-name="ce16">
            <text:p><text:s/>6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0" table:style-name="ce17">
            <text:p><text:s/>6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1" table:style-name="ce13">
            <text:p>7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0" table:style-name="ce16">
            <text:p><text:s/>48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0" table:style-name="ce17">
            <text:p><text:s/>480,00 €<text:s/></text:p>
          </table:table-cell>
          <table:table-cell office:value-type="string" table:style-name="ce15">
            <text:p>CALLEA DONATELLA<text:s/>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1" table:style-name="ce13">
            <text:p>7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.2" table:style-name="ce16">
            <text:p><text:s/>19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.2" table:style-name="ce17">
            <text:p><text:s/>19,20 €<text:s/></text:p>
          </table:table-cell>
          <table:table-cell office:value-type="string" table:style-name="ce15">
            <text:p>CALLEA DONATELLA<text:s/>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2" table:style-name="ce13">
            <text:p>7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6">
            <text:p><text:s/>80,00 €<text:s/></text:p>
          </table:table-cell>
          <table:table-cell office:value-type="currency" office:value="16" table:style-name="ce16">
            <text:p><text:s/>16,00 €<text:s/></text:p>
          </table:table-cell>
          <table:table-cell office:value-type="currency" office:value="64" table:style-name="ce17">
            <text:p><text:s/>64,00 €<text:s/></text:p>
          </table:table-cell>
          <table:table-cell office:value-type="string" table:style-name="ce15">
            <text:p>CLEMENTI ANNA<text:s/>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3" table:style-name="ce13">
            <text:p>7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6">
            <text:p><text:s/>36,60 €<text:s/></text:p>
          </table:table-cell>
          <table:table-cell office:value-type="currency" office:value="6" table:style-name="ce16">
            <text:p><text:s/>6,00 €<text:s/></text:p>
          </table:table-cell>
          <table:table-cell office:value-type="currency" office:value="30.6" table:style-name="ce17">
            <text:p><text:s/>30,60 €<text:s/></text:p>
          </table:table-cell>
          <table:table-cell office:value-type="string" table:style-name="ce15">
            <text:p><text:s text:c="2"/>STUDIO TECNICO CHIODO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3" table:style-name="ce13">
            <text:p>7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65" table:style-name="ce16">
            <text:p><text:s/>1,6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65" table:style-name="ce17">
            <text:p><text:s/>1,65 €<text:s/></text:p>
          </table:table-cell>
          <table:table-cell office:value-type="string" table:style-name="ce15">
            <text:p><text:s text:c="2"/>STUDIO TECNICO CHIODO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4" table:style-name="ce13">
            <text:p>7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220" table:style-name="ce16">
            <text:p><text:s/>3.2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220" table:style-name="ce17">
            <text:p><text:s/>3.22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4" table:style-name="ce13">
            <text:p>7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6">
            <text:p><text:s/>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" table:style-name="ce17">
            <text:p><text:s/>2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4" table:style-name="ce13">
            <text:p>74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8.80000000000001" table:style-name="ce16">
            <text:p><text:s/>128,8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8.80000000000001" table:style-name="ce17">
            <text:p><text:s/>128,8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5" table:style-name="ce13">
            <text:p>7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0" table:style-name="ce16">
            <text:p><text:s/>39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0" table:style-name="ce17">
            <text:p><text:s/>39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5" table:style-name="ce13">
            <text:p>7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6">
            <text:p><text:s/>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" table:style-name="ce17">
            <text:p><text:s/>2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5" table:style-name="ce13">
            <text:p>75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.6" table:style-name="ce16">
            <text:p><text:s/>15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.6" table:style-name="ce17">
            <text:p><text:s/>15,6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6" table:style-name="ce13">
            <text:p>7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97" table:style-name="ce16">
            <text:p><text:s/>3,9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.97" table:style-name="ce17">
            <text:p><text:s/>3,97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6" table:style-name="ce13">
            <text:p>76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9.12" table:style-name="ce16">
            <text:p><text:s/>99,12 €<text:s/></text:p>
          </table:table-cell>
          <table:table-cell office:value-type="currency" office:value="16.25" table:style-name="ce16">
            <text:p><text:s/>16,25 €<text:s/></text:p>
          </table:table-cell>
          <table:table-cell office:value-type="currency" office:value="82.87" table:style-name="ce17">
            <text:p><text:s/>82,87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7" table:style-name="ce13">
            <text:p>77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7.5" table:style-name="ce16">
            <text:p><text:s/>137,50 €<text:s/></text:p>
          </table:table-cell>
          <table:table-cell office:value-type="currency" office:value="27.5" table:style-name="ce16">
            <text:p><text:s/>27,50 €<text:s/></text:p>
          </table:table-cell>
          <table:table-cell office:value-type="currency" office:value="110" table:style-name="ce17">
            <text:p><text:s/>11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78" table:style-name="ce13">
            <text:p>7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48.02" table:style-name="ce16">
            <text:p><text:s/>1.148,0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48.02" table:style-name="ce17">
            <text:p><text:s/>1.148,02 €<text:s/></text:p>
          </table:table-cell>
          <table:table-cell office:value-type="string" table:style-name="ce15">
            <text:p><text:s text:c="2"/>AGENZIA DELLE ENTRATE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4">
          <table:table-cell office:value-type="float" office:value="78" table:style-name="ce13">
            <text:p>78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12" table:style-name="ce16">
            <text:p><text:s/>11,1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.12" table:style-name="ce17">
            <text:p><text:s/>11,12 €<text:s/></text:p>
          </table:table-cell>
          <table:table-cell office:value-type="string" table:style-name="ce15">
            <text:p><text:s text:c="2"/>AGENZIA DELLE ENTRATE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79" table:style-name="ce13">
            <text:p>79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57.63" table:style-name="ce16">
            <text:p><text:s/>457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7.63" table:style-name="ce17">
            <text:p><text:s/>457,63 €<text:s/></text:p>
          </table:table-cell>
          <table:table-cell office:value-type="string" table:style-name="ce15">
            <text:p><text:s text:c="2"/>INPS GESTIONE CREDITI EX INPDAP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5">
          <table:table-cell office:value-type="float" office:value="80" table:style-name="ce13">
            <text:p>80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1.4" table:style-name="ce16">
            <text:p><text:s/>141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1.4" table:style-name="ce17">
            <text:p><text:s/>141,40 €<text:s/></text:p>
          </table:table-cell>
          <table:table-cell office:value-type="string" table:style-name="ce15">
            <text:p><text:s text:c="2"/>BANCA DI CREDITO COOPERATIVO DI ROMA - BCC DI ROM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81" table:style-name="ce13">
            <text:p>81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44" table:style-name="ce16">
            <text:p><text:s/>44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44" table:style-name="ce17">
            <text:p><text:s/>444,00 €<text:s/></text:p>
          </table:table-cell>
          <table:table-cell office:value-type="string" table:style-name="ce15">
            <text:p><text:s text:c="2"/>BANCA DI CREDITO COOPERATIVO DI ROMA - BCC DI ROMA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82" table:style-name="ce13">
            <text:p>82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000" table:style-name="ce16">
            <text:p><text:s/>6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00" table:style-name="ce17">
            <text:p><text:s/>6.000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Costituzione di fondi per il servizio economato in contanti</text:p>
          </table:table-cell>
          <table:table-cell table:number-columns-repeated="16375" table:style-name="ce12"/>
        </table:table-row>
        <table:table-row table:style-name="ro5">
          <table:table-cell office:value-type="float" office:value="83" table:style-name="ce13">
            <text:p>8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41.21" table:style-name="ce16">
            <text:p><text:s/>2.041,2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41.21" table:style-name="ce17">
            <text:p><text:s/>2.041,21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83" table:style-name="ce13">
            <text:p>83</text:p>
          </table:table-cell>
          <table:table-cell office:value-type="date" office:date-value="2024-01-10T00:00:00" table:style-name="ce14">
            <text:p>1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73.35" table:style-name="ce16">
            <text:p><text:s/>2.973,3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73.35" table:style-name="ce17">
            <text:p><text:s/>2.973,35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84" table:style-name="ce13">
            <text:p>84</text:p>
          </table:table-cell>
          <table:table-cell office:value-type="date" office:date-value="2024-01-11T00:00:00" table:style-name="ce14">
            <text:p>11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19" table:style-name="ce16">
            <text:p><text:s/>4.819,00 €<text:s/></text:p>
          </table:table-cell>
          <table:table-cell office:value-type="currency" office:value="790" table:style-name="ce16">
            <text:p><text:s/>790,00 €<text:s/></text:p>
          </table:table-cell>
          <table:table-cell office:value-type="currency" office:value="4029" table:style-name="ce17">
            <text:p><text:s/>4.029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84" table:style-name="ce13">
            <text:p>84</text:p>
          </table:table-cell>
          <table:table-cell office:value-type="date" office:date-value="2024-01-11T00:00:00" table:style-name="ce14">
            <text:p>11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2.76" table:style-name="ce16">
            <text:p><text:s/>192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2.76" table:style-name="ce17">
            <text:p><text:s/>192,76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85" table:style-name="ce13">
            <text:p>85</text:p>
          </table:table-cell>
          <table:table-cell office:value-type="date" office:date-value="2024-01-11T00:00:00" table:style-name="ce14">
            <text:p>11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712" table:style-name="ce16">
            <text:p><text:s/>6.71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712" table:style-name="ce17">
            <text:p><text:s/>6.712,00 €<text:s/></text:p>
          </table:table-cell>
          <table:table-cell office:value-type="string" table:style-name="ce15">
            <text:p><text:s text:c="2"/>SiCamera Sistema Camerale Servizi s.c.r.l.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86" table:style-name="ce13">
            <text:p>86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792" table:style-name="ce16">
            <text:p><text:s/>4.79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792" table:style-name="ce17">
            <text:p><text:s/>4.792,00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86" table:style-name="ce13">
            <text:p>86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230.8999999999996" table:style-name="ce16">
            <text:p><text:s/>4.230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30.8999999999996" table:style-name="ce17">
            <text:p><text:s/>4.230,90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87" table:style-name="ce13">
            <text:p>87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01" table:style-name="ce16">
            <text:p><text:s/>0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0.01" table:style-name="ce17">
            <text:p><text:s/>0,01 €<text:s/></text:p>
          </table:table-cell>
          <table:table-cell office:value-type="string" table:style-name="ce15">
            <text:p><text:s text:c="2"/>CLIENTI DIVERS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3" table:style-name="ce13">
            <text:p>193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066.55" table:style-name="ce16">
            <text:p><text:s/>14.066,5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066.55" table:style-name="ce17">
            <text:p><text:s/>14.066,55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3" table:style-name="ce13">
            <text:p>193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-14066.55" table:style-name="ce16">
            <text:p>-14.066,5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-14066.55" table:style-name="ce17">
            <text:p>-14.066,55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221" table:style-name="ce13">
            <text:p>221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50" table:style-name="ce16">
            <text:p><text:s/>5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50" table:style-name="ce17">
            <text:p><text:s/>55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259" table:style-name="ce13">
            <text:p>259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73" table:style-name="ce16">
            <text:p><text:s/>87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73" table:style-name="ce17">
            <text:p><text:s/>873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47" table:style-name="ce13">
            <text:p>34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01" table:style-name="ce16">
            <text:p><text:s/>1.60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01" table:style-name="ce17">
            <text:p><text:s/>1.601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48" table:style-name="ce13">
            <text:p>34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130" table:style-name="ce16">
            <text:p><text:s/>18.1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130" table:style-name="ce17">
            <text:p><text:s/>18.13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49" table:style-name="ce13">
            <text:p>34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870" table:style-name="ce16">
            <text:p><text:s/>18.87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870" table:style-name="ce17">
            <text:p><text:s/>18.87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50" table:style-name="ce13">
            <text:p>35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20" table:style-name="ce16">
            <text:p><text:s/>1.0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20" table:style-name="ce17">
            <text:p><text:s/>1.02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51" table:style-name="ce13">
            <text:p>351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80" table:style-name="ce16">
            <text:p><text:s/>98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80" table:style-name="ce17">
            <text:p><text:s/>98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85" table:style-name="ce13">
            <text:p>385</text:p>
          </table:table-cell>
          <table:table-cell office:value-type="date" office:date-value="2024-03-26T00:00:00" table:style-name="ce14">
            <text:p>26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64" table:style-name="ce16">
            <text:p><text:s/>86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64" table:style-name="ce17">
            <text:p><text:s/>864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88" table:style-name="ce13">
            <text:p>88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46.4" table:style-name="ce16">
            <text:p><text:s/>2.046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46.4" table:style-name="ce17">
            <text:p><text:s/>2.046,4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88" table:style-name="ce13">
            <text:p>88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43.1199999999999" table:style-name="ce16">
            <text:p><text:s/>1.143,1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43.1199999999999" table:style-name="ce17">
            <text:p><text:s/>1.143,12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4">
          <table:table-cell office:value-type="float" office:value="98" table:style-name="ce13">
            <text:p>98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2" table:style-name="ce16">
            <text:p><text:s/>73,20 €<text:s/></text:p>
          </table:table-cell>
          <table:table-cell office:value-type="currency" office:value="12" table:style-name="ce16">
            <text:p><text:s/>12,00 €<text:s/></text:p>
          </table:table-cell>
          <table:table-cell office:value-type="currency" office:value="61.2" table:style-name="ce17">
            <text:p><text:s/>6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98" table:style-name="ce13">
            <text:p>98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93" table:style-name="ce16">
            <text:p><text:s/>2,9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.93" table:style-name="ce17">
            <text:p><text:s/>2,93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99" table:style-name="ce13">
            <text:p>99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" table:style-name="ce16">
            <text:p><text:s/>6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" table:style-name="ce17">
            <text:p><text:s/>6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100" table:style-name="ce13">
            <text:p>100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9.89999999999998" table:style-name="ce16">
            <text:p><text:s/>279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9.89999999999998" table:style-name="ce17">
            <text:p><text:s/>279,90 €<text:s/></text:p>
          </table:table-cell>
          <table:table-cell office:value-type="string" table:style-name="ce15">
            <text:p><text:s text:c="2"/>SECURITAS METRONOTTE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100" table:style-name="ce13">
            <text:p>100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.3" table:style-name="ce16">
            <text:p><text:s/>48,3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.3" table:style-name="ce17">
            <text:p><text:s/>48,30 €<text:s/></text:p>
          </table:table-cell>
          <table:table-cell office:value-type="string" table:style-name="ce15">
            <text:p><text:s text:c="2"/>SECURITAS METRONOTTE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101" table:style-name="ce13">
            <text:p>101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20.32" table:style-name="ce16">
            <text:p><text:s/>720,3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20.32" table:style-name="ce17">
            <text:p><text:s/>720,32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101" table:style-name="ce13">
            <text:p>101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.43" table:style-name="ce16">
            <text:p><text:s/>16,4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.43" table:style-name="ce17">
            <text:p><text:s/>16,43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102" table:style-name="ce13">
            <text:p>102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94.31" table:style-name="ce16">
            <text:p><text:s/>1.394,3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94.31" table:style-name="ce17">
            <text:p><text:s/>1.394,31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102" table:style-name="ce13">
            <text:p>102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6.49" table:style-name="ce16">
            <text:p><text:s/>216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6.49" table:style-name="ce17">
            <text:p><text:s/>216,49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103" table:style-name="ce13">
            <text:p>103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62.52" table:style-name="ce16">
            <text:p><text:s/>1.862,5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62.52" table:style-name="ce17">
            <text:p><text:s/>1.862,52 €<text:s/></text:p>
          </table:table-cell>
          <table:table-cell office:value-type="string" table:style-name="ce15">
            <text:p><text:s text:c="2"/>DAY RISTOSERVICE S.P.A</text:p>
          </table:table-cell>
          <table:table-cell office:value-type="string" table:style-name="ce15">
            <text:p>Buoni pasto <text:s/>e mensa per il personale dipendente</text:p>
          </table:table-cell>
          <table:table-cell table:number-columns-repeated="16375" table:style-name="ce12"/>
        </table:table-row>
        <table:table-row table:style-name="ro4">
          <table:table-cell office:value-type="float" office:value="104" table:style-name="ce13">
            <text:p>104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2.81" table:style-name="ce16">
            <text:p><text:s/>82,8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2.81" table:style-name="ce17">
            <text:p><text:s/>82,81 €<text:s/></text:p>
          </table:table-cell>
          <table:table-cell office:value-type="string" table:style-name="ce15">
            <text:p><text:s text:c="2"/>FASTWEB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105" table:style-name="ce13">
            <text:p>105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20.13" table:style-name="ce16">
            <text:p><text:s/>420,1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0.13" table:style-name="ce17">
            <text:p><text:s/>420,13 €<text:s/></text:p>
          </table:table-cell>
          <table:table-cell office:value-type="string" table:style-name="ce15">
            <text:p><text:s text:c="2"/>FASTWEB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3">
          <table:table-cell office:value-type="float" office:value="106" table:style-name="ce13">
            <text:p>106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9.62" table:style-name="ce16">
            <text:p><text:s/>139,6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9.62" table:style-name="ce17">
            <text:p><text:s/>139,62 €<text:s/></text:p>
          </table:table-cell>
          <table:table-cell office:value-type="string" table:style-name="ce15">
            <text:p><text:s text:c="2"/>ACQUA PUBBLICA SABINA - SOCIETA' PER AZIONI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3">
          <table:table-cell office:value-type="float" office:value="106" table:style-name="ce13">
            <text:p>106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66" table:style-name="ce16">
            <text:p><text:s/>3,6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.66" table:style-name="ce17">
            <text:p><text:s/>3,66 €<text:s/></text:p>
          </table:table-cell>
          <table:table-cell office:value-type="string" table:style-name="ce15">
            <text:p><text:s text:c="2"/>ACQUA PUBBLICA SABINA - SOCIETA' PER AZIONI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3">
          <table:table-cell office:value-type="float" office:value="107" table:style-name="ce13">
            <text:p>107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250" table:style-name="ce16">
            <text:p><text:s/>4.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50" table:style-name="ce17">
            <text:p><text:s/>4.250,00 €<text:s/></text:p>
          </table:table-cell>
          <table:table-cell office:value-type="string" table:style-name="ce15">
            <text:p><text:s text:c="2"/>MINISTERO DELL'ECONOMIA E DELLE FINANZE</text:p>
          </table:table-cell>
          <table:table-cell office:value-type="string" table:style-name="ce15">
            <text:p>Indennità e rimborso spese <text:s/>per il Collegio dei revisori</text:p>
          </table:table-cell>
          <table:table-cell table:number-columns-repeated="16375" table:style-name="ce12"/>
        </table:table-row>
        <table:table-row table:style-name="ro5">
          <table:table-cell office:value-type="float" office:value="108" table:style-name="ce13">
            <text:p>108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3" table:style-name="ce16">
            <text:p><text:s/>5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3" table:style-name="ce17">
            <text:p><text:s/>53,00 €<text:s/></text:p>
          </table:table-cell>
          <table:table-cell office:value-type="string" table:style-name="ce15">
            <text:p><text:s text:c="2"/>CAMERA DI COMMERCIO I.A.A.A VENEZIA GIULIA TRIESTE GORIZIA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09" table:style-name="ce13">
            <text:p>109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2" table:style-name="ce16">
            <text:p><text:s/>7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2" table:style-name="ce17">
            <text:p><text:s/>72,00 €<text:s/></text:p>
          </table:table-cell>
          <table:table-cell office:value-type="string" table:style-name="ce15">
            <text:p><text:s text:c="2"/>CAMERA DI COMMERCIO I.A.A. TOSCANA NORD OVEST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10" table:style-name="ce13">
            <text:p>110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4" table:style-name="ce16">
            <text:p><text:s/>2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" table:style-name="ce17">
            <text:p><text:s/>24,00 €<text:s/></text:p>
          </table:table-cell>
          <table:table-cell office:value-type="string" table:style-name="ce15">
            <text:p><text:s text:c="2"/>CAMERA DI COMEMRCIO I.A.A. di Lecce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10" table:style-name="ce13">
            <text:p>110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.2" table:style-name="ce16">
            <text:p><text:s/>7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.2" table:style-name="ce17">
            <text:p><text:s/>7,20 €<text:s/></text:p>
          </table:table-cell>
          <table:table-cell office:value-type="string" table:style-name="ce15">
            <text:p><text:s text:c="2"/>CAMERA DI COMEMRCIO I.A.A. di Lecce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10" table:style-name="ce13">
            <text:p>110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.03" table:style-name="ce16">
            <text:p><text:s/>1,0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03" table:style-name="ce17">
            <text:p><text:s/>1,03 €<text:s/></text:p>
          </table:table-cell>
          <table:table-cell office:value-type="string" table:style-name="ce15">
            <text:p><text:s text:c="2"/>CAMERA DI COMEMRCIO I.A.A. di Lecce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11" table:style-name="ce13">
            <text:p>111</text:p>
          </table:table-cell>
          <table:table-cell office:value-type="date" office:date-value="2024-01-18T00:00:00" table:style-name="ce14">
            <text:p>18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4.63" table:style-name="ce16">
            <text:p><text:s/>424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4.63" table:style-name="ce17">
            <text:p><text:s/>424,63 €<text:s/></text:p>
          </table:table-cell>
          <table:table-cell office:value-type="string" table:style-name="ce15">
            <text:p><text:s text:c="2"/>CAMERA DI COMMERCIO DELLA MAREMMA E DEL TIRRENO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12" table:style-name="ce13">
            <text:p>112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7" table:style-name="ce16">
            <text:p><text:s/>203,7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3.7" table:style-name="ce17">
            <text:p><text:s/>203,70 €<text:s/></text:p>
          </table:table-cell>
          <table:table-cell office:value-type="string" table:style-name="ce15">
            <text:p><text:s text:c="2"/>RAI - RADIOTELEVISIONE ITALIANA S.P.A.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113" table:style-name="ce13">
            <text:p>113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00" table:style-name="ce16">
            <text:p><text:s/>3.000,00 €<text:s/></text:p>
          </table:table-cell>
          <table:table-cell office:value-type="currency" office:value="120" table:style-name="ce16">
            <text:p><text:s/>120,00 €<text:s/></text:p>
          </table:table-cell>
          <table:table-cell office:value-type="currency" office:value="2880" table:style-name="ce17">
            <text:p><text:s/>2.88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14" table:style-name="ce13">
            <text:p>114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" table:style-name="ce16">
            <text:p><text:s/>2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" table:style-name="ce17">
            <text:p><text:s/>2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15" table:style-name="ce13">
            <text:p>115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500" table:style-name="ce16">
            <text:p><text:s/>17.500,00 €<text:s/></text:p>
          </table:table-cell>
          <table:table-cell office:value-type="currency" office:value="700" table:style-name="ce16">
            <text:p><text:s/>700,00 €<text:s/></text:p>
          </table:table-cell>
          <table:table-cell office:value-type="currency" office:value="16800" table:style-name="ce17">
            <text:p><text:s/>16.8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16" table:style-name="ce13">
            <text:p>116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500" table:style-name="ce16">
            <text:p><text:s/>10.500,00 €<text:s/></text:p>
          </table:table-cell>
          <table:table-cell office:value-type="currency" office:value="420" table:style-name="ce16">
            <text:p><text:s/>420,00 €<text:s/></text:p>
          </table:table-cell>
          <table:table-cell office:value-type="currency" office:value="10080" table:style-name="ce17">
            <text:p><text:s/>10.08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17" table:style-name="ce13">
            <text:p>117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750" table:style-name="ce16">
            <text:p><text:s/>8.750,00 €<text:s/></text:p>
          </table:table-cell>
          <table:table-cell office:value-type="currency" office:value="350" table:style-name="ce16">
            <text:p><text:s/>350,00 €<text:s/></text:p>
          </table:table-cell>
          <table:table-cell office:value-type="currency" office:value="8400" table:style-name="ce17">
            <text:p><text:s/>8.4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18" table:style-name="ce13">
            <text:p>118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00" table:style-name="ce16">
            <text:p><text:s/>25.000,00 €<text:s/></text:p>
          </table:table-cell>
          <table:table-cell office:value-type="currency" office:value="1000" table:style-name="ce16">
            <text:p><text:s/>1.000,00 €<text:s/></text:p>
          </table:table-cell>
          <table:table-cell office:value-type="currency" office:value="24000" table:style-name="ce17">
            <text:p><text:s/>24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19" table:style-name="ce13">
            <text:p>119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122.95" table:style-name="ce16">
            <text:p><text:s/>5.122,9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122.95" table:style-name="ce17">
            <text:p><text:s/>5.122,95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20" table:style-name="ce13">
            <text:p>120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540.3" table:style-name="ce16">
            <text:p><text:s/>16.540,3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540.3" table:style-name="ce17">
            <text:p><text:s/>16.540,30 €<text:s/></text:p>
          </table:table-cell>
          <table:table-cell office:value-type="string" table:style-name="ce15">
            <text:p><text:s text:c="2"/>DE BESI DI GIACOMO SPA</text:p>
          </table:table-cell>
          <table:table-cell office:value-type="string" table:style-name="ce15">
            <text:p>Assicu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121" table:style-name="ce13">
            <text:p>121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04.5" table:style-name="ce16">
            <text:p><text:s/>2.104,50 €<text:s/></text:p>
          </table:table-cell>
          <table:table-cell office:value-type="currency" office:value="345" table:style-name="ce16">
            <text:p><text:s/>345,00 €<text:s/></text:p>
          </table:table-cell>
          <table:table-cell office:value-type="currency" office:value="1759.5" table:style-name="ce17">
            <text:p><text:s/>1.759,5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Spese legali</text:p>
          </table:table-cell>
          <table:table-cell table:number-columns-repeated="16375" table:style-name="ce12"/>
        </table:table-row>
        <table:table-row table:style-name="ro4">
          <table:table-cell office:value-type="float" office:value="121" table:style-name="ce13">
            <text:p>121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4.18" table:style-name="ce16">
            <text:p><text:s/>84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4.18" table:style-name="ce17">
            <text:p><text:s/>84,18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Spese legali</text:p>
          </table:table-cell>
          <table:table-cell table:number-columns-repeated="16375" table:style-name="ce12"/>
        </table:table-row>
        <table:table-row table:style-name="ro4">
          <table:table-cell office:value-type="float" office:value="122" table:style-name="ce13">
            <text:p>122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0" table:style-name="ce16">
            <text:p><text:s/>2.1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50" table:style-name="ce17">
            <text:p><text:s/>2.150,00 €<text:s/></text:p>
          </table:table-cell>
          <table:table-cell office:value-type="string" table:style-name="ce15">
            <text:p><text:s text:c="2"/>IC OUTSOURCING SC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23" table:style-name="ce13">
            <text:p>123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58" table:style-name="ce16">
            <text:p><text:s/>1.45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58" table:style-name="ce17">
            <text:p><text:s/>1.458,00 €<text:s/></text:p>
          </table:table-cell>
          <table:table-cell office:value-type="string" table:style-name="ce15">
            <text:p><text:s text:c="2"/>UNIONCAMERE - UNIONE ITALIANA DELLE CAMERE DI COMMERCIO I.A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24" table:style-name="ce13">
            <text:p>124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00" table:style-name="ce16">
            <text:p><text:s/>11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00" table:style-name="ce17">
            <text:p><text:s/>11.000,00 €<text:s/></text:p>
          </table:table-cell>
          <table:table-cell office:value-type="string" table:style-name="ce15">
            <text:p><text:s text:c="2"/>ELETTRONICA MIX DI TONI ROBERTO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25" table:style-name="ce13">
            <text:p>125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/>COMUNE DI TERNI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126" table:style-name="ce13">
            <text:p>126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374" table:style-name="ce16">
            <text:p><text:s/>11.37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374" table:style-name="ce17">
            <text:p><text:s/>11.374,00 €<text:s/></text:p>
          </table:table-cell>
          <table:table-cell office:value-type="string" table:style-name="ce15">
            <text:p><text:s text:c="2"/>CNA RIETI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127" table:style-name="ce13">
            <text:p>127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374" table:style-name="ce16">
            <text:p><text:s/>11.37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374" table:style-name="ce17">
            <text:p><text:s/>11.374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4">
          <table:table-cell office:value-type="float" office:value="128" table:style-name="ce13">
            <text:p>128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00" table:style-name="ce16">
            <text:p><text:s/>1.8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00" table:style-name="ce17">
            <text:p><text:s/>1.800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29" table:style-name="ce13">
            <text:p>129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0" table:style-name="ce16">
            <text:p><text:s/>2.5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0" table:style-name="ce17">
            <text:p><text:s/>2.500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0" table:style-name="ce13">
            <text:p>130</text:p>
          </table:table-cell>
          <table:table-cell office:value-type="date" office:date-value="2024-01-23T00:00:00" table:style-name="ce14">
            <text:p>23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" table:style-name="ce16">
            <text:p><text:s/>7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5" table:style-name="ce17">
            <text:p><text:s/>75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Restituzione diritti di segreteria</text:p>
          </table:table-cell>
          <table:table-cell table:number-columns-repeated="16375" table:style-name="ce12"/>
        </table:table-row>
        <table:table-row table:style-name="ro4">
          <table:table-cell office:value-type="float" office:value="131" table:style-name="ce13">
            <text:p>131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6">
            <text:p><text:s/>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2" table:style-name="ce17">
            <text:p><text:s/>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1" table:style-name="ce13">
            <text:p>131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6">
            <text:p><text:s/>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0" table:style-name="ce17">
            <text:p><text:s/>3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2" table:style-name="ce13">
            <text:p>132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6">
            <text:p><text:s/>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0" table:style-name="ce17">
            <text:p><text:s/>3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2" table:style-name="ce13">
            <text:p>132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6">
            <text:p><text:s/>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2" table:style-name="ce17">
            <text:p><text:s/>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2" table:style-name="ce13">
            <text:p>132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6">
            <text:p><text:s/>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" table:style-name="ce17">
            <text:p><text:s/>2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33" table:style-name="ce13">
            <text:p>133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40" table:style-name="ce16">
            <text:p><text:s/>44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40" table:style-name="ce17">
            <text:p><text:s/>44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34" table:style-name="ce13">
            <text:p>134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.25" table:style-name="ce16">
            <text:p><text:s/>70,2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0.25" table:style-name="ce17">
            <text:p><text:s/>70,25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134" table:style-name="ce13">
            <text:p>134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4.9" table:style-name="ce16">
            <text:p><text:s/>234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4.9" table:style-name="ce17">
            <text:p><text:s/>234,90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3">
          <table:table-cell office:value-type="float" office:value="135" table:style-name="ce13">
            <text:p>135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3.65" table:style-name="ce16">
            <text:p><text:s/>163,6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3.65" table:style-name="ce17">
            <text:p><text:s/>163,65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Rimborso diritto annu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36" table:style-name="ce13">
            <text:p>136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CIVITA CASTELLAN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137" table:style-name="ce13">
            <text:p>137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500" table:style-name="ce16">
            <text:p><text:s/>17.500,00 €<text:s/></text:p>
          </table:table-cell>
          <table:table-cell office:value-type="currency" office:value="700" table:style-name="ce16">
            <text:p><text:s/>700,00 €<text:s/></text:p>
          </table:table-cell>
          <table:table-cell office:value-type="currency" office:value="16800" table:style-name="ce17">
            <text:p><text:s/>16.8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38" table:style-name="ce13">
            <text:p>138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200" table:style-name="ce16">
            <text:p><text:s/>200,00 €<text:s/></text:p>
          </table:table-cell>
          <table:table-cell office:value-type="currency" office:value="4800" table:style-name="ce17">
            <text:p><text:s/>4.8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39" table:style-name="ce13">
            <text:p>139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500" table:style-name="ce16">
            <text:p><text:s/>10.500,00 €<text:s/></text:p>
          </table:table-cell>
          <table:table-cell office:value-type="currency" office:value="420" table:style-name="ce16">
            <text:p><text:s/>420,00 €<text:s/></text:p>
          </table:table-cell>
          <table:table-cell office:value-type="currency" office:value="10080" table:style-name="ce17">
            <text:p><text:s/>10.08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3">
          <table:table-cell office:value-type="float" office:value="140" table:style-name="ce13">
            <text:p>140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30" table:style-name="ce16">
            <text:p><text:s/>9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30" table:style-name="ce17">
            <text:p><text:s/>930,00 €<text:s/></text:p>
          </table:table-cell>
          <table:table-cell office:value-type="string" table:style-name="ce15">
            <text:p><text:s text:c="2"/>BAJOCCHI EVENTI DI BAJOCCHI SIMONE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41" table:style-name="ce13">
            <text:p>141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8.08" table:style-name="ce16">
            <text:p><text:s/>2.158,0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58.08" table:style-name="ce17">
            <text:p><text:s/>2.158,08 €<text:s/></text:p>
          </table:table-cell>
          <table:table-cell office:value-type="string" table:style-name="ce15">
            <text:p><text:s text:c="2"/>HERA COMM S.P.A.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4">
          <table:table-cell office:value-type="float" office:value="142" table:style-name="ce13">
            <text:p>142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5.62" table:style-name="ce16">
            <text:p><text:s/>1.705,6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05.62" table:style-name="ce17">
            <text:p><text:s/>1.705,62 €<text:s/></text:p>
          </table:table-cell>
          <table:table-cell office:value-type="string" table:style-name="ce15">
            <text:p><text:s text:c="2"/>HERA COMM S.P.A.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3">
          <table:table-cell office:value-type="float" office:value="143" table:style-name="ce13">
            <text:p>143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000" table:style-name="ce16">
            <text:p><text:s/>37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000" table:style-name="ce17">
            <text:p><text:s/>37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44" table:style-name="ce13">
            <text:p>144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750" table:style-name="ce16">
            <text:p><text:s/>8.7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750" table:style-name="ce17">
            <text:p><text:s/>8.75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45" table:style-name="ce13">
            <text:p>145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295.08" table:style-name="ce16">
            <text:p><text:s/>37.295,0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295.08" table:style-name="ce17">
            <text:p><text:s/>37.295,08 €<text:s/></text:p>
          </table:table-cell>
          <table:table-cell office:value-type="string" table:style-name="ce15">
            <text:p><text:s text:c="2"/>ELETTROROMAGNA DI OTTAVIANELLI UMBERTO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88" table:style-name="ce13">
            <text:p>88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99" table:style-name="ce16">
            <text:p><text:s/>3.19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99" table:style-name="ce17">
            <text:p><text:s/>3.199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47" table:style-name="ce13">
            <text:p>147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439.5700000000002" table:style-name="ce16">
            <text:p><text:s/>2.439,5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39.5700000000002" table:style-name="ce17">
            <text:p><text:s/>2.439,57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48" table:style-name="ce13">
            <text:p>148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8718.16" table:style-name="ce16">
            <text:p><text:s/>68.718,1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8718.16" table:style-name="ce17">
            <text:p><text:s/>68.718,16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49" table:style-name="ce13">
            <text:p>149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620.16" table:style-name="ce16">
            <text:p><text:s/>3.620,1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620.16" table:style-name="ce17">
            <text:p><text:s/>3.620,16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0" table:style-name="ce13">
            <text:p>150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49.91" table:style-name="ce16">
            <text:p><text:s/>2.249,9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49.91" table:style-name="ce17">
            <text:p><text:s/>2.249,9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0" table:style-name="ce13">
            <text:p>150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99.64" table:style-name="ce16">
            <text:p><text:s/>3.099,6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099.64" table:style-name="ce17">
            <text:p><text:s/>3.099,6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0" table:style-name="ce13">
            <text:p>150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47.37" table:style-name="ce16">
            <text:p><text:s/>3.947,3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47.37" table:style-name="ce17">
            <text:p><text:s/>3.947,37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0" table:style-name="ce13">
            <text:p>150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49.81" table:style-name="ce16">
            <text:p><text:s/>749,8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49.81" table:style-name="ce17">
            <text:p><text:s/>749,8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0" table:style-name="ce13">
            <text:p>150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00.04" table:style-name="ce16">
            <text:p><text:s/>1.600,0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00.04" table:style-name="ce17">
            <text:p><text:s/>1.600,0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8.58" table:style-name="ce16">
            <text:p><text:s/>288,5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88.58" table:style-name="ce17">
            <text:p><text:s/>288,58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.43" table:style-name="ce16">
            <text:p><text:s/>31,4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.43" table:style-name="ce17">
            <text:p><text:s/>31,43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2.91" table:style-name="ce16">
            <text:p><text:s/>142,9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2.91" table:style-name="ce17">
            <text:p><text:s/>142,9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6" table:style-name="ce16">
            <text:p><text:s/>11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6" table:style-name="ce17">
            <text:p><text:s/>116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1.03" table:style-name="ce16">
            <text:p><text:s/>71,0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1.03" table:style-name="ce17">
            <text:p><text:s/>71,03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1" table:style-name="ce13">
            <text:p>151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7.55" table:style-name="ce16">
            <text:p><text:s/>407,5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7.55" table:style-name="ce17">
            <text:p><text:s/>407,55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98.73" table:style-name="ce16">
            <text:p><text:s/>1.498,7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98.73" table:style-name="ce17">
            <text:p><text:s/>1.498,73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937.32" table:style-name="ce16">
            <text:p><text:s/>6.937,3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937.32" table:style-name="ce17">
            <text:p><text:s/>6.937,32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15.63" table:style-name="ce16">
            <text:p><text:s/>7.315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315.63" table:style-name="ce17">
            <text:p><text:s/>7.315,63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85.58" table:style-name="ce16">
            <text:p><text:s/>1.485,5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85.58" table:style-name="ce17">
            <text:p><text:s/>1.485,58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62.71" table:style-name="ce16">
            <text:p><text:s/>1.962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62.71" table:style-name="ce17">
            <text:p><text:s/>1.962,7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2" table:style-name="ce13">
            <text:p>152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28.95" table:style-name="ce16">
            <text:p><text:s/>3.928,9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28.95" table:style-name="ce17">
            <text:p><text:s/>3.928,95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74.5" table:style-name="ce16">
            <text:p><text:s/>1.474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74.5" table:style-name="ce17">
            <text:p><text:s/>1.474,5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39.5" table:style-name="ce16">
            <text:p><text:s/>1.539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39.5" table:style-name="ce17">
            <text:p><text:s/>1.539,5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5" table:style-name="ce16">
            <text:p><text:s/>1.50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5" table:style-name="ce17">
            <text:p><text:s/>1.505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48" table:style-name="ce16">
            <text:p><text:s/>44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48" table:style-name="ce17">
            <text:p><text:s/>448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3" table:style-name="ce13">
            <text:p>153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8" table:style-name="ce16">
            <text:p><text:s/>22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8" table:style-name="ce17">
            <text:p><text:s/>228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4" table:style-name="ce13">
            <text:p>154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2.4" table:style-name="ce16">
            <text:p><text:s/>132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2.4" table:style-name="ce17">
            <text:p><text:s/>132,40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5" table:style-name="ce13">
            <text:p>155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" table:style-name="ce16">
            <text:p><text:s/>2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" table:style-name="ce17">
            <text:p><text:s/>24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rattamento di missione e rimborsi spese viaggi</text:p>
          </table:table-cell>
          <table:table-cell table:number-columns-repeated="16375" table:style-name="ce12"/>
        </table:table-row>
        <table:table-row table:style-name="ro3">
          <table:table-cell office:value-type="float" office:value="155" table:style-name="ce13">
            <text:p>155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7.4" table:style-name="ce16">
            <text:p><text:s/>47,4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7.4" table:style-name="ce17">
            <text:p><text:s/>47,4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rattamento di missione e rimborsi spese viaggi</text:p>
          </table:table-cell>
          <table:table-cell table:number-columns-repeated="16375" table:style-name="ce12"/>
        </table:table-row>
        <table:table-row table:style-name="ro3">
          <table:table-cell office:value-type="float" office:value="155" table:style-name="ce13">
            <text:p>155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" table:style-name="ce16">
            <text:p><text:s/>2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" table:style-name="ce17">
            <text:p><text:s/>24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rattamento di missione e rimborsi spese viaggi</text:p>
          </table:table-cell>
          <table:table-cell table:number-columns-repeated="16375" table:style-name="ce12"/>
        </table:table-row>
        <table:table-row table:style-name="ro3">
          <table:table-cell office:value-type="float" office:value="156" table:style-name="ce13">
            <text:p>156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9.44" table:style-name="ce16">
            <text:p><text:s/>489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9.44" table:style-name="ce17">
            <text:p><text:s/>489,4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7" table:style-name="ce13">
            <text:p>157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40.9" table:style-name="ce16">
            <text:p><text:s/>340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40.9" table:style-name="ce17">
            <text:p><text:s/>340,9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58" table:style-name="ce13">
            <text:p>158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315.1799999999998" table:style-name="ce16">
            <text:p><text:s/>2.315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15.1799999999998" table:style-name="ce17">
            <text:p><text:s/>2.315,18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la Giunta</text:p>
          </table:table-cell>
          <table:table-cell table:number-columns-repeated="16375" table:style-name="ce12"/>
        </table:table-row>
        <table:table-row table:style-name="ro3">
          <table:table-cell office:value-type="float" office:value="159" table:style-name="ce13">
            <text:p>159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56.59" table:style-name="ce16">
            <text:p><text:s/>2.156,5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56.59" table:style-name="ce17">
            <text:p><text:s/>2.156,59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 text:c="2"/>per il Presidente</text:p>
          </table:table-cell>
          <table:table-cell table:number-columns-repeated="16375" table:style-name="ce12"/>
        </table:table-row>
        <table:table-row table:style-name="ro3">
          <table:table-cell office:value-type="float" office:value="159" table:style-name="ce13">
            <text:p>159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91.04000000000002" table:style-name="ce16">
            <text:p><text:s/>291,0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1.04000000000002" table:style-name="ce17">
            <text:p><text:s/>291,04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il Nucleo di valutazione</text:p>
          </table:table-cell>
          <table:table-cell table:number-columns-repeated="16375" table:style-name="ce12"/>
        </table:table-row>
        <table:table-row table:style-name="ro3">
          <table:table-cell office:value-type="float" office:value="159" table:style-name="ce13">
            <text:p>159</text:p>
          </table:table-cell>
          <table:table-cell office:value-type="date" office:date-value="2024-01-30T00:00:00" table:style-name="ce14">
            <text:p>30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0" table:style-name="ce16">
            <text:p><text:s/>14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0" table:style-name="ce17">
            <text:p><text:s/>140,00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la Giunta</text:p>
          </table:table-cell>
          <table:table-cell table:number-columns-repeated="16375" table:style-name="ce12"/>
        </table:table-row>
        <table:table-row table:style-name="ro3">
          <table:table-cell office:value-type="float" office:value="160" table:style-name="ce13">
            <text:p>160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13" table:style-name="ce16">
            <text:p><text:s/>61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13" table:style-name="ce17">
            <text:p><text:s/>613,00 €<text:s/></text:p>
          </table:table-cell>
          <table:table-cell office:value-type="string" table:style-name="ce15">
            <text:p><text:s text:c="2"/>ADV FINANCE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1" table:style-name="ce13">
            <text:p>161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6">
            <text:p><text:s/>4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0" table:style-name="ce17">
            <text:p><text:s/>420,00 €<text:s/></text:p>
          </table:table-cell>
          <table:table-cell office:value-type="string" table:style-name="ce15">
            <text:p><text:s text:c="2"/>BNL - BANCA NAZIONALE DEL LAVOR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2" table:style-name="ce13">
            <text:p>162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6">
            <text:p><text:s/>21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7" table:style-name="ce17">
            <text:p><text:s/>217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3" table:style-name="ce13">
            <text:p>163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6">
            <text:p><text:s/>37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1" table:style-name="ce17">
            <text:p><text:s/>37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4" table:style-name="ce13">
            <text:p>164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57.63" table:style-name="ce16">
            <text:p><text:s/>457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7.63" table:style-name="ce17">
            <text:p><text:s/>457,63 €<text:s/></text:p>
          </table:table-cell>
          <table:table-cell office:value-type="string" table:style-name="ce15">
            <text:p><text:s text:c="2"/>INPS GESTIONE CREDITI EX INPDAP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5" table:style-name="ce13">
            <text:p>165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6">
            <text:p><text:s/>70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08" table:style-name="ce17">
            <text:p><text:s/>708,00 €<text:s/></text:p>
          </table:table-cell>
          <table:table-cell office:value-type="string" table:style-name="ce15">
            <text:p><text:s text:c="2"/>FUTURO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6" table:style-name="ce13">
            <text:p>166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3.18" table:style-name="ce16">
            <text:p><text:s/>63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3.18" table:style-name="ce17">
            <text:p><text:s/>63,18 €<text:s/></text:p>
          </table:table-cell>
          <table:table-cell office:value-type="string" table:style-name="ce15">
            <text:p><text:s text:c="2"/>CISL FP VT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7" table:style-name="ce13">
            <text:p>167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.59" table:style-name="ce16">
            <text:p><text:s/>31,5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.59" table:style-name="ce17">
            <text:p><text:s/>31,59 €<text:s/></text:p>
          </table:table-cell>
          <table:table-cell office:value-type="string" table:style-name="ce15">
            <text:p><text:s text:c="2"/>CISL FP ROMA CAPITALE-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8" table:style-name="ce13">
            <text:p>168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0.22" table:style-name="ce16">
            <text:p><text:s/>120,2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0.22" table:style-name="ce17">
            <text:p><text:s/>120,22 €<text:s/></text:p>
          </table:table-cell>
          <table:table-cell office:value-type="string" table:style-name="ce15">
            <text:p><text:s text:c="2"/>FUNZIONE PUBBLICA - CGIL VITERB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69" table:style-name="ce13">
            <text:p>169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7.829999999999998" table:style-name="ce16">
            <text:p><text:s/>17,8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.829999999999998" table:style-name="ce17">
            <text:p><text:s/>17,83 €<text:s/></text:p>
          </table:table-cell>
          <table:table-cell office:value-type="string" table:style-name="ce15">
            <text:p><text:s text:c="2"/>FUNZIONE PUBBLICA - CG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0" table:style-name="ce13">
            <text:p>170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.489999999999998" table:style-name="ce16">
            <text:p><text:s/>18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489999999999998" table:style-name="ce17">
            <text:p><text:s/>18,49 €<text:s/></text:p>
          </table:table-cell>
          <table:table-cell office:value-type="string" table:style-name="ce15">
            <text:p><text:s text:c="2"/>CSA REGIONI AUTONOMIE LOCALI - ROM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1" table:style-name="ce13">
            <text:p>171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.51" table:style-name="ce16">
            <text:p><text:s/>14,5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.51" table:style-name="ce17">
            <text:p><text:s/>14,51 €<text:s/></text:p>
          </table:table-cell>
          <table:table-cell office:value-type="string" table:style-name="ce15">
            <text:p><text:s text:c="2"/>U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2" table:style-name="ce13">
            <text:p>172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6">
            <text:p><text:s/>3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0" table:style-name="ce17">
            <text:p><text:s/>350,00 €<text:s/></text:p>
          </table:table-cell>
          <table:table-cell office:value-type="string" table:style-name="ce15">
            <text:p><text:s text:c="2"/>DYNAMICA RETAIL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3" table:style-name="ce13">
            <text:p>173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6">
            <text:p><text:s/>25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1" table:style-name="ce17">
            <text:p><text:s/>25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4">
          <table:table-cell office:value-type="float" office:value="174" table:style-name="ce13">
            <text:p>174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00" table:style-name="ce16">
            <text:p><text:s/>1.2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00" table:style-name="ce17">
            <text:p><text:s/>1.200,00 €<text:s/></text:p>
          </table:table-cell>
          <table:table-cell office:value-type="string" table:style-name="ce15">
            <text:p><text:s text:c="2"/>FER-ALL SRL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175" table:style-name="ce13">
            <text:p>175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3.26" table:style-name="ce16">
            <text:p><text:s/>143,2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3.26" table:style-name="ce17">
            <text:p><text:s/>143,26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175" table:style-name="ce13">
            <text:p>175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04" table:style-name="ce16">
            <text:p><text:s/>2,0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.04" table:style-name="ce17">
            <text:p><text:s/>2,04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176" table:style-name="ce13">
            <text:p>176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.67" table:style-name="ce16">
            <text:p><text:s/>38,6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8.67" table:style-name="ce17">
            <text:p><text:s/>38,67 €<text:s/></text:p>
          </table:table-cell>
          <table:table-cell office:value-type="string" table:style-name="ce15">
            <text:p><text:s text:c="2"/>OLIVETTI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7" table:style-name="ce13">
            <text:p>177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49.56" table:style-name="ce16">
            <text:p><text:s/>849,5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49.56" table:style-name="ce17">
            <text:p><text:s/>849,56 €<text:s/></text:p>
          </table:table-cell>
          <table:table-cell office:value-type="string" table:style-name="ce15">
            <text:p><text:s text:c="2"/>RENTOKIL INITIAL ITALIA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8" table:style-name="ce13">
            <text:p>178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17.49" table:style-name="ce16">
            <text:p><text:s/>617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17.49" table:style-name="ce17">
            <text:p><text:s/>617,49 €<text:s/></text:p>
          </table:table-cell>
          <table:table-cell office:value-type="string" table:style-name="ce15">
            <text:p><text:s text:c="2"/>RENTOKIL INITIAL ITALIA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79" table:style-name="ce13">
            <text:p>179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49.1799999999998" table:style-name="ce16">
            <text:p><text:s/>2.049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49.1799999999998" table:style-name="ce17">
            <text:p><text:s/>2.049,18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80" table:style-name="ce13">
            <text:p>180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0" table:style-name="ce16">
            <text:p><text:s/>4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00" table:style-name="ce17">
            <text:p><text:s/>4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81" table:style-name="ce13">
            <text:p>181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63" table:style-name="ce16">
            <text:p><text:s/>6.06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63" table:style-name="ce17">
            <text:p><text:s/>6.063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81" table:style-name="ce13">
            <text:p>181</text:p>
          </table:table-cell>
          <table:table-cell office:value-type="date" office:date-value="2024-02-05T00:00:00" table:style-name="ce14">
            <text:p>05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00" table:style-name="ce16">
            <text:p><text:s/>1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00" table:style-name="ce17">
            <text:p><text:s/>1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2" table:style-name="ce13">
            <text:p>182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6.5" table:style-name="ce16">
            <text:p><text:s/>46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6.5" table:style-name="ce17">
            <text:p><text:s/>46,50 €<text:s/></text:p>
          </table:table-cell>
          <table:table-cell office:value-type="string" table:style-name="ce15">
            <text:p><text:s text:c="2"/>RETETEL ITALIA SRL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182" table:style-name="ce13">
            <text:p>182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8" table:style-name="ce16">
            <text:p><text:s/>39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8" table:style-name="ce17">
            <text:p><text:s/>398,00 €<text:s/></text:p>
          </table:table-cell>
          <table:table-cell office:value-type="string" table:style-name="ce15">
            <text:p><text:s text:c="2"/>RETETEL ITALIA SRL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5">
          <table:table-cell office:value-type="float" office:value="183" table:style-name="ce13">
            <text:p>183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38.46" table:style-name="ce16">
            <text:p><text:s/>1.038,4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38.46" table:style-name="ce17">
            <text:p><text:s/>1.038,46 €<text:s/></text:p>
          </table:table-cell>
          <table:table-cell office:value-type="string" table:style-name="ce15">
            <text:p><text:s text:c="2"/>OLEIFICIO SOCIALE COOPERATIVO DI CANINO SOCIETA' C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84" table:style-name="ce13">
            <text:p>18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0" table:style-name="ce16">
            <text:p><text:s/>6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0" table:style-name="ce17">
            <text:p><text:s/>600,00 €<text:s/></text:p>
          </table:table-cell>
          <table:table-cell office:value-type="string" table:style-name="ce15">
            <text:p><text:s text:c="2"/>RANUCCI CATERING S.R.L. UNIPERSONALE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5" table:style-name="ce13">
            <text:p>185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" table:style-name="ce16">
            <text:p><text:s/>4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0" table:style-name="ce17">
            <text:p><text:s/>400,00 €<text:s/></text:p>
          </table:table-cell>
          <table:table-cell office:value-type="string" table:style-name="ce15">
            <text:p><text:s text:c="2"/>QM ITALY SRL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186" table:style-name="ce13">
            <text:p>186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73" table:style-name="ce16">
            <text:p><text:s/>1.17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73" table:style-name="ce17">
            <text:p><text:s/>1.173,0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6" table:style-name="ce13">
            <text:p>186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9" table:style-name="ce16">
            <text:p><text:s/>45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9" table:style-name="ce17">
            <text:p><text:s/>459,0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6" table:style-name="ce13">
            <text:p>186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3" table:style-name="ce16">
            <text:p><text:s/>27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3" table:style-name="ce17">
            <text:p><text:s/>273,0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7" table:style-name="ce13">
            <text:p>187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6" table:style-name="ce16">
            <text:p><text:s/>39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6" table:style-name="ce17">
            <text:p><text:s/>396,0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188" table:style-name="ce13">
            <text:p>188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6" table:style-name="ce16">
            <text:p><text:s/>21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6" table:style-name="ce17">
            <text:p><text:s/>216,0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89" table:style-name="ce13">
            <text:p>189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1.17" table:style-name="ce16">
            <text:p><text:s/>251,1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1.17" table:style-name="ce17">
            <text:p><text:s/>251,17 €<text:s/></text:p>
          </table:table-cell>
          <table:table-cell office:value-type="string" table:style-name="ce15">
            <text:p><text:s text:c="2"/>CONDOMINIO ALLOGGI IMPIEGATI CAMERA-L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90" table:style-name="ce13">
            <text:p>190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2" table:style-name="ce16">
            <text:p><text:s/>20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2" table:style-name="ce17">
            <text:p><text:s/>202,00 €<text:s/></text:p>
          </table:table-cell>
          <table:table-cell office:value-type="string" table:style-name="ce15">
            <text:p><text:s text:c="2"/>CONDOMINIO PIAZZA VERDI N. 5D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191" table:style-name="ce13">
            <text:p>191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50" table:style-name="ce16">
            <text:p><text:s/>3.750,00 €<text:s/></text:p>
          </table:table-cell>
          <table:table-cell office:value-type="currency" office:value="150" table:style-name="ce16">
            <text:p><text:s/>150,00 €<text:s/></text:p>
          </table:table-cell>
          <table:table-cell office:value-type="currency" office:value="3600" table:style-name="ce17">
            <text:p><text:s/>3.6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i contributi e trasferimenti <text:s text:c="2"/>a aziende speciali</text:p>
          </table:table-cell>
          <table:table-cell table:number-columns-repeated="16375" table:style-name="ce12"/>
        </table:table-row>
        <table:table-row table:style-name="ro4">
          <table:table-cell office:value-type="float" office:value="192" table:style-name="ce13">
            <text:p>192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.5500000000000007" table:style-name="ce16">
            <text:p><text:s/>8,5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.5500000000000007" table:style-name="ce17">
            <text:p><text:s/>8,55 €<text:s/></text:p>
          </table:table-cell>
          <table:table-cell office:value-type="string" table:style-name="ce18">
            <text:p><text:s text:c="2"/>Comune di Leoness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5">
          <table:table-cell office:value-type="float" office:value="89" table:style-name="ce13">
            <text:p>89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6" table:style-name="ce16">
            <text:p><text:s/>73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36" table:style-name="ce17">
            <text:p><text:s/>736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90" table:style-name="ce13">
            <text:p>90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3" table:style-name="ce16">
            <text:p><text:s/>1.50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3" table:style-name="ce17">
            <text:p><text:s/>1.503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91" table:style-name="ce13">
            <text:p>91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35" table:style-name="ce16">
            <text:p><text:s/>1.93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35" table:style-name="ce17">
            <text:p><text:s/>1.93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92" table:style-name="ce13">
            <text:p>92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98" table:style-name="ce16">
            <text:p><text:s/>11.09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98" table:style-name="ce17">
            <text:p><text:s/>11.098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5">
          <table:table-cell office:value-type="float" office:value="93" table:style-name="ce13">
            <text:p>93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" table:style-name="ce16">
            <text:p><text:s/>4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0" table:style-name="ce17">
            <text:p><text:s/>40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5">
          <table:table-cell office:value-type="float" office:value="94" table:style-name="ce13">
            <text:p>94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" table:style-name="ce16">
            <text:p><text:s/>5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" table:style-name="ce17">
            <text:p><text:s/>50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95" table:style-name="ce13">
            <text:p>95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00" table:style-name="ce16">
            <text:p><text:s/>3.6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600" table:style-name="ce17">
            <text:p><text:s/>3.60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5">
          <table:table-cell office:value-type="float" office:value="96" table:style-name="ce13">
            <text:p>96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" table:style-name="ce16">
            <text:p><text:s/>26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1" table:style-name="ce17">
            <text:p><text:s/>261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97" table:style-name="ce13">
            <text:p>97</text:p>
          </table:table-cell>
          <table:table-cell office:value-type="date" office:date-value="2024-01-15T00:00:00" table:style-name="ce14">
            <text:p>15/01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" table:style-name="ce16">
            <text:p><text:s/>41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4" table:style-name="ce17">
            <text:p><text:s/>414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46" table:style-name="ce13">
            <text:p>146</text:p>
          </table:table-cell>
          <table:table-cell office:value-type="date" office:date-value="2024-01-29T00:00:00" table:style-name="ce14">
            <text:p>29/01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6835.52" table:style-name="ce16">
            <text:p><text:s/>26.835,5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835.52" table:style-name="ce17">
            <text:p><text:s/>26.835,52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5">
          <table:table-cell office:value-type="float" office:value="193" table:style-name="ce13">
            <text:p>193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0.25" table:style-name="ce16">
            <text:p><text:s/>380,2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80.25" table:style-name="ce17">
            <text:p><text:s/>380,25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3" table:style-name="ce13">
            <text:p>193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0" table:style-name="ce16">
            <text:p><text:s/>4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0" table:style-name="ce17">
            <text:p><text:s/>45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" table:style-name="ce16">
            <text:p><text:s/>4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" table:style-name="ce17">
            <text:p><text:s/>4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0" table:style-name="ce16">
            <text:p><text:s/>7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50" table:style-name="ce17">
            <text:p><text:s/>75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0" table:style-name="ce16">
            <text:p><text:s/>7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50" table:style-name="ce17">
            <text:p><text:s/>75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0.01" table:style-name="ce16">
            <text:p><text:s/>1.100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0.01" table:style-name="ce17">
            <text:p><text:s/>1.100,01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70" table:style-name="ce16">
            <text:p><text:s/>2.37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70" table:style-name="ce17">
            <text:p><text:s/>2.37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13.11" table:style-name="ce16">
            <text:p><text:s/>2.113,1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13.11" table:style-name="ce17">
            <text:p><text:s/>2.113,11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" table:style-name="ce16">
            <text:p><text:s/>2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" table:style-name="ce17">
            <text:p><text:s/>24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24.99" table:style-name="ce16">
            <text:p><text:s/>624,9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24.99" table:style-name="ce17">
            <text:p><text:s/>624,99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25" table:style-name="ce16">
            <text:p><text:s/>52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25" table:style-name="ce17">
            <text:p><text:s/>52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42.48" table:style-name="ce16">
            <text:p><text:s/>342,4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42.48" table:style-name="ce17">
            <text:p><text:s/>342,4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9.98" table:style-name="ce16">
            <text:p><text:s/>199,9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9.98" table:style-name="ce17">
            <text:p><text:s/>199,9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47" table:style-name="ce16">
            <text:p><text:s/>44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47" table:style-name="ce17">
            <text:p><text:s/>447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42" table:style-name="ce16">
            <text:p><text:s/>34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42" table:style-name="ce17">
            <text:p><text:s/>342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9.99" table:style-name="ce16">
            <text:p><text:s/>249,9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9.99" table:style-name="ce17">
            <text:p><text:s/>249,99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44" table:style-name="ce16">
            <text:p><text:s/>64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44" table:style-name="ce17">
            <text:p><text:s/>644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4.76" table:style-name="ce16">
            <text:p><text:s/>194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4.76" table:style-name="ce17">
            <text:p><text:s/>194,76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99.98" table:style-name="ce16">
            <text:p><text:s/>499,9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99.98" table:style-name="ce17">
            <text:p><text:s/>499,9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29" table:style-name="ce16">
            <text:p><text:s/>52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29" table:style-name="ce17">
            <text:p><text:s/>529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" table:style-name="ce16">
            <text:p><text:s/>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" table:style-name="ce17">
            <text:p><text:s/>10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" table:style-name="ce16">
            <text:p><text:s/>2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" table:style-name="ce17">
            <text:p><text:s/>26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5" table:style-name="ce16">
            <text:p><text:s/>37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5" table:style-name="ce17">
            <text:p><text:s/>37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99.98" table:style-name="ce16">
            <text:p><text:s/>799,9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99.98" table:style-name="ce17">
            <text:p><text:s/>799,9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3">
          <table:table-cell office:value-type="float" office:value="195" table:style-name="ce13">
            <text:p>195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121" table:style-name="ce16">
            <text:p><text:s/>8.12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121" table:style-name="ce17">
            <text:p><text:s/>8.121,00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196" table:style-name="ce13">
            <text:p>196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1188.86" table:style-name="ce16">
            <text:p><text:s/>41.188,8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188.86" table:style-name="ce17">
            <text:p><text:s/>41.188,86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6" table:style-name="ce13">
            <text:p>196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0.93" table:style-name="ce16">
            <text:p><text:s/>160,9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0.93" table:style-name="ce17">
            <text:p><text:s/>160,93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7" table:style-name="ce13">
            <text:p>19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82.54" table:style-name="ce16">
            <text:p><text:s/>1.582,5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82.54" table:style-name="ce17">
            <text:p><text:s/>1.582,54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7" table:style-name="ce13">
            <text:p>19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.19" table:style-name="ce16">
            <text:p><text:s/>6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.19" table:style-name="ce17">
            <text:p><text:s/>6,19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8" table:style-name="ce13">
            <text:p>19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984.03" table:style-name="ce16">
            <text:p><text:s/>12.984,0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984.03" table:style-name="ce17">
            <text:p><text:s/>12.984,03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8" table:style-name="ce13">
            <text:p>19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.46" table:style-name="ce16">
            <text:p><text:s/>48,4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.46" table:style-name="ce17">
            <text:p><text:s/>48,46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8" table:style-name="ce13">
            <text:p>19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4.28" table:style-name="ce16">
            <text:p><text:s/>104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28" table:style-name="ce17">
            <text:p><text:s/>104,28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198" table:style-name="ce13">
            <text:p>19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28.79999999999995" table:style-name="ce16">
            <text:p><text:s/>628,8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28.79999999999995" table:style-name="ce17">
            <text:p><text:s/>628,80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199" table:style-name="ce13">
            <text:p>199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4" table:style-name="ce16">
            <text:p><text:s/>11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4" table:style-name="ce17">
            <text:p><text:s/>114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00" table:style-name="ce13">
            <text:p>200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315.1" table:style-name="ce16">
            <text:p><text:s/>8.315,1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315.1" table:style-name="ce17">
            <text:p><text:s/>8.315,10 €<text:s/></text:p>
          </table:table-cell>
          <table:table-cell office:value-type="string" table:style-name="ce15">
            <text:p><text:s text:c="2"/>INAIL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01" table:style-name="ce13">
            <text:p>201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91.76" table:style-name="ce16">
            <text:p><text:s/>4.291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91.76" table:style-name="ce17">
            <text:p><text:s/>4.291,76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01" table:style-name="ce13">
            <text:p>201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9979.870000000003" table:style-name="ce16">
            <text:p><text:s/>39.979,8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979.870000000003" table:style-name="ce17">
            <text:p><text:s/>39.979,87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01" table:style-name="ce13">
            <text:p>201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08.01" table:style-name="ce16">
            <text:p><text:s/>908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08.01" table:style-name="ce17">
            <text:p><text:s/>908,01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02" table:style-name="ce13">
            <text:p>202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237" table:style-name="ce16">
            <text:p><text:s/>6.23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237" table:style-name="ce17">
            <text:p><text:s/>6.237,00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203" table:style-name="ce13">
            <text:p>203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613.9499999999998" table:style-name="ce16">
            <text:p><text:s/>2.613,9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13.9499999999998" table:style-name="ce17">
            <text:p><text:s/>2.613,95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203" table:style-name="ce13">
            <text:p>203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3.32" table:style-name="ce16">
            <text:p><text:s/>133,3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3.32" table:style-name="ce17">
            <text:p><text:s/>133,32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203" table:style-name="ce13">
            <text:p>203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4.92" table:style-name="ce16">
            <text:p><text:s/>54,9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4.92" table:style-name="ce17">
            <text:p><text:s/>54,92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204" table:style-name="ce13">
            <text:p>204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40" table:style-name="ce16">
            <text:p><text:s/>1.34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40" table:style-name="ce17">
            <text:p><text:s/>1.340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previdenziali e assistenz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205" table:style-name="ce13">
            <text:p>205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70" table:style-name="ce16">
            <text:p><text:s/>67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70" table:style-name="ce17">
            <text:p><text:s/>670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Ritenute previdenziali ed assistenziali a carico degli organi istituzionali<text:s/></text:p>
          </table:table-cell>
          <table:table-cell table:number-columns-repeated="16375" table:style-name="ce12"/>
        </table:table-row>
        <table:table-row table:style-name="ro3">
          <table:table-cell office:value-type="float" office:value="206" table:style-name="ce13">
            <text:p>206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11.88" table:style-name="ce16">
            <text:p><text:s/>711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11.88" table:style-name="ce17">
            <text:p><text:s/>711,88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207" table:style-name="ce13">
            <text:p>20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3169.33" table:style-name="ce16">
            <text:p><text:s/>33.169,3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169.33" table:style-name="ce17">
            <text:p><text:s/>33.169,33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3">
          <table:table-cell office:value-type="float" office:value="207" table:style-name="ce13">
            <text:p>20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488.11" table:style-name="ce16">
            <text:p><text:s/>2.488,1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88.11" table:style-name="ce17">
            <text:p><text:s/>2.488,11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3">
          <table:table-cell office:value-type="float" office:value="208" table:style-name="ce13">
            <text:p>20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12.75" table:style-name="ce16">
            <text:p><text:s/>1.812,7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12.75" table:style-name="ce17">
            <text:p><text:s/>1.812,75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208" table:style-name="ce13">
            <text:p>20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910" table:style-name="ce16">
            <text:p><text:s/>3.9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10" table:style-name="ce17">
            <text:p><text:s/>3.910,00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209" table:style-name="ce13">
            <text:p>209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61.25" table:style-name="ce16">
            <text:p><text:s/>361,2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61.25" table:style-name="ce17">
            <text:p><text:s/>361,25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4">
          <table:table-cell office:value-type="float" office:value="210" table:style-name="ce13">
            <text:p>210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98.3599999999997" table:style-name="ce16">
            <text:p><text:s/>4.098,3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98.3599999999997" table:style-name="ce17">
            <text:p><text:s/>4.098,36 €<text:s/></text:p>
          </table:table-cell>
          <table:table-cell office:value-type="string" table:style-name="ce15">
            <text:p><text:s text:c="2"/>Fiera Milano S.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11" table:style-name="ce13">
            <text:p>211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33.48" table:style-name="ce16">
            <text:p><text:s/>1.933,4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33.48" table:style-name="ce17">
            <text:p><text:s/>1.933,48 €<text:s/></text:p>
          </table:table-cell>
          <table:table-cell office:value-type="string" table:style-name="ce15">
            <text:p><text:s text:c="2"/>SI.EL.CO. srl</text:p>
          </table:table-cell>
          <table:table-cell office:value-type="string" table:style-name="ce15">
            <text:p>Altri materiali di consumo</text:p>
          </table:table-cell>
          <table:table-cell table:number-columns-repeated="16375" table:style-name="ce12"/>
        </table:table-row>
        <table:table-row table:style-name="ro4">
          <table:table-cell office:value-type="float" office:value="212" table:style-name="ce13">
            <text:p>212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21.48" table:style-name="ce16">
            <text:p><text:s/>321,4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21.48" table:style-name="ce17">
            <text:p><text:s/>321,48 €<text:s/></text:p>
          </table:table-cell>
          <table:table-cell office:value-type="string" table:style-name="ce15">
            <text:p><text:s text:c="2"/>MYO S.P.A.</text:p>
          </table:table-cell>
          <table:table-cell office:value-type="string" table:style-name="ce15">
            <text:p>Cancelleria e materiale informatico e tecnico</text:p>
          </table:table-cell>
          <table:table-cell table:number-columns-repeated="16375" table:style-name="ce12"/>
        </table:table-row>
        <table:table-row table:style-name="ro4">
          <table:table-cell office:value-type="float" office:value="213" table:style-name="ce13">
            <text:p>213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75.97" table:style-name="ce16">
            <text:p><text:s/>2.675,9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75.97" table:style-name="ce17">
            <text:p><text:s/>2.675,97 €<text:s/></text:p>
          </table:table-cell>
          <table:table-cell office:value-type="string" table:style-name="ce15">
            <text:p><text:s text:c="2"/>DAY RISTOSERVICE S.P.A</text:p>
          </table:table-cell>
          <table:table-cell office:value-type="string" table:style-name="ce15">
            <text:p>Buoni pasto <text:s/>e mensa per il personale dipendente</text:p>
          </table:table-cell>
          <table:table-cell table:number-columns-repeated="16375" table:style-name="ce12"/>
        </table:table-row>
        <table:table-row table:style-name="ro4">
          <table:table-cell office:value-type="float" office:value="214" table:style-name="ce13">
            <text:p>214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46.26" table:style-name="ce16">
            <text:p><text:s/>1.546,2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46.26" table:style-name="ce17">
            <text:p><text:s/>1.546,26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214" table:style-name="ce13">
            <text:p>214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4.22" table:style-name="ce16">
            <text:p><text:s/>84,2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4.22" table:style-name="ce17">
            <text:p><text:s/>84,22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215" table:style-name="ce13">
            <text:p>215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.82" table:style-name="ce16">
            <text:p><text:s/>18,8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82" table:style-name="ce17">
            <text:p><text:s/>18,82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5">
          <table:table-cell office:value-type="float" office:value="216" table:style-name="ce13">
            <text:p>216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6.9399999999996" table:style-name="ce16">
            <text:p><text:s/>4.146,9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46.9399999999996" table:style-name="ce17">
            <text:p><text:s/>4.146,94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216" table:style-name="ce13">
            <text:p>216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19" table:style-name="ce16">
            <text:p><text:s/>104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19" table:style-name="ce17">
            <text:p><text:s/>104,19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217" table:style-name="ce13">
            <text:p>21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6">
            <text:p><text:s/>2.617,9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17.9699999999998" table:style-name="ce17">
            <text:p><text:s/>2.617,97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217" table:style-name="ce13">
            <text:p>217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6">
            <text:p><text:s/>899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9.01" table:style-name="ce17">
            <text:p><text:s/>899,01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3">
          <table:table-cell office:value-type="float" office:value="218" table:style-name="ce13">
            <text:p>218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196.7199999999993" table:style-name="ce16">
            <text:p><text:s/>8.196,7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196.7199999999993" table:style-name="ce17">
            <text:p><text:s/>8.196,72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219" table:style-name="ce13">
            <text:p>219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9.58" table:style-name="ce16">
            <text:p><text:s/>59,5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9.58" table:style-name="ce17">
            <text:p><text:s/>59,58 €<text:s/></text:p>
          </table:table-cell>
          <table:table-cell office:value-type="string" table:style-name="ce15">
            <text:p><text:s text:c="2"/>BANCA DI CREDITO COOPERATIVO DI ROMA - BCC DI ROM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99.98" table:style-name="ce16">
            <text:p><text:s/>499,9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99.98" table:style-name="ce17">
            <text:p><text:s/>499,9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79.28" table:style-name="ce16">
            <text:p><text:s/>1.379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79.28" table:style-name="ce17">
            <text:p><text:s/>1.379,28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4">
          <table:table-cell office:value-type="float" office:value="222" table:style-name="ce13">
            <text:p>222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2" table:style-name="ce16">
            <text:p><text:s/>73,20 €<text:s/></text:p>
          </table:table-cell>
          <table:table-cell office:value-type="currency" office:value="12" table:style-name="ce16">
            <text:p><text:s/>12,00 €<text:s/></text:p>
          </table:table-cell>
          <table:table-cell office:value-type="currency" office:value="61.2" table:style-name="ce17">
            <text:p><text:s/>6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22" table:style-name="ce13">
            <text:p>222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93" table:style-name="ce16">
            <text:p><text:s/>2,9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.93" table:style-name="ce17">
            <text:p><text:s/>2,93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23" table:style-name="ce13">
            <text:p>223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6">
            <text:p><text:s/>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0" table:style-name="ce17">
            <text:p><text:s/>3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23" table:style-name="ce13">
            <text:p>223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6">
            <text:p><text:s/>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2" table:style-name="ce17">
            <text:p><text:s/>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224" table:style-name="ce13">
            <text:p>224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5" table:style-name="ce16">
            <text:p><text:s/>22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5" table:style-name="ce17">
            <text:p><text:s/>225,00 €<text:s/></text:p>
          </table:table-cell>
          <table:table-cell office:value-type="string" table:style-name="ce15">
            <text:p><text:s text:c="2"/>GRAFICA SABINA DI URBANETTI FRANCESCO, UMBERTO E C., Snc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225" table:style-name="ce13">
            <text:p>225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CIA LAZIO NORD - AGRICOLTORI ITALIANI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3">
          <table:table-cell office:value-type="float" office:value="226" table:style-name="ce13">
            <text:p>226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046.38" table:style-name="ce16">
            <text:p><text:s/>16.046,3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046.38" table:style-name="ce17">
            <text:p><text:s/>16.046,38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beni e servizi derivate da sopravvenienze passive</text:p>
          </table:table-cell>
          <table:table-cell table:number-columns-repeated="16375" table:style-name="ce12"/>
        </table:table-row>
        <table:table-row table:style-name="ro5">
          <table:table-cell office:value-type="float" office:value="227" table:style-name="ce13">
            <text:p>227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.229999999999997" table:style-name="ce16">
            <text:p><text:s/>37,2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.229999999999997" table:style-name="ce17">
            <text:p><text:s/>37,23 €<text:s/></text:p>
          </table:table-cell>
          <table:table-cell office:value-type="string" table:style-name="ce15">
            <text:p><text:s text:c="2"/>BANCA DI CREDITO COOPERATIVO DI ROMA - BCC DI ROM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28" table:style-name="ce13">
            <text:p>228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3.9" table:style-name="ce16">
            <text:p><text:s/>753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53.9" table:style-name="ce17">
            <text:p><text:s/>753,90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229" table:style-name="ce13">
            <text:p>229</text:p>
          </table:table-cell>
          <table:table-cell office:value-type="date" office:date-value="2024-02-14T00:00:00" table:style-name="ce14">
            <text:p>14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14" table:style-name="ce16">
            <text:p><text:s/>11,1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.14" table:style-name="ce17">
            <text:p><text:s/>11,14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230" table:style-name="ce13">
            <text:p>230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26.5" table:style-name="ce16">
            <text:p><text:s/>2.226,50 €<text:s/></text:p>
          </table:table-cell>
          <table:table-cell office:value-type="currency" office:value="365" table:style-name="ce16">
            <text:p><text:s/>365,00 €<text:s/></text:p>
          </table:table-cell>
          <table:table-cell office:value-type="currency" office:value="1861.5" table:style-name="ce17">
            <text:p><text:s/>1.861,5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230" table:style-name="ce13">
            <text:p>230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.06" table:style-name="ce16">
            <text:p><text:s/>89,0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.06" table:style-name="ce17">
            <text:p><text:s/>89,06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231" table:style-name="ce13">
            <text:p>231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93" table:style-name="ce16">
            <text:p><text:s/>79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93" table:style-name="ce17">
            <text:p><text:s/>793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Indennità e rimborso spese <text:s/>per il Consiglio</text:p>
          </table:table-cell>
          <table:table-cell table:number-columns-repeated="16375" table:style-name="ce12"/>
        </table:table-row>
        <table:table-row table:style-name="ro3">
          <table:table-cell office:value-type="float" office:value="232" table:style-name="ce13">
            <text:p>232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22.56" table:style-name="ce16">
            <text:p><text:s/>1.522,5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22.56" table:style-name="ce17">
            <text:p><text:s/>1.522,56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il Consiglio</text:p>
          </table:table-cell>
          <table:table-cell table:number-columns-repeated="16375" table:style-name="ce12"/>
        </table:table-row>
        <table:table-row table:style-name="ro5">
          <table:table-cell office:value-type="float" office:value="233" table:style-name="ce13">
            <text:p>233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6">
            <text:p><text:s/>1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" table:style-name="ce17">
            <text:p><text:s/>110,00 €<text:s/></text:p>
          </table:table-cell>
          <table:table-cell office:value-type="string" table:style-name="ce15">
            <text:p><text:s text:c="2"/>ISTITUTO DI VIGILANZA PRIVATA DELLA PROVINCIA DI VITERBO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234" table:style-name="ce13">
            <text:p>234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26.60000000000002" table:style-name="ce16">
            <text:p><text:s/>326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26.60000000000002" table:style-name="ce17">
            <text:p><text:s/>326,60 €<text:s/></text:p>
          </table:table-cell>
          <table:table-cell office:value-type="string" table:style-name="ce15">
            <text:p><text:s text:c="2"/>SECURITAS METRONOTTE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235" table:style-name="ce13">
            <text:p>235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52.34" table:style-name="ce16">
            <text:p><text:s/>952,3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52.34" table:style-name="ce17">
            <text:p><text:s/>952,34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236" table:style-name="ce13">
            <text:p>236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0" table:style-name="ce16">
            <text:p><text:s/>38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80" table:style-name="ce17">
            <text:p><text:s/>380,00 €<text:s/></text:p>
          </table:table-cell>
          <table:table-cell office:value-type="string" table:style-name="ce15">
            <text:p><text:s text:c="2"/>RETETEL ITALIA SRL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237" table:style-name="ce13">
            <text:p>237</text:p>
          </table:table-cell>
          <table:table-cell office:value-type="date" office:date-value="2024-02-16T00:00:00" table:style-name="ce14">
            <text:p>1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73.48" table:style-name="ce16">
            <text:p><text:s/>773,4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73.48" table:style-name="ce17">
            <text:p><text:s/>773,48 €<text:s/></text:p>
          </table:table-cell>
          <table:table-cell office:value-type="string" table:style-name="ce15">
            <text:p><text:s text:c="2"/>PROCED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38" table:style-name="ce13">
            <text:p>238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85.85" table:style-name="ce16">
            <text:p><text:s/>1.785,8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85.85" table:style-name="ce17">
            <text:p><text:s/>1.785,85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239" table:style-name="ce13">
            <text:p>239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Avezzan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40" table:style-name="ce13">
            <text:p>240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VITORCHIAN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41" table:style-name="ce13">
            <text:p>241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85" table:style-name="ce16">
            <text:p><text:s/>1.68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85" table:style-name="ce17">
            <text:p><text:s/>1.685,00 €<text:s/></text:p>
          </table:table-cell>
          <table:table-cell office:value-type="string" table:style-name="ce15">
            <text:p><text:s text:c="2"/>INFOSOFT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42" table:style-name="ce13">
            <text:p>242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.02" table:style-name="ce16">
            <text:p><text:s/>56,0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6.02" table:style-name="ce17">
            <text:p><text:s/>56,02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242" table:style-name="ce13">
            <text:p>242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.33" table:style-name="ce16">
            <text:p><text:s/>27,3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.33" table:style-name="ce17">
            <text:p><text:s/>27,33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243" table:style-name="ce13">
            <text:p>243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2" table:style-name="ce16">
            <text:p><text:s/>7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2" table:style-name="ce17">
            <text:p><text:s/>72,00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243" table:style-name="ce13">
            <text:p>243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9.510000000000005" table:style-name="ce16">
            <text:p><text:s/>79,5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9.510000000000005" table:style-name="ce17">
            <text:p><text:s/>79,51 €<text:s/></text:p>
          </table:table-cell>
          <table:table-cell office:value-type="string" table:style-name="ce15">
            <text:p><text:s text:c="2"/>TELECOM ITALIA SPA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244" table:style-name="ce13">
            <text:p>244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69.86" table:style-name="ce16">
            <text:p><text:s/>2.069,8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69.86" table:style-name="ce17">
            <text:p><text:s/>2.069,86 €<text:s/></text:p>
          </table:table-cell>
          <table:table-cell office:value-type="string" table:style-name="ce15">
            <text:p><text:s text:c="2"/>ESTRA ENERGIE SRL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3">
          <table:table-cell office:value-type="float" office:value="245" table:style-name="ce13">
            <text:p>245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9.02" table:style-name="ce16">
            <text:p><text:s/>2.459,0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59.02" table:style-name="ce17">
            <text:p><text:s/>2.459,02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46" table:style-name="ce13">
            <text:p>246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93" table:style-name="ce16">
            <text:p><text:s/>2,9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.93" table:style-name="ce17">
            <text:p><text:s/>2,93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246" table:style-name="ce13">
            <text:p>246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23" table:style-name="ce16">
            <text:p><text:s/>73,23 €<text:s/></text:p>
          </table:table-cell>
          <table:table-cell office:value-type="currency" office:value="12.01" table:style-name="ce16">
            <text:p><text:s/>12,01 €<text:s/></text:p>
          </table:table-cell>
          <table:table-cell office:value-type="currency" office:value="61.22" table:style-name="ce17">
            <text:p><text:s/>61,22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247" table:style-name="ce13">
            <text:p>247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FARA IN SABIN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48" table:style-name="ce13">
            <text:p>248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VITERB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49" table:style-name="ce13">
            <text:p>249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.71" table:style-name="ce16">
            <text:p><text:s/>13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.71" table:style-name="ce17">
            <text:p><text:s/>13,71 €<text:s/></text:p>
          </table:table-cell>
          <table:table-cell office:value-type="string" table:style-name="ce18">
            <text:p><text:s text:c="2"/>COMUNE DI ROM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50" table:style-name="ce13">
            <text:p>250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.52" table:style-name="ce16">
            <text:p><text:s/>23,5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.52" table:style-name="ce17">
            <text:p><text:s/>23,52 €<text:s/></text:p>
          </table:table-cell>
          <table:table-cell office:value-type="string" table:style-name="ce18">
            <text:p><text:s text:c="2"/>Comune di Avezzan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51" table:style-name="ce13">
            <text:p>251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CANIN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52" table:style-name="ce13">
            <text:p>252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.42" table:style-name="ce16">
            <text:p><text:s/>27,4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.42" table:style-name="ce17">
            <text:p><text:s/>27,42 €<text:s/></text:p>
          </table:table-cell>
          <table:table-cell office:value-type="string" table:style-name="ce18">
            <text:p><text:s text:c="2"/>COMUNE DI ROM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53" table:style-name="ce13">
            <text:p>253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RONCIGL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254" table:style-name="ce13">
            <text:p>254</text:p>
          </table:table-cell>
          <table:table-cell office:value-type="date" office:date-value="2024-02-21T00:00:00" table:style-name="ce14">
            <text:p>21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3846.32999999999" table:style-name="ce16">
            <text:p><text:s/>153.846,3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3846.32999999999" table:style-name="ce17">
            <text:p><text:s/>153.846,33 €<text:s/></text:p>
          </table:table-cell>
          <table:table-cell office:value-type="string" table:style-name="ce15">
            <text:p><text:s text:c="2"/>AGENZIA DELLE ENTRATE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255" table:style-name="ce13">
            <text:p>255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MART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56" table:style-name="ce13">
            <text:p>256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35" table:style-name="ce16">
            <text:p><text:s/>43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35" table:style-name="ce17">
            <text:p><text:s/>435,00 €<text:s/></text:p>
          </table:table-cell>
          <table:table-cell office:value-type="string" table:style-name="ce15">
            <text:p><text:s text:c="2"/>INFOSOFT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57" table:style-name="ce13">
            <text:p>257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9" table:style-name="ce16">
            <text:p><text:s/>45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9" table:style-name="ce17">
            <text:p><text:s/>459,00 €<text:s/></text:p>
          </table:table-cell>
          <table:table-cell office:value-type="string" table:style-name="ce15">
            <text:p><text:s text:c="2"/>SKYLAB STUDIOS S.R.L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258" table:style-name="ce13">
            <text:p>258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UNINDUSTRIA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15" table:style-name="ce16">
            <text:p><text:s/>1.61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15" table:style-name="ce17">
            <text:p><text:s/>1.61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9" table:style-name="ce16">
            <text:p><text:s/>2.50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9" table:style-name="ce17">
            <text:p><text:s/>2.509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1.37" table:style-name="ce16">
            <text:p><text:s/>1.701,3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01.37" table:style-name="ce17">
            <text:p><text:s/>1.701,37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3">
          <table:table-cell office:value-type="float" office:value="262" table:style-name="ce13">
            <text:p>262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13" table:style-name="ce16">
            <text:p><text:s/>613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13" table:style-name="ce17">
            <text:p><text:s/>613,00 €<text:s/></text:p>
          </table:table-cell>
          <table:table-cell office:value-type="string" table:style-name="ce15">
            <text:p><text:s text:c="2"/>ADV FINANCE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3" table:style-name="ce13">
            <text:p>26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6">
            <text:p><text:s/>4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0" table:style-name="ce17">
            <text:p><text:s/>420,00 €<text:s/></text:p>
          </table:table-cell>
          <table:table-cell office:value-type="string" table:style-name="ce15">
            <text:p><text:s text:c="2"/>BNL - BANCA NAZIONALE DEL LAVOR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4" table:style-name="ce13">
            <text:p>264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6">
            <text:p><text:s/>21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7" table:style-name="ce17">
            <text:p><text:s/>217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5" table:style-name="ce13">
            <text:p>265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6">
            <text:p><text:s/>37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1" table:style-name="ce17">
            <text:p><text:s/>37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6" table:style-name="ce13">
            <text:p>26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57.63" table:style-name="ce16">
            <text:p><text:s/>457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7.63" table:style-name="ce17">
            <text:p><text:s/>457,63 €<text:s/></text:p>
          </table:table-cell>
          <table:table-cell office:value-type="string" table:style-name="ce15">
            <text:p><text:s text:c="2"/>INPS GESTIONE CREDITI EX INPDAP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7" table:style-name="ce13">
            <text:p>267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6">
            <text:p><text:s/>708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08" table:style-name="ce17">
            <text:p><text:s/>708,00 €<text:s/></text:p>
          </table:table-cell>
          <table:table-cell office:value-type="string" table:style-name="ce15">
            <text:p><text:s text:c="2"/>FUTURO SP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8" table:style-name="ce13">
            <text:p>26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3.18" table:style-name="ce16">
            <text:p><text:s/>63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3.18" table:style-name="ce17">
            <text:p><text:s/>63,18 €<text:s/></text:p>
          </table:table-cell>
          <table:table-cell office:value-type="string" table:style-name="ce15">
            <text:p><text:s text:c="2"/>CISL FP VT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69" table:style-name="ce13">
            <text:p>269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.59" table:style-name="ce16">
            <text:p><text:s/>31,5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.59" table:style-name="ce17">
            <text:p><text:s/>31,59 €<text:s/></text:p>
          </table:table-cell>
          <table:table-cell office:value-type="string" table:style-name="ce15">
            <text:p><text:s text:c="2"/>CISL FP ROMA CAPITALE-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0" table:style-name="ce13">
            <text:p>270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0.22" table:style-name="ce16">
            <text:p><text:s/>120,2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0.22" table:style-name="ce17">
            <text:p><text:s/>120,22 €<text:s/></text:p>
          </table:table-cell>
          <table:table-cell office:value-type="string" table:style-name="ce15">
            <text:p><text:s text:c="2"/>FUNZIONE PUBBLICA - CGIL VITERBO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1" table:style-name="ce13">
            <text:p>271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7.829999999999998" table:style-name="ce16">
            <text:p><text:s/>17,8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7.829999999999998" table:style-name="ce17">
            <text:p><text:s/>17,83 €<text:s/></text:p>
          </table:table-cell>
          <table:table-cell office:value-type="string" table:style-name="ce15">
            <text:p><text:s text:c="2"/>FUNZIONE PUBBLICA - CG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2" table:style-name="ce13">
            <text:p>272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.489999999999998" table:style-name="ce16">
            <text:p><text:s/>18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489999999999998" table:style-name="ce17">
            <text:p><text:s/>18,49 €<text:s/></text:p>
          </table:table-cell>
          <table:table-cell office:value-type="string" table:style-name="ce15">
            <text:p><text:s text:c="2"/>CSA REGIONI AUTONOMIE LOCALI - ROM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3" table:style-name="ce13">
            <text:p>27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.51" table:style-name="ce16">
            <text:p><text:s/>14,5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.51" table:style-name="ce17">
            <text:p><text:s/>14,51 €<text:s/></text:p>
          </table:table-cell>
          <table:table-cell office:value-type="string" table:style-name="ce15">
            <text:p><text:s text:c="2"/>UIL RIETI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4" table:style-name="ce13">
            <text:p>274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6">
            <text:p><text:s/>3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0" table:style-name="ce17">
            <text:p><text:s/>350,00 €<text:s/></text:p>
          </table:table-cell>
          <table:table-cell office:value-type="string" table:style-name="ce15">
            <text:p><text:s text:c="2"/>DYNAMICA RETAIL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5" table:style-name="ce13">
            <text:p>275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6">
            <text:p><text:s/>25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1" table:style-name="ce17">
            <text:p><text:s/>251,00 €<text:s/></text:p>
          </table:table-cell>
          <table:table-cell office:value-type="string" table:style-name="ce15">
            <text:p><text:s text:c="2"/>IBL BANCA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276" table:style-name="ce13">
            <text:p>27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.96" table:style-name="ce16">
            <text:p><text:s/>13,9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.96" table:style-name="ce17">
            <text:p><text:s/>13,96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277" table:style-name="ce13">
            <text:p>277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81.86" table:style-name="ce16">
            <text:p><text:s/>2.781,8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81.86" table:style-name="ce17">
            <text:p><text:s/>2.781,86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278" table:style-name="ce13">
            <text:p>27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78.75" table:style-name="ce16">
            <text:p><text:s/>2.478,7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78.75" table:style-name="ce17">
            <text:p><text:s/>2.478,75 €<text:s/></text:p>
          </table:table-cell>
          <table:table-cell office:value-type="string" table:style-name="ce15">
            <text:p><text:s text:c="2"/>AGENZIA DELLE ENTRATE RISCOSSIONE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79" table:style-name="ce13">
            <text:p>279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6">
            <text:p><text:s/>3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0" table:style-name="ce17">
            <text:p><text:s/>30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79" table:style-name="ce13">
            <text:p>279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6">
            <text:p><text:s/>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2" table:style-name="ce17">
            <text:p><text:s/>1,2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80" table:style-name="ce13">
            <text:p>280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13.47" table:style-name="ce16">
            <text:p><text:s/>513,4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13.47" table:style-name="ce17">
            <text:p><text:s/>513,47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281" table:style-name="ce13">
            <text:p>281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19.13" table:style-name="ce16">
            <text:p><text:s/>1.619,1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19.13" table:style-name="ce17">
            <text:p><text:s/>1.619,13 €<text:s/></text:p>
          </table:table-cell>
          <table:table-cell office:value-type="string" table:style-name="ce15">
            <text:p><text:s text:c="2"/>ESTRA ENERGIE SRL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4">
          <table:table-cell office:value-type="float" office:value="282" table:style-name="ce13">
            <text:p>282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72.81" table:style-name="ce16">
            <text:p><text:s/>2.272,8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72.81" table:style-name="ce17">
            <text:p><text:s/>2.272,81 €<text:s/></text:p>
          </table:table-cell>
          <table:table-cell office:value-type="string" table:style-name="ce15">
            <text:p><text:s text:c="2"/>ESTRA ENERGIE SRL</text:p>
          </table:table-cell>
          <table:table-cell office:value-type="string" table:style-name="ce15">
            <text:p>Riscaldamento e condizionamento</text:p>
          </table:table-cell>
          <table:table-cell table:number-columns-repeated="16375" table:style-name="ce12"/>
        </table:table-row>
        <table:table-row table:style-name="ro4">
          <table:table-cell office:value-type="float" office:value="283" table:style-name="ce13">
            <text:p>28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.86" table:style-name="ce16">
            <text:p><text:s/>200,8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.86" table:style-name="ce17">
            <text:p><text:s/>200,86 €<text:s/></text:p>
          </table:table-cell>
          <table:table-cell office:value-type="string" table:style-name="ce15">
            <text:p><text:s text:c="2"/>C.&amp; G. AGENCY SRL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284" table:style-name="ce13">
            <text:p>284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14" table:style-name="ce16">
            <text:p><text:s/>1.01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14" table:style-name="ce17">
            <text:p><text:s/>1.014,00 €<text:s/></text:p>
          </table:table-cell>
          <table:table-cell office:value-type="string" table:style-name="ce15">
            <text:p><text:s text:c="2"/>ELETTRICALOR S.R.L.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285" table:style-name="ce13">
            <text:p>285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MART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5">
          <table:table-cell office:value-type="float" office:value="286" table:style-name="ce13">
            <text:p>28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" table:style-name="ce16">
            <text:p><text:s/>5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" table:style-name="ce17">
            <text:p><text:s/>500,00 €<text:s/></text:p>
          </table:table-cell>
          <table:table-cell office:value-type="string" table:style-name="ce15">
            <text:p><text:s text:c="2"/>ONDA SOCIETA' A RESPONSABILITA' LIMITATA SEMPLIFICAT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22" table:style-name="ce16">
            <text:p><text:s/>1.32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22" table:style-name="ce17">
            <text:p><text:s/>1.322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288" table:style-name="ce13">
            <text:p>28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100.19" table:style-name="ce16">
            <text:p><text:s/>9.100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100.19" table:style-name="ce17">
            <text:p><text:s/>9.100,19 €<text:s/></text:p>
          </table:table-cell>
          <table:table-cell office:value-type="string" table:style-name="ce15">
            <text:p><text:s text:c="2"/>Confcooperative Lazio Nord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289" table:style-name="ce13">
            <text:p>289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100.19" table:style-name="ce16">
            <text:p><text:s/>9.100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100.19" table:style-name="ce17">
            <text:p><text:s/>9.100,19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4">
          <table:table-cell office:value-type="float" office:value="290" table:style-name="ce13">
            <text:p>290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0" table:style-name="ce16">
            <text:p><text:s/>20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0" table:style-name="ce17">
            <text:p><text:s/>20.000,00 €<text:s/></text:p>
          </table:table-cell>
          <table:table-cell office:value-type="string" table:style-name="ce15">
            <text:p><text:s text:c="2"/>UNINDUSTRIA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291" table:style-name="ce13">
            <text:p>291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0" table:style-name="ce16">
            <text:p><text:s/>20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0" table:style-name="ce17">
            <text:p><text:s/>20.000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3">
          <table:table-cell office:value-type="float" office:value="292" table:style-name="ce13">
            <text:p>292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40.62" table:style-name="ce16">
            <text:p><text:s/>1.540,6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40.62" table:style-name="ce17">
            <text:p><text:s/>1.540,62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3" table:style-name="ce13">
            <text:p>29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8844.54" table:style-name="ce16">
            <text:p><text:s/>88.844,5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8844.54" table:style-name="ce17">
            <text:p><text:s/>88.844,5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3" table:style-name="ce13">
            <text:p>29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7.18" table:style-name="ce16">
            <text:p><text:s/>157,1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7.18" table:style-name="ce17">
            <text:p><text:s/>157,18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rattamento di missione e rimborsi spese viaggi</text:p>
          </table:table-cell>
          <table:table-cell table:number-columns-repeated="16375" table:style-name="ce12"/>
        </table:table-row>
        <table:table-row table:style-name="ro3">
          <table:table-cell office:value-type="float" office:value="294" table:style-name="ce13">
            <text:p>294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16.9" table:style-name="ce16">
            <text:p><text:s/>4.016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16.9" table:style-name="ce17">
            <text:p><text:s/>4.016,9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5" table:style-name="ce13">
            <text:p>295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17" table:style-name="ce16">
            <text:p><text:s/>0,1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0.17" table:style-name="ce17">
            <text:p><text:s/>0,17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6" table:style-name="ce13">
            <text:p>29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.79" table:style-name="ce16">
            <text:p><text:s/>39,7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.79" table:style-name="ce17">
            <text:p><text:s/>39,79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6" table:style-name="ce13">
            <text:p>29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26" table:style-name="ce16">
            <text:p><text:s/>3,2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.26" table:style-name="ce17">
            <text:p><text:s/>3,26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6" table:style-name="ce13">
            <text:p>29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38" table:style-name="ce16">
            <text:p><text:s/>1,3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38" table:style-name="ce17">
            <text:p><text:s/>1,38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6" table:style-name="ce13">
            <text:p>296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47" table:style-name="ce16">
            <text:p><text:s/>0,4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0.47" table:style-name="ce17">
            <text:p><text:s/>0,47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7" table:style-name="ce13">
            <text:p>297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9.44" table:style-name="ce16">
            <text:p><text:s/>489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9.44" table:style-name="ce17">
            <text:p><text:s/>489,4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298" table:style-name="ce13">
            <text:p>29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91.04000000000002" table:style-name="ce16">
            <text:p><text:s/>291,0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1.04000000000002" table:style-name="ce17">
            <text:p><text:s/>291,04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il Nucleo di valutazione</text:p>
          </table:table-cell>
          <table:table-cell table:number-columns-repeated="16375" table:style-name="ce12"/>
        </table:table-row>
        <table:table-row table:style-name="ro3">
          <table:table-cell office:value-type="float" office:value="298" table:style-name="ce13">
            <text:p>29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56.6" table:style-name="ce16">
            <text:p><text:s/>2.156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156.6" table:style-name="ce17">
            <text:p><text:s/>2.156,60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 text:c="2"/>per il Presidente</text:p>
          </table:table-cell>
          <table:table-cell table:number-columns-repeated="16375" table:style-name="ce12"/>
        </table:table-row>
        <table:table-row table:style-name="ro3">
          <table:table-cell office:value-type="float" office:value="298" table:style-name="ce13">
            <text:p>298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0.01" table:style-name="ce16">
            <text:p><text:s/>140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0.01" table:style-name="ce17">
            <text:p><text:s/>140,01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la Giunta</text:p>
          </table:table-cell>
          <table:table-cell table:number-columns-repeated="16375" table:style-name="ce12"/>
        </table:table-row>
        <table:table-row table:style-name="ro3">
          <table:table-cell office:value-type="float" office:value="299" table:style-name="ce13">
            <text:p>299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36.84" table:style-name="ce16">
            <text:p><text:s/>936,8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36.84" table:style-name="ce17">
            <text:p><text:s/>936,84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la Giunta</text:p>
          </table:table-cell>
          <table:table-cell table:number-columns-repeated="16375" table:style-name="ce12"/>
        </table:table-row>
        <table:table-row table:style-name="ro3">
          <table:table-cell office:value-type="float" office:value="300" table:style-name="ce13">
            <text:p>300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280.76" table:style-name="ce16">
            <text:p><text:s/>3.280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280.76" table:style-name="ce17">
            <text:p><text:s/>3.280,76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3">
          <table:table-cell office:value-type="float" office:value="301" table:style-name="ce13">
            <text:p>301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2.5" table:style-name="ce16">
            <text:p><text:s/>312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2.5" table:style-name="ce17">
            <text:p><text:s/>312,50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Indennità e rimborso spese <text:s/>per il Consiglio</text:p>
          </table:table-cell>
          <table:table-cell table:number-columns-repeated="16375" table:style-name="ce12"/>
        </table:table-row>
        <table:table-row table:style-name="ro3">
          <table:table-cell office:value-type="float" office:value="302" table:style-name="ce13">
            <text:p>302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0" table:style-name="ce16">
            <text:p><text:s/>27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0" table:style-name="ce17">
            <text:p><text:s/>270,00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3">
          <table:table-cell office:value-type="float" office:value="303" table:style-name="ce13">
            <text:p>303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" table:style-name="ce16">
            <text:p><text:s/>1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" table:style-name="ce17">
            <text:p><text:s/>150,00 €<text:s/></text:p>
          </table:table-cell>
          <table:table-cell office:value-type="string" table:style-name="ce15">
            <text:p><text:s text:c="2"/>COMPENSI COLLABORAZIONI - VEDI LISTA ALLEGATA</text:p>
          </table:table-cell>
          <table:table-cell office:value-type="string" table:style-name="ce15">
            <text:p>Commissioni e Comitati</text:p>
          </table:table-cell>
          <table:table-cell table:number-columns-repeated="16375" table:style-name="ce12"/>
        </table:table-row>
        <table:table-row table:style-name="ro4">
          <table:table-cell office:value-type="float" office:value="304" table:style-name="ce13">
            <text:p>304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.57" table:style-name="ce16">
            <text:p><text:s/>6,5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.57" table:style-name="ce17">
            <text:p><text:s/>6,57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305" table:style-name="ce13">
            <text:p>305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00" table:style-name="ce16">
            <text:p><text:s/>3.6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600" table:style-name="ce17">
            <text:p><text:s/>3.600,00 €<text:s/></text:p>
          </table:table-cell>
          <table:table-cell office:value-type="string" table:style-name="ce15">
            <text:p><text:s text:c="2"/>IL SOLE 24 ORE SPA</text:p>
          </table:table-cell>
          <table:table-cell office:value-type="string" table:style-name="ce15">
            <text:p>Pubblicazioni, giornali e riviste</text:p>
          </table:table-cell>
          <table:table-cell table:number-columns-repeated="16375" table:style-name="ce12"/>
        </table:table-row>
        <table:table-row table:style-name="ro3">
          <table:table-cell office:value-type="float" office:value="306" table:style-name="ce13">
            <text:p>306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" table:style-name="ce16">
            <text:p><text:s/>2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" table:style-name="ce17">
            <text:p><text:s/>2.000,00 €<text:s/></text:p>
          </table:table-cell>
          <table:table-cell office:value-type="string" table:style-name="ce15">
            <text:p><text:s text:c="2"/>AZIENDA SPECIALE CENTRO ITALI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07" table:style-name="ce13">
            <text:p>307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92" table:style-name="ce16">
            <text:p><text:s/>10,9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.92" table:style-name="ce17">
            <text:p><text:s/>10,92 €<text:s/></text:p>
          </table:table-cell>
          <table:table-cell office:value-type="string" table:style-name="ce18">
            <text:p><text:s text:c="2"/>COMUNE DI CAPRANICA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308" table:style-name="ce13">
            <text:p>308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LANGUAGE SERVICE DI RAFFAELLA D'UBALDI &amp; C. S.A.S.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3">
          <table:table-cell office:value-type="float" office:value="309" table:style-name="ce13">
            <text:p>309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0" table:style-name="ce16">
            <text:p><text:s/>28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80" table:style-name="ce17">
            <text:p><text:s/>280,00 €<text:s/></text:p>
          </table:table-cell>
          <table:table-cell office:value-type="string" table:style-name="ce15">
            <text:p><text:s text:c="2"/>GRAPHIDEA SOCIETA' COOPERATIVA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10" table:style-name="ce13">
            <text:p>310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0" table:style-name="ce16">
            <text:p><text:s/>20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0" table:style-name="ce17">
            <text:p><text:s/>20.000,00 €<text:s/></text:p>
          </table:table-cell>
          <table:table-cell office:value-type="string" table:style-name="ce15">
            <text:p><text:s text:c="2"/>UNINDUSTRIA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11" table:style-name="ce13">
            <text:p>311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0" table:style-name="ce16">
            <text:p><text:s/>20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00" table:style-name="ce17">
            <text:p><text:s/>20.000,00 €<text:s/></text:p>
          </table:table-cell>
          <table:table-cell office:value-type="string" table:style-name="ce15">
            <text:p><text:s text:c="2"/>UNINDUSTRIA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12" table:style-name="ce13">
            <text:p>312</text:p>
          </table:table-cell>
          <table:table-cell office:value-type="date" office:date-value="2024-03-07T00:00:00" table:style-name="ce14">
            <text:p>07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00" table:style-name="ce16">
            <text:p><text:s/>40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000" table:style-name="ce17">
            <text:p><text:s/>40.000,0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3">
          <table:table-cell office:value-type="float" office:value="313" table:style-name="ce13">
            <text:p>31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7933.51" table:style-name="ce16">
            <text:p><text:s/>27.933,5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7933.51" table:style-name="ce17">
            <text:p><text:s/>27.933,51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3" table:style-name="ce13">
            <text:p>31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58.1000000000004" table:style-name="ce16">
            <text:p><text:s/>4.258,1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258.1000000000004" table:style-name="ce17">
            <text:p><text:s/>4.258,10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3" table:style-name="ce13">
            <text:p>31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92.45" table:style-name="ce16">
            <text:p><text:s/>892,4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2.45" table:style-name="ce17">
            <text:p><text:s/>892,45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a carico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4" table:style-name="ce13">
            <text:p>31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074.63" table:style-name="ce16">
            <text:p><text:s/>11.074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74.63" table:style-name="ce17">
            <text:p><text:s/>11.074,63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315" table:style-name="ce13">
            <text:p>31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3.76" table:style-name="ce16">
            <text:p><text:s/>123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3.76" table:style-name="ce17">
            <text:p><text:s/>123,76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5" table:style-name="ce13">
            <text:p>31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679.41" table:style-name="ce16">
            <text:p><text:s/>31.679,4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679.41" table:style-name="ce17">
            <text:p><text:s/>31.679,41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6" table:style-name="ce13">
            <text:p>31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4.28" table:style-name="ce16">
            <text:p><text:s/>104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28" table:style-name="ce17">
            <text:p><text:s/>104,28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Altre ritenute al personale per conto di terzi</text:p>
          </table:table-cell>
          <table:table-cell table:number-columns-repeated="16375" table:style-name="ce12"/>
        </table:table-row>
        <table:table-row table:style-name="ro3">
          <table:table-cell office:value-type="float" office:value="316" table:style-name="ce13">
            <text:p>31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9.19" table:style-name="ce16">
            <text:p><text:s/>489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9.19" table:style-name="ce17">
            <text:p><text:s/>489,19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6" table:style-name="ce13">
            <text:p>31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417" table:style-name="ce16">
            <text:p><text:s/>7.417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417" table:style-name="ce17">
            <text:p><text:s/>7.417,00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6" table:style-name="ce13">
            <text:p>31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.71" table:style-name="ce16">
            <text:p><text:s/>37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7.71" table:style-name="ce17">
            <text:p><text:s/>37,71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Ritenute previdenziali e assistenziali a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7" table:style-name="ce13">
            <text:p>31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82.54" table:style-name="ce16">
            <text:p><text:s/>1.582,5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82.54" table:style-name="ce17">
            <text:p><text:s/>1.582,54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7" table:style-name="ce13">
            <text:p>31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.19" table:style-name="ce16">
            <text:p><text:s/>6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.19" table:style-name="ce17">
            <text:p><text:s/>6,19 €<text:s/></text:p>
          </table:table-cell>
          <table:table-cell office:value-type="string" table:style-name="ce15">
            <text:p><text:s text:c="2"/>ONERI RETRIBUITI (INPDAP-ENPDEP-INPGI)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8" table:style-name="ce13">
            <text:p>31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4" table:style-name="ce16">
            <text:p><text:s/>11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4" table:style-name="ce17">
            <text:p><text:s/>114,0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obbligatori per i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19" table:style-name="ce13">
            <text:p>31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1.39" table:style-name="ce16">
            <text:p><text:s/>81,3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1.39" table:style-name="ce17">
            <text:p><text:s/>81,39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319" table:style-name="ce13">
            <text:p>31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89.78" table:style-name="ce16">
            <text:p><text:s/>3.589,7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589.78" table:style-name="ce17">
            <text:p><text:s/>3.589,78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319" table:style-name="ce13">
            <text:p>31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91.5" table:style-name="ce16">
            <text:p><text:s/>191,5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1.5" table:style-name="ce17">
            <text:p><text:s/>191,50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Ritenute erar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320" table:style-name="ce13">
            <text:p>32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01.2" table:style-name="ce16">
            <text:p><text:s/>2.00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01.2" table:style-name="ce17">
            <text:p><text:s/>2.001,2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Contributi previdenziali e assistenziali su indennità a organi istituzionali e altri compensi</text:p>
          </table:table-cell>
          <table:table-cell table:number-columns-repeated="16375" table:style-name="ce12"/>
        </table:table-row>
        <table:table-row table:style-name="ro3">
          <table:table-cell office:value-type="float" office:value="321" table:style-name="ce13">
            <text:p>321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62.8" table:style-name="ce16">
            <text:p><text:s/>962,8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62.8" table:style-name="ce17">
            <text:p><text:s/>962,80 €<text:s/></text:p>
          </table:table-cell>
          <table:table-cell office:value-type="string" table:style-name="ce15">
            <text:p><text:s text:c="2"/>INPS - ISTITUTO NAZIONALE DELLA PREVIDENZA SOCIALE</text:p>
          </table:table-cell>
          <table:table-cell office:value-type="string" table:style-name="ce15">
            <text:p>Ritenute previdenziali ed assistenziali a carico degli organi istituzionali<text:s/></text:p>
          </table:table-cell>
          <table:table-cell table:number-columns-repeated="16375" table:style-name="ce12"/>
        </table:table-row>
        <table:table-row table:style-name="ro3">
          <table:table-cell office:value-type="float" office:value="322" table:style-name="ce13">
            <text:p>322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49.54" table:style-name="ce16">
            <text:p><text:s/>1.049,5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9.54" table:style-name="ce17">
            <text:p><text:s/>1.049,54 €<text:s/></text:p>
          </table:table-cell>
          <table:table-cell office:value-type="string" table:style-name="ce15">
            <text:p><text:s text:c="2"/>MODELLO F24 - IRAP</text:p>
          </table:table-cell>
          <table:table-cell office:value-type="string" table:style-name="ce15">
            <text:p>IRAP</text:p>
          </table:table-cell>
          <table:table-cell table:number-columns-repeated="16375" table:style-name="ce12"/>
        </table:table-row>
        <table:table-row table:style-name="ro3">
          <table:table-cell office:value-type="float" office:value="323" table:style-name="ce13">
            <text:p>32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9.01" table:style-name="ce16">
            <text:p><text:s/>389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89.01" table:style-name="ce17">
            <text:p><text:s/>389,01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23" table:style-name="ce13">
            <text:p>32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0" table:style-name="ce16">
            <text:p><text:s/>1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0" table:style-name="ce17">
            <text:p><text:s/>150,00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24" table:style-name="ce13">
            <text:p>32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09.01" table:style-name="ce16">
            <text:p><text:s/>1.409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409.01" table:style-name="ce17">
            <text:p><text:s/>1.409,01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3">
          <table:table-cell office:value-type="float" office:value="324" table:style-name="ce13">
            <text:p>32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904.95" table:style-name="ce16">
            <text:p><text:s/>15.904,9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904.95" table:style-name="ce17">
            <text:p><text:s/>15.904,95 €<text:s/></text:p>
          </table:table-cell>
          <table:table-cell office:value-type="string" table:style-name="ce15">
            <text:p><text:s text:c="2"/>AGENZIA DELLE ENTRATE- VITERBO</text:p>
          </table:table-cell>
          <table:table-cell office:value-type="string" table:style-name="ce15">
            <text:p>I.V.A.</text:p>
          </table:table-cell>
          <table:table-cell table:number-columns-repeated="16375" table:style-name="ce12"/>
        </table:table-row>
        <table:table-row table:style-name="ro3">
          <table:table-cell office:value-type="float" office:value="325" table:style-name="ce13">
            <text:p>32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0" table:style-name="ce16">
            <text:p><text:s/>2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0" table:style-name="ce17">
            <text:p><text:s/>250,00 €<text:s/></text:p>
          </table:table-cell>
          <table:table-cell office:value-type="string" table:style-name="ce15">
            <text:p><text:s text:c="2"/>Confcooperative Lazio Nord</text:p>
          </table:table-cell>
          <table:table-cell office:value-type="string" table:style-name="ce15">
            <text:p>Restituzione di depositi cauzionali</text:p>
          </table:table-cell>
          <table:table-cell table:number-columns-repeated="16375" table:style-name="ce12"/>
        </table:table-row>
        <table:table-row table:style-name="ro4">
          <table:table-cell office:value-type="float" office:value="326" table:style-name="ce13">
            <text:p>32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6" table:style-name="ce16">
            <text:p><text:s/>33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6" table:style-name="ce17">
            <text:p><text:s/>336,00 €<text:s/></text:p>
          </table:table-cell>
          <table:table-cell office:value-type="string" table:style-name="ce15">
            <text:p><text:s text:c="2"/>SI.EL.CO. s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27" table:style-name="ce13">
            <text:p>32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45.02" table:style-name="ce16">
            <text:p><text:s/>345,0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45.02" table:style-name="ce17">
            <text:p><text:s/>345,02 €<text:s/></text:p>
          </table:table-cell>
          <table:table-cell office:value-type="string" table:style-name="ce15">
            <text:p><text:s text:c="2"/>TALETE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3">
          <table:table-cell office:value-type="float" office:value="328" table:style-name="ce13">
            <text:p>32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20" table:style-name="ce16">
            <text:p><text:s/>1.52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20" table:style-name="ce17">
            <text:p><text:s/>1.520,00 €<text:s/></text:p>
          </table:table-cell>
          <table:table-cell office:value-type="string" table:style-name="ce15">
            <text:p><text:s text:c="2"/>LANGUAGE SERVICE DI RAFFAELLA D'UBALDI &amp; C. S.A.S.</text:p>
          </table:table-cell>
          <table:table-cell office:value-type="string" table:style-name="ce15">
            <text:p>Corsi di formazione per il proprio personale</text:p>
          </table:table-cell>
          <table:table-cell table:number-columns-repeated="16375" table:style-name="ce12"/>
        </table:table-row>
        <table:table-row table:style-name="ro4">
          <table:table-cell office:value-type="float" office:value="329" table:style-name="ce13">
            <text:p>32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39" table:style-name="ce16">
            <text:p><text:s/>1.23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39" table:style-name="ce17">
            <text:p><text:s/>1.239,00 €<text:s/></text:p>
          </table:table-cell>
          <table:table-cell office:value-type="string" table:style-name="ce15">
            <text:p><text:s text:c="2"/>INFOCERT SPA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330" table:style-name="ce13">
            <text:p>33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6">
            <text:p><text:s/>2.617,9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617.9699999999998" table:style-name="ce17">
            <text:p><text:s/>2.617,97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330" table:style-name="ce13">
            <text:p>33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6">
            <text:p><text:s/>899,0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9.01" table:style-name="ce17">
            <text:p><text:s/>899,01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331" table:style-name="ce13">
            <text:p>331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19" table:style-name="ce16">
            <text:p><text:s/>104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4.19" table:style-name="ce17">
            <text:p><text:s/>104,19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5">
          <table:table-cell office:value-type="float" office:value="331" table:style-name="ce13">
            <text:p>331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6.9399999999996" table:style-name="ce16">
            <text:p><text:s/>4.146,9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46.9399999999996" table:style-name="ce17">
            <text:p><text:s/>4.146,94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332" table:style-name="ce13">
            <text:p>332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VASANELL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4">
          <table:table-cell office:value-type="float" office:value="333" table:style-name="ce13">
            <text:p>33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0" table:style-name="ce16">
            <text:p><text:s/>2.4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50" table:style-name="ce17">
            <text:p><text:s/>2.450,00 €<text:s/></text:p>
          </table:table-cell>
          <table:table-cell office:value-type="string" table:style-name="ce15">
            <text:p><text:s text:c="2"/>IC OUTSOURCING SC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34" table:style-name="ce13">
            <text:p>33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9.63" table:style-name="ce16">
            <text:p><text:s/>199,63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9.63" table:style-name="ce17">
            <text:p><text:s/>199,63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334" table:style-name="ce13">
            <text:p>33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13.49" table:style-name="ce16">
            <text:p><text:s/>1.213,4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213.49" table:style-name="ce17">
            <text:p><text:s/>1.213,49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335" table:style-name="ce13">
            <text:p>33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79.76" table:style-name="ce16">
            <text:p><text:s/>779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79.76" table:style-name="ce17">
            <text:p><text:s/>779,76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335" table:style-name="ce13">
            <text:p>33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.38" table:style-name="ce16">
            <text:p><text:s/>18,3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38" table:style-name="ce17">
            <text:p><text:s/>18,38 €<text:s/></text:p>
          </table:table-cell>
          <table:table-cell office:value-type="string" table:style-name="ce15">
            <text:p><text:s text:c="2"/>ENEL ENERGIA SPA</text:p>
          </table:table-cell>
          <table:table-cell office:value-type="string" table:style-name="ce15">
            <text:p>Utenze e canoni per energia elettrica, acqua e gas</text:p>
          </table:table-cell>
          <table:table-cell table:number-columns-repeated="16375" table:style-name="ce12"/>
        </table:table-row>
        <table:table-row table:style-name="ro4">
          <table:table-cell office:value-type="float" office:value="336" table:style-name="ce13">
            <text:p>33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.59" table:style-name="ce16">
            <text:p><text:s/>89,5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.59" table:style-name="ce17">
            <text:p><text:s/>89,59 €<text:s/></text:p>
          </table:table-cell>
          <table:table-cell office:value-type="string" table:style-name="ce15">
            <text:p><text:s text:c="2"/>FASTWEB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337" table:style-name="ce13">
            <text:p>33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8.68" table:style-name="ce16">
            <text:p><text:s/>418,6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18.68" table:style-name="ce17">
            <text:p><text:s/>418,68 €<text:s/></text:p>
          </table:table-cell>
          <table:table-cell office:value-type="string" table:style-name="ce15">
            <text:p><text:s text:c="2"/>FASTWEB</text:p>
          </table:table-cell>
          <table:table-cell office:value-type="string" table:style-name="ce15">
            <text:p>Utenze e canoni per telefonia e reti di trasmissione</text:p>
          </table:table-cell>
          <table:table-cell table:number-columns-repeated="16375" table:style-name="ce12"/>
        </table:table-row>
        <table:table-row table:style-name="ro4">
          <table:table-cell office:value-type="float" office:value="338" table:style-name="ce13">
            <text:p>33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.44" table:style-name="ce16">
            <text:p><text:s/>9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.44" table:style-name="ce17">
            <text:p><text:s/>9,44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38" table:style-name="ce13">
            <text:p>33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6" table:style-name="ce16">
            <text:p><text:s/>23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36" table:style-name="ce17">
            <text:p><text:s/>236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39" table:style-name="ce13">
            <text:p>33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.44" table:style-name="ce16">
            <text:p><text:s/>245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5.44" table:style-name="ce17">
            <text:p><text:s/>245,44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40" table:style-name="ce13">
            <text:p>34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.5" table:style-name="ce16">
            <text:p><text:s/>30,50 €<text:s/></text:p>
          </table:table-cell>
          <table:table-cell office:value-type="currency" office:value="5" table:style-name="ce16">
            <text:p><text:s/>5,00 €<text:s/></text:p>
          </table:table-cell>
          <table:table-cell office:value-type="currency" office:value="25.5" table:style-name="ce17">
            <text:p><text:s/>25,5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40" table:style-name="ce13">
            <text:p>34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61" table:style-name="ce16">
            <text:p><text:s/>0,6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0.61" table:style-name="ce17">
            <text:p><text:s/>0,61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41" table:style-name="ce13">
            <text:p>341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.11" table:style-name="ce16">
            <text:p><text:s/>31,1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.11" table:style-name="ce17">
            <text:p><text:s/>31,11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42" table:style-name="ce13">
            <text:p>342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6">
            <text:p><text:s/>36,60 €<text:s/></text:p>
          </table:table-cell>
          <table:table-cell office:value-type="currency" office:value="6" table:style-name="ce16">
            <text:p><text:s/>6,00 €<text:s/></text:p>
          </table:table-cell>
          <table:table-cell office:value-type="currency" office:value="30.6" table:style-name="ce17">
            <text:p><text:s/>30,6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42" table:style-name="ce13">
            <text:p>342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46" table:style-name="ce16">
            <text:p><text:s/>1,4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46" table:style-name="ce17">
            <text:p><text:s/>1,46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43" table:style-name="ce13">
            <text:p>343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.2" table:style-name="ce16">
            <text:p><text:s/>3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.2" table:style-name="ce17">
            <text:p><text:s/>31,20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44" table:style-name="ce13">
            <text:p>34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6">
            <text:p><text:s/>11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10" table:style-name="ce17">
            <text:p><text:s/>110,00 €<text:s/></text:p>
          </table:table-cell>
          <table:table-cell office:value-type="string" table:style-name="ce15">
            <text:p><text:s text:c="2"/>ISTITUTO DI VIGILANZA PRIVATA DELLA PROVINCIA DI VITERBO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4">
          <table:table-cell office:value-type="float" office:value="345" table:style-name="ce13">
            <text:p>34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36.9" table:style-name="ce16">
            <text:p><text:s/>436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36.9" table:style-name="ce17">
            <text:p><text:s/>436,90 €<text:s/></text:p>
          </table:table-cell>
          <table:table-cell office:value-type="string" table:style-name="ce15">
            <text:p><text:s text:c="2"/>GBR ROSSETTO SPA</text:p>
          </table:table-cell>
          <table:table-cell office:value-type="string" table:style-name="ce15">
            <text:p>Mobili e arredi</text:p>
          </table:table-cell>
          <table:table-cell table:number-columns-repeated="16375" table:style-name="ce12"/>
        </table:table-row>
        <table:table-row table:style-name="ro4">
          <table:table-cell office:value-type="float" office:value="346" table:style-name="ce13">
            <text:p>34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63.77" table:style-name="ce16">
            <text:p><text:s/>2.563,7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63.77" table:style-name="ce17">
            <text:p><text:s/>2.563,77 €<text:s/></text:p>
          </table:table-cell>
          <table:table-cell office:value-type="string" table:style-name="ce15">
            <text:p><text:s text:c="2"/>DAY RISTOSERVICE S.P.A</text:p>
          </table:table-cell>
          <table:table-cell office:value-type="string" table:style-name="ce15">
            <text:p>Buoni pasto <text:s/>e mensa per il personale dipendente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05" table:style-name="ce16">
            <text:p><text:s/>1.30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05" table:style-name="ce17">
            <text:p><text:s/>1.30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194" table:style-name="ce13">
            <text:p>194</text:p>
          </table:table-cell>
          <table:table-cell office:value-type="date" office:date-value="2024-02-06T00:00:00" table:style-name="ce14">
            <text:p>06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" table:style-name="ce16">
            <text:p><text:s/>4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" table:style-name="ce17">
            <text:p><text:s/>45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220" table:style-name="ce13">
            <text:p>220</text:p>
          </table:table-cell>
          <table:table-cell office:value-type="date" office:date-value="2024-02-12T00:00:00" table:style-name="ce14">
            <text:p>12/02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1" table:style-name="ce16">
            <text:p><text:s/>891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1" table:style-name="ce17">
            <text:p><text:s/>891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5">
          <table:table-cell office:value-type="float" office:value="260" table:style-name="ce13">
            <text:p>260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4779.91" table:style-name="ce16">
            <text:p><text:s/>24.779,9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779.91" table:style-name="ce17">
            <text:p><text:s/>24.779,91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5">
          <table:table-cell office:value-type="float" office:value="261" table:style-name="ce13">
            <text:p>261</text:p>
          </table:table-cell>
          <table:table-cell office:value-type="date" office:date-value="2024-02-27T00:00:00" table:style-name="ce14">
            <text:p>27/02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30.25" table:style-name="ce16">
            <text:p><text:s/>830,25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30.25" table:style-name="ce17">
            <text:p><text:s/>830,25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5">
          <table:table-cell office:value-type="float" office:value="287" table:style-name="ce13">
            <text:p>287</text:p>
          </table:table-cell>
          <table:table-cell office:value-type="date" office:date-value="2024-03-04T00:00:00" table:style-name="ce14">
            <text:p>04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6" table:style-name="ce16">
            <text:p><text:s/>736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36" table:style-name="ce17">
            <text:p><text:s/>736,0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47" table:style-name="ce13">
            <text:p>34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13.3000000000002" table:style-name="ce16">
            <text:p><text:s/>2.513,3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13.3000000000002" table:style-name="ce17">
            <text:p><text:s/>2.513,30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352" table:style-name="ce13">
            <text:p>352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2" table:style-name="ce16">
            <text:p><text:s/>16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2" table:style-name="ce17">
            <text:p><text:s/>162,00 €<text:s/></text:p>
          </table:table-cell>
          <table:table-cell office:value-type="string" table:style-name="ce15">
            <text:p><text:s text:c="2"/>COMANDO VV.F. VITERBO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354" table:style-name="ce13">
            <text:p>354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0" table:style-name="ce16">
            <text:p><text:s/>1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0" table:style-name="ce17">
            <text:p><text:s/>100,00 €<text:s/></text:p>
          </table:table-cell>
          <table:table-cell office:value-type="string" table:style-name="ce15">
            <text:p><text:s text:c="2"/>COMANDO VV.F. VITERBO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355" table:style-name="ce13">
            <text:p>355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" table:style-name="ce16">
            <text:p><text:s/>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" table:style-name="ce17">
            <text:p><text:s/>50,00 €<text:s/></text:p>
          </table:table-cell>
          <table:table-cell office:value-type="string" table:style-name="ce15">
            <text:p><text:s text:c="2"/>COMANDO VV.F. VITERBO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3">
          <table:table-cell office:value-type="float" office:value="356" table:style-name="ce13">
            <text:p>356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4" table:style-name="ce16">
            <text:p><text:s/>324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24" table:style-name="ce17">
            <text:p><text:s/>324,00 €<text:s/></text:p>
          </table:table-cell>
          <table:table-cell office:value-type="string" table:style-name="ce15">
            <text:p><text:s text:c="2"/>COMANDO VV.F. VITERBO</text:p>
          </table:table-cell>
          <table:table-cell office:value-type="string" table:style-name="ce15">
            <text:p>Altri tributi</text:p>
          </table:table-cell>
          <table:table-cell table:number-columns-repeated="16375" table:style-name="ce12"/>
        </table:table-row>
        <table:table-row table:style-name="ro4">
          <table:table-cell office:value-type="float" office:value="357" table:style-name="ce13">
            <text:p>35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5" table:style-name="ce16">
            <text:p><text:s/>33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5" table:style-name="ce17">
            <text:p><text:s/>335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58" table:style-name="ce13">
            <text:p>358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700" table:style-name="ce16">
            <text:p><text:s/>25.7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700" table:style-name="ce17">
            <text:p><text:s/>25.700,00 €<text:s/></text:p>
          </table:table-cell>
          <table:table-cell office:value-type="string" table:style-name="ce15">
            <text:p><text:s text:c="2"/>AGENZIA ITALIANA PER L'INTERNAZIONALIZZAZIONE- PROMOS ITALIA SC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5">
          <table:table-cell office:value-type="float" office:value="359" table:style-name="ce13">
            <text:p>359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210.71" table:style-name="ce16">
            <text:p><text:s/>7.210,7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210.71" table:style-name="ce17">
            <text:p><text:s/>7.210,71 €<text:s/></text:p>
          </table:table-cell>
          <table:table-cell office:value-type="string" table:style-name="ce15">
            <text:p><text:s text:c="2"/>UNIONCAMERE - UNIONE ITALIANA DELLE CAMERE DI COMMERCIO I.A.A.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5">
          <table:table-cell office:value-type="float" office:value="360" table:style-name="ce13">
            <text:p>360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4517.599999999999" table:style-name="ce16">
            <text:p><text:s/>44.517,6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4517.599999999999" table:style-name="ce17">
            <text:p><text:s/>44.517,60 €<text:s/></text:p>
          </table:table-cell>
          <table:table-cell office:value-type="string" table:style-name="ce15">
            <text:p><text:s text:c="2"/>UNIONCAMERE - UNIONE ITALIANA DELLE CAMERE DI COMMERCIO I.A.A.</text:p>
          </table:table-cell>
          <table:table-cell office:value-type="string" table:style-name="ce15">
            <text:p>Altri contributi e trasferimenti correnti a Unioncamere</text:p>
          </table:table-cell>
          <table:table-cell table:number-columns-repeated="16375" table:style-name="ce12"/>
        </table:table-row>
        <table:table-row table:style-name="ro4">
          <table:table-cell office:value-type="float" office:value="361" table:style-name="ce13">
            <text:p>361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6">
            <text:p><text:s/>5,8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88" table:style-name="ce17">
            <text:p><text:s/>5,88 €<text:s/></text:p>
          </table:table-cell>
          <table:table-cell office:value-type="string" table:style-name="ce18">
            <text:p><text:s text:c="2"/>COMUNE DI CASTEL GIORGIO</text:p>
          </table:table-cell>
          <table:table-cell office:value-type="string" table:style-name="ce15">
            <text:p>Acquisto di servizi per <text:s/>la riscossione delle entrate</text:p>
          </table:table-cell>
          <table:table-cell table:number-columns-repeated="16375" table:style-name="ce12"/>
        </table:table-row>
        <table:table-row table:style-name="ro3">
          <table:table-cell office:value-type="float" office:value="362" table:style-name="ce13">
            <text:p>362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6.99" table:style-name="ce16">
            <text:p><text:s/>296,9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6.99" table:style-name="ce17">
            <text:p><text:s/>296,99 €<text:s/></text:p>
          </table:table-cell>
          <table:table-cell office:value-type="string" table:style-name="ce15">
            <text:p><text:s text:c="2"/>CONDOMINIO ALLOGGI IMPIEGATI CAMERA-LI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363" table:style-name="ce13">
            <text:p>363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2" table:style-name="ce16">
            <text:p><text:s/>202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2" table:style-name="ce17">
            <text:p><text:s/>202,00 €<text:s/></text:p>
          </table:table-cell>
          <table:table-cell office:value-type="string" table:style-name="ce15">
            <text:p><text:s text:c="2"/>CONDOMINIO PIAZZA VERDI N. 5D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64" table:style-name="ce13">
            <text:p>364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0" table:style-name="ce16">
            <text:p><text:s/>2.4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50" table:style-name="ce17">
            <text:p><text:s/>2.450,00 €<text:s/></text:p>
          </table:table-cell>
          <table:table-cell office:value-type="string" table:style-name="ce15">
            <text:p><text:s text:c="2"/>IC OUTSOURCING SCRL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65" table:style-name="ce13">
            <text:p>365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5" table:style-name="ce16">
            <text:p><text:s/>39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95" table:style-name="ce17">
            <text:p><text:s/>395,00 €<text:s/></text:p>
          </table:table-cell>
          <table:table-cell office:value-type="string" table:style-name="ce15">
            <text:p>OMISSIS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366" table:style-name="ce13">
            <text:p>366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TERMOIDRAULICA FRANCESCHINI SRL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67" table:style-name="ce13">
            <text:p>367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47.37" table:style-name="ce16">
            <text:p><text:s/>4.047,3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47.37" table:style-name="ce17">
            <text:p><text:s/>4.047,37 €<text:s/></text:p>
          </table:table-cell>
          <table:table-cell office:value-type="string" table:style-name="ce15">
            <text:p>INVIDIA CRISTIAN<text:s/>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68" table:style-name="ce13">
            <text:p>368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OTTICA CURCI S.R.L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69" table:style-name="ce13">
            <text:p>369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RIETI DA SCOPRIRE DI RITA GIOVANNELLI E C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0" table:style-name="ce13">
            <text:p>370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CS INGEGNERIA SRL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1" table:style-name="ce13">
            <text:p>371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60" table:style-name="ce16">
            <text:p><text:s/>3.36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60" table:style-name="ce17">
            <text:p><text:s/>3.360,00 €<text:s/></text:p>
          </table:table-cell>
          <table:table-cell office:value-type="string" table:style-name="ce15">
            <text:p>ONOFRI CARLA<text:s/>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72" table:style-name="ce13">
            <text:p>372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200" table:style-name="ce16">
            <text:p><text:s/>200,00 €<text:s/></text:p>
          </table:table-cell>
          <table:table-cell office:value-type="currency" office:value="4800" table:style-name="ce17">
            <text:p><text:s/>4.800,00 €<text:s/></text:p>
          </table:table-cell>
          <table:table-cell office:value-type="string" table:style-name="ce15">
            <text:p><text:s text:c="2"/>COOPERATIVA RICAMBI RIETI SOCIETA' COOPERATIVA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73" table:style-name="ce13">
            <text:p>373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ISMOKE TABACCHI &amp; CO DI NESTA GAIA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4" table:style-name="ce13">
            <text:p>374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44.7199999999998" table:style-name="ce16">
            <text:p><text:s/>2.544,7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544.7199999999998" table:style-name="ce17">
            <text:p><text:s/>2.544,72 €<text:s/></text:p>
          </table:table-cell>
          <table:table-cell office:value-type="string" table:style-name="ce15">
            <text:p><text:s text:c="2"/>3P COMUNICAZIONE S.R.L.S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5" table:style-name="ce13">
            <text:p>375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6">
            <text:p><text:s/>5.00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000" table:style-name="ce17">
            <text:p><text:s/>5.000,00 €<text:s/></text:p>
          </table:table-cell>
          <table:table-cell office:value-type="string" table:style-name="ce15">
            <text:p><text:s text:c="2"/>VELINO CONSULENZE S.N.C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6" table:style-name="ce13">
            <text:p>376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047.37" table:style-name="ce16">
            <text:p><text:s/>24.047,3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4047.37" table:style-name="ce17">
            <text:p><text:s/>24.047,37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4">
          <table:table-cell office:value-type="float" office:value="376" table:style-name="ce13">
            <text:p>376</text:p>
          </table:table-cell>
          <table:table-cell office:value-type="date" office:date-value="2024-03-19T00:00:00" table:style-name="ce14">
            <text:p>19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904.72" table:style-name="ce16">
            <text:p><text:s/>20.904,7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904.72" table:style-name="ce17">
            <text:p><text:s/>20.904,72 €<text:s/></text:p>
          </table:table-cell>
          <table:table-cell office:value-type="string" table:style-name="ce15">
            <text:p><text:s text:c="2"/>DIVERSI</text:p>
          </table:table-cell>
          <table:table-cell office:value-type="string" table:style-name="ce15">
            <text:p>Altri contributi e trasferimenti <text:s/>ordinari a imprese</text:p>
          </table:table-cell>
          <table:table-cell table:number-columns-repeated="16375" table:style-name="ce12"/>
        </table:table-row>
        <table:table-row table:style-name="ro4">
          <table:table-cell office:value-type="float" office:value="377" table:style-name="ce13">
            <text:p>377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15" table:style-name="ce16">
            <text:p><text:s/>6.015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015" table:style-name="ce17">
            <text:p><text:s/>6.015,00 €<text:s/></text:p>
          </table:table-cell>
          <table:table-cell office:value-type="string" table:style-name="ce15">
            <text:p><text:s text:c="2"/>DIGITING S.R.L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4">
          <table:table-cell office:value-type="float" office:value="378" table:style-name="ce13">
            <text:p>378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38.3" table:style-name="ce16">
            <text:p><text:s/>7.338,3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7338.3" table:style-name="ce17">
            <text:p><text:s/>7.338,30 €<text:s/></text:p>
          </table:table-cell>
          <table:table-cell office:value-type="string" table:style-name="ce15">
            <text:p><text:s text:c="2"/>DIGITING S.R.L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3">
          <table:table-cell office:value-type="float" office:value="379" table:style-name="ce13">
            <text:p>379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50" table:style-name="ce16">
            <text:p><text:s/>650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50" table:style-name="ce17">
            <text:p><text:s/>650,00 €<text:s/></text:p>
          </table:table-cell>
          <table:table-cell office:value-type="string" table:style-name="ce15">
            <text:p><text:s text:c="2"/>ICO S.A.S. DI ING. SANDRO FORNAI &amp; C.</text:p>
          </table:table-cell>
          <table:table-cell office:value-type="string" table:style-name="ce15">
            <text:p>Altre spese per acquisto di servizi</text:p>
          </table:table-cell>
          <table:table-cell table:number-columns-repeated="16375" table:style-name="ce12"/>
        </table:table-row>
        <table:table-row table:style-name="ro4">
          <table:table-cell office:value-type="float" office:value="380" table:style-name="ce13">
            <text:p>380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8.8" table:style-name="ce16">
            <text:p><text:s/>298,8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98.8" table:style-name="ce17">
            <text:p><text:s/>298,80 €<text:s/></text:p>
          </table:table-cell>
          <table:table-cell office:value-type="string" table:style-name="ce15">
            <text:p><text:s text:c="2"/>SECURITAS METRONOTTE SRL</text:p>
          </table:table-cell>
          <table:table-cell office:value-type="string" table:style-name="ce15">
            <text:p>Servizi ausiliari, <text:s/>spese di pulizia e servizi di vigilanza</text:p>
          </table:table-cell>
          <table:table-cell table:number-columns-repeated="16375" table:style-name="ce12"/>
        </table:table-row>
        <table:table-row table:style-name="ro5">
          <table:table-cell office:value-type="float" office:value="381" table:style-name="ce13">
            <text:p>381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7.52" table:style-name="ce16">
            <text:p><text:s/>317,5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17.52" table:style-name="ce17">
            <text:p><text:s/>317,52 €<text:s/></text:p>
          </table:table-cell>
          <table:table-cell office:value-type="string" table:style-name="ce15">
            <text:p><text:s text:c="2"/>TECNOSERVICECAMERE SOCIETA' CONSORTILE PER AZIONI</text:p>
          </table:table-cell>
          <table:table-cell office:value-type="string" table:style-name="ce15">
            <text:p>Altre spese di manutenzione ordinaria e riparazioni</text:p>
          </table:table-cell>
          <table:table-cell table:number-columns-repeated="16375" table:style-name="ce12"/>
        </table:table-row>
        <table:table-row table:style-name="ro4">
          <table:table-cell office:value-type="float" office:value="382" table:style-name="ce13">
            <text:p>382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9" table:style-name="ce16">
            <text:p><text:s/>209,0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09" table:style-name="ce17">
            <text:p><text:s/>209,00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4">
          <table:table-cell office:value-type="float" office:value="383" table:style-name="ce13">
            <text:p>383</text:p>
          </table:table-cell>
          <table:table-cell office:value-type="date" office:date-value="2024-03-21T00:00:00" table:style-name="ce14">
            <text:p>21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71.8" table:style-name="ce16">
            <text:p><text:s/>1.071,8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71.8" table:style-name="ce17">
            <text:p><text:s/>1.071,80 €<text:s/></text:p>
          </table:table-cell>
          <table:table-cell office:value-type="string" table:style-name="ce15">
            <text:p><text:s text:c="2"/>POSTE ITALIANE SPA -</text:p>
          </table:table-cell>
          <table:table-cell office:value-type="string" table:style-name="ce15">
            <text:p>Spese postali e di recapito</text:p>
          </table:table-cell>
          <table:table-cell table:number-columns-repeated="16375" table:style-name="ce12"/>
        </table:table-row>
        <table:table-row table:style-name="ro5">
          <table:table-cell office:value-type="float" office:value="347" table:style-name="ce13">
            <text:p>347</text:p>
          </table:table-cell>
          <table:table-cell office:value-type="date" office:date-value="2024-03-12T00:00:00" table:style-name="ce14">
            <text:p>12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63.87" table:style-name="ce16">
            <text:p><text:s/>863,8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63.87" table:style-name="ce17">
            <text:p><text:s/>863,87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ssistenza informatica e manutenzione software</text:p>
          </table:table-cell>
          <table:table-cell table:number-columns-repeated="16375" table:style-name="ce12"/>
        </table:table-row>
        <table:table-row table:style-name="ro5">
          <table:table-cell office:value-type="float" office:value="384" table:style-name="ce13">
            <text:p>384</text:p>
          </table:table-cell>
          <table:table-cell office:value-type="date" office:date-value="2024-03-26T00:00:00" table:style-name="ce14">
            <text:p>26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5587.17" table:style-name="ce16">
            <text:p><text:s/>45.587,1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5587.17" table:style-name="ce17">
            <text:p><text:s/>45.587,17 €<text:s/></text:p>
          </table:table-cell>
          <table:table-cell office:value-type="string" table:style-name="ce15">
            <text:p><text:s text:c="2"/>INFOCAMERE - SOCIETA' CONSORTILE INFORMATICA DELLE C.C.I.A.A ITALIANE P.A.</text:p>
          </table:table-cell>
          <table:table-cell office:value-type="string" table:style-name="ce15">
            <text:p>Altre operazioni finanziarie</text:p>
          </table:table-cell>
          <table:table-cell table:number-columns-repeated="16375" table:style-name="ce12"/>
        </table:table-row>
        <table:table-row table:style-name="ro3">
          <table:table-cell office:value-type="float" office:value="386" table:style-name="ce13">
            <text:p>386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62.89" table:style-name="ce16">
            <text:p><text:s/>1.562,8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62.89" table:style-name="ce17">
            <text:p><text:s/>1.562,89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87" table:style-name="ce13">
            <text:p>387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11.79" table:style-name="ce16">
            <text:p><text:s/>1.011,7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11.79" table:style-name="ce17">
            <text:p><text:s/>1.011,79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rattamento di missione e rimborsi spese viaggi</text:p>
          </table:table-cell>
          <table:table-cell table:number-columns-repeated="16375" table:style-name="ce12"/>
        </table:table-row>
        <table:table-row table:style-name="ro3">
          <table:table-cell office:value-type="float" office:value="387" table:style-name="ce13">
            <text:p>387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9342.91" table:style-name="ce16">
            <text:p><text:s/>89.342,9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9342.91" table:style-name="ce17">
            <text:p><text:s/>89.342,9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88" table:style-name="ce13">
            <text:p>388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31.67" table:style-name="ce16">
            <text:p><text:s/>4.031,6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031.67" table:style-name="ce17">
            <text:p><text:s/>4.031,67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89" table:style-name="ce13">
            <text:p>389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935.41" table:style-name="ce16">
            <text:p><text:s/>1.935,4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935.41" table:style-name="ce17">
            <text:p><text:s/>1.935,41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FR a carico direttamente <text:s/>dell'Ent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81" table:style-name="ce16">
            <text:p><text:s/>10,8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0.81" table:style-name="ce17">
            <text:p><text:s/>10,81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6">
            <text:p><text:s/>1,2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.2" table:style-name="ce17">
            <text:p><text:s/>1,20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.28" table:style-name="ce16">
            <text:p><text:s/>33,2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.28" table:style-name="ce17">
            <text:p><text:s/>33,28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7.57" table:style-name="ce16">
            <text:p><text:s/>47,5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7.57" table:style-name="ce17">
            <text:p><text:s/>47,57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.9" table:style-name="ce16">
            <text:p><text:s/>33,90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3.9" table:style-name="ce17">
            <text:p><text:s/>33,90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.08" table:style-name="ce16">
            <text:p><text:s/>38,08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38.08" table:style-name="ce17">
            <text:p><text:s/>38,08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.84" table:style-name="ce16">
            <text:p><text:s/>13,8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3.84" table:style-name="ce17">
            <text:p><text:s/>13,84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0" table:style-name="ce13">
            <text:p>390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.19" table:style-name="ce16">
            <text:p><text:s/>9,1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9.19" table:style-name="ce17">
            <text:p><text:s/>9,19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.22" table:style-name="ce16">
            <text:p><text:s/>18,2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8.22" table:style-name="ce17">
            <text:p><text:s/>18,22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.22" table:style-name="ce16">
            <text:p><text:s/>16,2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6.22" table:style-name="ce17">
            <text:p><text:s/>16,22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.76" table:style-name="ce16">
            <text:p><text:s/>22,76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22.76" table:style-name="ce17">
            <text:p><text:s/>22,76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.92" table:style-name="ce16">
            <text:p><text:s/>15,9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15.92" table:style-name="ce17">
            <text:p><text:s/>15,92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56999999999999995" table:style-name="ce16">
            <text:p><text:s/>0,5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0.56999999999999995" table:style-name="ce17">
            <text:p><text:s/>0,57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17" table:style-name="ce16">
            <text:p><text:s/>5,17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5.17" table:style-name="ce17">
            <text:p><text:s/>5,17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.41" table:style-name="ce16">
            <text:p><text:s/>4,41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.41" table:style-name="ce17">
            <text:p><text:s/>4,41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1" table:style-name="ce13">
            <text:p>391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.62" table:style-name="ce16">
            <text:p><text:s/>6,62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6.62" table:style-name="ce17">
            <text:p><text:s/>6,62 €<text:s/></text:p>
          </table:table-cell>
          <table:table-cell office:value-type="string" table:style-name="ce15">
            <text:p><text:s text:c="2"/>PERSONALE DIPENDENTE - RETRIBUZIONI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2" table:style-name="ce13">
            <text:p>392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89.44" table:style-name="ce16">
            <text:p><text:s/>489,44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489.44" table:style-name="ce17">
            <text:p><text:s/>489,44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Competenze fisse e accessorie a favore del personale</text:p>
          </table:table-cell>
          <table:table-cell table:number-columns-repeated="16375" table:style-name="ce12"/>
        </table:table-row>
        <table:table-row table:style-name="ro3">
          <table:table-cell office:value-type="float" office:value="393" table:style-name="ce13">
            <text:p>393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64.59" table:style-name="ce16">
            <text:p><text:s/>8.064,59 €<text:s/></text:p>
          </table:table-cell>
          <table:table-cell office:value-type="currency" office:value="0" table:style-name="ce16">
            <text:p><text:s/>-00 €<text:s/></text:p>
          </table:table-cell>
          <table:table-cell office:value-type="currency" office:value="8064.59" table:style-name="ce17">
            <text:p><text:s/>8.064,59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FR a carico direttamente <text:s/>dell'Ente</text:p>
          </table:table-cell>
          <table:table-cell table:number-columns-repeated="16375" table:style-name="ce12"/>
        </table:table-row>
        <table:table-row table:style-name="ro3">
          <table:table-cell office:value-type="float" office:value="394" table:style-name="ce13">
            <text:p>394</text:p>
          </table:table-cell>
          <table:table-cell office:value-type="date" office:date-value="2024-03-28T00:00:00" table:style-name="ce14">
            <text:p>28/03/2024</text:p>
          </table:table-cell>
          <table:table-cell office:value-type="string" table:style-name="ce15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000" table:style-name="ce19">
            <text:p><text:s/>40.000,00 €<text:s/></text:p>
          </table:table-cell>
          <table:table-cell office:value-type="currency" office:value="0" table:style-name="ce19">
            <text:p><text:s/>-00 €<text:s/></text:p>
          </table:table-cell>
          <table:table-cell office:value-type="currency" office:value="40000" table:style-name="ce20">
            <text:p><text:s/>40.000,00 €<text:s/></text:p>
          </table:table-cell>
          <table:table-cell office:value-type="string" table:style-name="ce15">
            <text:p><text:s text:c="2"/>PERSONALE DIPENDENTE - VEDI LISTA ALLEGATA</text:p>
          </table:table-cell>
          <table:table-cell office:value-type="string" table:style-name="ce15">
            <text:p>TFR a carico direttamente <text:s/>dell'Ente</text:p>
          </table:table-cell>
          <table:table-cell table:number-columns-repeated="16375" table:style-name="ce12"/>
        </table:table-row>
        <table:table-row table:style-name="ro4">
          <table:table-cell office:value-type="string" table:style-name="ce21">
            <text:p>Totale</text:p>
          </table:table-cell>
          <table:table-cell table:style-name="ce21"/>
          <table:table-cell table:style-name="ce22"/>
          <table:table-cell table:style-name="ce21"/>
          <table:table-cell office:value-type="currency" office:value="1984034.1399999992" table:formula="of:=SUM([.E3:.E566])" table:style-name="ce23">
            <text:p><text:s/>1.984.034,14 €<text:s/></text:p>
          </table:table-cell>
          <table:table-cell office:value-type="currency" office:value="6472.76" table:formula="of:=SUM([.F3:.F566])" table:style-name="ce23">
            <text:p><text:s/>6.472,76 €<text:s/></text:p>
          </table:table-cell>
          <table:table-cell office:value-type="currency" office:value="1977561.3799999992" table:formula="of:=SUM([.G3:.G566])" table:style-name="ce23">
            <text:p><text:s/>1.977.561,38 €<text:s/></text:p>
          </table:table-cell>
          <table:table-cell table:number-columns-repeated="2" table:style-name="ce22"/>
          <table:table-cell table:number-columns-repeated="16375" table:style-name="ce12"/>
        </table:table-row>
        <table:table-row table:number-rows-repeated="2" table:style-name="ro4">
          <table:table-cell table:number-columns-repeated="2" table:style-name="ce24"/>
          <table:table-cell table:style-name="ce12"/>
          <table:table-cell table:style-name="ce24"/>
          <table:table-cell table:number-columns-repeated="2" table:style-name="ce25"/>
          <table:table-cell table:style-name="ce26"/>
          <table:table-cell table:style-name="ce27"/>
          <table:table-cell table:number-columns-repeated="16376" table:style-name="ce12"/>
        </table:table-row>
        <table:table-row table:style-name="ro7">
          <table:table-cell table:number-columns-repeated="2" table:style-name="ce28"/>
          <table:table-cell table:style-name="ce2"/>
          <table:table-cell table:style-name="ce28"/>
          <table:table-cell table:number-columns-repeated="2" table:style-name="ce29"/>
          <table:table-cell table:style-name="ce30"/>
          <table:table-cell table:style-name="ce31"/>
          <table:table-cell table:number-columns-repeated="5" table:style-name="ce2"/>
          <table:table-cell table:number-columns-repeated="16371" table:style-name="ce1"/>
        </table:table-row>
        <table:table-row table:number-rows-repeated="1048006" table:style-name="ro4">
          <table:table-cell table:number-columns-repeated="16384"/>
        </table:table-row>
      </table:table>
      <table:database-ranges>
        <table:database-range table:target-range-address="PRIMO_TRIMESTRE_2024.A2:PRIMO_TRIMESTRE_2024.I56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57:57Z</dc:date>
  </office:meta>
</office:document-meta>
</file>