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BDD7E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BDD7E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Valuta" style:data-style-name="N36">
      <style:table-cell-properties fo:border-top="2pt solid #000000" fo:border-bottom="2pt solid #000000" fo:border-left="thin solid #000000" fo:border-right="thin solid #000000" style:vertical-align="middle" fo:wrap-option="wrap" fo:background-color="#BDD7E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BDD7E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9" style:family="table-cell" style:parent-style-name="Default" style:data-style-name="N37">
      <style:table-cell-properties fo:border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10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11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1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36">
      <style:table-cell-properties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15" style:family="table-cell" style:parent-style-name="Default" style:data-style-name="N0">
      <style:table-cell-properties fo:border="2pt solid #000000" style:vertical-align="middle" fo:wrap-option="wrap" fo:background-color="#BDD7E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2.16958333333333cm"/>
    </style:style>
    <style:style style:name="co2" style:family="table-column">
      <style:table-column-properties fo:break-before="auto" style:column-width="2.19604166666667cm" style:use-optimal-column-width="true"/>
    </style:style>
    <style:style style:name="co3" style:family="table-column">
      <style:table-column-properties fo:break-before="auto" style:column-width="3.36020833333333cm" style:use-optimal-column-width="true"/>
    </style:style>
    <style:style style:name="co4" style:family="table-column">
      <style:table-column-properties fo:break-before="auto" style:column-width="3.04270833333333cm"/>
    </style:style>
    <style:style style:name="co5" style:family="table-column">
      <style:table-column-properties fo:break-before="auto" style:column-width="2.96333333333333cm" style:use-optimal-column-width="true"/>
    </style:style>
    <style:style style:name="co6" style:family="table-column">
      <style:table-column-properties fo:break-before="auto" style:column-width="2.32833333333333cm" style:use-optimal-column-width="true"/>
    </style:style>
    <style:style style:name="co7" style:family="table-column">
      <style:table-column-properties fo:break-before="auto" style:column-width="3.06916666666667cm" style:use-optimal-column-width="true"/>
    </style:style>
    <style:style style:name="co8" style:family="table-column">
      <style:table-column-properties fo:break-before="auto" style:column-width="9.15458333333333cm" style:use-optimal-column-width="true"/>
    </style:style>
    <style:style style:name="co9" style:family="table-column">
      <style:table-column-properties fo:break-before="auto" style:column-width="5.953125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32.25pt" style:use-optimal-row-height="false" fo:break-before="auto"/>
    </style:style>
    <style:style style:name="ro2" style:family="table-row">
      <style:table-row-properties style:row-height="32.25pt" style:use-optimal-row-height="true" fo:break-before="auto"/>
    </style:style>
    <style:style style:name="ro3" style:family="table-row">
      <style:table-row-properties style:row-height="31.5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47.25pt" style:use-optimal-row-height="true" fo:break-before="auto"/>
    </style:style>
    <style:style style:name="ro6" style:family="table-row">
      <style:table-row-properties style:row-height="63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LENCO_MANDATI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14"/>
        <table:table-column table:style-name="co6" table:default-cell-style-name="ce14"/>
        <table:table-column table:style-name="co7" table:default-cell-style-name="ce14"/>
        <table:table-column table:style-name="co8" table:default-cell-style-name="ce2"/>
        <table:table-column table:style-name="co9" table:default-cell-style-name="ce2"/>
        <table:table-column table:style-name="co10" table:number-columns-repeated="16375" table:default-cell-style-name="ce2"/>
        <table:table-row table:style-name="ro1">
          <table:table-cell office:value-type="string" table:number-columns-spanned="9" table:number-rows-spanned="1" table:style-name="ce15">
            <text:p>CCIAA RIETI VITERBO - ELENCO MANDATI EMESSI <text:s/>3° TRIMESTRE 2023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style-name="ce3">
            <text:p>N. Mandato</text:p>
          </table:table-cell>
          <table:table-cell office:value-type="string" table:style-name="ce4">
            <text:p>Data Mandato</text:p>
          </table:table-cell>
          <table:table-cell office:value-type="string" table:style-name="ce4">
            <text:p>Tipo Mandato</text:p>
          </table:table-cell>
          <table:table-cell office:value-type="string" table:style-name="ce4">
            <text:p>Competenza</text:p>
          </table:table-cell>
          <table:table-cell office:value-type="string" table:style-name="ce5">
            <text:p>Importo Lordo</text:p>
          </table:table-cell>
          <table:table-cell office:value-type="string" table:style-name="ce5">
            <text:p>Ritenuta</text:p>
          </table:table-cell>
          <table:table-cell office:value-type="string" table:style-name="ce5">
            <text:p>Importo Netto</text:p>
          </table:table-cell>
          <table:table-cell office:value-type="string" table:style-name="ce4">
            <text:p>Beneficiario</text:p>
          </table:table-cell>
          <table:table-cell office:value-type="string" table:style-name="ce6">
            <text:p>Descrizione Siope</text:p>
          </table:table-cell>
          <table:table-cell table:number-columns-repeated="16375" table:style-name="ce7"/>
        </table:table-row>
        <table:table-row table:style-name="ro3">
          <table:table-cell office:value-type="float" office:value="709" table:style-name="ce8">
            <text:p>709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636.7" table:style-name="ce10">
            <text:p><text:s/>2.636,7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636.7" table:style-name="ce10">
            <text:p><text:s/>2.636,70 €<text:s/></text:p>
          </table:table-cell>
          <table:table-cell office:value-type="string" table:style-name="ce8">
            <text:p><text:s text:c="2"/>DAY RISTOSERVICE S.P.A</text:p>
          </table:table-cell>
          <table:table-cell office:value-type="string" table:style-name="ce8">
            <text:p>Buoni pasto <text:s/>e mensa per il personale dipendente</text:p>
          </table:table-cell>
          <table:table-cell table:number-columns-repeated="16375"/>
        </table:table-row>
        <table:table-row table:style-name="ro3">
          <table:table-cell office:value-type="float" office:value="710" table:style-name="ce8">
            <text:p>710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46" table:style-name="ce10">
            <text:p><text:s/>146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46" table:style-name="ce10">
            <text:p><text:s/>146,0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10" table:style-name="ce8">
            <text:p>710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" table:style-name="ce10">
            <text:p><text:s/>2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" table:style-name="ce10">
            <text:p><text:s/>2,0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10" table:style-name="ce8">
            <text:p>710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.84" table:style-name="ce10">
            <text:p><text:s/>5,84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.84" table:style-name="ce10">
            <text:p><text:s/>5,84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11" table:style-name="ce8">
            <text:p>711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660" table:style-name="ce10">
            <text:p><text:s/>3.660,00 €<text:s/></text:p>
          </table:table-cell>
          <table:table-cell office:value-type="currency" office:value="600" table:style-name="ce10">
            <text:p><text:s/>600,00 €<text:s/></text:p>
          </table:table-cell>
          <table:table-cell office:value-type="currency" office:value="3060" table:style-name="ce10">
            <text:p><text:s/>3.060,0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Indennità e rimborso spese <text:s/>per il Collegio dei revisori</text:p>
          </table:table-cell>
          <table:table-cell table:number-columns-repeated="16375"/>
        </table:table-row>
        <table:table-row table:style-name="ro3">
          <table:table-cell office:value-type="float" office:value="711" table:style-name="ce8">
            <text:p>711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46.4" table:style-name="ce10">
            <text:p><text:s/>146,4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46.4" table:style-name="ce10">
            <text:p><text:s/>146,4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Indennità e rimborso spese <text:s/>per il Collegio dei revisori</text:p>
          </table:table-cell>
          <table:table-cell table:number-columns-repeated="16375"/>
        </table:table-row>
        <table:table-row table:style-name="ro3">
          <table:table-cell office:value-type="float" office:value="712" table:style-name="ce8">
            <text:p>71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37.45000000000005" table:style-name="ce10">
            <text:p><text:s/>637,45 €<text:s/></text:p>
          </table:table-cell>
          <table:table-cell office:value-type="currency" office:value="104.5" table:style-name="ce10">
            <text:p><text:s/>104,50 €<text:s/></text:p>
          </table:table-cell>
          <table:table-cell office:value-type="currency" office:value="532.95000000000005" table:style-name="ce10">
            <text:p><text:s/>532,95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12" table:style-name="ce8">
            <text:p>71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5.5" table:style-name="ce10">
            <text:p><text:s/>25,5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5.5" table:style-name="ce10">
            <text:p><text:s/>25,5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13" table:style-name="ce8">
            <text:p>713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13.8" table:style-name="ce10">
            <text:p><text:s/>113,8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13.8" table:style-name="ce10">
            <text:p><text:s/>113,8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13" table:style-name="ce8">
            <text:p>713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0" table:style-name="ce10">
            <text:p><text:s/>3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0" table:style-name="ce10">
            <text:p><text:s/>30,0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14" table:style-name="ce8">
            <text:p>714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3" table:style-name="ce10">
            <text:p><text:s/>73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3" table:style-name="ce10">
            <text:p><text:s/>73,0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14" table:style-name="ce8">
            <text:p>714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" table:style-name="ce10">
            <text:p><text:s/>2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" table:style-name="ce10">
            <text:p><text:s/>2,0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14" table:style-name="ce8">
            <text:p>714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.92" table:style-name="ce10">
            <text:p><text:s/>2,92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.92" table:style-name="ce10">
            <text:p><text:s/>2,92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15" table:style-name="ce8">
            <text:p>715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66.38" table:style-name="ce10">
            <text:p><text:s/>466,3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66.38" table:style-name="ce10">
            <text:p><text:s/>466,38 €<text:s/></text:p>
          </table:table-cell>
          <table:table-cell office:value-type="string" table:style-name="ce8">
            <text:p><text:s text:c="2"/>ESTRA ENERGIE SRL</text:p>
          </table:table-cell>
          <table:table-cell office:value-type="string" table:style-name="ce8">
            <text:p>Riscaldamento e condizionamento</text:p>
          </table:table-cell>
          <table:table-cell table:number-columns-repeated="16375"/>
        </table:table-row>
        <table:table-row table:style-name="ro3">
          <table:table-cell office:value-type="float" office:value="716" table:style-name="ce8">
            <text:p>716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2.73" table:style-name="ce10">
            <text:p><text:s/>42,73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2.73" table:style-name="ce10">
            <text:p><text:s/>42,73 €<text:s/></text:p>
          </table:table-cell>
          <table:table-cell office:value-type="string" table:style-name="ce8">
            <text:p><text:s text:c="2"/>ESTRA ENERGIE SRL</text:p>
          </table:table-cell>
          <table:table-cell office:value-type="string" table:style-name="ce8">
            <text:p>Riscaldamento e condizionamento</text:p>
          </table:table-cell>
          <table:table-cell table:number-columns-repeated="16375"/>
        </table:table-row>
        <table:table-row table:style-name="ro3">
          <table:table-cell office:value-type="float" office:value="717" table:style-name="ce8">
            <text:p>717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57.39" table:style-name="ce10">
            <text:p><text:s/>357,3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57.39" table:style-name="ce10">
            <text:p><text:s/>357,39 €<text:s/></text:p>
          </table:table-cell>
          <table:table-cell office:value-type="string" table:style-name="ce8">
            <text:p><text:s text:c="2"/>POSTE ITALIANE SPA -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718" table:style-name="ce8">
            <text:p>718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829.04" table:style-name="ce10">
            <text:p><text:s/>829,04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829.04" table:style-name="ce10">
            <text:p><text:s/>829,04 €<text:s/></text:p>
          </table:table-cell>
          <table:table-cell office:value-type="string" table:style-name="ce8">
            <text:p><text:s text:c="2"/>POSTE ITALIANE SPA -</text:p>
          </table:table-cell>
          <table:table-cell office:value-type="string" table:style-name="ce8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718" table:style-name="ce8">
            <text:p>718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0.299999999999997" table:style-name="ce10">
            <text:p><text:s/>40,3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0.299999999999997" table:style-name="ce10">
            <text:p><text:s/>40,30 €<text:s/></text:p>
          </table:table-cell>
          <table:table-cell office:value-type="string" table:style-name="ce8">
            <text:p><text:s text:c="2"/>POSTE ITALIANE SPA -</text:p>
          </table:table-cell>
          <table:table-cell office:value-type="string" table:style-name="ce8">
            <text:p>Cancelleria e materiale informatico e tecnico</text:p>
          </table:table-cell>
          <table:table-cell table:number-columns-repeated="16375"/>
        </table:table-row>
        <table:table-row table:style-name="ro4">
          <table:table-cell office:value-type="float" office:value="719" table:style-name="ce8">
            <text:p>719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6.760000000000005" table:style-name="ce10">
            <text:p><text:s/>76,7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6.760000000000005" table:style-name="ce10">
            <text:p><text:s/>76,76 €<text:s/></text:p>
          </table:table-cell>
          <table:table-cell office:value-type="string" table:style-name="ce8">
            <text:p><text:s text:c="2"/>POSTE ITALIANE SPA -</text:p>
          </table:table-cell>
          <table:table-cell office:value-type="string" table:style-name="ce8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720" table:style-name="ce8">
            <text:p>720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5.27" table:style-name="ce10">
            <text:p><text:s/>105,2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05.27" table:style-name="ce10">
            <text:p><text:s/>105,27 €<text:s/></text:p>
          </table:table-cell>
          <table:table-cell office:value-type="string" table:style-name="ce8">
            <text:p><text:s text:c="2"/>TECNOSERVICECAMERE SOCIETA' CONSORTILE PER AZIONI</text:p>
          </table:table-cell>
          <table:table-cell office:value-type="string" table:style-name="ce8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721" table:style-name="ce8">
            <text:p>721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899.01" table:style-name="ce10">
            <text:p><text:s/>899,01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899.01" table:style-name="ce10">
            <text:p><text:s/>899,01 €<text:s/></text:p>
          </table:table-cell>
          <table:table-cell office:value-type="string" table:style-name="ce8">
            <text:p><text:s text:c="2"/>TECNOSERVICECAMERE SOCIETA' CONSORTILE PER AZIONI</text:p>
          </table:table-cell>
          <table:table-cell office:value-type="string" table:style-name="ce8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721" table:style-name="ce8">
            <text:p>721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617.9699999999998" table:style-name="ce10">
            <text:p><text:s/>2.617,9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617.9699999999998" table:style-name="ce10">
            <text:p><text:s/>2.617,97 €<text:s/></text:p>
          </table:table-cell>
          <table:table-cell office:value-type="string" table:style-name="ce8">
            <text:p><text:s text:c="2"/>TECNOSERVICECAMERE SOCIETA' CONSORTILE PER AZIONI</text:p>
          </table:table-cell>
          <table:table-cell office:value-type="string" table:style-name="ce8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722" table:style-name="ce8">
            <text:p>72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1.5" table:style-name="ce10">
            <text:p><text:s/>61,5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61.5" table:style-name="ce10">
            <text:p><text:s/>61,50 €<text:s/></text:p>
          </table:table-cell>
          <table:table-cell office:value-type="string" table:style-name="ce8">
            <text:p><text:s text:c="2"/>TECNOSERVICECAMERE SOCIETA' CONSORTILE PER AZIONI</text:p>
          </table:table-cell>
          <table:table-cell office:value-type="string" table:style-name="ce8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723" table:style-name="ce8">
            <text:p>723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57.5" table:style-name="ce10">
            <text:p><text:s/>157,5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57.5" table:style-name="ce10">
            <text:p><text:s/>157,50 €<text:s/></text:p>
          </table:table-cell>
          <table:table-cell office:value-type="string" table:style-name="ce8">
            <text:p><text:s text:c="2"/>TECNOSERVICECAMERE SOCIETA' CONSORTILE PER AZIONI</text:p>
          </table:table-cell>
          <table:table-cell office:value-type="string" table:style-name="ce8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724" table:style-name="ce8">
            <text:p>724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4.590000000000003" table:style-name="ce10">
            <text:p><text:s/>34,5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4.590000000000003" table:style-name="ce10">
            <text:p><text:s/>34,59 €<text:s/></text:p>
          </table:table-cell>
          <table:table-cell office:value-type="string" table:style-name="ce8">
            <text:p><text:s text:c="2"/>GLOBAL POWER SPA</text:p>
          </table:table-cell>
          <table:table-cell office:value-type="string" table:style-name="ce8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724" table:style-name="ce8">
            <text:p>724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24.32" table:style-name="ce10">
            <text:p><text:s/>924,32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924.32" table:style-name="ce10">
            <text:p><text:s/>924,32 €<text:s/></text:p>
          </table:table-cell>
          <table:table-cell office:value-type="string" table:style-name="ce8">
            <text:p><text:s text:c="2"/>GLOBAL POWER SPA</text:p>
          </table:table-cell>
          <table:table-cell office:value-type="string" table:style-name="ce8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725" table:style-name="ce8">
            <text:p>725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22.16" table:style-name="ce10">
            <text:p><text:s/>622,1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622.16" table:style-name="ce10">
            <text:p><text:s/>622,16 €<text:s/></text:p>
          </table:table-cell>
          <table:table-cell office:value-type="string" table:style-name="ce8">
            <text:p><text:s text:c="2"/>GLOBAL POWER SPA</text:p>
          </table:table-cell>
          <table:table-cell office:value-type="string" table:style-name="ce8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725" table:style-name="ce8">
            <text:p>725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6.07" table:style-name="ce10">
            <text:p><text:s/>16,0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6.07" table:style-name="ce10">
            <text:p><text:s/>16,07 €<text:s/></text:p>
          </table:table-cell>
          <table:table-cell office:value-type="string" table:style-name="ce8">
            <text:p><text:s text:c="2"/>GLOBAL POWER SPA</text:p>
          </table:table-cell>
          <table:table-cell office:value-type="string" table:style-name="ce8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726" table:style-name="ce8">
            <text:p>726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150" table:style-name="ce10">
            <text:p><text:s/>2.15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150" table:style-name="ce10">
            <text:p><text:s/>2.150,00 €<text:s/></text:p>
          </table:table-cell>
          <table:table-cell office:value-type="string" table:style-name="ce8">
            <text:p><text:s text:c="2"/>IC OUTSOURCING SCRL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27" table:style-name="ce8">
            <text:p>727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26.60000000000002" table:style-name="ce10">
            <text:p><text:s/>326,6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26.60000000000002" table:style-name="ce10">
            <text:p><text:s/>326,60 €<text:s/></text:p>
          </table:table-cell>
          <table:table-cell office:value-type="string" table:style-name="ce8">
            <text:p><text:s text:c="2"/>SECURITAS METRONOTTE SRL</text:p>
          </table:table-cell>
          <table:table-cell office:value-type="string" table:style-name="ce8">
            <text:p>Servizi ausiliari, <text:s/>spese di pulizia e servizi di vigilanza</text:p>
          </table:table-cell>
          <table:table-cell table:number-columns-repeated="16375"/>
        </table:table-row>
        <table:table-row table:style-name="ro5">
          <table:table-cell office:value-type="float" office:value="728" table:style-name="ce8">
            <text:p>728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18.72" table:style-name="ce10">
            <text:p><text:s/>718,72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18.72" table:style-name="ce10">
            <text:p><text:s/>718,72 €<text:s/></text:p>
          </table:table-cell>
          <table:table-cell office:value-type="string" table:style-name="ce8">
            <text:p><text:s text:c="2"/>SERVIZIO ELETTRICO NAZIONALE - SERVIZIO DI MAGGIOR TUTELA</text:p>
          </table:table-cell>
          <table:table-cell office:value-type="string" table:style-name="ce8">
            <text:p>Acquisto di beni e servizi derivate da sopravvenienze passive</text:p>
          </table:table-cell>
          <table:table-cell table:number-columns-repeated="16375"/>
        </table:table-row>
        <table:table-row table:style-name="ro3">
          <table:table-cell office:value-type="float" office:value="729" table:style-name="ce8">
            <text:p>729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23" table:style-name="ce10">
            <text:p><text:s/>123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23" table:style-name="ce10">
            <text:p><text:s/>123,00 €<text:s/></text:p>
          </table:table-cell>
          <table:table-cell office:value-type="string" table:style-name="ce8">
            <text:p><text:s text:c="2"/>UNIVERSAL COPY SRL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30" table:style-name="ce8">
            <text:p>730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6.54" table:style-name="ce10">
            <text:p><text:s/>36,54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6.54" table:style-name="ce10">
            <text:p><text:s/>36,54 €<text:s/></text:p>
          </table:table-cell>
          <table:table-cell office:value-type="string" table:style-name="ce8">
            <text:p><text:s text:c="2"/>TELECOM ITALIA SPA</text:p>
          </table:table-cell>
          <table:table-cell office:value-type="string" table:style-name="ce8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730" table:style-name="ce8">
            <text:p>730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7.33" table:style-name="ce10">
            <text:p><text:s/>27,33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7.33" table:style-name="ce10">
            <text:p><text:s/>27,33 €<text:s/></text:p>
          </table:table-cell>
          <table:table-cell office:value-type="string" table:style-name="ce8">
            <text:p><text:s text:c="2"/>TELECOM ITALIA SPA</text:p>
          </table:table-cell>
          <table:table-cell office:value-type="string" table:style-name="ce8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731" table:style-name="ce8">
            <text:p>731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500" table:style-name="ce10">
            <text:p><text:s/>1.50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500" table:style-name="ce10">
            <text:p><text:s/>1.500,00 €<text:s/></text:p>
          </table:table-cell>
          <table:table-cell office:value-type="string" table:style-name="ce8">
            <text:p><text:s text:c="2"/>GRUPPO CARRAMUSA - S.R.L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32" table:style-name="ce8">
            <text:p>73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0" table:style-name="ce10">
            <text:p><text:s/>6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60" table:style-name="ce10">
            <text:p><text:s/>60,0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32" table:style-name="ce8">
            <text:p>73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.4" table:style-name="ce10">
            <text:p><text:s/>2,4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.4" table:style-name="ce10">
            <text:p><text:s/>2,4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33" table:style-name="ce8">
            <text:p>733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50" table:style-name="ce10">
            <text:p><text:s/>25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50" table:style-name="ce10">
            <text:p><text:s/>250,00 €<text:s/></text:p>
          </table:table-cell>
          <table:table-cell office:value-type="string" table:style-name="ce8">
            <text:p><text:s text:c="2"/>GALIANA SOCIETA' COOPERATIVA SOCIALE</text:p>
          </table:table-cell>
          <table:table-cell office:value-type="string" table:style-name="ce8">
            <text:p>Restituzione di depositi cauzionali</text:p>
          </table:table-cell>
          <table:table-cell table:number-columns-repeated="16375"/>
        </table:table-row>
        <table:table-row table:style-name="ro3">
          <table:table-cell office:value-type="float" office:value="734" table:style-name="ce8">
            <text:p>734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50" table:style-name="ce10">
            <text:p><text:s/>25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50" table:style-name="ce10">
            <text:p><text:s/>250,00 €<text:s/></text:p>
          </table:table-cell>
          <table:table-cell office:value-type="string" table:style-name="ce8">
            <text:p><text:s text:c="2"/>FACTORY 121 S.R.L.S.</text:p>
          </table:table-cell>
          <table:table-cell office:value-type="string" table:style-name="ce8">
            <text:p>Restituzione di depositi cauzionali</text:p>
          </table:table-cell>
          <table:table-cell table:number-columns-repeated="16375"/>
        </table:table-row>
        <table:table-row table:style-name="ro3">
          <table:table-cell office:value-type="float" office:value="735" table:style-name="ce8">
            <text:p>735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789.53" table:style-name="ce10">
            <text:p><text:s/>789,53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89.53" table:style-name="ce10">
            <text:p><text:s/>789,53 €<text:s/></text:p>
          </table:table-cell>
          <table:table-cell office:value-type="string" table:style-name="ce8">
            <text:p><text:s text:c="2"/>Camera di commercio Milano Monza Brianza Lodi</text:p>
          </table:table-cell>
          <table:table-cell office:value-type="string" table:style-name="ce8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735" table:style-name="ce8">
            <text:p>735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1.75" table:style-name="ce10">
            <text:p><text:s/>21,75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1.75" table:style-name="ce10">
            <text:p><text:s/>21,75 €<text:s/></text:p>
          </table:table-cell>
          <table:table-cell office:value-type="string" table:style-name="ce8">
            <text:p><text:s text:c="2"/>Camera di commercio Milano Monza Brianza Lodi</text:p>
          </table:table-cell>
          <table:table-cell office:value-type="string" table:style-name="ce8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735" table:style-name="ce8">
            <text:p>735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0.56999999999999995" table:style-name="ce10">
            <text:p><text:s/>0,5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0.56999999999999995" table:style-name="ce10">
            <text:p><text:s/>0,57 €<text:s/></text:p>
          </table:table-cell>
          <table:table-cell office:value-type="string" table:style-name="ce8">
            <text:p><text:s text:c="2"/>Camera di commercio Milano Monza Brianza Lodi</text:p>
          </table:table-cell>
          <table:table-cell office:value-type="string" table:style-name="ce8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736" table:style-name="ce8">
            <text:p>736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7" table:style-name="ce10">
            <text:p><text:s/>37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7" table:style-name="ce10">
            <text:p><text:s/>37,00 €<text:s/></text:p>
          </table:table-cell>
          <table:table-cell office:value-type="string" table:style-name="ce8">
            <text:p><text:s text:c="2"/>G. &amp; <text:s/>B. INFRASTRUTTURE S.R.L.</text:p>
          </table:table-cell>
          <table:table-cell office:value-type="string" table:style-name="ce8">
            <text:p>Restituzione diritti di segreteria</text:p>
          </table:table-cell>
          <table:table-cell table:number-columns-repeated="16375"/>
        </table:table-row>
        <table:table-row table:style-name="ro3">
          <table:table-cell office:value-type="float" office:value="737" table:style-name="ce8">
            <text:p>737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50" table:style-name="ce10">
            <text:p><text:s/>25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50" table:style-name="ce10">
            <text:p><text:s/>250,00 €<text:s/></text:p>
          </table:table-cell>
          <table:table-cell office:value-type="string" table:style-name="ce8">
            <text:p><text:s text:c="2"/>ORDINE DEI CONSULENTI DEL LAVORO</text:p>
          </table:table-cell>
          <table:table-cell office:value-type="string" table:style-name="ce8">
            <text:p>Restituzione di depositi cauzionali</text:p>
          </table:table-cell>
          <table:table-cell table:number-columns-repeated="16375"/>
        </table:table-row>
        <table:table-row table:style-name="ro3">
          <table:table-cell office:value-type="float" office:value="738" table:style-name="ce8">
            <text:p>738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80" table:style-name="ce10">
            <text:p><text:s/>8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80" table:style-name="ce10">
            <text:p><text:s/>80,00 €<text:s/></text:p>
          </table:table-cell>
          <table:table-cell office:value-type="string" table:style-name="ce8">
            <text:p><text:s text:c="2"/>PRESTITALIA SPA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739" table:style-name="ce8">
            <text:p>739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07" table:style-name="ce10">
            <text:p><text:s/>307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07" table:style-name="ce10">
            <text:p><text:s/>307,00 €<text:s/></text:p>
          </table:table-cell>
          <table:table-cell office:value-type="string" table:style-name="ce8">
            <text:p><text:s text:c="2"/>ADV FINANCE SPA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740" table:style-name="ce8">
            <text:p>740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20" table:style-name="ce10">
            <text:p><text:s/>42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20" table:style-name="ce10">
            <text:p><text:s/>420,00 €<text:s/></text:p>
          </table:table-cell>
          <table:table-cell office:value-type="string" table:style-name="ce8">
            <text:p><text:s text:c="2"/>BNL - BANCA NAZIONALE DEL LAVORO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741" table:style-name="ce8">
            <text:p>741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17" table:style-name="ce10">
            <text:p><text:s/>217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17" table:style-name="ce10">
            <text:p><text:s/>217,00 €<text:s/></text:p>
          </table:table-cell>
          <table:table-cell office:value-type="string" table:style-name="ce8">
            <text:p><text:s text:c="2"/>IBL BANCA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742" table:style-name="ce8">
            <text:p>74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71" table:style-name="ce10">
            <text:p><text:s/>371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71" table:style-name="ce10">
            <text:p><text:s/>371,00 €<text:s/></text:p>
          </table:table-cell>
          <table:table-cell office:value-type="string" table:style-name="ce8">
            <text:p><text:s text:c="2"/>IBL BANCA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743" table:style-name="ce8">
            <text:p>743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51" table:style-name="ce10">
            <text:p><text:s/>251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51" table:style-name="ce10">
            <text:p><text:s/>251,00 €<text:s/></text:p>
          </table:table-cell>
          <table:table-cell office:value-type="string" table:style-name="ce8">
            <text:p><text:s text:c="2"/>IBL BANCA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744" table:style-name="ce8">
            <text:p>744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50" table:style-name="ce10">
            <text:p><text:s/>35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50" table:style-name="ce10">
            <text:p><text:s/>350,00 €<text:s/></text:p>
          </table:table-cell>
          <table:table-cell office:value-type="string" table:style-name="ce8">
            <text:p><text:s text:c="2"/>DYNAMICA RETAIL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745" table:style-name="ce8">
            <text:p>745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708" table:style-name="ce10">
            <text:p><text:s/>708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08" table:style-name="ce10">
            <text:p><text:s/>708,00 €<text:s/></text:p>
          </table:table-cell>
          <table:table-cell office:value-type="string" table:style-name="ce8">
            <text:p><text:s text:c="2"/>FUTURO SPA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746" table:style-name="ce8">
            <text:p>746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81" table:style-name="ce10">
            <text:p><text:s/>281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81" table:style-name="ce10">
            <text:p><text:s/>281,00 €<text:s/></text:p>
          </table:table-cell>
          <table:table-cell office:value-type="string" table:style-name="ce8">
            <text:p><text:s text:c="2"/>IMPREBANCA SPA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747" table:style-name="ce8">
            <text:p>747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63.18" table:style-name="ce10">
            <text:p><text:s/>63,1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63.18" table:style-name="ce10">
            <text:p><text:s/>63,18 €<text:s/></text:p>
          </table:table-cell>
          <table:table-cell office:value-type="string" table:style-name="ce8">
            <text:p><text:s text:c="2"/>CISL FP VT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749" table:style-name="ce8">
            <text:p>749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17.78" table:style-name="ce10">
            <text:p><text:s/>117,7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17.78" table:style-name="ce10">
            <text:p><text:s/>117,78 €<text:s/></text:p>
          </table:table-cell>
          <table:table-cell office:value-type="string" table:style-name="ce8">
            <text:p><text:s text:c="2"/>FUNZIONE PUBBLICA - CGIL VITERBO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750" table:style-name="ce8">
            <text:p>750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7.829999999999998" table:style-name="ce10">
            <text:p><text:s/>17,83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7.829999999999998" table:style-name="ce10">
            <text:p><text:s/>17,83 €<text:s/></text:p>
          </table:table-cell>
          <table:table-cell office:value-type="string" table:style-name="ce8">
            <text:p><text:s text:c="2"/>FUNZIONE PUBBLICA - CGIL RIETI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751" table:style-name="ce8">
            <text:p>751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8.489999999999998" table:style-name="ce10">
            <text:p><text:s/>18,4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8.489999999999998" table:style-name="ce10">
            <text:p><text:s/>18,49 €<text:s/></text:p>
          </table:table-cell>
          <table:table-cell office:value-type="string" table:style-name="ce8">
            <text:p><text:s text:c="2"/>CSA REGIONI AUTONOMIE LOCALI - ROMA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752" table:style-name="ce8">
            <text:p>75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25.18" table:style-name="ce10">
            <text:p><text:s/>325,1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25.18" table:style-name="ce10">
            <text:p><text:s/>325,18 €<text:s/></text:p>
          </table:table-cell>
          <table:table-cell office:value-type="string" table:style-name="ce8">
            <text:p><text:s text:c="2"/>INPS GESTIONE CREDITI EX INPDAP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753" table:style-name="ce8">
            <text:p>753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03.89" table:style-name="ce10">
            <text:p><text:s/>203,8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03.89" table:style-name="ce10">
            <text:p><text:s/>203,89 €<text:s/></text:p>
          </table:table-cell>
          <table:table-cell office:value-type="string" table:style-name="ce8">
            <text:p><text:s text:c="2"/>INPS GESTIONE CREDITI EX INPDAP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754" table:style-name="ce8">
            <text:p>754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4.51" table:style-name="ce10">
            <text:p><text:s/>14,51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4.51" table:style-name="ce10">
            <text:p><text:s/>14,51 €<text:s/></text:p>
          </table:table-cell>
          <table:table-cell office:value-type="string" table:style-name="ce8">
            <text:p><text:s text:c="2"/>UIL RIETI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755" table:style-name="ce8">
            <text:p>755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63.56" table:style-name="ce10">
            <text:p><text:s/>463,5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63.56" table:style-name="ce10">
            <text:p><text:s/>463,56 €<text:s/></text:p>
          </table:table-cell>
          <table:table-cell office:value-type="string" table:style-name="ce8">
            <text:p><text:s text:c="2"/>Q-MATIC AB</text:p>
          </table:table-cell>
          <table:table-cell office:value-type="string" table:style-name="ce8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756" table:style-name="ce8">
            <text:p>756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061.96" table:style-name="ce10">
            <text:p><text:s/>2.061,9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061.96" table:style-name="ce10">
            <text:p><text:s/>2.061,96 €<text:s/></text:p>
          </table:table-cell>
          <table:table-cell office:value-type="string" table:style-name="ce8">
            <text:p><text:s text:c="2"/>AGENZIA DELLE ENTRATE RISCOSSIONE</text:p>
          </table:table-cell>
          <table:table-cell office:value-type="string" table:style-name="ce8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757" table:style-name="ce8">
            <text:p>757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78.1199999999999" table:style-name="ce10">
            <text:p><text:s/>1.078,12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078.1199999999999" table:style-name="ce10">
            <text:p><text:s/>1.078,12 €<text:s/></text:p>
          </table:table-cell>
          <table:table-cell office:value-type="string" table:style-name="ce8">
            <text:p><text:s text:c="2"/>AGENZIA DELLE ENTRATE RISCOSSIONE</text:p>
          </table:table-cell>
          <table:table-cell office:value-type="string" table:style-name="ce8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758" table:style-name="ce8">
            <text:p>758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64.47" table:style-name="ce10">
            <text:p><text:s/>64,4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64.47" table:style-name="ce10">
            <text:p><text:s/>64,47 €<text:s/></text:p>
          </table:table-cell>
          <table:table-cell office:value-type="string" table:style-name="ce8">
            <text:p><text:s text:c="2"/>CISL FP ROMA CAPITALE-RIETI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759" table:style-name="ce8">
            <text:p>759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0" table:style-name="ce10">
            <text:p><text:s/>3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0" table:style-name="ce10">
            <text:p><text:s/>30,00 €<text:s/></text:p>
          </table:table-cell>
          <table:table-cell office:value-type="string" table:style-name="ce8">
            <text:p><text:s text:c="2"/>DIVERSI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60" table:style-name="ce8">
            <text:p>760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22.61" table:style-name="ce10">
            <text:p><text:s/>122,61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22.61" table:style-name="ce10">
            <text:p><text:s/>122,61 €<text:s/></text:p>
          </table:table-cell>
          <table:table-cell office:value-type="string" table:style-name="ce8">
            <text:p><text:s text:c="2"/>BANCA DI CREDITO COOPERATIVO DI ROMA - BCC DI ROMA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61" table:style-name="ce8">
            <text:p>761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00" table:style-name="ce10">
            <text:p><text:s/>90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900" table:style-name="ce10">
            <text:p><text:s/>900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61" table:style-name="ce8">
            <text:p>761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3041.55" table:style-name="ce10">
            <text:p><text:s/>13.041,55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3041.55" table:style-name="ce10">
            <text:p><text:s/>13.041,55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61" table:style-name="ce8">
            <text:p>761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50" table:style-name="ce10">
            <text:p><text:s/>45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50" table:style-name="ce10">
            <text:p><text:s/>450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61" table:style-name="ce8">
            <text:p>761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50" table:style-name="ce10">
            <text:p><text:s/>45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50" table:style-name="ce10">
            <text:p><text:s/>450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761" table:style-name="ce8">
            <text:p>761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85.5" table:style-name="ce10">
            <text:p><text:s/>85,5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85.5" table:style-name="ce10">
            <text:p><text:s/>85,5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49.99" table:style-name="ce10">
            <text:p><text:s/>249,9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49.99" table:style-name="ce10">
            <text:p><text:s/>249,99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50" table:style-name="ce10">
            <text:p><text:s/>75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50" table:style-name="ce10">
            <text:p><text:s/>750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100.01" table:style-name="ce10">
            <text:p><text:s/>1.100,01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100.01" table:style-name="ce10">
            <text:p><text:s/>1.100,01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66.67" table:style-name="ce10">
            <text:p><text:s/>166,6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66.67" table:style-name="ce10">
            <text:p><text:s/>166,67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40" table:style-name="ce10">
            <text:p><text:s/>14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40" table:style-name="ce10">
            <text:p><text:s/>140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99.98" table:style-name="ce10">
            <text:p><text:s/>199,9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99.98" table:style-name="ce10">
            <text:p><text:s/>199,98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47" table:style-name="ce10">
            <text:p><text:s/>447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47" table:style-name="ce10">
            <text:p><text:s/>447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42" table:style-name="ce10">
            <text:p><text:s/>342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42" table:style-name="ce10">
            <text:p><text:s/>342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50" table:style-name="ce10">
            <text:p><text:s/>75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50" table:style-name="ce10">
            <text:p><text:s/>750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08" table:style-name="ce10">
            <text:p><text:s/>508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08" table:style-name="ce10">
            <text:p><text:s/>508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99.98" table:style-name="ce10">
            <text:p><text:s/>499,9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99.98" table:style-name="ce10">
            <text:p><text:s/>499,98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26" table:style-name="ce10">
            <text:p><text:s/>726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26" table:style-name="ce10">
            <text:p><text:s/>726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42.48" table:style-name="ce10">
            <text:p><text:s/>342,4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42.48" table:style-name="ce10">
            <text:p><text:s/>342,48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94.76" table:style-name="ce10">
            <text:p><text:s/>194,7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94.76" table:style-name="ce10">
            <text:p><text:s/>194,76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4" table:style-name="ce10">
            <text:p><text:s/>24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4" table:style-name="ce10">
            <text:p><text:s/>24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75" table:style-name="ce10">
            <text:p><text:s/>375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75" table:style-name="ce10">
            <text:p><text:s/>375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26" table:style-name="ce10">
            <text:p><text:s/>726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26" table:style-name="ce10">
            <text:p><text:s/>726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290" table:style-name="ce10">
            <text:p><text:s/>1.29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290" table:style-name="ce10">
            <text:p><text:s/>1.290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88.85" table:style-name="ce10">
            <text:p><text:s/>488,85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88.85" table:style-name="ce10">
            <text:p><text:s/>488,85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377.5" table:style-name="ce10">
            <text:p><text:s/>2.377,5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377.5" table:style-name="ce10">
            <text:p><text:s/>2.377,5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24.99" table:style-name="ce10">
            <text:p><text:s/>624,9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624.99" table:style-name="ce10">
            <text:p><text:s/>624,99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25" table:style-name="ce10">
            <text:p><text:s/>525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25" table:style-name="ce10">
            <text:p><text:s/>525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0" table:style-name="ce10">
            <text:p><text:s/>9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90" table:style-name="ce10">
            <text:p><text:s/>90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86" table:style-name="ce10">
            <text:p><text:s/>586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86" table:style-name="ce10">
            <text:p><text:s/>586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99.98" table:style-name="ce10">
            <text:p><text:s/>799,9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99.98" table:style-name="ce10">
            <text:p><text:s/>799,98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99.98" table:style-name="ce10">
            <text:p><text:s/>499,9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99.98" table:style-name="ce10">
            <text:p><text:s/>499,98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74.98" table:style-name="ce10">
            <text:p><text:s/>274,9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74.98" table:style-name="ce10">
            <text:p><text:s/>274,98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105.0999999999999" table:style-name="ce10">
            <text:p><text:s/>1.105,1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105.0999999999999" table:style-name="ce10">
            <text:p><text:s/>1.105,1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657.5" table:style-name="ce10">
            <text:p><text:s/>1.657,5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657.5" table:style-name="ce10">
            <text:p><text:s/>1.657,5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580" table:style-name="ce10">
            <text:p><text:s/>1.58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580" table:style-name="ce10">
            <text:p><text:s/>1.580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113.11" table:style-name="ce10">
            <text:p><text:s/>2.113,11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113.11" table:style-name="ce10">
            <text:p><text:s/>2.113,11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4" table:style-name="ce10">
            <text:p><text:s/>24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4" table:style-name="ce10">
            <text:p><text:s/>24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3-07-03T00:00:00" table:style-name="ce9">
            <text:p>0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172.4500000000007" table:style-name="ce10">
            <text:p><text:s/>9.172,45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9172.4500000000007" table:style-name="ce10">
            <text:p><text:s/>9.172,45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63" table:style-name="ce8">
            <text:p>763</text:p>
          </table:table-cell>
          <table:table-cell office:value-type="date" office:date-value="2023-07-06T00:00:00" table:style-name="ce9">
            <text:p>06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834.87" table:style-name="ce10">
            <text:p><text:s/>834,8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834.87" table:style-name="ce10">
            <text:p><text:s/>834,87 €<text:s/></text:p>
          </table:table-cell>
          <table:table-cell office:value-type="string" table:style-name="ce8">
            <text:p><text:s text:c="2"/>BANCA DI CREDITO COOPERATIVO DI ROMA - BCC DI ROMA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764" table:style-name="ce8">
            <text:p>764</text:p>
          </table:table-cell>
          <table:table-cell office:value-type="date" office:date-value="2023-07-06T00:00:00" table:style-name="ce9">
            <text:p>06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78" table:style-name="ce10">
            <text:p><text:s/>178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78" table:style-name="ce10">
            <text:p><text:s/>178,00 €<text:s/></text:p>
          </table:table-cell>
          <table:table-cell office:value-type="string" table:style-name="ce8">
            <text:p><text:s text:c="2"/>DE BESI DI GIACOMO SPA</text:p>
          </table:table-cell>
          <table:table-cell office:value-type="string" table:style-name="ce8">
            <text:p>Assicurazioni</text:p>
          </table:table-cell>
          <table:table-cell table:number-columns-repeated="16375"/>
        </table:table-row>
        <table:table-row table:style-name="ro3">
          <table:table-cell office:value-type="float" office:value="765" table:style-name="ce8">
            <text:p>765</text:p>
          </table:table-cell>
          <table:table-cell office:value-type="date" office:date-value="2023-07-06T00:00:00" table:style-name="ce9">
            <text:p>06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1.76" table:style-name="ce10">
            <text:p><text:s/>21,7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1.76" table:style-name="ce10">
            <text:p><text:s/>21,76 €<text:s/></text:p>
          </table:table-cell>
          <table:table-cell office:value-type="string" table:style-name="ce8">
            <text:p><text:s text:c="2"/>COMUNE DI ROMA</text:p>
          </table:table-cell>
          <table:table-cell office:value-type="string" table:style-name="ce8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767" table:style-name="ce8">
            <text:p>767</text:p>
          </table:table-cell>
          <table:table-cell office:value-type="date" office:date-value="2023-07-06T00:00:00" table:style-name="ce9">
            <text:p>06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53" table:style-name="ce10">
            <text:p><text:s/>53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3" table:style-name="ce10">
            <text:p><text:s/>53,0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768" table:style-name="ce8">
            <text:p>768</text:p>
          </table:table-cell>
          <table:table-cell office:value-type="date" office:date-value="2023-07-06T00:00:00" table:style-name="ce9">
            <text:p>06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80" table:style-name="ce10">
            <text:p><text:s/>18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80" table:style-name="ce10">
            <text:p><text:s/>180,00 €<text:s/></text:p>
          </table:table-cell>
          <table:table-cell office:value-type="string" table:style-name="ce8">
            <text:p><text:s text:c="2"/>AGRICOLA PIETRINI SOCIETA' SEMPLICE</text:p>
          </table:table-cell>
          <table:table-cell office:value-type="string" table:style-name="ce8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769" table:style-name="ce8">
            <text:p>769</text:p>
          </table:table-cell>
          <table:table-cell office:value-type="date" office:date-value="2023-07-06T00:00:00" table:style-name="ce9">
            <text:p>06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1.86" table:style-name="ce10">
            <text:p><text:s/>11,8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1.86" table:style-name="ce10">
            <text:p><text:s/>11,86 €<text:s/></text:p>
          </table:table-cell>
          <table:table-cell office:value-type="string" table:style-name="ce8">
            <text:p><text:s text:c="2"/>COMUNE DI PETRELLA SALTO</text:p>
          </table:table-cell>
          <table:table-cell office:value-type="string" table:style-name="ce8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770" table:style-name="ce8">
            <text:p>770</text:p>
          </table:table-cell>
          <table:table-cell office:value-type="date" office:date-value="2023-07-06T00:00:00" table:style-name="ce9">
            <text:p>06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73" table:style-name="ce10">
            <text:p><text:s/>73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3" table:style-name="ce10">
            <text:p><text:s/>73,00 €<text:s/></text:p>
          </table:table-cell>
          <table:table-cell office:value-type="string" table:style-name="ce8">
            <text:p><text:s text:c="2"/>PROVINCIA DI VITERBO</text:p>
          </table:table-cell>
          <table:table-cell office:value-type="string" table:style-name="ce8">
            <text:p>Restituzione diritti di segreteria</text:p>
          </table:table-cell>
          <table:table-cell table:number-columns-repeated="16375"/>
        </table:table-row>
        <table:table-row table:style-name="ro3">
          <table:table-cell office:value-type="float" office:value="771" table:style-name="ce8">
            <text:p>771</text:p>
          </table:table-cell>
          <table:table-cell office:value-type="date" office:date-value="2023-07-06T00:00:00" table:style-name="ce9">
            <text:p>06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83" table:style-name="ce10">
            <text:p><text:s/>183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83" table:style-name="ce10">
            <text:p><text:s/>183,00 €<text:s/></text:p>
          </table:table-cell>
          <table:table-cell office:value-type="string" table:style-name="ce8">
            <text:p><text:s text:c="2"/>MONDO INFORMATICA S.R.L.</text:p>
          </table:table-cell>
          <table:table-cell office:value-type="string" table:style-name="ce8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772" table:style-name="ce8">
            <text:p>772</text:p>
          </table:table-cell>
          <table:table-cell office:value-type="date" office:date-value="2023-07-06T00:00:00" table:style-name="ce9">
            <text:p>06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0" table:style-name="ce10">
            <text:p><text:s/>10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00" table:style-name="ce10">
            <text:p><text:s/>100,00 €<text:s/></text:p>
          </table:table-cell>
          <table:table-cell office:value-type="string" table:style-name="ce8">
            <text:p><text:s text:c="2"/>ISTITUTO DI VIGILANZA PRIVATA DELLA PROVINCIA DI VITERBO SRL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73" table:style-name="ce8">
            <text:p>773</text:p>
          </table:table-cell>
          <table:table-cell office:value-type="date" office:date-value="2023-07-06T00:00:00" table:style-name="ce9">
            <text:p>06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45" table:style-name="ce10">
            <text:p><text:s/>945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945" table:style-name="ce10">
            <text:p><text:s/>945,00 €<text:s/></text:p>
          </table:table-cell>
          <table:table-cell office:value-type="string" table:style-name="ce8">
            <text:p><text:s text:c="2"/>Il Globo Vigilanza Srl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74" table:style-name="ce8">
            <text:p>774</text:p>
          </table:table-cell>
          <table:table-cell office:value-type="date" office:date-value="2023-07-06T00:00:00" table:style-name="ce9">
            <text:p>06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00" table:style-name="ce10">
            <text:p><text:s/>40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00" table:style-name="ce10">
            <text:p><text:s/>400,00 €<text:s/></text:p>
          </table:table-cell>
          <table:table-cell office:value-type="string" table:style-name="ce8">
            <text:p><text:s text:c="2"/>PIEMME SPA CONCESSIONARIA DI PUBBLICITA'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74" table:style-name="ce8">
            <text:p>774</text:p>
          </table:table-cell>
          <table:table-cell office:value-type="date" office:date-value="2023-07-06T00:00:00" table:style-name="ce9">
            <text:p>06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629.5" table:style-name="ce10">
            <text:p><text:s/>2.629,5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629.5" table:style-name="ce10">
            <text:p><text:s/>2.629,50 €<text:s/></text:p>
          </table:table-cell>
          <table:table-cell office:value-type="string" table:style-name="ce8">
            <text:p><text:s text:c="2"/>PIEMME SPA CONCESSIONARIA DI PUBBLICITA'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775" table:style-name="ce8">
            <text:p>775</text:p>
          </table:table-cell>
          <table:table-cell office:value-type="date" office:date-value="2023-07-06T00:00:00" table:style-name="ce9">
            <text:p>06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236" table:style-name="ce10">
            <text:p><text:s/>2.236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236" table:style-name="ce10">
            <text:p><text:s/>2.236,00 €<text:s/></text:p>
          </table:table-cell>
          <table:table-cell office:value-type="string" table:style-name="ce8">
            <text:p><text:s text:c="2"/>MONDO INFORMATICA S.R.L.</text:p>
          </table:table-cell>
          <table:table-cell office:value-type="string" table:style-name="ce8">
            <text:p>Hardware</text:p>
          </table:table-cell>
          <table:table-cell table:number-columns-repeated="16375"/>
        </table:table-row>
        <table:table-row table:style-name="ro3">
          <table:table-cell office:value-type="float" office:value="776" table:style-name="ce8">
            <text:p>776</text:p>
          </table:table-cell>
          <table:table-cell office:value-type="date" office:date-value="2023-07-06T00:00:00" table:style-name="ce9">
            <text:p>06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250" table:style-name="ce10">
            <text:p><text:s/>4.25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250" table:style-name="ce10">
            <text:p><text:s/>4.250,00 €<text:s/></text:p>
          </table:table-cell>
          <table:table-cell office:value-type="string" table:style-name="ce8">
            <text:p><text:s text:c="2"/>MINISTERO DELL'ECONOMIA E DELLE FINANZE</text:p>
          </table:table-cell>
          <table:table-cell office:value-type="string" table:style-name="ce8">
            <text:p>Indennità e rimborso spese <text:s/>per il Collegio dei revisori</text:p>
          </table:table-cell>
          <table:table-cell table:number-columns-repeated="16375"/>
        </table:table-row>
        <table:table-row table:style-name="ro3">
          <table:table-cell office:value-type="float" office:value="777" table:style-name="ce8">
            <text:p>777</text:p>
          </table:table-cell>
          <table:table-cell office:value-type="date" office:date-value="2023-07-06T00:00:00" table:style-name="ce9">
            <text:p>06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.88" table:style-name="ce10">
            <text:p><text:s/>10,8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0.88" table:style-name="ce10">
            <text:p><text:s/>10,88 €<text:s/></text:p>
          </table:table-cell>
          <table:table-cell office:value-type="string" table:style-name="ce8">
            <text:p><text:s text:c="2"/>COMUNE DI ROMA</text:p>
          </table:table-cell>
          <table:table-cell office:value-type="string" table:style-name="ce8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778" table:style-name="ce8">
            <text:p>778</text:p>
          </table:table-cell>
          <table:table-cell office:value-type="date" office:date-value="2023-07-06T00:00:00" table:style-name="ce9">
            <text:p>06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1.76" table:style-name="ce10">
            <text:p><text:s/>21,7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1.76" table:style-name="ce10">
            <text:p><text:s/>21,76 €<text:s/></text:p>
          </table:table-cell>
          <table:table-cell office:value-type="string" table:style-name="ce8">
            <text:p><text:s text:c="2"/>COMUNE DI ROMA</text:p>
          </table:table-cell>
          <table:table-cell office:value-type="string" table:style-name="ce8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779" table:style-name="ce8">
            <text:p>779</text:p>
          </table:table-cell>
          <table:table-cell office:value-type="date" office:date-value="2023-07-06T00:00:00" table:style-name="ce9">
            <text:p>06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1.76" table:style-name="ce10">
            <text:p><text:s/>11,7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1.76" table:style-name="ce10">
            <text:p><text:s/>11,76 €<text:s/></text:p>
          </table:table-cell>
          <table:table-cell office:value-type="string" table:style-name="ce8">
            <text:p><text:s text:c="2"/>COMUNE DI ROMA</text:p>
          </table:table-cell>
          <table:table-cell office:value-type="string" table:style-name="ce8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780" table:style-name="ce8">
            <text:p>780</text:p>
          </table:table-cell>
          <table:table-cell office:value-type="date" office:date-value="2023-07-06T00:00:00" table:style-name="ce9">
            <text:p>06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.88" table:style-name="ce10">
            <text:p><text:s/>5,8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.88" table:style-name="ce10">
            <text:p><text:s/>5,88 €<text:s/></text:p>
          </table:table-cell>
          <table:table-cell office:value-type="string" table:style-name="ce8">
            <text:p><text:s text:c="2"/>Comune di Leonessa</text:p>
          </table:table-cell>
          <table:table-cell office:value-type="string" table:style-name="ce8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781" table:style-name="ce8">
            <text:p>781</text:p>
          </table:table-cell>
          <table:table-cell office:value-type="date" office:date-value="2023-07-06T00:00:00" table:style-name="ce9">
            <text:p>06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.18" table:style-name="ce10">
            <text:p><text:s/>10,1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0.18" table:style-name="ce10">
            <text:p><text:s/>10,18 €<text:s/></text:p>
          </table:table-cell>
          <table:table-cell office:value-type="string" table:style-name="ce8">
            <text:p><text:s text:c="2"/>COMUNE DI POLLICA</text:p>
          </table:table-cell>
          <table:table-cell office:value-type="string" table:style-name="ce8">
            <text:p>Acquisto di servizi per <text:s/>la riscossione delle entrate</text:p>
          </table:table-cell>
          <table:table-cell table:number-columns-repeated="16375"/>
        </table:table-row>
        <table:table-row table:style-name="ro4">
          <table:table-cell office:value-type="float" office:value="784" table:style-name="ce8">
            <text:p>784</text:p>
          </table:table-cell>
          <table:table-cell office:value-type="date" office:date-value="2023-07-07T00:00:00" table:style-name="ce9">
            <text:p>07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000" table:style-name="ce10">
            <text:p><text:s/>10.00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0000" table:style-name="ce10">
            <text:p><text:s/>10.000,00 €<text:s/></text:p>
          </table:table-cell>
          <table:table-cell office:value-type="string" table:style-name="ce8">
            <text:p><text:s text:c="2"/>Confcooperative Lazio Nord</text:p>
          </table:table-cell>
          <table:table-cell office:value-type="string" table:style-name="ce8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785" table:style-name="ce8">
            <text:p>785</text:p>
          </table:table-cell>
          <table:table-cell office:value-type="date" office:date-value="2023-07-07T00:00:00" table:style-name="ce9">
            <text:p>07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000" table:style-name="ce10">
            <text:p><text:s/>10.00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0000" table:style-name="ce10">
            <text:p><text:s/>10.000,00 €<text:s/></text:p>
          </table:table-cell>
          <table:table-cell office:value-type="string" table:style-name="ce8">
            <text:p><text:s text:c="2"/>Confcooperative Lazio Nord</text:p>
          </table:table-cell>
          <table:table-cell office:value-type="string" table:style-name="ce8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786" table:style-name="ce8">
            <text:p>786</text:p>
          </table:table-cell>
          <table:table-cell office:value-type="date" office:date-value="2023-07-07T00:00:00" table:style-name="ce9">
            <text:p>07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000" table:style-name="ce10">
            <text:p><text:s/>10.00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0000" table:style-name="ce10">
            <text:p><text:s/>10.000,00 €<text:s/></text:p>
          </table:table-cell>
          <table:table-cell office:value-type="string" table:style-name="ce8">
            <text:p><text:s text:c="2"/>Confcooperative Lazio Nord</text:p>
          </table:table-cell>
          <table:table-cell office:value-type="string" table:style-name="ce8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787" table:style-name="ce8">
            <text:p>787</text:p>
          </table:table-cell>
          <table:table-cell office:value-type="date" office:date-value="2023-07-07T00:00:00" table:style-name="ce9">
            <text:p>07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0000" table:style-name="ce10">
            <text:p><text:s/>30.00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0000" table:style-name="ce10">
            <text:p><text:s/>30.000,00 €<text:s/></text:p>
          </table:table-cell>
          <table:table-cell office:value-type="string" table:style-name="ce8">
            <text:p><text:s text:c="2"/>DIVERSI</text:p>
          </table:table-cell>
          <table:table-cell office:value-type="string" table:style-name="ce8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788" table:style-name="ce8">
            <text:p>788</text:p>
          </table:table-cell>
          <table:table-cell office:value-type="date" office:date-value="2023-07-07T00:00:00" table:style-name="ce9">
            <text:p>07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06" table:style-name="ce10">
            <text:p><text:s/>106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06" table:style-name="ce10">
            <text:p><text:s/>106,00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788" table:style-name="ce8">
            <text:p>788</text:p>
          </table:table-cell>
          <table:table-cell office:value-type="date" office:date-value="2023-07-07T00:00:00" table:style-name="ce9">
            <text:p>07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50" table:style-name="ce10">
            <text:p><text:s/>35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50" table:style-name="ce10">
            <text:p><text:s/>350,00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789" table:style-name="ce8">
            <text:p>789</text:p>
          </table:table-cell>
          <table:table-cell office:value-type="date" office:date-value="2023-07-07T00:00:00" table:style-name="ce9">
            <text:p>07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860.87" table:style-name="ce10">
            <text:p><text:s/>1.860,8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860.87" table:style-name="ce10">
            <text:p><text:s/>1.860,87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I.V.A.</text:p>
          </table:table-cell>
          <table:table-cell table:number-columns-repeated="16375"/>
        </table:table-row>
        <table:table-row table:style-name="ro3">
          <table:table-cell office:value-type="float" office:value="789" table:style-name="ce8">
            <text:p>789</text:p>
          </table:table-cell>
          <table:table-cell office:value-type="date" office:date-value="2023-07-07T00:00:00" table:style-name="ce9">
            <text:p>07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2905.17" table:style-name="ce10">
            <text:p><text:s/>42.905,1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2905.17" table:style-name="ce10">
            <text:p><text:s/>42.905,17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I.V.A.</text:p>
          </table:table-cell>
          <table:table-cell table:number-columns-repeated="16375"/>
        </table:table-row>
        <table:table-row table:style-name="ro5">
          <table:table-cell office:value-type="float" office:value="790" table:style-name="ce8">
            <text:p>790</text:p>
          </table:table-cell>
          <table:table-cell office:value-type="date" office:date-value="2023-07-07T00:00:00" table:style-name="ce9">
            <text:p>07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61" table:style-name="ce10">
            <text:p><text:s/>161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61" table:style-name="ce10">
            <text:p><text:s/>161,00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Ritenute erariali su indennità a organi istituzionali e altri compensi</text:p>
          </table:table-cell>
          <table:table-cell table:number-columns-repeated="16375"/>
        </table:table-row>
        <table:table-row table:style-name="ro5">
          <table:table-cell office:value-type="float" office:value="790" table:style-name="ce8">
            <text:p>790</text:p>
          </table:table-cell>
          <table:table-cell office:value-type="date" office:date-value="2023-07-07T00:00:00" table:style-name="ce9">
            <text:p>07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7.96" table:style-name="ce10">
            <text:p><text:s/>7,9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.96" table:style-name="ce10">
            <text:p><text:s/>7,96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Ritenute erariali su indennità a organi istituzionali e altri compensi</text:p>
          </table:table-cell>
          <table:table-cell table:number-columns-repeated="16375"/>
        </table:table-row>
        <table:table-row table:style-name="ro6">
          <table:table-cell office:value-type="float" office:value="791" table:style-name="ce8">
            <text:p>791</text:p>
          </table:table-cell>
          <table:table-cell office:value-type="date" office:date-value="2023-07-07T00:00:00" table:style-name="ce9">
            <text:p>07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80" table:style-name="ce10">
            <text:p><text:s/>8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80" table:style-name="ce10">
            <text:p><text:s/>80,00 €<text:s/></text:p>
          </table:table-cell>
          <table:table-cell office:value-type="string" table:style-name="ce8">
            <text:p><text:s text:c="2"/>INPS - ISTITUTO NAZIONALE DELLA PREVIDENZA SOCIALE</text:p>
          </table:table-cell>
          <table:table-cell office:value-type="string" table:style-name="ce8">
            <text:p>Contributi previdenziali e assistenziali su indennità a organi istituzionali e altri compensi</text:p>
          </table:table-cell>
          <table:table-cell table:number-columns-repeated="16375"/>
        </table:table-row>
        <table:table-row table:style-name="ro5">
          <table:table-cell office:value-type="float" office:value="792" table:style-name="ce8">
            <text:p>792</text:p>
          </table:table-cell>
          <table:table-cell office:value-type="date" office:date-value="2023-07-07T00:00:00" table:style-name="ce9">
            <text:p>07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0" table:style-name="ce10">
            <text:p><text:s/>4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0" table:style-name="ce10">
            <text:p><text:s/>40,00 €<text:s/></text:p>
          </table:table-cell>
          <table:table-cell office:value-type="string" table:style-name="ce8">
            <text:p><text:s text:c="2"/>INPS - ISTITUTO NAZIONALE DELLA PREVIDENZA SOCIALE</text:p>
          </table:table-cell>
          <table:table-cell office:value-type="string" table:style-name="ce8">
            <text:p>Ritenute previdenziali ed assistenziali a carico degli organi istituzionali<text:s/></text:p>
          </table:table-cell>
          <table:table-cell table:number-columns-repeated="16375"/>
        </table:table-row>
        <table:table-row table:style-name="ro3">
          <table:table-cell office:value-type="float" office:value="793" table:style-name="ce8">
            <text:p>793</text:p>
          </table:table-cell>
          <table:table-cell office:value-type="date" office:date-value="2023-07-07T00:00:00" table:style-name="ce9">
            <text:p>07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2.5" table:style-name="ce10">
            <text:p><text:s/>42,5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2.5" table:style-name="ce10">
            <text:p><text:s/>42,50 €<text:s/></text:p>
          </table:table-cell>
          <table:table-cell office:value-type="string" table:style-name="ce8">
            <text:p><text:s text:c="2"/>REGIONE LAZIO- IRAP</text:p>
          </table:table-cell>
          <table:table-cell office:value-type="string" table:style-name="ce8">
            <text:p>IRAP</text:p>
          </table:table-cell>
          <table:table-cell table:number-columns-repeated="16375"/>
        </table:table-row>
        <table:table-row table:style-name="ro3">
          <table:table-cell office:value-type="float" office:value="794" table:style-name="ce8">
            <text:p>794</text:p>
          </table:table-cell>
          <table:table-cell office:value-type="date" office:date-value="2023-07-07T00:00:00" table:style-name="ce9">
            <text:p>07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515.21" table:style-name="ce10">
            <text:p><text:s/>1.515,21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515.21" table:style-name="ce10">
            <text:p><text:s/>1.515,21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Ritenute erariali a carico del personale</text:p>
          </table:table-cell>
          <table:table-cell table:number-columns-repeated="16375"/>
        </table:table-row>
        <table:table-row table:style-name="ro3">
          <table:table-cell office:value-type="float" office:value="794" table:style-name="ce8">
            <text:p>794</text:p>
          </table:table-cell>
          <table:table-cell office:value-type="date" office:date-value="2023-07-07T00:00:00" table:style-name="ce9">
            <text:p>07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4921.05" table:style-name="ce10">
            <text:p><text:s/>24.921,05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4921.05" table:style-name="ce10">
            <text:p><text:s/>24.921,05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Ritenute erariali a carico del personale</text:p>
          </table:table-cell>
          <table:table-cell table:number-columns-repeated="16375"/>
        </table:table-row>
        <table:table-row table:style-name="ro3">
          <table:table-cell office:value-type="float" office:value="794" table:style-name="ce8">
            <text:p>794</text:p>
          </table:table-cell>
          <table:table-cell office:value-type="date" office:date-value="2023-07-07T00:00:00" table:style-name="ce9">
            <text:p>07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296.26" table:style-name="ce10">
            <text:p><text:s/>4.296,2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296.26" table:style-name="ce10">
            <text:p><text:s/>4.296,26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Ritenute erariali a carico del personale</text:p>
          </table:table-cell>
          <table:table-cell table:number-columns-repeated="16375"/>
        </table:table-row>
        <table:table-row table:style-name="ro3">
          <table:table-cell office:value-type="float" office:value="795" table:style-name="ce8">
            <text:p>795</text:p>
          </table:table-cell>
          <table:table-cell office:value-type="date" office:date-value="2023-07-07T00:00:00" table:style-name="ce9">
            <text:p>07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0838.94" table:style-name="ce10">
            <text:p><text:s/>10.838,94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0838.94" table:style-name="ce10">
            <text:p><text:s/>10.838,94 €<text:s/></text:p>
          </table:table-cell>
          <table:table-cell office:value-type="string" table:style-name="ce8">
            <text:p><text:s text:c="2"/>REGIONE LAZIO- IRAP</text:p>
          </table:table-cell>
          <table:table-cell office:value-type="string" table:style-name="ce8">
            <text:p>IRAP</text:p>
          </table:table-cell>
          <table:table-cell table:number-columns-repeated="16375"/>
        </table:table-row>
        <table:table-row table:style-name="ro3">
          <table:table-cell office:value-type="float" office:value="796" table:style-name="ce8">
            <text:p>796</text:p>
          </table:table-cell>
          <table:table-cell office:value-type="date" office:date-value="2023-07-07T00:00:00" table:style-name="ce9">
            <text:p>07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1435.38" table:style-name="ce10">
            <text:p><text:s/>31.435,3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1435.38" table:style-name="ce10">
            <text:p><text:s/>31.435,38 €<text:s/></text:p>
          </table:table-cell>
          <table:table-cell office:value-type="string" table:style-name="ce8">
            <text:p><text:s text:c="2"/>ONERI RETRIBUITI (INPDAP-ENPDEP-INPGI)</text:p>
          </table:table-cell>
          <table:table-cell office:value-type="string" table:style-name="ce8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796" table:style-name="ce8">
            <text:p>796</text:p>
          </table:table-cell>
          <table:table-cell office:value-type="date" office:date-value="2023-07-07T00:00:00" table:style-name="ce9">
            <text:p>07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22.84" table:style-name="ce10">
            <text:p><text:s/>122,84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22.84" table:style-name="ce10">
            <text:p><text:s/>122,84 €<text:s/></text:p>
          </table:table-cell>
          <table:table-cell office:value-type="string" table:style-name="ce8">
            <text:p><text:s text:c="2"/>ONERI RETRIBUITI (INPDAP-ENPDEP-INPGI)</text:p>
          </table:table-cell>
          <table:table-cell office:value-type="string" table:style-name="ce8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797" table:style-name="ce8">
            <text:p>797</text:p>
          </table:table-cell>
          <table:table-cell office:value-type="date" office:date-value="2023-07-07T00:00:00" table:style-name="ce9">
            <text:p>07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5.25" table:style-name="ce10">
            <text:p><text:s/>5,25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.25" table:style-name="ce10">
            <text:p><text:s/>5,25 €<text:s/></text:p>
          </table:table-cell>
          <table:table-cell office:value-type="string" table:style-name="ce8">
            <text:p><text:s text:c="2"/>ONERI RETRIBUITI (INPDAP-ENPDEP-INPGI)</text:p>
          </table:table-cell>
          <table:table-cell office:value-type="string" table:style-name="ce8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797" table:style-name="ce8">
            <text:p>797</text:p>
          </table:table-cell>
          <table:table-cell office:value-type="date" office:date-value="2023-07-07T00:00:00" table:style-name="ce9">
            <text:p>07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345.39" table:style-name="ce10">
            <text:p><text:s/>1.345,3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345.39" table:style-name="ce10">
            <text:p><text:s/>1.345,39 €<text:s/></text:p>
          </table:table-cell>
          <table:table-cell office:value-type="string" table:style-name="ce8">
            <text:p><text:s text:c="2"/>ONERI RETRIBUITI (INPDAP-ENPDEP-INPGI)</text:p>
          </table:table-cell>
          <table:table-cell office:value-type="string" table:style-name="ce8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798" table:style-name="ce8">
            <text:p>798</text:p>
          </table:table-cell>
          <table:table-cell office:value-type="date" office:date-value="2023-07-07T00:00:00" table:style-name="ce9">
            <text:p>07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7.18" table:style-name="ce10">
            <text:p><text:s/>37,1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7.18" table:style-name="ce10">
            <text:p><text:s/>37,18 €<text:s/></text:p>
          </table:table-cell>
          <table:table-cell office:value-type="string" table:style-name="ce8">
            <text:p><text:s text:c="2"/>ONERI RETRIBUITI (INPDAP-ENPDEP-INPGI)</text:p>
          </table:table-cell>
          <table:table-cell office:value-type="string" table:style-name="ce8">
            <text:p>Ritenute previdenziali e assistenziali al personale</text:p>
          </table:table-cell>
          <table:table-cell table:number-columns-repeated="16375"/>
        </table:table-row>
        <table:table-row table:style-name="ro3">
          <table:table-cell office:value-type="float" office:value="798" table:style-name="ce8">
            <text:p>798</text:p>
          </table:table-cell>
          <table:table-cell office:value-type="date" office:date-value="2023-07-07T00:00:00" table:style-name="ce9">
            <text:p>07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82.1" table:style-name="ce10">
            <text:p><text:s/>482,1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82.1" table:style-name="ce10">
            <text:p><text:s/>482,10 €<text:s/></text:p>
          </table:table-cell>
          <table:table-cell office:value-type="string" table:style-name="ce8">
            <text:p><text:s text:c="2"/>ONERI RETRIBUITI (INPDAP-ENPDEP-INPGI)</text:p>
          </table:table-cell>
          <table:table-cell office:value-type="string" table:style-name="ce8">
            <text:p>Ritenute previdenziali e assistenziali al personale</text:p>
          </table:table-cell>
          <table:table-cell table:number-columns-repeated="16375"/>
        </table:table-row>
        <table:table-row table:style-name="ro3">
          <table:table-cell office:value-type="float" office:value="798" table:style-name="ce8">
            <text:p>798</text:p>
          </table:table-cell>
          <table:table-cell office:value-type="date" office:date-value="2023-07-07T00:00:00" table:style-name="ce9">
            <text:p>07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8.75" table:style-name="ce10">
            <text:p><text:s/>38,75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8.75" table:style-name="ce10">
            <text:p><text:s/>38,75 €<text:s/></text:p>
          </table:table-cell>
          <table:table-cell office:value-type="string" table:style-name="ce8">
            <text:p><text:s text:c="2"/>ONERI RETRIBUITI (INPDAP-ENPDEP-INPGI)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798" table:style-name="ce8">
            <text:p>798</text:p>
          </table:table-cell>
          <table:table-cell office:value-type="date" office:date-value="2023-07-07T00:00:00" table:style-name="ce9">
            <text:p>07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0815.55" table:style-name="ce10">
            <text:p><text:s/>10.815,55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0815.55" table:style-name="ce10">
            <text:p><text:s/>10.815,55 €<text:s/></text:p>
          </table:table-cell>
          <table:table-cell office:value-type="string" table:style-name="ce8">
            <text:p><text:s text:c="2"/>ONERI RETRIBUITI (INPDAP-ENPDEP-INPGI)</text:p>
          </table:table-cell>
          <table:table-cell office:value-type="string" table:style-name="ce8">
            <text:p>Ritenute previdenziali e assistenziali al personale</text:p>
          </table:table-cell>
          <table:table-cell table:number-columns-repeated="16375"/>
        </table:table-row>
        <table:table-row table:style-name="ro3">
          <table:table-cell office:value-type="float" office:value="799" table:style-name="ce8">
            <text:p>799</text:p>
          </table:table-cell>
          <table:table-cell office:value-type="date" office:date-value="2023-07-07T00:00:00" table:style-name="ce9">
            <text:p>07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13" table:style-name="ce10">
            <text:p><text:s/>113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13" table:style-name="ce10">
            <text:p><text:s/>113,00 €<text:s/></text:p>
          </table:table-cell>
          <table:table-cell office:value-type="string" table:style-name="ce8">
            <text:p><text:s text:c="2"/>INPS - ISTITUTO NAZIONALE DELLA PREVIDENZA SOCIALE</text:p>
          </table:table-cell>
          <table:table-cell office:value-type="string" table:style-name="ce8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800" table:style-name="ce8">
            <text:p>800</text:p>
          </table:table-cell>
          <table:table-cell office:value-type="date" office:date-value="2023-07-07T00:00:00" table:style-name="ce9">
            <text:p>07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30.98" table:style-name="ce10">
            <text:p><text:s/>330,9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30.98" table:style-name="ce10">
            <text:p><text:s/>330,98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Ritenute erariali a carico del personale</text:p>
          </table:table-cell>
          <table:table-cell table:number-columns-repeated="16375"/>
        </table:table-row>
        <table:table-row table:style-name="ro4">
          <table:table-cell office:value-type="float" office:value="801" table:style-name="ce8">
            <text:p>801</text:p>
          </table:table-cell>
          <table:table-cell office:value-type="date" office:date-value="2023-07-13T00:00:00" table:style-name="ce9">
            <text:p>1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913" table:style-name="ce10">
            <text:p><text:s/>5.913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913" table:style-name="ce10">
            <text:p><text:s/>5.913,00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IRES</text:p>
          </table:table-cell>
          <table:table-cell table:number-columns-repeated="16375"/>
        </table:table-row>
        <table:table-row table:style-name="ro3">
          <table:table-cell office:value-type="float" office:value="803" table:style-name="ce8">
            <text:p>803</text:p>
          </table:table-cell>
          <table:table-cell office:value-type="date" office:date-value="2023-07-13T00:00:00" table:style-name="ce9">
            <text:p>1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.98" table:style-name="ce10">
            <text:p><text:s/>9,9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9.98" table:style-name="ce10">
            <text:p><text:s/>9,98 €<text:s/></text:p>
          </table:table-cell>
          <table:table-cell office:value-type="string" table:style-name="ce8">
            <text:p><text:s text:c="2"/>COMUNE DI TARQUINIA</text:p>
          </table:table-cell>
          <table:table-cell office:value-type="string" table:style-name="ce8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804" table:style-name="ce8">
            <text:p>804</text:p>
          </table:table-cell>
          <table:table-cell office:value-type="date" office:date-value="2023-07-13T00:00:00" table:style-name="ce9">
            <text:p>1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.18" table:style-name="ce10">
            <text:p><text:s/>10,1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0.18" table:style-name="ce10">
            <text:p><text:s/>10,18 €<text:s/></text:p>
          </table:table-cell>
          <table:table-cell office:value-type="string" table:style-name="ce8">
            <text:p><text:s text:c="2"/>COMUNE DI CERVETERI</text:p>
          </table:table-cell>
          <table:table-cell office:value-type="string" table:style-name="ce8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805" table:style-name="ce8">
            <text:p>805</text:p>
          </table:table-cell>
          <table:table-cell office:value-type="date" office:date-value="2023-07-13T00:00:00" table:style-name="ce9">
            <text:p>13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3.9" table:style-name="ce10">
            <text:p><text:s/>93,9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93.9" table:style-name="ce10">
            <text:p><text:s/>93,90 €<text:s/></text:p>
          </table:table-cell>
          <table:table-cell office:value-type="string" table:style-name="ce8">
            <text:p><text:s text:c="2"/>BANCA DI CREDITO COOPERATIVO DI ROMA - BCC DI ROMA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06" table:style-name="ce8">
            <text:p>806</text:p>
          </table:table-cell>
          <table:table-cell office:value-type="date" office:date-value="2023-07-13T00:00:00" table:style-name="ce9">
            <text:p>1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0.8" table:style-name="ce10">
            <text:p><text:s/>0,8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0.8" table:style-name="ce10">
            <text:p><text:s/>0,80 €<text:s/></text:p>
          </table:table-cell>
          <table:table-cell office:value-type="string" table:style-name="ce8">
            <text:p><text:s text:c="2"/>CLIENTI DIVERSI</text:p>
          </table:table-cell>
          <table:table-cell office:value-type="string" table:style-name="ce8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807" table:style-name="ce8">
            <text:p>807</text:p>
          </table:table-cell>
          <table:table-cell office:value-type="date" office:date-value="2023-07-13T00:00:00" table:style-name="ce9">
            <text:p>1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8.8" table:style-name="ce10">
            <text:p><text:s/>48,8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8.8" table:style-name="ce10">
            <text:p><text:s/>48,8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Restituzione diritti di segreteria</text:p>
          </table:table-cell>
          <table:table-cell table:number-columns-repeated="16375"/>
        </table:table-row>
        <table:table-row table:style-name="ro3">
          <table:table-cell office:value-type="float" office:value="808" table:style-name="ce8">
            <text:p>808</text:p>
          </table:table-cell>
          <table:table-cell office:value-type="date" office:date-value="2023-07-13T00:00:00" table:style-name="ce9">
            <text:p>1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8.8" table:style-name="ce10">
            <text:p><text:s/>48,8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8.8" table:style-name="ce10">
            <text:p><text:s/>48,8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Restituzione diritti di segreteria</text:p>
          </table:table-cell>
          <table:table-cell table:number-columns-repeated="16375"/>
        </table:table-row>
        <table:table-row table:style-name="ro3">
          <table:table-cell office:value-type="float" office:value="809" table:style-name="ce8">
            <text:p>809</text:p>
          </table:table-cell>
          <table:table-cell office:value-type="date" office:date-value="2023-07-13T00:00:00" table:style-name="ce9">
            <text:p>1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85776.69" table:style-name="ce10">
            <text:p><text:s/>85.776,6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85776.69" table:style-name="ce10">
            <text:p><text:s/>85.776,69 €<text:s/></text:p>
          </table:table-cell>
          <table:table-cell office:value-type="string" table:style-name="ce8">
            <text:p><text:s text:c="2"/>PERSONALE DIPENDENTE - VEDI LISTA ALLEGATA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809" table:style-name="ce8">
            <text:p>809</text:p>
          </table:table-cell>
          <table:table-cell office:value-type="date" office:date-value="2023-07-13T00:00:00" table:style-name="ce9">
            <text:p>1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84.52" table:style-name="ce10">
            <text:p><text:s/>284,52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84.52" table:style-name="ce10">
            <text:p><text:s/>284,52 €<text:s/></text:p>
          </table:table-cell>
          <table:table-cell office:value-type="string" table:style-name="ce8">
            <text:p><text:s text:c="2"/>PERSONALE DIPENDENTE - VEDI LISTA ALLEGATA</text:p>
          </table:table-cell>
          <table:table-cell office:value-type="string" table:style-name="ce8">
            <text:p>Trattamento di missione e rimborsi spese viaggi</text:p>
          </table:table-cell>
          <table:table-cell table:number-columns-repeated="16375"/>
        </table:table-row>
        <table:table-row table:style-name="ro3">
          <table:table-cell office:value-type="float" office:value="810" table:style-name="ce8">
            <text:p>810</text:p>
          </table:table-cell>
          <table:table-cell office:value-type="date" office:date-value="2023-07-13T00:00:00" table:style-name="ce9">
            <text:p>1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532.85" table:style-name="ce10">
            <text:p><text:s/>1.532,85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532.85" table:style-name="ce10">
            <text:p><text:s/>1.532,85 €<text:s/></text:p>
          </table:table-cell>
          <table:table-cell office:value-type="string" table:style-name="ce8">
            <text:p><text:s text:c="2"/>PERSONALE DIPENDENTE - VEDI LISTA ALLEGATA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811" table:style-name="ce8">
            <text:p>811</text:p>
          </table:table-cell>
          <table:table-cell office:value-type="date" office:date-value="2023-07-13T00:00:00" table:style-name="ce9">
            <text:p>1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902.51" table:style-name="ce10">
            <text:p><text:s/>3.902,51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902.51" table:style-name="ce10">
            <text:p><text:s/>3.902,51 €<text:s/></text:p>
          </table:table-cell>
          <table:table-cell office:value-type="string" table:style-name="ce8">
            <text:p><text:s text:c="2"/>PERSONALE DIPENDENTE - VEDI LISTA ALLEGATA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812" table:style-name="ce8">
            <text:p>812</text:p>
          </table:table-cell>
          <table:table-cell office:value-type="date" office:date-value="2023-07-13T00:00:00" table:style-name="ce9">
            <text:p>1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545.69000000000005" table:style-name="ce10">
            <text:p><text:s/>545,6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45.69000000000005" table:style-name="ce10">
            <text:p><text:s/>545,69 €<text:s/></text:p>
          </table:table-cell>
          <table:table-cell office:value-type="string" table:style-name="ce8">
            <text:p><text:s text:c="2"/>PERSONALE DIPENDENTE - VEDI LISTA ALLEGATA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813" table:style-name="ce8">
            <text:p>813</text:p>
          </table:table-cell>
          <table:table-cell office:value-type="date" office:date-value="2023-07-13T00:00:00" table:style-name="ce9">
            <text:p>1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91.04000000000002" table:style-name="ce10">
            <text:p><text:s/>291,04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91.04000000000002" table:style-name="ce10">
            <text:p><text:s/>291,04 €<text:s/></text:p>
          </table:table-cell>
          <table:table-cell office:value-type="string" table:style-name="ce8">
            <text:p><text:s text:c="2"/>COMPENSI COLLABORAZIONI - VEDI LISTA ALLEGATA</text:p>
          </table:table-cell>
          <table:table-cell office:value-type="string" table:style-name="ce8">
            <text:p>Indennità e rimborso spese <text:s/>per il Nucleo di valutazione</text:p>
          </table:table-cell>
          <table:table-cell table:number-columns-repeated="16375"/>
        </table:table-row>
        <table:table-row table:style-name="ro3">
          <table:table-cell office:value-type="float" office:value="814" table:style-name="ce8">
            <text:p>814</text:p>
          </table:table-cell>
          <table:table-cell office:value-type="date" office:date-value="2023-07-13T00:00:00" table:style-name="ce9">
            <text:p>13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5196.8" table:style-name="ce10">
            <text:p><text:s/>5.196,8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196.8" table:style-name="ce10">
            <text:p><text:s/>5.196,80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IRES</text:p>
          </table:table-cell>
          <table:table-cell table:number-columns-repeated="16375"/>
        </table:table-row>
        <table:table-row table:style-name="ro4">
          <table:table-cell office:value-type="float" office:value="815" table:style-name="ce8">
            <text:p>815</text:p>
          </table:table-cell>
          <table:table-cell office:value-type="date" office:date-value="2023-07-14T00:00:00" table:style-name="ce9">
            <text:p>14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2.05" table:style-name="ce10">
            <text:p><text:s/>52,05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2.05" table:style-name="ce10">
            <text:p><text:s/>52,05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Altri tributi</text:p>
          </table:table-cell>
          <table:table-cell table:number-columns-repeated="16375"/>
        </table:table-row>
        <table:table-row table:style-name="ro3">
          <table:table-cell office:value-type="float" office:value="816" table:style-name="ce8">
            <text:p>816</text:p>
          </table:table-cell>
          <table:table-cell office:value-type="date" office:date-value="2023-07-14T00:00:00" table:style-name="ce9">
            <text:p>14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869.68" table:style-name="ce10">
            <text:p><text:s/>2.869,6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869.68" table:style-name="ce10">
            <text:p><text:s/>2.869,68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817" table:style-name="ce8">
            <text:p>817</text:p>
          </table:table-cell>
          <table:table-cell office:value-type="date" office:date-value="2023-07-18T00:00:00" table:style-name="ce9">
            <text:p>18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0.8" table:style-name="ce10">
            <text:p><text:s/>60,8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60.8" table:style-name="ce10">
            <text:p><text:s/>60,80 €<text:s/></text:p>
          </table:table-cell>
          <table:table-cell office:value-type="string" table:style-name="ce8">
            <text:p><text:s text:c="2"/>J-STORE DISTRIBUZIONE SRL</text:p>
          </table:table-cell>
          <table:table-cell office:value-type="string" table:style-name="ce8">
            <text:p>licenze d' uso</text:p>
          </table:table-cell>
          <table:table-cell table:number-columns-repeated="16375"/>
        </table:table-row>
        <table:table-row table:style-name="ro3">
          <table:table-cell office:value-type="float" office:value="818" table:style-name="ce8">
            <text:p>818</text:p>
          </table:table-cell>
          <table:table-cell office:value-type="date" office:date-value="2023-07-18T00:00:00" table:style-name="ce9">
            <text:p>18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3.58" table:style-name="ce10">
            <text:p><text:s/>43,5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3.58" table:style-name="ce10">
            <text:p><text:s/>43,58 €<text:s/></text:p>
          </table:table-cell>
          <table:table-cell office:value-type="string" table:style-name="ce8">
            <text:p><text:s text:c="2"/>ESTRA ENERGIE SRL</text:p>
          </table:table-cell>
          <table:table-cell office:value-type="string" table:style-name="ce8">
            <text:p>Riscaldamento e condizionamento</text:p>
          </table:table-cell>
          <table:table-cell table:number-columns-repeated="16375"/>
        </table:table-row>
        <table:table-row table:style-name="ro3">
          <table:table-cell office:value-type="float" office:value="819" table:style-name="ce8">
            <text:p>819</text:p>
          </table:table-cell>
          <table:table-cell office:value-type="date" office:date-value="2023-07-18T00:00:00" table:style-name="ce9">
            <text:p>18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81.18" table:style-name="ce10">
            <text:p><text:s/>181,1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81.18" table:style-name="ce10">
            <text:p><text:s/>181,18 €<text:s/></text:p>
          </table:table-cell>
          <table:table-cell office:value-type="string" table:style-name="ce8">
            <text:p><text:s text:c="2"/>GLOBAL POWER SPA</text:p>
          </table:table-cell>
          <table:table-cell office:value-type="string" table:style-name="ce8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819" table:style-name="ce8">
            <text:p>819</text:p>
          </table:table-cell>
          <table:table-cell office:value-type="date" office:date-value="2023-07-18T00:00:00" table:style-name="ce9">
            <text:p>18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59.29" table:style-name="ce10">
            <text:p><text:s/>759,2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59.29" table:style-name="ce10">
            <text:p><text:s/>759,29 €<text:s/></text:p>
          </table:table-cell>
          <table:table-cell office:value-type="string" table:style-name="ce8">
            <text:p><text:s text:c="2"/>GLOBAL POWER SPA</text:p>
          </table:table-cell>
          <table:table-cell office:value-type="string" table:style-name="ce8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819" table:style-name="ce8">
            <text:p>819</text:p>
          </table:table-cell>
          <table:table-cell office:value-type="date" office:date-value="2023-07-18T00:00:00" table:style-name="ce9">
            <text:p>18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5.32" table:style-name="ce10">
            <text:p><text:s/>15,32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5.32" table:style-name="ce10">
            <text:p><text:s/>15,32 €<text:s/></text:p>
          </table:table-cell>
          <table:table-cell office:value-type="string" table:style-name="ce8">
            <text:p><text:s text:c="2"/>GLOBAL POWER SPA</text:p>
          </table:table-cell>
          <table:table-cell office:value-type="string" table:style-name="ce8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819" table:style-name="ce8">
            <text:p>819</text:p>
          </table:table-cell>
          <table:table-cell office:value-type="date" office:date-value="2023-07-18T00:00:00" table:style-name="ce9">
            <text:p>18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36.67" table:style-name="ce10">
            <text:p><text:s/>1.036,6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036.67" table:style-name="ce10">
            <text:p><text:s/>1.036,67 €<text:s/></text:p>
          </table:table-cell>
          <table:table-cell office:value-type="string" table:style-name="ce8">
            <text:p><text:s text:c="2"/>GLOBAL POWER SPA</text:p>
          </table:table-cell>
          <table:table-cell office:value-type="string" table:style-name="ce8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820" table:style-name="ce8">
            <text:p>820</text:p>
          </table:table-cell>
          <table:table-cell office:value-type="date" office:date-value="2023-07-18T00:00:00" table:style-name="ce9">
            <text:p>18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34" table:style-name="ce10">
            <text:p><text:s/>634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634" table:style-name="ce10">
            <text:p><text:s/>634,00 €<text:s/></text:p>
          </table:table-cell>
          <table:table-cell office:value-type="string" table:style-name="ce8">
            <text:p><text:s text:c="2"/>PROCED SRL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21" table:style-name="ce8">
            <text:p>821</text:p>
          </table:table-cell>
          <table:table-cell office:value-type="date" office:date-value="2023-07-18T00:00:00" table:style-name="ce9">
            <text:p>18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35" table:style-name="ce10">
            <text:p><text:s/>435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35" table:style-name="ce10">
            <text:p><text:s/>435,00 €<text:s/></text:p>
          </table:table-cell>
          <table:table-cell office:value-type="string" table:style-name="ce8">
            <text:p><text:s text:c="2"/>OLIVETTI S.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22" table:style-name="ce8">
            <text:p>822</text:p>
          </table:table-cell>
          <table:table-cell office:value-type="date" office:date-value="2023-07-18T00:00:00" table:style-name="ce9">
            <text:p>18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4.19" table:style-name="ce10">
            <text:p><text:s/>104,1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04.19" table:style-name="ce10">
            <text:p><text:s/>104,19 €<text:s/></text:p>
          </table:table-cell>
          <table:table-cell office:value-type="string" table:style-name="ce8">
            <text:p><text:s text:c="2"/>TECNOSERVICECAMERE SOCIETA' CONSORTILE PER AZIONI</text:p>
          </table:table-cell>
          <table:table-cell office:value-type="string" table:style-name="ce8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822" table:style-name="ce8">
            <text:p>822</text:p>
          </table:table-cell>
          <table:table-cell office:value-type="date" office:date-value="2023-07-18T00:00:00" table:style-name="ce9">
            <text:p>18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-1003.83" table:style-name="ce10">
            <text:p>-1.003,83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-1003.83" table:style-name="ce10">
            <text:p>-1.003,83 €<text:s/></text:p>
          </table:table-cell>
          <table:table-cell office:value-type="string" table:style-name="ce8">
            <text:p><text:s text:c="2"/>TECNOSERVICECAMERE SOCIETA' CONSORTILE PER AZIONI</text:p>
          </table:table-cell>
          <table:table-cell office:value-type="string" table:style-name="ce8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822" table:style-name="ce8">
            <text:p>822</text:p>
          </table:table-cell>
          <table:table-cell office:value-type="date" office:date-value="2023-07-18T00:00:00" table:style-name="ce9">
            <text:p>18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146.9399999999996" table:style-name="ce10">
            <text:p><text:s/>4.146,94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146.9399999999996" table:style-name="ce10">
            <text:p><text:s/>4.146,94 €<text:s/></text:p>
          </table:table-cell>
          <table:table-cell office:value-type="string" table:style-name="ce8">
            <text:p><text:s text:c="2"/>TECNOSERVICECAMERE SOCIETA' CONSORTILE PER AZIONI</text:p>
          </table:table-cell>
          <table:table-cell office:value-type="string" table:style-name="ce8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823" table:style-name="ce8">
            <text:p>823</text:p>
          </table:table-cell>
          <table:table-cell office:value-type="date" office:date-value="2023-07-18T00:00:00" table:style-name="ce9">
            <text:p>18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899.01" table:style-name="ce10">
            <text:p><text:s/>899,01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899.01" table:style-name="ce10">
            <text:p><text:s/>899,01 €<text:s/></text:p>
          </table:table-cell>
          <table:table-cell office:value-type="string" table:style-name="ce8">
            <text:p><text:s text:c="2"/>TECNOSERVICECAMERE SOCIETA' CONSORTILE PER AZIONI</text:p>
          </table:table-cell>
          <table:table-cell office:value-type="string" table:style-name="ce8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823" table:style-name="ce8">
            <text:p>823</text:p>
          </table:table-cell>
          <table:table-cell office:value-type="date" office:date-value="2023-07-18T00:00:00" table:style-name="ce9">
            <text:p>18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617.9699999999998" table:style-name="ce10">
            <text:p><text:s/>2.617,9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617.9699999999998" table:style-name="ce10">
            <text:p><text:s/>2.617,97 €<text:s/></text:p>
          </table:table-cell>
          <table:table-cell office:value-type="string" table:style-name="ce8">
            <text:p><text:s text:c="2"/>TECNOSERVICECAMERE SOCIETA' CONSORTILE PER AZIONI</text:p>
          </table:table-cell>
          <table:table-cell office:value-type="string" table:style-name="ce8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824" table:style-name="ce8">
            <text:p>824</text:p>
          </table:table-cell>
          <table:table-cell office:value-type="date" office:date-value="2023-07-18T00:00:00" table:style-name="ce9">
            <text:p>18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10" table:style-name="ce10">
            <text:p><text:s/>11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10" table:style-name="ce10">
            <text:p><text:s/>110,00 €<text:s/></text:p>
          </table:table-cell>
          <table:table-cell office:value-type="string" table:style-name="ce8">
            <text:p><text:s text:c="2"/>ISTITUTO DI VIGILANZA PRIVATA DELLA PROVINCIA DI VITERBO SRL</text:p>
          </table:table-cell>
          <table:table-cell office:value-type="string" table:style-name="ce8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825" table:style-name="ce8">
            <text:p>825</text:p>
          </table:table-cell>
          <table:table-cell office:value-type="date" office:date-value="2023-07-18T00:00:00" table:style-name="ce9">
            <text:p>18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80" table:style-name="ce10">
            <text:p><text:s/>98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980" table:style-name="ce10">
            <text:p><text:s/>980,00 €<text:s/></text:p>
          </table:table-cell>
          <table:table-cell office:value-type="string" table:style-name="ce8">
            <text:p><text:s text:c="2"/>GALLIANI SRL</text:p>
          </table:table-cell>
          <table:table-cell office:value-type="string" table:style-name="ce8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826" table:style-name="ce8">
            <text:p>826</text:p>
          </table:table-cell>
          <table:table-cell office:value-type="date" office:date-value="2023-07-18T00:00:00" table:style-name="ce9">
            <text:p>18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1.76" table:style-name="ce10">
            <text:p><text:s/>11,7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1.76" table:style-name="ce10">
            <text:p><text:s/>11,76 €<text:s/></text:p>
          </table:table-cell>
          <table:table-cell office:value-type="string" table:style-name="ce8">
            <text:p><text:s text:c="2"/>COMUNE DI FARA IN SABINA</text:p>
          </table:table-cell>
          <table:table-cell office:value-type="string" table:style-name="ce8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827" table:style-name="ce8">
            <text:p>827</text:p>
          </table:table-cell>
          <table:table-cell office:value-type="date" office:date-value="2023-07-18T00:00:00" table:style-name="ce9">
            <text:p>18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333.69" table:style-name="ce10">
            <text:p><text:s/>2.333,6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333.69" table:style-name="ce10">
            <text:p><text:s/>2.333,69 €<text:s/></text:p>
          </table:table-cell>
          <table:table-cell office:value-type="string" table:style-name="ce8">
            <text:p><text:s text:c="2"/>MERIDIO SOCIETA' COOPERATIVA S.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27" table:style-name="ce8">
            <text:p>827</text:p>
          </table:table-cell>
          <table:table-cell office:value-type="date" office:date-value="2023-07-18T00:00:00" table:style-name="ce9">
            <text:p>18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115.31" table:style-name="ce10">
            <text:p><text:s/>3.115,31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115.31" table:style-name="ce10">
            <text:p><text:s/>3.115,31 €<text:s/></text:p>
          </table:table-cell>
          <table:table-cell office:value-type="string" table:style-name="ce8">
            <text:p><text:s text:c="2"/>MERIDIO SOCIETA' COOPERATIVA S.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28" table:style-name="ce8">
            <text:p>828</text:p>
          </table:table-cell>
          <table:table-cell office:value-type="date" office:date-value="2023-07-21T00:00:00" table:style-name="ce9">
            <text:p>21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-726" table:style-name="ce10">
            <text:p>-726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-726" table:style-name="ce10">
            <text:p>-726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828" table:style-name="ce8">
            <text:p>828</text:p>
          </table:table-cell>
          <table:table-cell office:value-type="date" office:date-value="2023-07-21T00:00:00" table:style-name="ce9">
            <text:p>21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290" table:style-name="ce10">
            <text:p><text:s/>1.29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290" table:style-name="ce10">
            <text:p><text:s/>1.290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828" table:style-name="ce8">
            <text:p>828</text:p>
          </table:table-cell>
          <table:table-cell office:value-type="date" office:date-value="2023-07-21T00:00:00" table:style-name="ce9">
            <text:p>21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85" table:style-name="ce10">
            <text:p><text:s/>985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985" table:style-name="ce10">
            <text:p><text:s/>985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28" table:style-name="ce8">
            <text:p>828</text:p>
          </table:table-cell>
          <table:table-cell office:value-type="date" office:date-value="2023-07-21T00:00:00" table:style-name="ce9">
            <text:p>21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46.47" table:style-name="ce10">
            <text:p><text:s/>546,4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46.47" table:style-name="ce10">
            <text:p><text:s/>546,47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828" table:style-name="ce8">
            <text:p>828</text:p>
          </table:table-cell>
          <table:table-cell office:value-type="date" office:date-value="2023-07-21T00:00:00" table:style-name="ce9">
            <text:p>21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371.9" table:style-name="ce10">
            <text:p><text:s/>1.371,9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371.9" table:style-name="ce10">
            <text:p><text:s/>1.371,9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28" table:style-name="ce8">
            <text:p>828</text:p>
          </table:table-cell>
          <table:table-cell office:value-type="date" office:date-value="2023-07-21T00:00:00" table:style-name="ce9">
            <text:p>21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-9172.4500000000007" table:style-name="ce10">
            <text:p>-9.172,45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-9172.4500000000007" table:style-name="ce10">
            <text:p>-9.172,45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28" table:style-name="ce8">
            <text:p>828</text:p>
          </table:table-cell>
          <table:table-cell office:value-type="date" office:date-value="2023-07-21T00:00:00" table:style-name="ce9">
            <text:p>21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72" table:style-name="ce10">
            <text:p><text:s/>572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72" table:style-name="ce10">
            <text:p><text:s/>572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28" table:style-name="ce8">
            <text:p>828</text:p>
          </table:table-cell>
          <table:table-cell office:value-type="date" office:date-value="2023-07-21T00:00:00" table:style-name="ce9">
            <text:p>21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612.5" table:style-name="ce10">
            <text:p><text:s/>1.612,5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612.5" table:style-name="ce10">
            <text:p><text:s/>1.612,5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828" table:style-name="ce8">
            <text:p>828</text:p>
          </table:table-cell>
          <table:table-cell office:value-type="date" office:date-value="2023-07-21T00:00:00" table:style-name="ce9">
            <text:p>21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84" table:style-name="ce10">
            <text:p><text:s/>684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684" table:style-name="ce10">
            <text:p><text:s/>684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28" table:style-name="ce8">
            <text:p>828</text:p>
          </table:table-cell>
          <table:table-cell office:value-type="date" office:date-value="2023-07-21T00:00:00" table:style-name="ce9">
            <text:p>21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844" table:style-name="ce10">
            <text:p><text:s/>2.844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844" table:style-name="ce10">
            <text:p><text:s/>2.844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28" table:style-name="ce8">
            <text:p>828</text:p>
          </table:table-cell>
          <table:table-cell office:value-type="date" office:date-value="2023-07-21T00:00:00" table:style-name="ce9">
            <text:p>21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04.27" table:style-name="ce10">
            <text:p><text:s/>704,2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04.27" table:style-name="ce10">
            <text:p><text:s/>704,27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828" table:style-name="ce8">
            <text:p>828</text:p>
          </table:table-cell>
          <table:table-cell office:value-type="date" office:date-value="2023-07-21T00:00:00" table:style-name="ce9">
            <text:p>21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847" table:style-name="ce10">
            <text:p><text:s/>1.847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847" table:style-name="ce10">
            <text:p><text:s/>1.847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28" table:style-name="ce8">
            <text:p>828</text:p>
          </table:table-cell>
          <table:table-cell office:value-type="date" office:date-value="2023-07-21T00:00:00" table:style-name="ce9">
            <text:p>21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88" table:style-name="ce10">
            <text:p><text:s/>588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88" table:style-name="ce10">
            <text:p><text:s/>588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28" table:style-name="ce8">
            <text:p>828</text:p>
          </table:table-cell>
          <table:table-cell office:value-type="date" office:date-value="2023-07-21T00:00:00" table:style-name="ce9">
            <text:p>21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12" table:style-name="ce10">
            <text:p><text:s/>612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612" table:style-name="ce10">
            <text:p><text:s/>612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29" table:style-name="ce8">
            <text:p>829</text:p>
          </table:table-cell>
          <table:table-cell office:value-type="date" office:date-value="2023-07-21T00:00:00" table:style-name="ce9">
            <text:p>21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573.8" table:style-name="ce10">
            <text:p><text:s/>1.573,8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573.8" table:style-name="ce10">
            <text:p><text:s/>1.573,8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830" table:style-name="ce8">
            <text:p>830</text:p>
          </table:table-cell>
          <table:table-cell office:value-type="date" office:date-value="2023-07-21T00:00:00" table:style-name="ce9">
            <text:p>21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50" table:style-name="ce10">
            <text:p><text:s/>75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50" table:style-name="ce10">
            <text:p><text:s/>750,00 €<text:s/></text:p>
          </table:table-cell>
          <table:table-cell office:value-type="string" table:style-name="ce8">
            <text:p><text:s text:c="2"/>RANUCCI CATERING S.R.L. UNIPERSONALE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31" table:style-name="ce8">
            <text:p>831</text:p>
          </table:table-cell>
          <table:table-cell office:value-type="date" office:date-value="2023-07-21T00:00:00" table:style-name="ce9">
            <text:p>21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951" table:style-name="ce10">
            <text:p><text:s/>2.951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951" table:style-name="ce10">
            <text:p><text:s/>2.951,00 €<text:s/></text:p>
          </table:table-cell>
          <table:table-cell office:value-type="string" table:style-name="ce8">
            <text:p><text:s text:c="2"/>SiCamera Sistema Camerale Servizi s.c.r.l.</text:p>
          </table:table-cell>
          <table:table-cell office:value-type="string" table:style-name="ce8">
            <text:p>Corsi di formazione per il proprio personale</text:p>
          </table:table-cell>
          <table:table-cell table:number-columns-repeated="16375"/>
        </table:table-row>
        <table:table-row table:style-name="ro3">
          <table:table-cell office:value-type="float" office:value="832" table:style-name="ce8">
            <text:p>832</text:p>
          </table:table-cell>
          <table:table-cell office:value-type="date" office:date-value="2023-07-21T00:00:00" table:style-name="ce9">
            <text:p>21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82" table:style-name="ce10">
            <text:p><text:s/>582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82" table:style-name="ce10">
            <text:p><text:s/>582,00 €<text:s/></text:p>
          </table:table-cell>
          <table:table-cell office:value-type="string" table:style-name="ce8">
            <text:p><text:s text:c="2"/>PASTICCERIA F.LLI NAPOLEONE S.N.C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33" table:style-name="ce8">
            <text:p>833</text:p>
          </table:table-cell>
          <table:table-cell office:value-type="date" office:date-value="2023-07-21T00:00:00" table:style-name="ce9">
            <text:p>21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000" table:style-name="ce10">
            <text:p><text:s/>4.00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000" table:style-name="ce10">
            <text:p><text:s/>4.000,00 €<text:s/></text:p>
          </table:table-cell>
          <table:table-cell office:value-type="string" table:style-name="ce8">
            <text:p><text:s text:c="2"/>CENTRO CERAMICA CIVITA CASTELLANA SRL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34" table:style-name="ce8">
            <text:p>834</text:p>
          </table:table-cell>
          <table:table-cell office:value-type="date" office:date-value="2023-07-21T00:00:00" table:style-name="ce9">
            <text:p>21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95.79000000000002" table:style-name="ce10">
            <text:p><text:s/>295,7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95.79000000000002" table:style-name="ce10">
            <text:p><text:s/>295,79 €<text:s/></text:p>
          </table:table-cell>
          <table:table-cell office:value-type="string" table:style-name="ce8">
            <text:p><text:s text:c="2"/>CONDOMINIO ALLOGGI IMPIEGATI CAMERA-LI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35" table:style-name="ce8">
            <text:p>835</text:p>
          </table:table-cell>
          <table:table-cell office:value-type="date" office:date-value="2023-07-21T00:00:00" table:style-name="ce9">
            <text:p>21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02" table:style-name="ce10">
            <text:p><text:s/>202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02" table:style-name="ce10">
            <text:p><text:s/>202,00 €<text:s/></text:p>
          </table:table-cell>
          <table:table-cell office:value-type="string" table:style-name="ce8">
            <text:p><text:s text:c="2"/>CONDOMINIO PIAZZA VERDI N. 5D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836" table:style-name="ce8">
            <text:p>836</text:p>
          </table:table-cell>
          <table:table-cell office:value-type="date" office:date-value="2023-07-21T00:00:00" table:style-name="ce9">
            <text:p>21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327.08" table:style-name="ce10">
            <text:p><text:s/>2.327,0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327.08" table:style-name="ce10">
            <text:p><text:s/>2.327,08 €<text:s/></text:p>
          </table:table-cell>
          <table:table-cell office:value-type="string" table:style-name="ce8">
            <text:p><text:s text:c="2"/>DE BESI DI GIACOMO SPA</text:p>
          </table:table-cell>
          <table:table-cell office:value-type="string" table:style-name="ce8">
            <text:p>Assicurazioni</text:p>
          </table:table-cell>
          <table:table-cell table:number-columns-repeated="16375"/>
        </table:table-row>
        <table:table-row table:style-name="ro3">
          <table:table-cell office:value-type="float" office:value="837" table:style-name="ce8">
            <text:p>837</text:p>
          </table:table-cell>
          <table:table-cell office:value-type="date" office:date-value="2023-07-21T00:00:00" table:style-name="ce9">
            <text:p>21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150" table:style-name="ce10">
            <text:p><text:s/>2.15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150" table:style-name="ce10">
            <text:p><text:s/>2.150,00 €<text:s/></text:p>
          </table:table-cell>
          <table:table-cell office:value-type="string" table:style-name="ce8">
            <text:p><text:s text:c="2"/>IC OUTSOURCING SCRL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38" table:style-name="ce8">
            <text:p>838</text:p>
          </table:table-cell>
          <table:table-cell office:value-type="date" office:date-value="2023-07-21T00:00:00" table:style-name="ce9">
            <text:p>21/07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20" table:style-name="ce10">
            <text:p><text:s/>12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20" table:style-name="ce10">
            <text:p><text:s/>120,00 €<text:s/></text:p>
          </table:table-cell>
          <table:table-cell office:value-type="string" table:style-name="ce8">
            <text:p><text:s text:c="2"/>AL SOLUZIONI SAS DI LISI ANDREA E C.</text:p>
          </table:table-cell>
          <table:table-cell office:value-type="string" table:style-name="ce8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839" table:style-name="ce8">
            <text:p>839</text:p>
          </table:table-cell>
          <table:table-cell office:value-type="date" office:date-value="2023-07-21T00:00:00" table:style-name="ce9">
            <text:p>21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.88" table:style-name="ce10">
            <text:p><text:s/>5,8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.88" table:style-name="ce10">
            <text:p><text:s/>5,88 €<text:s/></text:p>
          </table:table-cell>
          <table:table-cell office:value-type="string" table:style-name="ce8">
            <text:p><text:s text:c="2"/>COMUNE DI SPOLETO</text:p>
          </table:table-cell>
          <table:table-cell office:value-type="string" table:style-name="ce8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840" table:style-name="ce8">
            <text:p>840</text:p>
          </table:table-cell>
          <table:table-cell office:value-type="date" office:date-value="2023-07-21T00:00:00" table:style-name="ce9">
            <text:p>21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8171.74" table:style-name="ce10">
            <text:p><text:s/>28.171,74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8171.74" table:style-name="ce10">
            <text:p><text:s/>28.171,74 €<text:s/></text:p>
          </table:table-cell>
          <table:table-cell office:value-type="string" table:style-name="ce8">
            <text:p><text:s text:c="2"/>DIVERSI</text:p>
          </table:table-cell>
          <table:table-cell office:value-type="string" table:style-name="ce8">
            <text:p>Altri contributi e trasferimenti <text:s/>ordinari a imprese</text:p>
          </table:table-cell>
          <table:table-cell table:number-columns-repeated="16375"/>
        </table:table-row>
        <table:table-row table:style-name="ro4">
          <table:table-cell office:value-type="float" office:value="841" table:style-name="ce8">
            <text:p>841</text:p>
          </table:table-cell>
          <table:table-cell office:value-type="date" office:date-value="2023-07-21T00:00:00" table:style-name="ce9">
            <text:p>21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200" table:style-name="ce10">
            <text:p><text:s/>4.200,00 €<text:s/></text:p>
          </table:table-cell>
          <table:table-cell office:value-type="currency" office:value="168" table:style-name="ce10">
            <text:p><text:s/>168,00 €<text:s/></text:p>
          </table:table-cell>
          <table:table-cell office:value-type="currency" office:value="4032" table:style-name="ce10">
            <text:p><text:s/>4.032,00 €<text:s/></text:p>
          </table:table-cell>
          <table:table-cell office:value-type="string" table:style-name="ce8">
            <text:p><text:s text:c="2"/>ETRUENERGY SAS</text:p>
          </table:table-cell>
          <table:table-cell office:value-type="string" table:style-name="ce8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842" table:style-name="ce8">
            <text:p>842</text:p>
          </table:table-cell>
          <table:table-cell office:value-type="date" office:date-value="2023-07-21T00:00:00" table:style-name="ce9">
            <text:p>21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000" table:style-name="ce10">
            <text:p><text:s/>7.000,00 €<text:s/></text:p>
          </table:table-cell>
          <table:table-cell office:value-type="currency" office:value="280" table:style-name="ce10">
            <text:p><text:s/>280,00 €<text:s/></text:p>
          </table:table-cell>
          <table:table-cell office:value-type="currency" office:value="6720" table:style-name="ce10">
            <text:p><text:s/>6.720,00 €<text:s/></text:p>
          </table:table-cell>
          <table:table-cell office:value-type="string" table:style-name="ce8">
            <text:p><text:s text:c="2"/>E.S.CO.PROVINCIALE TUSCIA S.P.A.</text:p>
          </table:table-cell>
          <table:table-cell office:value-type="string" table:style-name="ce8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843" table:style-name="ce8">
            <text:p>843</text:p>
          </table:table-cell>
          <table:table-cell office:value-type="date" office:date-value="2023-07-21T00:00:00" table:style-name="ce9">
            <text:p>21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971.74" table:style-name="ce10">
            <text:p><text:s/>2.971,74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971.74" table:style-name="ce10">
            <text:p><text:s/>2.971,74 €<text:s/></text:p>
          </table:table-cell>
          <table:table-cell office:value-type="string" table:style-name="ce8">
            <text:p><text:s text:c="2"/>PIZZERIA BAR ROMA SNC DI MANZI STEFANO &amp; C.</text:p>
          </table:table-cell>
          <table:table-cell office:value-type="string" table:style-name="ce8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844" table:style-name="ce8">
            <text:p>844</text:p>
          </table:table-cell>
          <table:table-cell office:value-type="date" office:date-value="2023-07-21T00:00:00" table:style-name="ce9">
            <text:p>21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000" table:style-name="ce10">
            <text:p><text:s/>7.00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000" table:style-name="ce10">
            <text:p><text:s/>7.000,00 €<text:s/></text:p>
          </table:table-cell>
          <table:table-cell office:value-type="string" table:style-name="ce8">
            <text:p>CASSIOLI DANIELA - CREATE BOOK<text:s/></text:p>
          </table:table-cell>
          <table:table-cell office:value-type="string" table:style-name="ce8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845" table:style-name="ce8">
            <text:p>845</text:p>
          </table:table-cell>
          <table:table-cell office:value-type="date" office:date-value="2023-07-21T00:00:00" table:style-name="ce9">
            <text:p>21/07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000" table:style-name="ce10">
            <text:p><text:s/>7.000,00 €<text:s/></text:p>
          </table:table-cell>
          <table:table-cell office:value-type="currency" office:value="280" table:style-name="ce10">
            <text:p><text:s/>280,00 €<text:s/></text:p>
          </table:table-cell>
          <table:table-cell office:value-type="currency" office:value="6720" table:style-name="ce10">
            <text:p><text:s/>6.720,00 €<text:s/></text:p>
          </table:table-cell>
          <table:table-cell office:value-type="string" table:style-name="ce8">
            <text:p><text:s text:c="2"/>FREE TIME S.R.L.</text:p>
          </table:table-cell>
          <table:table-cell office:value-type="string" table:style-name="ce8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846" table:style-name="ce8">
            <text:p>846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750" table:style-name="ce10">
            <text:p><text:s/>3.750,00 €<text:s/></text:p>
          </table:table-cell>
          <table:table-cell office:value-type="currency" office:value="150" table:style-name="ce10">
            <text:p><text:s/>150,00 €<text:s/></text:p>
          </table:table-cell>
          <table:table-cell office:value-type="currency" office:value="3600" table:style-name="ce10">
            <text:p><text:s/>3.600,00 €<text:s/></text:p>
          </table:table-cell>
          <table:table-cell office:value-type="string" table:style-name="ce8">
            <text:p><text:s text:c="2"/>AZIENDA SPECIALE CENTRO ITALIA</text:p>
          </table:table-cell>
          <table:table-cell office:value-type="string" table:style-name="ce8">
            <text:p>Altri contributi e trasferimenti <text:s text:c="2"/>a aziende speciali</text:p>
          </table:table-cell>
          <table:table-cell table:number-columns-repeated="16375"/>
        </table:table-row>
        <table:table-row table:style-name="ro3">
          <table:table-cell office:value-type="float" office:value="847" table:style-name="ce8">
            <text:p>847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0000" table:style-name="ce10">
            <text:p><text:s/>40.000,00 €<text:s/></text:p>
          </table:table-cell>
          <table:table-cell office:value-type="currency" office:value="1600" table:style-name="ce10">
            <text:p><text:s/>1.600,00 €<text:s/></text:p>
          </table:table-cell>
          <table:table-cell office:value-type="currency" office:value="38400" table:style-name="ce10">
            <text:p><text:s/>38.400,00 €<text:s/></text:p>
          </table:table-cell>
          <table:table-cell office:value-type="string" table:style-name="ce8">
            <text:p><text:s text:c="2"/>AZIENDA SPECIALE CENTRO ITALIA</text:p>
          </table:table-cell>
          <table:table-cell office:value-type="string" table:style-name="ce8">
            <text:p>Altri contributi e trasferimenti <text:s text:c="2"/>a aziende speciali</text:p>
          </table:table-cell>
          <table:table-cell table:number-columns-repeated="16375"/>
        </table:table-row>
        <table:table-row table:style-name="ro3">
          <table:table-cell office:value-type="float" office:value="848" table:style-name="ce8">
            <text:p>848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8750" table:style-name="ce10">
            <text:p><text:s/>8.750,00 €<text:s/></text:p>
          </table:table-cell>
          <table:table-cell office:value-type="currency" office:value="350" table:style-name="ce10">
            <text:p><text:s/>350,00 €<text:s/></text:p>
          </table:table-cell>
          <table:table-cell office:value-type="currency" office:value="8400" table:style-name="ce10">
            <text:p><text:s/>8.400,00 €<text:s/></text:p>
          </table:table-cell>
          <table:table-cell office:value-type="string" table:style-name="ce8">
            <text:p><text:s text:c="2"/>AZIENDA SPECIALE CENTRO ITALIA</text:p>
          </table:table-cell>
          <table:table-cell office:value-type="string" table:style-name="ce8">
            <text:p>Altri contributi e trasferimenti <text:s text:c="2"/>a aziende speciali</text:p>
          </table:table-cell>
          <table:table-cell table:number-columns-repeated="16375"/>
        </table:table-row>
        <table:table-row table:style-name="ro3">
          <table:table-cell office:value-type="float" office:value="849" table:style-name="ce8">
            <text:p>849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122.95" table:style-name="ce10">
            <text:p><text:s/>5.122,95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122.95" table:style-name="ce10">
            <text:p><text:s/>5.122,95 €<text:s/></text:p>
          </table:table-cell>
          <table:table-cell office:value-type="string" table:style-name="ce8">
            <text:p><text:s text:c="2"/>AZIENDA SPECIALE CENTRO ITALIA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50" table:style-name="ce8">
            <text:p>850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049.1799999999998" table:style-name="ce10">
            <text:p><text:s/>2.049,1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049.1799999999998" table:style-name="ce10">
            <text:p><text:s/>2.049,18 €<text:s/></text:p>
          </table:table-cell>
          <table:table-cell office:value-type="string" table:style-name="ce8">
            <text:p><text:s text:c="2"/>AZIENDA SPECIALE CENTRO ITALIA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51" table:style-name="ce8">
            <text:p>851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3319.67" table:style-name="ce10">
            <text:p><text:s/>13.319,6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3319.67" table:style-name="ce10">
            <text:p><text:s/>13.319,67 €<text:s/></text:p>
          </table:table-cell>
          <table:table-cell office:value-type="string" table:style-name="ce8">
            <text:p><text:s text:c="2"/>AZIENDA SPECIALE CENTRO ITALIA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52" table:style-name="ce8">
            <text:p>852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8750" table:style-name="ce10">
            <text:p><text:s/>8.75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8750" table:style-name="ce10">
            <text:p><text:s/>8.750,00 €<text:s/></text:p>
          </table:table-cell>
          <table:table-cell office:value-type="string" table:style-name="ce8">
            <text:p><text:s text:c="2"/>AZIENDA SPECIALE CENTRO ITALIA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53" table:style-name="ce8">
            <text:p>853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000" table:style-name="ce10">
            <text:p><text:s/>10.000,00 €<text:s/></text:p>
          </table:table-cell>
          <table:table-cell office:value-type="currency" office:value="400" table:style-name="ce10">
            <text:p><text:s/>400,00 €<text:s/></text:p>
          </table:table-cell>
          <table:table-cell office:value-type="currency" office:value="9600" table:style-name="ce10">
            <text:p><text:s/>9.600,00 €<text:s/></text:p>
          </table:table-cell>
          <table:table-cell office:value-type="string" table:style-name="ce8">
            <text:p><text:s text:c="2"/>AZIENDA SPECIALE CENTRO ITALIA</text:p>
          </table:table-cell>
          <table:table-cell office:value-type="string" table:style-name="ce8">
            <text:p>Altri contributi e trasferimenti <text:s text:c="2"/>a aziende speciali</text:p>
          </table:table-cell>
          <table:table-cell table:number-columns-repeated="16375"/>
        </table:table-row>
        <table:table-row table:style-name="ro3">
          <table:table-cell office:value-type="float" office:value="854" table:style-name="ce8">
            <text:p>854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00" table:style-name="ce10">
            <text:p><text:s/>60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600" table:style-name="ce10">
            <text:p><text:s/>600,00 €<text:s/></text:p>
          </table:table-cell>
          <table:table-cell office:value-type="string" table:style-name="ce8">
            <text:p><text:s text:c="2"/>AZIENDA SPECIALE CENTRO ITALIA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55" table:style-name="ce8">
            <text:p>855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65" table:style-name="ce10">
            <text:p><text:s/>565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65" table:style-name="ce10">
            <text:p><text:s/>565,00 €<text:s/></text:p>
          </table:table-cell>
          <table:table-cell office:value-type="string" table:style-name="ce8">
            <text:p><text:s text:c="2"/>AZIENDA SPECIALE CENTRO ITALIA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56" table:style-name="ce8">
            <text:p>856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459.02" table:style-name="ce10">
            <text:p><text:s/>2.459,02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459.02" table:style-name="ce10">
            <text:p><text:s/>2.459,02 €<text:s/></text:p>
          </table:table-cell>
          <table:table-cell office:value-type="string" table:style-name="ce8">
            <text:p><text:s text:c="2"/>AZIENDA SPECIALE CENTRO ITALIA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57" table:style-name="ce8">
            <text:p>857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22" table:style-name="ce10">
            <text:p><text:s/>322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22" table:style-name="ce10">
            <text:p><text:s/>322,0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58" table:style-name="ce8">
            <text:p>858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70" table:style-name="ce10">
            <text:p><text:s/>27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70" table:style-name="ce10">
            <text:p><text:s/>270,00 €<text:s/></text:p>
          </table:table-cell>
          <table:table-cell office:value-type="string" table:style-name="ce8">
            <text:p><text:s text:c="2"/>SiCamera Sistema Camerale Servizi s.c.r.l.</text:p>
          </table:table-cell>
          <table:table-cell office:value-type="string" table:style-name="ce8">
            <text:p>Corsi di formazione per il proprio personale</text:p>
          </table:table-cell>
          <table:table-cell table:number-columns-repeated="16375"/>
        </table:table-row>
        <table:table-row table:style-name="ro3">
          <table:table-cell office:value-type="float" office:value="859" table:style-name="ce8">
            <text:p>859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00" table:style-name="ce10">
            <text:p><text:s/>50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00" table:style-name="ce10">
            <text:p><text:s/>500,0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59" table:style-name="ce8">
            <text:p>859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0" table:style-name="ce10">
            <text:p><text:s/>2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0" table:style-name="ce10">
            <text:p><text:s/>20,0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60" table:style-name="ce8">
            <text:p>860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430.6" table:style-name="ce10">
            <text:p><text:s/>1.430,6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430.6" table:style-name="ce10">
            <text:p><text:s/>1.430,60 €<text:s/></text:p>
          </table:table-cell>
          <table:table-cell office:value-type="string" table:style-name="ce8">
            <text:p><text:s text:c="2"/>C.&amp; G. AGENCY SRL</text:p>
          </table:table-cell>
          <table:table-cell office:value-type="string" table:style-name="ce8">
            <text:p>Acquisto di servizi per <text:s/>la riscossione delle entrate</text:p>
          </table:table-cell>
          <table:table-cell table:number-columns-repeated="16375"/>
        </table:table-row>
        <table:table-row table:style-name="ro4">
          <table:table-cell office:value-type="float" office:value="861" table:style-name="ce8">
            <text:p>861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0" table:style-name="ce10">
            <text:p><text:s/>7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0" table:style-name="ce10">
            <text:p><text:s/>70,00 €<text:s/></text:p>
          </table:table-cell>
          <table:table-cell office:value-type="string" table:style-name="ce8">
            <text:p><text:s text:c="2"/>CAMERA DI COMMERCIO I.A.A. DI VICENZA</text:p>
          </table:table-cell>
          <table:table-cell office:value-type="string" table:style-name="ce8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862" table:style-name="ce8">
            <text:p>862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6393.439999999999" table:style-name="ce10">
            <text:p><text:s/>16.393,44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6393.439999999999" table:style-name="ce10">
            <text:p><text:s/>16.393,44 €<text:s/></text:p>
          </table:table-cell>
          <table:table-cell office:value-type="string" table:style-name="ce8">
            <text:p><text:s text:c="2"/>AZIENDA SPECIALE CENTRO ITALIA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63" table:style-name="ce8">
            <text:p>863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625" table:style-name="ce10">
            <text:p><text:s/>1.625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625" table:style-name="ce10">
            <text:p><text:s/>1.625,00 €<text:s/></text:p>
          </table:table-cell>
          <table:table-cell office:value-type="string" table:style-name="ce8">
            <text:p><text:s text:c="2"/>CIDECO DI CIRO DE COLLE</text:p>
          </table:table-cell>
          <table:table-cell office:value-type="string" table:style-name="ce8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864" table:style-name="ce8">
            <text:p>864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143.02" table:style-name="ce10">
            <text:p><text:s/>2.143,02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143.02" table:style-name="ce10">
            <text:p><text:s/>2.143,02 €<text:s/></text:p>
          </table:table-cell>
          <table:table-cell office:value-type="string" table:style-name="ce8">
            <text:p><text:s text:c="2"/>DAY RISTOSERVICE S.P.A</text:p>
          </table:table-cell>
          <table:table-cell office:value-type="string" table:style-name="ce8">
            <text:p>Buoni pasto <text:s/>e mensa per il personale dipendente</text:p>
          </table:table-cell>
          <table:table-cell table:number-columns-repeated="16375"/>
        </table:table-row>
        <table:table-row table:style-name="ro3">
          <table:table-cell office:value-type="float" office:value="865" table:style-name="ce8">
            <text:p>865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560" table:style-name="ce10">
            <text:p><text:s/>1.56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560" table:style-name="ce10">
            <text:p><text:s/>1.560,00 €<text:s/></text:p>
          </table:table-cell>
          <table:table-cell office:value-type="string" table:style-name="ce8">
            <text:p><text:s text:c="2"/>ELETTRICALOR S.R.L.</text:p>
          </table:table-cell>
          <table:table-cell office:value-type="string" table:style-name="ce8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866" table:style-name="ce8">
            <text:p>866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82.54" table:style-name="ce10">
            <text:p><text:s/>82,54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82.54" table:style-name="ce10">
            <text:p><text:s/>82,54 €<text:s/></text:p>
          </table:table-cell>
          <table:table-cell office:value-type="string" table:style-name="ce8">
            <text:p><text:s text:c="2"/>FASTWEB</text:p>
          </table:table-cell>
          <table:table-cell office:value-type="string" table:style-name="ce8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867" table:style-name="ce8">
            <text:p>867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19.62" table:style-name="ce10">
            <text:p><text:s/>419,62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19.62" table:style-name="ce10">
            <text:p><text:s/>419,62 €<text:s/></text:p>
          </table:table-cell>
          <table:table-cell office:value-type="string" table:style-name="ce8">
            <text:p><text:s text:c="2"/>FASTWEB</text:p>
          </table:table-cell>
          <table:table-cell office:value-type="string" table:style-name="ce8">
            <text:p>Utenze e canoni per telefonia e reti di trasmissione</text:p>
          </table:table-cell>
          <table:table-cell table:number-columns-repeated="16375"/>
        </table:table-row>
        <table:table-row table:style-name="ro4">
          <table:table-cell office:value-type="float" office:value="868" table:style-name="ce8">
            <text:p>868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615.96" table:style-name="ce10">
            <text:p><text:s/>7.615,9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615.96" table:style-name="ce10">
            <text:p><text:s/>7.615,96 €<text:s/></text:p>
          </table:table-cell>
          <table:table-cell office:value-type="string" table:style-name="ce8">
            <text:p><text:s text:c="2"/>GBR ROSSETTO SPA</text:p>
          </table:table-cell>
          <table:table-cell office:value-type="string" table:style-name="ce8">
            <text:p>Mobili e arredi</text:p>
          </table:table-cell>
          <table:table-cell table:number-columns-repeated="16375"/>
        </table:table-row>
        <table:table-row table:style-name="ro3">
          <table:table-cell office:value-type="float" office:value="869" table:style-name="ce8">
            <text:p>869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16" table:style-name="ce10">
            <text:p><text:s/>216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16" table:style-name="ce10">
            <text:p><text:s/>216,00 €<text:s/></text:p>
          </table:table-cell>
          <table:table-cell office:value-type="string" table:style-name="ce8">
            <text:p><text:s text:c="2"/>GBR ROSSETTO SPA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69" table:style-name="ce8">
            <text:p>869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59" table:style-name="ce10">
            <text:p><text:s/>459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59" table:style-name="ce10">
            <text:p><text:s/>459,00 €<text:s/></text:p>
          </table:table-cell>
          <table:table-cell office:value-type="string" table:style-name="ce8">
            <text:p><text:s text:c="2"/>GBR ROSSETTO SPA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69" table:style-name="ce8">
            <text:p>869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78.5" table:style-name="ce10">
            <text:p><text:s/>178,5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78.5" table:style-name="ce10">
            <text:p><text:s/>178,50 €<text:s/></text:p>
          </table:table-cell>
          <table:table-cell office:value-type="string" table:style-name="ce8">
            <text:p><text:s text:c="2"/>GBR ROSSETTO SPA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69" table:style-name="ce8">
            <text:p>869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173" table:style-name="ce10">
            <text:p><text:s/>1.173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173" table:style-name="ce10">
            <text:p><text:s/>1.173,00 €<text:s/></text:p>
          </table:table-cell>
          <table:table-cell office:value-type="string" table:style-name="ce8">
            <text:p><text:s text:c="2"/>GBR ROSSETTO SPA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69" table:style-name="ce8">
            <text:p>869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9.48" table:style-name="ce10">
            <text:p><text:s/>99,4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99.48" table:style-name="ce10">
            <text:p><text:s/>99,48 €<text:s/></text:p>
          </table:table-cell>
          <table:table-cell office:value-type="string" table:style-name="ce8">
            <text:p><text:s text:c="2"/>GBR ROSSETTO SPA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69" table:style-name="ce8">
            <text:p>869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73" table:style-name="ce10">
            <text:p><text:s/>273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73" table:style-name="ce10">
            <text:p><text:s/>273,00 €<text:s/></text:p>
          </table:table-cell>
          <table:table-cell office:value-type="string" table:style-name="ce8">
            <text:p><text:s text:c="2"/>GBR ROSSETTO SPA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69" table:style-name="ce8">
            <text:p>869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26.12" table:style-name="ce10">
            <text:p><text:s/>126,12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26.12" table:style-name="ce10">
            <text:p><text:s/>126,12 €<text:s/></text:p>
          </table:table-cell>
          <table:table-cell office:value-type="string" table:style-name="ce8">
            <text:p><text:s text:c="2"/>GBR ROSSETTO SPA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69" table:style-name="ce8">
            <text:p>869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89.76" table:style-name="ce10">
            <text:p><text:s/>89,7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89.76" table:style-name="ce10">
            <text:p><text:s/>89,76 €<text:s/></text:p>
          </table:table-cell>
          <table:table-cell office:value-type="string" table:style-name="ce8">
            <text:p><text:s text:c="2"/>GBR ROSSETTO SPA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69" table:style-name="ce8">
            <text:p>869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96" table:style-name="ce10">
            <text:p><text:s/>396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96" table:style-name="ce10">
            <text:p><text:s/>396,00 €<text:s/></text:p>
          </table:table-cell>
          <table:table-cell office:value-type="string" table:style-name="ce8">
            <text:p><text:s text:c="2"/>GBR ROSSETTO SPA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70" table:style-name="ce8">
            <text:p>870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0.51" table:style-name="ce10">
            <text:p><text:s/>50,51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0.51" table:style-name="ce10">
            <text:p><text:s/>50,51 €<text:s/></text:p>
          </table:table-cell>
          <table:table-cell office:value-type="string" table:style-name="ce8">
            <text:p><text:s text:c="2"/>HERA COMM S.P.A.</text:p>
          </table:table-cell>
          <table:table-cell office:value-type="string" table:style-name="ce8">
            <text:p>Riscaldamento e condizionamento</text:p>
          </table:table-cell>
          <table:table-cell table:number-columns-repeated="16375"/>
        </table:table-row>
        <table:table-row table:style-name="ro3">
          <table:table-cell office:value-type="float" office:value="870" table:style-name="ce8">
            <text:p>870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9.66" table:style-name="ce10">
            <text:p><text:s/>49,6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9.66" table:style-name="ce10">
            <text:p><text:s/>49,66 €<text:s/></text:p>
          </table:table-cell>
          <table:table-cell office:value-type="string" table:style-name="ce8">
            <text:p><text:s text:c="2"/>HERA COMM S.P.A.</text:p>
          </table:table-cell>
          <table:table-cell office:value-type="string" table:style-name="ce8">
            <text:p>Riscaldamento e condizionamento</text:p>
          </table:table-cell>
          <table:table-cell table:number-columns-repeated="16375"/>
        </table:table-row>
        <table:table-row table:style-name="ro3">
          <table:table-cell office:value-type="float" office:value="871" table:style-name="ce8">
            <text:p>871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10" table:style-name="ce10">
            <text:p><text:s/>11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10" table:style-name="ce10">
            <text:p><text:s/>110,00 €<text:s/></text:p>
          </table:table-cell>
          <table:table-cell office:value-type="string" table:style-name="ce8">
            <text:p><text:s text:c="2"/>ISTITUTO DI VIGILANZA PRIVATA DELLA PROVINCIA DI VITERBO SRL</text:p>
          </table:table-cell>
          <table:table-cell office:value-type="string" table:style-name="ce8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872" table:style-name="ce8">
            <text:p>872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97.5" table:style-name="ce10">
            <text:p><text:s/>297,5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97.5" table:style-name="ce10">
            <text:p><text:s/>297,50 €<text:s/></text:p>
          </table:table-cell>
          <table:table-cell office:value-type="string" table:style-name="ce8">
            <text:p><text:s text:c="2"/>Lanzi Tende srl Unipersonale</text:p>
          </table:table-cell>
          <table:table-cell office:value-type="string" table:style-name="ce8">
            <text:p>Altre spese di manutenzione ordinaria e riparazioni</text:p>
          </table:table-cell>
          <table:table-cell table:number-columns-repeated="16375"/>
        </table:table-row>
        <table:table-row table:style-name="ro4">
          <table:table-cell office:value-type="float" office:value="873" table:style-name="ce8">
            <text:p>873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583.46" table:style-name="ce10">
            <text:p><text:s/>1.583,4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583.46" table:style-name="ce10">
            <text:p><text:s/>1.583,46 €<text:s/></text:p>
          </table:table-cell>
          <table:table-cell office:value-type="string" table:style-name="ce8">
            <text:p><text:s text:c="2"/>POSTE ITALIANE SPA -</text:p>
          </table:table-cell>
          <table:table-cell office:value-type="string" table:style-name="ce8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873" table:style-name="ce8">
            <text:p>873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23.29" table:style-name="ce10">
            <text:p><text:s/>623,2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623.29" table:style-name="ce10">
            <text:p><text:s/>623,29 €<text:s/></text:p>
          </table:table-cell>
          <table:table-cell office:value-type="string" table:style-name="ce8">
            <text:p><text:s text:c="2"/>POSTE ITALIANE SPA -</text:p>
          </table:table-cell>
          <table:table-cell office:value-type="string" table:style-name="ce8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873" table:style-name="ce8">
            <text:p>873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173.04" table:style-name="ce10">
            <text:p><text:s/>1.173,04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173.04" table:style-name="ce10">
            <text:p><text:s/>1.173,04 €<text:s/></text:p>
          </table:table-cell>
          <table:table-cell office:value-type="string" table:style-name="ce8">
            <text:p><text:s text:c="2"/>POSTE ITALIANE SPA -</text:p>
          </table:table-cell>
          <table:table-cell office:value-type="string" table:style-name="ce8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873" table:style-name="ce8">
            <text:p>873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35.2" table:style-name="ce10">
            <text:p><text:s/>1.035,2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035.2" table:style-name="ce10">
            <text:p><text:s/>1.035,20 €<text:s/></text:p>
          </table:table-cell>
          <table:table-cell office:value-type="string" table:style-name="ce8">
            <text:p><text:s text:c="2"/>POSTE ITALIANE SPA -</text:p>
          </table:table-cell>
          <table:table-cell office:value-type="string" table:style-name="ce8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874" table:style-name="ce8">
            <text:p>874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191.39" table:style-name="ce10">
            <text:p><text:s/>2.191,3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191.39" table:style-name="ce10">
            <text:p><text:s/>2.191,39 €<text:s/></text:p>
          </table:table-cell>
          <table:table-cell office:value-type="string" table:style-name="ce8">
            <text:p><text:s text:c="2"/>POSTE ITALIANE SPA -</text:p>
          </table:table-cell>
          <table:table-cell office:value-type="string" table:style-name="ce8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874" table:style-name="ce8">
            <text:p>874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066.79" table:style-name="ce10">
            <text:p><text:s/>2.066,7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066.79" table:style-name="ce10">
            <text:p><text:s/>2.066,79 €<text:s/></text:p>
          </table:table-cell>
          <table:table-cell office:value-type="string" table:style-name="ce8">
            <text:p><text:s text:c="2"/>POSTE ITALIANE SPA -</text:p>
          </table:table-cell>
          <table:table-cell office:value-type="string" table:style-name="ce8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874" table:style-name="ce8">
            <text:p>874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40.96" table:style-name="ce10">
            <text:p><text:s/>740,9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40.96" table:style-name="ce10">
            <text:p><text:s/>740,96 €<text:s/></text:p>
          </table:table-cell>
          <table:table-cell office:value-type="string" table:style-name="ce8">
            <text:p><text:s text:c="2"/>POSTE ITALIANE SPA -</text:p>
          </table:table-cell>
          <table:table-cell office:value-type="string" table:style-name="ce8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875" table:style-name="ce8">
            <text:p>875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240.64" table:style-name="ce10">
            <text:p><text:s/>9.240,64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9240.64" table:style-name="ce10">
            <text:p><text:s/>9.240,64 €<text:s/></text:p>
          </table:table-cell>
          <table:table-cell office:value-type="string" table:style-name="ce8">
            <text:p><text:s text:c="2"/>POSTE ITALIANE SPA -</text:p>
          </table:table-cell>
          <table:table-cell office:value-type="string" table:style-name="ce8">
            <text:p>Spese postali e di recapito</text:p>
          </table:table-cell>
          <table:table-cell table:number-columns-repeated="16375"/>
        </table:table-row>
        <table:table-row table:style-name="ro4">
          <table:table-cell office:value-type="float" office:value="875" table:style-name="ce8">
            <text:p>875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73.49" table:style-name="ce10">
            <text:p><text:s/>173,4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73.49" table:style-name="ce10">
            <text:p><text:s/>173,49 €<text:s/></text:p>
          </table:table-cell>
          <table:table-cell office:value-type="string" table:style-name="ce8">
            <text:p><text:s text:c="2"/>POSTE ITALIANE SPA -</text:p>
          </table:table-cell>
          <table:table-cell office:value-type="string" table:style-name="ce8">
            <text:p>Spese postali e di recapito</text:p>
          </table:table-cell>
          <table:table-cell table:number-columns-repeated="16375"/>
        </table:table-row>
        <table:table-row table:style-name="ro4">
          <table:table-cell office:value-type="float" office:value="876" table:style-name="ce8">
            <text:p>876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28.19" table:style-name="ce10">
            <text:p><text:s/>128,1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28.19" table:style-name="ce10">
            <text:p><text:s/>128,19 €<text:s/></text:p>
          </table:table-cell>
          <table:table-cell office:value-type="string" table:style-name="ce8">
            <text:p><text:s text:c="2"/>POSTE ITALIANE SPA -</text:p>
          </table:table-cell>
          <table:table-cell office:value-type="string" table:style-name="ce8">
            <text:p>Spese postali e di recapito</text:p>
          </table:table-cell>
          <table:table-cell table:number-columns-repeated="16375"/>
        </table:table-row>
        <table:table-row table:style-name="ro4">
          <table:table-cell office:value-type="float" office:value="876" table:style-name="ce8">
            <text:p>876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.81" table:style-name="ce10">
            <text:p><text:s/>3,81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.81" table:style-name="ce10">
            <text:p><text:s/>3,81 €<text:s/></text:p>
          </table:table-cell>
          <table:table-cell office:value-type="string" table:style-name="ce8">
            <text:p><text:s text:c="2"/>POSTE ITALIANE SPA -</text:p>
          </table:table-cell>
          <table:table-cell office:value-type="string" table:style-name="ce8">
            <text:p>Spese postali e di recapito</text:p>
          </table:table-cell>
          <table:table-cell table:number-columns-repeated="16375"/>
        </table:table-row>
        <table:table-row table:style-name="ro4">
          <table:table-cell office:value-type="float" office:value="876" table:style-name="ce8">
            <text:p>876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8.2100000000000009" table:style-name="ce10">
            <text:p><text:s/>8,21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8.2100000000000009" table:style-name="ce10">
            <text:p><text:s/>8,21 €<text:s/></text:p>
          </table:table-cell>
          <table:table-cell office:value-type="string" table:style-name="ce8">
            <text:p><text:s text:c="2"/>POSTE ITALIANE SPA -</text:p>
          </table:table-cell>
          <table:table-cell office:value-type="string" table:style-name="ce8">
            <text:p>Spese postali e di recapito</text:p>
          </table:table-cell>
          <table:table-cell table:number-columns-repeated="16375"/>
        </table:table-row>
        <table:table-row table:style-name="ro4">
          <table:table-cell office:value-type="float" office:value="877" table:style-name="ce8">
            <text:p>877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887.25" table:style-name="ce10">
            <text:p><text:s/>887,25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887.25" table:style-name="ce10">
            <text:p><text:s/>887,25 €<text:s/></text:p>
          </table:table-cell>
          <table:table-cell office:value-type="string" table:style-name="ce8">
            <text:p><text:s text:c="2"/>POSTE ITALIANE SPA -</text:p>
          </table:table-cell>
          <table:table-cell office:value-type="string" table:style-name="ce8">
            <text:p>Spese postali e di recapito</text:p>
          </table:table-cell>
          <table:table-cell table:number-columns-repeated="16375"/>
        </table:table-row>
        <table:table-row table:style-name="ro4">
          <table:table-cell office:value-type="float" office:value="878" table:style-name="ce8">
            <text:p>878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.2000000000000002" table:style-name="ce10">
            <text:p><text:s/>2,2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.2000000000000002" table:style-name="ce10">
            <text:p><text:s/>2,20 €<text:s/></text:p>
          </table:table-cell>
          <table:table-cell office:value-type="string" table:style-name="ce8">
            <text:p><text:s text:c="2"/>POSTE ITALIANE SPA -</text:p>
          </table:table-cell>
          <table:table-cell office:value-type="string" table:style-name="ce8">
            <text:p>Spese postali e di recapito</text:p>
          </table:table-cell>
          <table:table-cell table:number-columns-repeated="16375"/>
        </table:table-row>
        <table:table-row table:style-name="ro4">
          <table:table-cell office:value-type="float" office:value="879" table:style-name="ce8">
            <text:p>879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40.66999999999999" table:style-name="ce10">
            <text:p><text:s/>140,6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40.66999999999999" table:style-name="ce10">
            <text:p><text:s/>140,67 €<text:s/></text:p>
          </table:table-cell>
          <table:table-cell office:value-type="string" table:style-name="ce8">
            <text:p><text:s text:c="2"/>POSTE ITALIANE SPA -</text:p>
          </table:table-cell>
          <table:table-cell office:value-type="string" table:style-name="ce8">
            <text:p>Spese postali e di recapito</text:p>
          </table:table-cell>
          <table:table-cell table:number-columns-repeated="16375"/>
        </table:table-row>
        <table:table-row table:style-name="ro4">
          <table:table-cell office:value-type="float" office:value="880" table:style-name="ce8">
            <text:p>880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287.77" table:style-name="ce10">
            <text:p><text:s/>1.287,7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287.77" table:style-name="ce10">
            <text:p><text:s/>1.287,77 €<text:s/></text:p>
          </table:table-cell>
          <table:table-cell office:value-type="string" table:style-name="ce8">
            <text:p><text:s text:c="2"/>POSTE ITALIANE SPA -</text:p>
          </table:table-cell>
          <table:table-cell office:value-type="string" table:style-name="ce8">
            <text:p>Spese postali e di recapito</text:p>
          </table:table-cell>
          <table:table-cell table:number-columns-repeated="16375"/>
        </table:table-row>
        <table:table-row table:style-name="ro4">
          <table:table-cell office:value-type="float" office:value="881" table:style-name="ce8">
            <text:p>881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37.77000000000001" table:style-name="ce10">
            <text:p><text:s/>137,7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37.77000000000001" table:style-name="ce10">
            <text:p><text:s/>137,77 €<text:s/></text:p>
          </table:table-cell>
          <table:table-cell office:value-type="string" table:style-name="ce8">
            <text:p><text:s text:c="2"/>POSTE ITALIANE SPA -</text:p>
          </table:table-cell>
          <table:table-cell office:value-type="string" table:style-name="ce8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882" table:style-name="ce8">
            <text:p>882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60" table:style-name="ce10">
            <text:p><text:s/>56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60" table:style-name="ce10">
            <text:p><text:s/>560,00 €<text:s/></text:p>
          </table:table-cell>
          <table:table-cell office:value-type="string" table:style-name="ce8">
            <text:p><text:s text:c="2"/>QM ITALY SRL</text:p>
          </table:table-cell>
          <table:table-cell office:value-type="string" table:style-name="ce8">
            <text:p>Altre spese di manutenzione ordinaria e riparazioni</text:p>
          </table:table-cell>
          <table:table-cell table:number-columns-repeated="16375"/>
        </table:table-row>
        <table:table-row table:number-rows-repeated="2" table:style-name="ro3">
          <table:table-cell office:value-type="float" office:value="883" table:style-name="ce8">
            <text:p>883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4.5" table:style-name="ce10">
            <text:p><text:s/>64,5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64.5" table:style-name="ce10">
            <text:p><text:s/>64,50 €<text:s/></text:p>
          </table:table-cell>
          <table:table-cell office:value-type="string" table:style-name="ce8">
            <text:p><text:s text:c="2"/>RATIOTEC ITALIA S.R.L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884" table:style-name="ce8">
            <text:p>884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849.56" table:style-name="ce10">
            <text:p><text:s/>849,5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849.56" table:style-name="ce10">
            <text:p><text:s/>849,56 €<text:s/></text:p>
          </table:table-cell>
          <table:table-cell office:value-type="string" table:style-name="ce8">
            <text:p><text:s text:c="2"/>RENTOKIL INITIAL ITALIA S.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885" table:style-name="ce8">
            <text:p>885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6.1" table:style-name="ce10">
            <text:p><text:s/>56,1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6.1" table:style-name="ce10">
            <text:p><text:s/>56,10 €<text:s/></text:p>
          </table:table-cell>
          <table:table-cell office:value-type="string" table:style-name="ce8">
            <text:p><text:s text:c="2"/>RENTOKIL INITIAL ITALIA S.P.A.</text:p>
          </table:table-cell>
          <table:table-cell office:value-type="string" table:style-name="ce8">
            <text:p>Altri materiali di consumo</text:p>
          </table:table-cell>
          <table:table-cell table:number-columns-repeated="16375"/>
        </table:table-row>
        <table:table-row table:style-name="ro4">
          <table:table-cell office:value-type="float" office:value="885" table:style-name="ce8">
            <text:p>885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7.88" table:style-name="ce10">
            <text:p><text:s/>47,8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7.88" table:style-name="ce10">
            <text:p><text:s/>47,88 €<text:s/></text:p>
          </table:table-cell>
          <table:table-cell office:value-type="string" table:style-name="ce8">
            <text:p><text:s text:c="2"/>RENTOKIL INITIAL ITALIA S.P.A.</text:p>
          </table:table-cell>
          <table:table-cell office:value-type="string" table:style-name="ce8">
            <text:p>Altri materiali di consumo</text:p>
          </table:table-cell>
          <table:table-cell table:number-columns-repeated="16375"/>
        </table:table-row>
        <table:table-row table:style-name="ro4">
          <table:table-cell office:value-type="float" office:value="885" table:style-name="ce8">
            <text:p>885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65" table:style-name="ce10">
            <text:p><text:s/>265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65" table:style-name="ce10">
            <text:p><text:s/>265,00 €<text:s/></text:p>
          </table:table-cell>
          <table:table-cell office:value-type="string" table:style-name="ce8">
            <text:p><text:s text:c="2"/>RENTOKIL INITIAL ITALIA S.P.A.</text:p>
          </table:table-cell>
          <table:table-cell office:value-type="string" table:style-name="ce8">
            <text:p>Altri materiali di consumo</text:p>
          </table:table-cell>
          <table:table-cell table:number-columns-repeated="16375"/>
        </table:table-row>
        <table:table-row table:style-name="ro3">
          <table:table-cell office:value-type="float" office:value="886" table:style-name="ce8">
            <text:p>886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17.49" table:style-name="ce10">
            <text:p><text:s/>617,4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617.49" table:style-name="ce10">
            <text:p><text:s/>617,49 €<text:s/></text:p>
          </table:table-cell>
          <table:table-cell office:value-type="string" table:style-name="ce8">
            <text:p><text:s text:c="2"/>RENTOKIL INITIAL ITALIA S.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87" table:style-name="ce8">
            <text:p>887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05.7" table:style-name="ce10">
            <text:p><text:s/>305,7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05.7" table:style-name="ce10">
            <text:p><text:s/>305,70 €<text:s/></text:p>
          </table:table-cell>
          <table:table-cell office:value-type="string" table:style-name="ce8">
            <text:p><text:s text:c="2"/>SECURITAS METRONOTTE SRL</text:p>
          </table:table-cell>
          <table:table-cell office:value-type="string" table:style-name="ce8">
            <text:p>Servizi ausiliari, <text:s/>spese di pulizia e servizi di vigilanza</text:p>
          </table:table-cell>
          <table:table-cell table:number-columns-repeated="16375"/>
        </table:table-row>
        <table:table-row table:style-name="ro5">
          <table:table-cell office:value-type="float" office:value="888" table:style-name="ce8">
            <text:p>888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41.09" table:style-name="ce10">
            <text:p><text:s/>241,0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41.09" table:style-name="ce10">
            <text:p><text:s/>241,09 €<text:s/></text:p>
          </table:table-cell>
          <table:table-cell office:value-type="string" table:style-name="ce8">
            <text:p><text:s text:c="2"/>SERVIZIO ELETTRICO NAZIONALE - SERVIZIO DI MAGGIOR TUTELA</text:p>
          </table:table-cell>
          <table:table-cell office:value-type="string" table:style-name="ce8">
            <text:p>Acquisto di beni e servizi derivate da sopravvenienze passive</text:p>
          </table:table-cell>
          <table:table-cell table:number-columns-repeated="16375"/>
        </table:table-row>
        <table:table-row table:style-name="ro5">
          <table:table-cell office:value-type="float" office:value="888" table:style-name="ce8">
            <text:p>888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-4" table:style-name="ce10">
            <text:p>-4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-4" table:style-name="ce10">
            <text:p>-4,00 €<text:s/></text:p>
          </table:table-cell>
          <table:table-cell office:value-type="string" table:style-name="ce8">
            <text:p><text:s text:c="2"/>SERVIZIO ELETTRICO NAZIONALE - SERVIZIO DI MAGGIOR TUTELA</text:p>
          </table:table-cell>
          <table:table-cell office:value-type="string" table:style-name="ce8">
            <text:p>Acquisto di beni e servizi derivate da sopravvenienze passive</text:p>
          </table:table-cell>
          <table:table-cell table:number-columns-repeated="16375"/>
        </table:table-row>
        <table:table-row table:style-name="ro5">
          <table:table-cell office:value-type="float" office:value="888" table:style-name="ce8">
            <text:p>888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2.21" table:style-name="ce10">
            <text:p><text:s/>32,21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2.21" table:style-name="ce10">
            <text:p><text:s/>32,21 €<text:s/></text:p>
          </table:table-cell>
          <table:table-cell office:value-type="string" table:style-name="ce8">
            <text:p><text:s text:c="2"/>SERVIZIO ELETTRICO NAZIONALE - SERVIZIO DI MAGGIOR TUTELA</text:p>
          </table:table-cell>
          <table:table-cell office:value-type="string" table:style-name="ce8">
            <text:p>Acquisto di beni e servizi derivate da sopravvenienze passive</text:p>
          </table:table-cell>
          <table:table-cell table:number-columns-repeated="16375"/>
        </table:table-row>
        <table:table-row table:style-name="ro3">
          <table:table-cell office:value-type="float" office:value="889" table:style-name="ce8">
            <text:p>889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0" table:style-name="ce10">
            <text:p><text:s/>5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0" table:style-name="ce10">
            <text:p><text:s/>50,00 €<text:s/></text:p>
          </table:table-cell>
          <table:table-cell office:value-type="string" table:style-name="ce8">
            <text:p><text:s text:c="2"/>SOLUZIONI PER COMUNICARE S.R.L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890" table:style-name="ce8">
            <text:p>890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3.83" table:style-name="ce10">
            <text:p><text:s/>33,83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3.83" table:style-name="ce10">
            <text:p><text:s/>33,83 €<text:s/></text:p>
          </table:table-cell>
          <table:table-cell office:value-type="string" table:style-name="ce8">
            <text:p><text:s text:c="2"/>TELECOM ITALIA SPA</text:p>
          </table:table-cell>
          <table:table-cell office:value-type="string" table:style-name="ce8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890" table:style-name="ce8">
            <text:p>890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5.71" table:style-name="ce10">
            <text:p><text:s/>105,71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05.71" table:style-name="ce10">
            <text:p><text:s/>105,71 €<text:s/></text:p>
          </table:table-cell>
          <table:table-cell office:value-type="string" table:style-name="ce8">
            <text:p><text:s text:c="2"/>TELECOM ITALIA SPA</text:p>
          </table:table-cell>
          <table:table-cell office:value-type="string" table:style-name="ce8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891" table:style-name="ce8">
            <text:p>891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70.58" table:style-name="ce10">
            <text:p><text:s/>170,5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70.58" table:style-name="ce10">
            <text:p><text:s/>170,58 €<text:s/></text:p>
          </table:table-cell>
          <table:table-cell office:value-type="string" table:style-name="ce8">
            <text:p><text:s text:c="2"/>TECNOSERVICECAMERE SOCIETA' CONSORTILE PER AZIONI</text:p>
          </table:table-cell>
          <table:table-cell office:value-type="string" table:style-name="ce8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892" table:style-name="ce8">
            <text:p>892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899.01" table:style-name="ce10">
            <text:p><text:s/>899,01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899.01" table:style-name="ce10">
            <text:p><text:s/>899,01 €<text:s/></text:p>
          </table:table-cell>
          <table:table-cell office:value-type="string" table:style-name="ce8">
            <text:p><text:s text:c="2"/>TECNOSERVICECAMERE SOCIETA' CONSORTILE PER AZIONI</text:p>
          </table:table-cell>
          <table:table-cell office:value-type="string" table:style-name="ce8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892" table:style-name="ce8">
            <text:p>892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617.9699999999998" table:style-name="ce10">
            <text:p><text:s/>2.617,9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617.9699999999998" table:style-name="ce10">
            <text:p><text:s/>2.617,97 €<text:s/></text:p>
          </table:table-cell>
          <table:table-cell office:value-type="string" table:style-name="ce8">
            <text:p><text:s text:c="2"/>TECNOSERVICECAMERE SOCIETA' CONSORTILE PER AZIONI</text:p>
          </table:table-cell>
          <table:table-cell office:value-type="string" table:style-name="ce8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893" table:style-name="ce8">
            <text:p>893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5000" table:style-name="ce10">
            <text:p><text:s/>25.00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5000" table:style-name="ce10">
            <text:p><text:s/>25.000,00 €<text:s/></text:p>
          </table:table-cell>
          <table:table-cell office:value-type="string" table:style-name="ce8">
            <text:p><text:s text:c="2"/>CONSORZIO INDUSTRIALE DEL LAZIO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94" table:style-name="ce8">
            <text:p>894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000" table:style-name="ce10">
            <text:p><text:s/>10.00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0000" table:style-name="ce10">
            <text:p><text:s/>10.000,00 €<text:s/></text:p>
          </table:table-cell>
          <table:table-cell office:value-type="string" table:style-name="ce8">
            <text:p><text:s text:c="2"/>Fondazione Rome Technopole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95" table:style-name="ce8">
            <text:p>895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4.19" table:style-name="ce10">
            <text:p><text:s/>104,1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04.19" table:style-name="ce10">
            <text:p><text:s/>104,19 €<text:s/></text:p>
          </table:table-cell>
          <table:table-cell office:value-type="string" table:style-name="ce8">
            <text:p><text:s text:c="2"/>TECNOSERVICECAMERE SOCIETA' CONSORTILE PER AZIONI</text:p>
          </table:table-cell>
          <table:table-cell office:value-type="string" table:style-name="ce8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895" table:style-name="ce8">
            <text:p>895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146.9399999999996" table:style-name="ce10">
            <text:p><text:s/>4.146,94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146.9399999999996" table:style-name="ce10">
            <text:p><text:s/>4.146,94 €<text:s/></text:p>
          </table:table-cell>
          <table:table-cell office:value-type="string" table:style-name="ce8">
            <text:p><text:s text:c="2"/>TECNOSERVICECAMERE SOCIETA' CONSORTILE PER AZIONI</text:p>
          </table:table-cell>
          <table:table-cell office:value-type="string" table:style-name="ce8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896" table:style-name="ce8">
            <text:p>896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800" table:style-name="ce10">
            <text:p><text:s/>1.80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800" table:style-name="ce10">
            <text:p><text:s/>1.800,00 €<text:s/></text:p>
          </table:table-cell>
          <table:table-cell office:value-type="string" table:style-name="ce8">
            <text:p><text:s text:c="2"/>DIVERSI</text:p>
          </table:table-cell>
          <table:table-cell office:value-type="string" table:style-name="ce8">
            <text:p>Altri tributi</text:p>
          </table:table-cell>
          <table:table-cell table:number-columns-repeated="16375"/>
        </table:table-row>
        <table:table-row table:style-name="ro3">
          <table:table-cell office:value-type="float" office:value="897" table:style-name="ce8">
            <text:p>897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800" table:style-name="ce10">
            <text:p><text:s/>1.80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800" table:style-name="ce10">
            <text:p><text:s/>1.800,00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Altri tributi</text:p>
          </table:table-cell>
          <table:table-cell table:number-columns-repeated="16375"/>
        </table:table-row>
        <table:table-row table:style-name="ro4">
          <table:table-cell office:value-type="float" office:value="898" table:style-name="ce8">
            <text:p>898</text:p>
          </table:table-cell>
          <table:table-cell office:value-type="date" office:date-value="2023-08-02T00:00:00" table:style-name="ce9">
            <text:p>02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850" table:style-name="ce10">
            <text:p><text:s/>1.85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850" table:style-name="ce10">
            <text:p><text:s/>1.850,00 €<text:s/></text:p>
          </table:table-cell>
          <table:table-cell office:value-type="string" table:style-name="ce8">
            <text:p><text:s text:c="2"/>DIVERSI</text:p>
          </table:table-cell>
          <table:table-cell office:value-type="string" table:style-name="ce8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899" table:style-name="ce8">
            <text:p>899</text:p>
          </table:table-cell>
          <table:table-cell office:value-type="date" office:date-value="2023-08-07T00:00:00" table:style-name="ce9">
            <text:p>07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51" table:style-name="ce10">
            <text:p><text:s/>251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51" table:style-name="ce10">
            <text:p><text:s/>251,00 €<text:s/></text:p>
          </table:table-cell>
          <table:table-cell office:value-type="string" table:style-name="ce8">
            <text:p><text:s text:c="2"/>IBL BANCA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00" table:style-name="ce8">
            <text:p>900</text:p>
          </table:table-cell>
          <table:table-cell office:value-type="date" office:date-value="2023-08-07T00:00:00" table:style-name="ce9">
            <text:p>07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50" table:style-name="ce10">
            <text:p><text:s/>35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50" table:style-name="ce10">
            <text:p><text:s/>350,00 €<text:s/></text:p>
          </table:table-cell>
          <table:table-cell office:value-type="string" table:style-name="ce8">
            <text:p><text:s text:c="2"/>DYNAMICA RETAIL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01" table:style-name="ce8">
            <text:p>901</text:p>
          </table:table-cell>
          <table:table-cell office:value-type="date" office:date-value="2023-08-07T00:00:00" table:style-name="ce9">
            <text:p>07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4.51" table:style-name="ce10">
            <text:p><text:s/>14,51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4.51" table:style-name="ce10">
            <text:p><text:s/>14,51 €<text:s/></text:p>
          </table:table-cell>
          <table:table-cell office:value-type="string" table:style-name="ce8">
            <text:p><text:s text:c="2"/>UIL RIETI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02" table:style-name="ce8">
            <text:p>902</text:p>
          </table:table-cell>
          <table:table-cell office:value-type="date" office:date-value="2023-08-07T00:00:00" table:style-name="ce9">
            <text:p>07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8.489999999999998" table:style-name="ce10">
            <text:p><text:s/>18,4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8.489999999999998" table:style-name="ce10">
            <text:p><text:s/>18,49 €<text:s/></text:p>
          </table:table-cell>
          <table:table-cell office:value-type="string" table:style-name="ce8">
            <text:p><text:s text:c="2"/>CSA REGIONI AUTONOMIE LOCALI - ROMA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03" table:style-name="ce8">
            <text:p>903</text:p>
          </table:table-cell>
          <table:table-cell office:value-type="date" office:date-value="2023-08-07T00:00:00" table:style-name="ce9">
            <text:p>07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7.829999999999998" table:style-name="ce10">
            <text:p><text:s/>17,83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7.829999999999998" table:style-name="ce10">
            <text:p><text:s/>17,83 €<text:s/></text:p>
          </table:table-cell>
          <table:table-cell office:value-type="string" table:style-name="ce8">
            <text:p><text:s text:c="2"/>FUNZIONE PUBBLICA - CGIL RIETI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04" table:style-name="ce8">
            <text:p>904</text:p>
          </table:table-cell>
          <table:table-cell office:value-type="date" office:date-value="2023-08-07T00:00:00" table:style-name="ce9">
            <text:p>07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17.78" table:style-name="ce10">
            <text:p><text:s/>117,7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17.78" table:style-name="ce10">
            <text:p><text:s/>117,78 €<text:s/></text:p>
          </table:table-cell>
          <table:table-cell office:value-type="string" table:style-name="ce8">
            <text:p><text:s text:c="2"/>FUNZIONE PUBBLICA - CGIL VITERBO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05" table:style-name="ce8">
            <text:p>905</text:p>
          </table:table-cell>
          <table:table-cell office:value-type="date" office:date-value="2023-08-07T00:00:00" table:style-name="ce9">
            <text:p>07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8.03" table:style-name="ce10">
            <text:p><text:s/>48,03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8.03" table:style-name="ce10">
            <text:p><text:s/>48,03 €<text:s/></text:p>
          </table:table-cell>
          <table:table-cell office:value-type="string" table:style-name="ce8">
            <text:p><text:s text:c="2"/>CISL FP ROMA CAPITALE-RIETI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06" table:style-name="ce8">
            <text:p>906</text:p>
          </table:table-cell>
          <table:table-cell office:value-type="date" office:date-value="2023-08-07T00:00:00" table:style-name="ce9">
            <text:p>07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63.18" table:style-name="ce10">
            <text:p><text:s/>63,1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63.18" table:style-name="ce10">
            <text:p><text:s/>63,18 €<text:s/></text:p>
          </table:table-cell>
          <table:table-cell office:value-type="string" table:style-name="ce8">
            <text:p><text:s text:c="2"/>CISL FP VT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07" table:style-name="ce8">
            <text:p>907</text:p>
          </table:table-cell>
          <table:table-cell office:value-type="date" office:date-value="2023-08-07T00:00:00" table:style-name="ce9">
            <text:p>07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81" table:style-name="ce10">
            <text:p><text:s/>281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81" table:style-name="ce10">
            <text:p><text:s/>281,00 €<text:s/></text:p>
          </table:table-cell>
          <table:table-cell office:value-type="string" table:style-name="ce8">
            <text:p><text:s text:c="2"/>IMPREBANCA SPA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08" table:style-name="ce8">
            <text:p>908</text:p>
          </table:table-cell>
          <table:table-cell office:value-type="date" office:date-value="2023-08-07T00:00:00" table:style-name="ce9">
            <text:p>07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708" table:style-name="ce10">
            <text:p><text:s/>708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08" table:style-name="ce10">
            <text:p><text:s/>708,00 €<text:s/></text:p>
          </table:table-cell>
          <table:table-cell office:value-type="string" table:style-name="ce8">
            <text:p><text:s text:c="2"/>FUTURO SPA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09" table:style-name="ce8">
            <text:p>909</text:p>
          </table:table-cell>
          <table:table-cell office:value-type="date" office:date-value="2023-08-07T00:00:00" table:style-name="ce9">
            <text:p>07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03.89" table:style-name="ce10">
            <text:p><text:s/>203,8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03.89" table:style-name="ce10">
            <text:p><text:s/>203,89 €<text:s/></text:p>
          </table:table-cell>
          <table:table-cell office:value-type="string" table:style-name="ce8">
            <text:p><text:s text:c="2"/>INPS GESTIONE CREDITI EX INPDAP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10" table:style-name="ce8">
            <text:p>910</text:p>
          </table:table-cell>
          <table:table-cell office:value-type="date" office:date-value="2023-08-07T00:00:00" table:style-name="ce9">
            <text:p>07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25.18" table:style-name="ce10">
            <text:p><text:s/>325,1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25.18" table:style-name="ce10">
            <text:p><text:s/>325,18 €<text:s/></text:p>
          </table:table-cell>
          <table:table-cell office:value-type="string" table:style-name="ce8">
            <text:p><text:s text:c="2"/>INPS GESTIONE CREDITI EX INPDAP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11" table:style-name="ce8">
            <text:p>911</text:p>
          </table:table-cell>
          <table:table-cell office:value-type="date" office:date-value="2023-08-07T00:00:00" table:style-name="ce9">
            <text:p>07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71" table:style-name="ce10">
            <text:p><text:s/>371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71" table:style-name="ce10">
            <text:p><text:s/>371,00 €<text:s/></text:p>
          </table:table-cell>
          <table:table-cell office:value-type="string" table:style-name="ce8">
            <text:p><text:s text:c="2"/>IBL BANCA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12" table:style-name="ce8">
            <text:p>912</text:p>
          </table:table-cell>
          <table:table-cell office:value-type="date" office:date-value="2023-08-07T00:00:00" table:style-name="ce9">
            <text:p>07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17" table:style-name="ce10">
            <text:p><text:s/>217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17" table:style-name="ce10">
            <text:p><text:s/>217,00 €<text:s/></text:p>
          </table:table-cell>
          <table:table-cell office:value-type="string" table:style-name="ce8">
            <text:p><text:s text:c="2"/>IBL BANCA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13" table:style-name="ce8">
            <text:p>913</text:p>
          </table:table-cell>
          <table:table-cell office:value-type="date" office:date-value="2023-08-07T00:00:00" table:style-name="ce9">
            <text:p>07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20" table:style-name="ce10">
            <text:p><text:s/>42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20" table:style-name="ce10">
            <text:p><text:s/>420,00 €<text:s/></text:p>
          </table:table-cell>
          <table:table-cell office:value-type="string" table:style-name="ce8">
            <text:p><text:s text:c="2"/>BNL - BANCA NAZIONALE DEL LAVORO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14" table:style-name="ce8">
            <text:p>914</text:p>
          </table:table-cell>
          <table:table-cell office:value-type="date" office:date-value="2023-08-07T00:00:00" table:style-name="ce9">
            <text:p>07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07" table:style-name="ce10">
            <text:p><text:s/>307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07" table:style-name="ce10">
            <text:p><text:s/>307,00 €<text:s/></text:p>
          </table:table-cell>
          <table:table-cell office:value-type="string" table:style-name="ce8">
            <text:p><text:s text:c="2"/>ADV FINANCE SPA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15" table:style-name="ce8">
            <text:p>915</text:p>
          </table:table-cell>
          <table:table-cell office:value-type="date" office:date-value="2023-08-07T00:00:00" table:style-name="ce9">
            <text:p>07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80" table:style-name="ce10">
            <text:p><text:s/>8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80" table:style-name="ce10">
            <text:p><text:s/>80,00 €<text:s/></text:p>
          </table:table-cell>
          <table:table-cell office:value-type="string" table:style-name="ce8">
            <text:p><text:s text:c="2"/>PRESTITALIA SPA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16" table:style-name="ce8">
            <text:p>916</text:p>
          </table:table-cell>
          <table:table-cell office:value-type="date" office:date-value="2023-08-08T00:00:00" table:style-name="ce9">
            <text:p>08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265" table:style-name="ce10">
            <text:p><text:s/>4.265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265" table:style-name="ce10">
            <text:p><text:s/>4.265,00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Altri tributi</text:p>
          </table:table-cell>
          <table:table-cell table:number-columns-repeated="16375"/>
        </table:table-row>
        <table:table-row table:style-name="ro3">
          <table:table-cell office:value-type="float" office:value="917" table:style-name="ce8">
            <text:p>917</text:p>
          </table:table-cell>
          <table:table-cell office:value-type="date" office:date-value="2023-08-08T00:00:00" table:style-name="ce9">
            <text:p>08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265" table:style-name="ce10">
            <text:p><text:s/>4.265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265" table:style-name="ce10">
            <text:p><text:s/>4.265,00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Altri tributi</text:p>
          </table:table-cell>
          <table:table-cell table:number-columns-repeated="16375"/>
        </table:table-row>
        <table:table-row table:style-name="ro3">
          <table:table-cell office:value-type="float" office:value="918" table:style-name="ce8">
            <text:p>918</text:p>
          </table:table-cell>
          <table:table-cell office:value-type="date" office:date-value="2023-08-10T00:00:00" table:style-name="ce9">
            <text:p>10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61.25" table:style-name="ce10">
            <text:p><text:s/>361,25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61.25" table:style-name="ce10">
            <text:p><text:s/>361,25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IRAP</text:p>
          </table:table-cell>
          <table:table-cell table:number-columns-repeated="16375"/>
        </table:table-row>
        <table:table-row table:style-name="ro3">
          <table:table-cell office:value-type="float" office:value="919" table:style-name="ce8">
            <text:p>919</text:p>
          </table:table-cell>
          <table:table-cell office:value-type="date" office:date-value="2023-08-10T00:00:00" table:style-name="ce9">
            <text:p>10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597.86" table:style-name="ce10">
            <text:p><text:s/>1.597,8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597.86" table:style-name="ce10">
            <text:p><text:s/>1.597,86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I.V.A.</text:p>
          </table:table-cell>
          <table:table-cell table:number-columns-repeated="16375"/>
        </table:table-row>
        <table:table-row table:style-name="ro3">
          <table:table-cell office:value-type="float" office:value="919" table:style-name="ce8">
            <text:p>919</text:p>
          </table:table-cell>
          <table:table-cell office:value-type="date" office:date-value="2023-08-10T00:00:00" table:style-name="ce9">
            <text:p>10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3239.03" table:style-name="ce10">
            <text:p><text:s/>13.239,03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3239.03" table:style-name="ce10">
            <text:p><text:s/>13.239,03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I.V.A.</text:p>
          </table:table-cell>
          <table:table-cell table:number-columns-repeated="16375"/>
        </table:table-row>
        <table:table-row table:style-name="ro3">
          <table:table-cell office:value-type="float" office:value="920" table:style-name="ce8">
            <text:p>920</text:p>
          </table:table-cell>
          <table:table-cell office:value-type="date" office:date-value="2023-08-10T00:00:00" table:style-name="ce9">
            <text:p>10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704.5" table:style-name="ce10">
            <text:p><text:s/>704,5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04.5" table:style-name="ce10">
            <text:p><text:s/>704,50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920" table:style-name="ce8">
            <text:p>920</text:p>
          </table:table-cell>
          <table:table-cell office:value-type="date" office:date-value="2023-08-10T00:00:00" table:style-name="ce9">
            <text:p>10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728" table:style-name="ce10">
            <text:p><text:s/>728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28" table:style-name="ce10">
            <text:p><text:s/>728,00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921" table:style-name="ce8">
            <text:p>921</text:p>
          </table:table-cell>
          <table:table-cell office:value-type="date" office:date-value="2023-08-10T00:00:00" table:style-name="ce9">
            <text:p>10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30191" table:style-name="ce10">
            <text:p><text:s/>130.191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30191" table:style-name="ce10">
            <text:p><text:s/>130.191,00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922" table:style-name="ce8">
            <text:p>922</text:p>
          </table:table-cell>
          <table:table-cell office:value-type="date" office:date-value="2023-08-10T00:00:00" table:style-name="ce9">
            <text:p>10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20.39" table:style-name="ce10">
            <text:p><text:s/>320,3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20.39" table:style-name="ce10">
            <text:p><text:s/>320,39 €<text:s/></text:p>
          </table:table-cell>
          <table:table-cell office:value-type="string" table:style-name="ce8">
            <text:p><text:s text:c="2"/>C.&amp; G. AGENCY SRL</text:p>
          </table:table-cell>
          <table:table-cell office:value-type="string" table:style-name="ce8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923" table:style-name="ce8">
            <text:p>923</text:p>
          </table:table-cell>
          <table:table-cell office:value-type="date" office:date-value="2023-08-10T00:00:00" table:style-name="ce9">
            <text:p>10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.88" table:style-name="ce10">
            <text:p><text:s/>5,8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.88" table:style-name="ce10">
            <text:p><text:s/>5,88 €<text:s/></text:p>
          </table:table-cell>
          <table:table-cell office:value-type="string" table:style-name="ce8">
            <text:p><text:s text:c="2"/>COMUNE DI CAPENA</text:p>
          </table:table-cell>
          <table:table-cell office:value-type="string" table:style-name="ce8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924" table:style-name="ce8">
            <text:p>924</text:p>
          </table:table-cell>
          <table:table-cell office:value-type="date" office:date-value="2023-08-10T00:00:00" table:style-name="ce9">
            <text:p>10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8.8" table:style-name="ce10">
            <text:p><text:s/>58,8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8.8" table:style-name="ce10">
            <text:p><text:s/>58,80 €<text:s/></text:p>
          </table:table-cell>
          <table:table-cell office:value-type="string" table:style-name="ce8">
            <text:p><text:s text:c="2"/>UNIONE COMUNI DELLA <text:s/>BASSA SABINA</text:p>
          </table:table-cell>
          <table:table-cell office:value-type="string" table:style-name="ce8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925" table:style-name="ce8">
            <text:p>925</text:p>
          </table:table-cell>
          <table:table-cell office:value-type="date" office:date-value="2023-08-10T00:00:00" table:style-name="ce9">
            <text:p>10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1.76" table:style-name="ce10">
            <text:p><text:s/>11,7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1.76" table:style-name="ce10">
            <text:p><text:s/>11,76 €<text:s/></text:p>
          </table:table-cell>
          <table:table-cell office:value-type="string" table:style-name="ce8">
            <text:p><text:s text:c="2"/>COMUNE DI LUBRIANO</text:p>
          </table:table-cell>
          <table:table-cell office:value-type="string" table:style-name="ce8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926" table:style-name="ce8">
            <text:p>926</text:p>
          </table:table-cell>
          <table:table-cell office:value-type="date" office:date-value="2023-08-10T00:00:00" table:style-name="ce9">
            <text:p>10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845.69" table:style-name="ce10">
            <text:p><text:s/>1.845,6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845.69" table:style-name="ce10">
            <text:p><text:s/>1.845,69 €<text:s/></text:p>
          </table:table-cell>
          <table:table-cell office:value-type="string" table:style-name="ce8">
            <text:p><text:s text:c="2"/>DAY RISTOSERVICE S.P.A</text:p>
          </table:table-cell>
          <table:table-cell office:value-type="string" table:style-name="ce8">
            <text:p>Buoni pasto <text:s/>e mensa per il personale dipendente</text:p>
          </table:table-cell>
          <table:table-cell table:number-columns-repeated="16375"/>
        </table:table-row>
        <table:table-row table:style-name="ro3">
          <table:table-cell office:value-type="float" office:value="927" table:style-name="ce8">
            <text:p>927</text:p>
          </table:table-cell>
          <table:table-cell office:value-type="date" office:date-value="2023-08-10T00:00:00" table:style-name="ce9">
            <text:p>10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201.94" table:style-name="ce10">
            <text:p><text:s/>1.201,94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201.94" table:style-name="ce10">
            <text:p><text:s/>1.201,94 €<text:s/></text:p>
          </table:table-cell>
          <table:table-cell office:value-type="string" table:style-name="ce8">
            <text:p><text:s text:c="2"/>GLOBAL POWER SPA</text:p>
          </table:table-cell>
          <table:table-cell office:value-type="string" table:style-name="ce8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927" table:style-name="ce8">
            <text:p>927</text:p>
          </table:table-cell>
          <table:table-cell office:value-type="date" office:date-value="2023-08-10T00:00:00" table:style-name="ce9">
            <text:p>10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94.62" table:style-name="ce10">
            <text:p><text:s/>194,62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94.62" table:style-name="ce10">
            <text:p><text:s/>194,62 €<text:s/></text:p>
          </table:table-cell>
          <table:table-cell office:value-type="string" table:style-name="ce8">
            <text:p><text:s text:c="2"/>GLOBAL POWER SPA</text:p>
          </table:table-cell>
          <table:table-cell office:value-type="string" table:style-name="ce8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928" table:style-name="ce8">
            <text:p>928</text:p>
          </table:table-cell>
          <table:table-cell office:value-type="date" office:date-value="2023-08-10T00:00:00" table:style-name="ce9">
            <text:p>10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93.62" table:style-name="ce10">
            <text:p><text:s/>793,62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93.62" table:style-name="ce10">
            <text:p><text:s/>793,62 €<text:s/></text:p>
          </table:table-cell>
          <table:table-cell office:value-type="string" table:style-name="ce8">
            <text:p><text:s text:c="2"/>GLOBAL POWER SPA</text:p>
          </table:table-cell>
          <table:table-cell office:value-type="string" table:style-name="ce8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928" table:style-name="ce8">
            <text:p>928</text:p>
          </table:table-cell>
          <table:table-cell office:value-type="date" office:date-value="2023-08-10T00:00:00" table:style-name="ce9">
            <text:p>10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4.61" table:style-name="ce10">
            <text:p><text:s/>14,61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4.61" table:style-name="ce10">
            <text:p><text:s/>14,61 €<text:s/></text:p>
          </table:table-cell>
          <table:table-cell office:value-type="string" table:style-name="ce8">
            <text:p><text:s text:c="2"/>GLOBAL POWER SPA</text:p>
          </table:table-cell>
          <table:table-cell office:value-type="string" table:style-name="ce8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929" table:style-name="ce8">
            <text:p>929</text:p>
          </table:table-cell>
          <table:table-cell office:value-type="date" office:date-value="2023-08-10T00:00:00" table:style-name="ce9">
            <text:p>10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21.89999999999998" table:style-name="ce10">
            <text:p><text:s/>321,9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21.89999999999998" table:style-name="ce10">
            <text:p><text:s/>321,90 €<text:s/></text:p>
          </table:table-cell>
          <table:table-cell office:value-type="string" table:style-name="ce8">
            <text:p><text:s text:c="2"/>SECURITAS METRONOTTE SRL</text:p>
          </table:table-cell>
          <table:table-cell office:value-type="string" table:style-name="ce8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930" table:style-name="ce8">
            <text:p>930</text:p>
          </table:table-cell>
          <table:table-cell office:value-type="date" office:date-value="2023-08-10T00:00:00" table:style-name="ce9">
            <text:p>10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8.77" table:style-name="ce10">
            <text:p><text:s/>68,7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68.77" table:style-name="ce10">
            <text:p><text:s/>68,77 €<text:s/></text:p>
          </table:table-cell>
          <table:table-cell office:value-type="string" table:style-name="ce8">
            <text:p><text:s text:c="2"/>BANCA DI CREDITO COOPERATIVO DI ROMA - BCC DI ROMA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931" table:style-name="ce8">
            <text:p>931</text:p>
          </table:table-cell>
          <table:table-cell office:value-type="date" office:date-value="2023-08-10T00:00:00" table:style-name="ce9">
            <text:p>10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0" table:style-name="ce10">
            <text:p><text:s/>3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0" table:style-name="ce10">
            <text:p><text:s/>30,00 €<text:s/></text:p>
          </table:table-cell>
          <table:table-cell office:value-type="string" table:style-name="ce8">
            <text:p><text:s text:c="2"/>ACQUA PUBBLICA SABINA - SOCIETA' PER AZIONI</text:p>
          </table:table-cell>
          <table:table-cell office:value-type="string" table:style-name="ce8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932" table:style-name="ce8">
            <text:p>932</text:p>
          </table:table-cell>
          <table:table-cell office:value-type="date" office:date-value="2023-08-23T00:00:00" table:style-name="ce9">
            <text:p>23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0.17" table:style-name="ce10">
            <text:p><text:s/>40,1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0.17" table:style-name="ce10">
            <text:p><text:s/>40,17 €<text:s/></text:p>
          </table:table-cell>
          <table:table-cell office:value-type="string" table:style-name="ce8">
            <text:p><text:s text:c="2"/>AUTOSCUOLA MAKOO</text:p>
          </table:table-cell>
          <table:table-cell office:value-type="string" table:style-name="ce8">
            <text:p>Restituzione diritti di segreteria</text:p>
          </table:table-cell>
          <table:table-cell table:number-columns-repeated="16375"/>
        </table:table-row>
        <table:table-row table:style-name="ro3">
          <table:table-cell office:value-type="float" office:value="933" table:style-name="ce8">
            <text:p>933</text:p>
          </table:table-cell>
          <table:table-cell office:value-type="date" office:date-value="2023-08-23T00:00:00" table:style-name="ce9">
            <text:p>23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50" table:style-name="ce10">
            <text:p><text:s/>65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650" table:style-name="ce10">
            <text:p><text:s/>650,00 €<text:s/></text:p>
          </table:table-cell>
          <table:table-cell office:value-type="string" table:style-name="ce8">
            <text:p><text:s text:c="2"/>ICO S.A.S. DI ING. SANDRO FORNAI &amp; C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934" table:style-name="ce8">
            <text:p>934</text:p>
          </table:table-cell>
          <table:table-cell office:value-type="date" office:date-value="2023-08-23T00:00:00" table:style-name="ce9">
            <text:p>23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10" table:style-name="ce10">
            <text:p><text:s/>11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10" table:style-name="ce10">
            <text:p><text:s/>110,00 €<text:s/></text:p>
          </table:table-cell>
          <table:table-cell office:value-type="string" table:style-name="ce8">
            <text:p><text:s text:c="2"/>ISTITUTO DI VIGILANZA PRIVATA DELLA PROVINCIA DI VITERBO SRL</text:p>
          </table:table-cell>
          <table:table-cell office:value-type="string" table:style-name="ce8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935" table:style-name="ce8">
            <text:p>935</text:p>
          </table:table-cell>
          <table:table-cell office:value-type="date" office:date-value="2023-08-23T00:00:00" table:style-name="ce9">
            <text:p>23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7.77" table:style-name="ce10">
            <text:p><text:s/>97,7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97.77" table:style-name="ce10">
            <text:p><text:s/>97,77 €<text:s/></text:p>
          </table:table-cell>
          <table:table-cell office:value-type="string" table:style-name="ce8">
            <text:p><text:s text:c="2"/>TELECOM ITALIA SPA</text:p>
          </table:table-cell>
          <table:table-cell office:value-type="string" table:style-name="ce8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935" table:style-name="ce8">
            <text:p>935</text:p>
          </table:table-cell>
          <table:table-cell office:value-type="date" office:date-value="2023-08-23T00:00:00" table:style-name="ce9">
            <text:p>23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5.33" table:style-name="ce10">
            <text:p><text:s/>105,33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05.33" table:style-name="ce10">
            <text:p><text:s/>105,33 €<text:s/></text:p>
          </table:table-cell>
          <table:table-cell office:value-type="string" table:style-name="ce8">
            <text:p><text:s text:c="2"/>TELECOM ITALIA SPA</text:p>
          </table:table-cell>
          <table:table-cell office:value-type="string" table:style-name="ce8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936" table:style-name="ce8">
            <text:p>936</text:p>
          </table:table-cell>
          <table:table-cell office:value-type="date" office:date-value="2023-08-23T00:00:00" table:style-name="ce9">
            <text:p>23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6.33" table:style-name="ce10">
            <text:p><text:s/>46,33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6.33" table:style-name="ce10">
            <text:p><text:s/>46,33 €<text:s/></text:p>
          </table:table-cell>
          <table:table-cell office:value-type="string" table:style-name="ce8">
            <text:p><text:s text:c="2"/>TELECOM ITALIA SPA</text:p>
          </table:table-cell>
          <table:table-cell office:value-type="string" table:style-name="ce8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936" table:style-name="ce8">
            <text:p>936</text:p>
          </table:table-cell>
          <table:table-cell office:value-type="date" office:date-value="2023-08-23T00:00:00" table:style-name="ce9">
            <text:p>23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7.33" table:style-name="ce10">
            <text:p><text:s/>27,33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7.33" table:style-name="ce10">
            <text:p><text:s/>27,33 €<text:s/></text:p>
          </table:table-cell>
          <table:table-cell office:value-type="string" table:style-name="ce8">
            <text:p><text:s text:c="2"/>TELECOM ITALIA SPA</text:p>
          </table:table-cell>
          <table:table-cell office:value-type="string" table:style-name="ce8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937" table:style-name="ce8">
            <text:p>937</text:p>
          </table:table-cell>
          <table:table-cell office:value-type="date" office:date-value="2023-08-23T00:00:00" table:style-name="ce9">
            <text:p>23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20" table:style-name="ce10">
            <text:p><text:s/>12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20" table:style-name="ce10">
            <text:p><text:s/>120,00 €<text:s/></text:p>
          </table:table-cell>
          <table:table-cell office:value-type="string" table:style-name="ce8">
            <text:p><text:s text:c="2"/>V INVESTMENTS SOCIETA' A RESPONSABILITA' LIMITATA</text:p>
          </table:table-cell>
          <table:table-cell office:value-type="string" table:style-name="ce8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938" table:style-name="ce8">
            <text:p>938</text:p>
          </table:table-cell>
          <table:table-cell office:value-type="date" office:date-value="2023-08-23T00:00:00" table:style-name="ce9">
            <text:p>23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850" table:style-name="ce10">
            <text:p><text:s/>3.85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850" table:style-name="ce10">
            <text:p><text:s/>3.850,00 €<text:s/></text:p>
          </table:table-cell>
          <table:table-cell office:value-type="string" table:style-name="ce8">
            <text:p><text:s text:c="2"/>DIVERSI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939" table:style-name="ce8">
            <text:p>939</text:p>
          </table:table-cell>
          <table:table-cell office:value-type="date" office:date-value="2023-08-23T00:00:00" table:style-name="ce9">
            <text:p>23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550" table:style-name="ce10">
            <text:p><text:s/>3.55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550" table:style-name="ce10">
            <text:p><text:s/>3.550,00 €<text:s/></text:p>
          </table:table-cell>
          <table:table-cell office:value-type="string" table:style-name="ce8">
            <text:p><text:s text:c="2"/>DIVERSI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940" table:style-name="ce8">
            <text:p>940</text:p>
          </table:table-cell>
          <table:table-cell office:value-type="date" office:date-value="2023-08-23T00:00:00" table:style-name="ce9">
            <text:p>23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300" table:style-name="ce10">
            <text:p><text:s/>4.30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300" table:style-name="ce10">
            <text:p><text:s/>4.300,00 €<text:s/></text:p>
          </table:table-cell>
          <table:table-cell office:value-type="string" table:style-name="ce8">
            <text:p><text:s text:c="2"/>DIVERSI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941" table:style-name="ce8">
            <text:p>941</text:p>
          </table:table-cell>
          <table:table-cell office:value-type="date" office:date-value="2023-08-23T00:00:00" table:style-name="ce9">
            <text:p>23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700" table:style-name="ce10">
            <text:p><text:s/>4.70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700" table:style-name="ce10">
            <text:p><text:s/>4.700,00 €<text:s/></text:p>
          </table:table-cell>
          <table:table-cell office:value-type="string" table:style-name="ce8">
            <text:p><text:s text:c="2"/>DIVERSI</text:p>
          </table:table-cell>
          <table:table-cell office:value-type="string" table:style-name="ce8">
            <text:p>Altri tributi</text:p>
          </table:table-cell>
          <table:table-cell table:number-columns-repeated="16375"/>
        </table:table-row>
        <table:table-row table:style-name="ro3">
          <table:table-cell office:value-type="float" office:value="942" table:style-name="ce8">
            <text:p>942</text:p>
          </table:table-cell>
          <table:table-cell office:value-type="date" office:date-value="2023-08-23T00:00:00" table:style-name="ce9">
            <text:p>23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700" table:style-name="ce10">
            <text:p><text:s/>2.70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700" table:style-name="ce10">
            <text:p><text:s/>2.700,00 €<text:s/></text:p>
          </table:table-cell>
          <table:table-cell office:value-type="string" table:style-name="ce8">
            <text:p><text:s text:c="2"/>DIVERSI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943" table:style-name="ce8">
            <text:p>943</text:p>
          </table:table-cell>
          <table:table-cell office:value-type="date" office:date-value="2023-08-23T00:00:00" table:style-name="ce9">
            <text:p>23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00" table:style-name="ce10">
            <text:p><text:s/>20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00" table:style-name="ce10">
            <text:p><text:s/>200,00 €<text:s/></text:p>
          </table:table-cell>
          <table:table-cell office:value-type="string" table:style-name="ce8">
            <text:p><text:s text:c="2"/>DIVERSI</text:p>
          </table:table-cell>
          <table:table-cell office:value-type="string" table:style-name="ce8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944" table:style-name="ce8">
            <text:p>944</text:p>
          </table:table-cell>
          <table:table-cell office:value-type="date" office:date-value="2023-08-23T00:00:00" table:style-name="ce9">
            <text:p>23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00" table:style-name="ce10">
            <text:p><text:s/>20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00" table:style-name="ce10">
            <text:p><text:s/>200,00 €<text:s/></text:p>
          </table:table-cell>
          <table:table-cell office:value-type="string" table:style-name="ce8">
            <text:p><text:s text:c="2"/>DIVERSI</text:p>
          </table:table-cell>
          <table:table-cell office:value-type="string" table:style-name="ce8">
            <text:p>Altri tributi</text:p>
          </table:table-cell>
          <table:table-cell table:number-columns-repeated="16375"/>
        </table:table-row>
        <table:table-row table:style-name="ro3">
          <table:table-cell office:value-type="float" office:value="945" table:style-name="ce8">
            <text:p>945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751.43" table:style-name="ce10">
            <text:p><text:s/>1.751,43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751.43" table:style-name="ce10">
            <text:p><text:s/>1.751,43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TFR a carico direttamente <text:s/>dell'Ente</text:p>
          </table:table-cell>
          <table:table-cell table:number-columns-repeated="16375"/>
        </table:table-row>
        <table:table-row table:style-name="ro3">
          <table:table-cell office:value-type="float" office:value="946" table:style-name="ce8">
            <text:p>946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94067.97" table:style-name="ce10">
            <text:p><text:s/>94.067,9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94067.97" table:style-name="ce10">
            <text:p><text:s/>94.067,97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946" table:style-name="ce8">
            <text:p>946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81.66" table:style-name="ce10">
            <text:p><text:s/>81,6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81.66" table:style-name="ce10">
            <text:p><text:s/>81,66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Trattamento di missione e rimborsi spese viaggi</text:p>
          </table:table-cell>
          <table:table-cell table:number-columns-repeated="16375"/>
        </table:table-row>
        <table:table-row table:style-name="ro3">
          <table:table-cell office:value-type="float" office:value="947" table:style-name="ce8">
            <text:p>947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5088.1099999999997" table:style-name="ce10">
            <text:p><text:s/>5.088,11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088.1099999999997" table:style-name="ce10">
            <text:p><text:s/>5.088,11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948" table:style-name="ce8">
            <text:p>948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937.98" table:style-name="ce10">
            <text:p><text:s/>2.937,9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937.98" table:style-name="ce10">
            <text:p><text:s/>2.937,98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949" table:style-name="ce8">
            <text:p>949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0000" table:style-name="ce10">
            <text:p><text:s/>40.00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0000" table:style-name="ce10">
            <text:p><text:s/>40.000,00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TFR a carico direttamente <text:s/>dell'Ente</text:p>
          </table:table-cell>
          <table:table-cell table:number-columns-repeated="16375"/>
        </table:table-row>
        <table:table-row table:style-name="ro3">
          <table:table-cell office:value-type="float" office:value="950" table:style-name="ce8">
            <text:p>950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8248.57" table:style-name="ce10">
            <text:p><text:s/>8.248,5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8248.57" table:style-name="ce10">
            <text:p><text:s/>8.248,57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TFR a carico direttamente <text:s/>dell'Ente</text:p>
          </table:table-cell>
          <table:table-cell table:number-columns-repeated="16375"/>
        </table:table-row>
        <table:table-row table:style-name="ro3">
          <table:table-cell office:value-type="float" office:value="951" table:style-name="ce8">
            <text:p>951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89.44" table:style-name="ce10">
            <text:p><text:s/>489,44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89.44" table:style-name="ce10">
            <text:p><text:s/>489,44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952" table:style-name="ce8">
            <text:p>952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91.04000000000002" table:style-name="ce10">
            <text:p><text:s/>291,04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91.04000000000002" table:style-name="ce10">
            <text:p><text:s/>291,04 €<text:s/></text:p>
          </table:table-cell>
          <table:table-cell office:value-type="string" table:style-name="ce8">
            <text:p><text:s text:c="2"/>COMPENSI COLLABORAZIONI - VEDI LISTA ALLEGATA</text:p>
          </table:table-cell>
          <table:table-cell office:value-type="string" table:style-name="ce8">
            <text:p>Indennità e rimborso spese <text:s/>per il Nucleo di valutazione</text:p>
          </table:table-cell>
          <table:table-cell table:number-columns-repeated="16375"/>
        </table:table-row>
        <table:table-row table:style-name="ro3">
          <table:table-cell office:value-type="float" office:value="952" table:style-name="ce8">
            <text:p>952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32.37" table:style-name="ce10">
            <text:p><text:s/>132,3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32.37" table:style-name="ce10">
            <text:p><text:s/>132,37 €<text:s/></text:p>
          </table:table-cell>
          <table:table-cell office:value-type="string" table:style-name="ce8">
            <text:p><text:s text:c="2"/>COMPENSI COLLABORAZIONI - VEDI LISTA ALLEGATA</text:p>
          </table:table-cell>
          <table:table-cell office:value-type="string" table:style-name="ce8">
            <text:p>Commissioni e Comitati</text:p>
          </table:table-cell>
          <table:table-cell table:number-columns-repeated="16375"/>
        </table:table-row>
        <table:table-row table:style-name="ro5">
          <table:table-cell office:value-type="float" office:value="953" table:style-name="ce8">
            <text:p>953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96.6" table:style-name="ce10">
            <text:p><text:s/>196,6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96.6" table:style-name="ce10">
            <text:p><text:s/>196,60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Ritenute erariali su indennità a organi istituzionali e altri compensi</text:p>
          </table:table-cell>
          <table:table-cell table:number-columns-repeated="16375"/>
        </table:table-row>
        <table:table-row table:style-name="ro5">
          <table:table-cell office:value-type="float" office:value="953" table:style-name="ce8">
            <text:p>953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9.39" table:style-name="ce10">
            <text:p><text:s/>9,3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9.39" table:style-name="ce10">
            <text:p><text:s/>9,39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Ritenute erariali su indennità a organi istituzionali e altri compensi</text:p>
          </table:table-cell>
          <table:table-cell table:number-columns-repeated="16375"/>
        </table:table-row>
        <table:table-row table:style-name="ro5">
          <table:table-cell office:value-type="float" office:value="953" table:style-name="ce8">
            <text:p>953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0.66" table:style-name="ce10">
            <text:p><text:s/>0,6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0.66" table:style-name="ce10">
            <text:p><text:s/>0,66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Ritenute erariali su indennità a organi istituzionali e altri compensi</text:p>
          </table:table-cell>
          <table:table-cell table:number-columns-repeated="16375"/>
        </table:table-row>
        <table:table-row table:style-name="ro6">
          <table:table-cell office:value-type="float" office:value="954" table:style-name="ce8">
            <text:p>954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94.8" table:style-name="ce10">
            <text:p><text:s/>94,8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94.8" table:style-name="ce10">
            <text:p><text:s/>94,80 €<text:s/></text:p>
          </table:table-cell>
          <table:table-cell office:value-type="string" table:style-name="ce8">
            <text:p><text:s text:c="2"/>INPS - ISTITUTO NAZIONALE DELLA PREVIDENZA SOCIALE</text:p>
          </table:table-cell>
          <table:table-cell office:value-type="string" table:style-name="ce8">
            <text:p>Contributi previdenziali e assistenziali su indennità a organi istituzionali e altri compensi</text:p>
          </table:table-cell>
          <table:table-cell table:number-columns-repeated="16375"/>
        </table:table-row>
        <table:table-row table:style-name="ro5">
          <table:table-cell office:value-type="float" office:value="955" table:style-name="ce8">
            <text:p>955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7.2" table:style-name="ce10">
            <text:p><text:s/>47,2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7.2" table:style-name="ce10">
            <text:p><text:s/>47,20 €<text:s/></text:p>
          </table:table-cell>
          <table:table-cell office:value-type="string" table:style-name="ce8">
            <text:p><text:s text:c="2"/>INPS - ISTITUTO NAZIONALE DELLA PREVIDENZA SOCIALE</text:p>
          </table:table-cell>
          <table:table-cell office:value-type="string" table:style-name="ce8">
            <text:p>Ritenute previdenziali ed assistenziali a carico degli organi istituzionali<text:s/></text:p>
          </table:table-cell>
          <table:table-cell table:number-columns-repeated="16375"/>
        </table:table-row>
        <table:table-row table:style-name="ro3">
          <table:table-cell office:value-type="float" office:value="956" table:style-name="ce8">
            <text:p>956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50.15" table:style-name="ce10">
            <text:p><text:s/>50,15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0.15" table:style-name="ce10">
            <text:p><text:s/>50,15 €<text:s/></text:p>
          </table:table-cell>
          <table:table-cell office:value-type="string" table:style-name="ce8">
            <text:p><text:s text:c="2"/>REGIONE LAZIO- IRAP</text:p>
          </table:table-cell>
          <table:table-cell office:value-type="string" table:style-name="ce8">
            <text:p>IRAP</text:p>
          </table:table-cell>
          <table:table-cell table:number-columns-repeated="16375"/>
        </table:table-row>
        <table:table-row table:style-name="ro3">
          <table:table-cell office:value-type="float" office:value="957" table:style-name="ce8">
            <text:p>957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8173.3" table:style-name="ce10">
            <text:p><text:s/>8.173,3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8173.3" table:style-name="ce10">
            <text:p><text:s/>8.173,30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Ritenute erariali a carico del personale</text:p>
          </table:table-cell>
          <table:table-cell table:number-columns-repeated="16375"/>
        </table:table-row>
        <table:table-row table:style-name="ro3">
          <table:table-cell office:value-type="float" office:value="957" table:style-name="ce8">
            <text:p>957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941" table:style-name="ce10">
            <text:p><text:s/>1.941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941" table:style-name="ce10">
            <text:p><text:s/>1.941,00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Ritenute erariali a carico del personale</text:p>
          </table:table-cell>
          <table:table-cell table:number-columns-repeated="16375"/>
        </table:table-row>
        <table:table-row table:style-name="ro3">
          <table:table-cell office:value-type="float" office:value="957" table:style-name="ce8">
            <text:p>957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8248.57" table:style-name="ce10">
            <text:p><text:s/>8.248,5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8248.57" table:style-name="ce10">
            <text:p><text:s/>8.248,57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Ritenute erariali a carico del personale</text:p>
          </table:table-cell>
          <table:table-cell table:number-columns-repeated="16375"/>
        </table:table-row>
        <table:table-row table:style-name="ro3">
          <table:table-cell office:value-type="float" office:value="957" table:style-name="ce8">
            <text:p>957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358.32" table:style-name="ce10">
            <text:p><text:s/>3.358,32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358.32" table:style-name="ce10">
            <text:p><text:s/>3.358,32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Ritenute erariali a carico del personale</text:p>
          </table:table-cell>
          <table:table-cell table:number-columns-repeated="16375"/>
        </table:table-row>
        <table:table-row table:style-name="ro3">
          <table:table-cell office:value-type="float" office:value="957" table:style-name="ce8">
            <text:p>957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309.42" table:style-name="ce10">
            <text:p><text:s/>1.309,42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309.42" table:style-name="ce10">
            <text:p><text:s/>1.309,42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Ritenute erariali a carico del personale</text:p>
          </table:table-cell>
          <table:table-cell table:number-columns-repeated="16375"/>
        </table:table-row>
        <table:table-row table:style-name="ro3">
          <table:table-cell office:value-type="float" office:value="958" table:style-name="ce8">
            <text:p>958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0097.36" table:style-name="ce10">
            <text:p><text:s/>10.097,3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0097.36" table:style-name="ce10">
            <text:p><text:s/>10.097,36 €<text:s/></text:p>
          </table:table-cell>
          <table:table-cell office:value-type="string" table:style-name="ce8">
            <text:p><text:s text:c="2"/>REGIONE LAZIO- IRAP</text:p>
          </table:table-cell>
          <table:table-cell office:value-type="string" table:style-name="ce8">
            <text:p>IRAP</text:p>
          </table:table-cell>
          <table:table-cell table:number-columns-repeated="16375"/>
        </table:table-row>
        <table:table-row table:style-name="ro3">
          <table:table-cell office:value-type="float" office:value="959" table:style-name="ce8">
            <text:p>959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9393.43" table:style-name="ce10">
            <text:p><text:s/>29.393,43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9393.43" table:style-name="ce10">
            <text:p><text:s/>29.393,43 €<text:s/></text:p>
          </table:table-cell>
          <table:table-cell office:value-type="string" table:style-name="ce8">
            <text:p><text:s text:c="2"/>ONERI RETRIBUITI (INPDAP-ENPDEP-INPGI)</text:p>
          </table:table-cell>
          <table:table-cell office:value-type="string" table:style-name="ce8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959" table:style-name="ce8">
            <text:p>959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14.81" table:style-name="ce10">
            <text:p><text:s/>114,81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14.81" table:style-name="ce10">
            <text:p><text:s/>114,81 €<text:s/></text:p>
          </table:table-cell>
          <table:table-cell office:value-type="string" table:style-name="ce8">
            <text:p><text:s text:c="2"/>ONERI RETRIBUITI (INPDAP-ENPDEP-INPGI)</text:p>
          </table:table-cell>
          <table:table-cell office:value-type="string" table:style-name="ce8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960" table:style-name="ce8">
            <text:p>960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346.46" table:style-name="ce10">
            <text:p><text:s/>1.346,4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346.46" table:style-name="ce10">
            <text:p><text:s/>1.346,46 €<text:s/></text:p>
          </table:table-cell>
          <table:table-cell office:value-type="string" table:style-name="ce8">
            <text:p><text:s text:c="2"/>ONERI RETRIBUITI (INPDAP-ENPDEP-INPGI)</text:p>
          </table:table-cell>
          <table:table-cell office:value-type="string" table:style-name="ce8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960" table:style-name="ce8">
            <text:p>960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5.26" table:style-name="ce10">
            <text:p><text:s/>5,2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.26" table:style-name="ce10">
            <text:p><text:s/>5,26 €<text:s/></text:p>
          </table:table-cell>
          <table:table-cell office:value-type="string" table:style-name="ce8">
            <text:p><text:s text:c="2"/>ONERI RETRIBUITI (INPDAP-ENPDEP-INPGI)</text:p>
          </table:table-cell>
          <table:table-cell office:value-type="string" table:style-name="ce8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961" table:style-name="ce8">
            <text:p>961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4.85" table:style-name="ce10">
            <text:p><text:s/>34,85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4.85" table:style-name="ce10">
            <text:p><text:s/>34,85 €<text:s/></text:p>
          </table:table-cell>
          <table:table-cell office:value-type="string" table:style-name="ce8">
            <text:p><text:s text:c="2"/>ONERI RETRIBUITI (INPDAP-ENPDEP-INPGI)</text:p>
          </table:table-cell>
          <table:table-cell office:value-type="string" table:style-name="ce8">
            <text:p>Ritenute previdenziali e assistenziali al personale</text:p>
          </table:table-cell>
          <table:table-cell table:number-columns-repeated="16375"/>
        </table:table-row>
        <table:table-row table:style-name="ro3">
          <table:table-cell office:value-type="float" office:value="961" table:style-name="ce8">
            <text:p>961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7292.32" table:style-name="ce10">
            <text:p><text:s/>7.292,32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292.32" table:style-name="ce10">
            <text:p><text:s/>7.292,32 €<text:s/></text:p>
          </table:table-cell>
          <table:table-cell office:value-type="string" table:style-name="ce8">
            <text:p><text:s text:c="2"/>ONERI RETRIBUITI (INPDAP-ENPDEP-INPGI)</text:p>
          </table:table-cell>
          <table:table-cell office:value-type="string" table:style-name="ce8">
            <text:p>Ritenute previdenziali e assistenziali al personale</text:p>
          </table:table-cell>
          <table:table-cell table:number-columns-repeated="16375"/>
        </table:table-row>
        <table:table-row table:style-name="ro3">
          <table:table-cell office:value-type="float" office:value="961" table:style-name="ce8">
            <text:p>961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52.01" table:style-name="ce10">
            <text:p><text:s/>452,01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52.01" table:style-name="ce10">
            <text:p><text:s/>452,01 €<text:s/></text:p>
          </table:table-cell>
          <table:table-cell office:value-type="string" table:style-name="ce8">
            <text:p><text:s text:c="2"/>ONERI RETRIBUITI (INPDAP-ENPDEP-INPGI)</text:p>
          </table:table-cell>
          <table:table-cell office:value-type="string" table:style-name="ce8">
            <text:p>Ritenute previdenziali e assistenziali al personale</text:p>
          </table:table-cell>
          <table:table-cell table:number-columns-repeated="16375"/>
        </table:table-row>
        <table:table-row table:style-name="ro3">
          <table:table-cell office:value-type="float" office:value="961" table:style-name="ce8">
            <text:p>961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8.75" table:style-name="ce10">
            <text:p><text:s/>38,75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8.75" table:style-name="ce10">
            <text:p><text:s/>38,75 €<text:s/></text:p>
          </table:table-cell>
          <table:table-cell office:value-type="string" table:style-name="ce8">
            <text:p><text:s text:c="2"/>ONERI RETRIBUITI (INPDAP-ENPDEP-INPGI)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62" table:style-name="ce8">
            <text:p>962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13" table:style-name="ce10">
            <text:p><text:s/>113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13" table:style-name="ce10">
            <text:p><text:s/>113,00 €<text:s/></text:p>
          </table:table-cell>
          <table:table-cell office:value-type="string" table:style-name="ce8">
            <text:p><text:s text:c="2"/>INPS - ISTITUTO NAZIONALE DELLA PREVIDENZA SOCIALE</text:p>
          </table:table-cell>
          <table:table-cell office:value-type="string" table:style-name="ce8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963" table:style-name="ce8">
            <text:p>963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5929" table:style-name="ce10">
            <text:p><text:s/>15.929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5929" table:style-name="ce10">
            <text:p><text:s/>15.929,00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Ritenute erariali a carico del personale</text:p>
          </table:table-cell>
          <table:table-cell table:number-columns-repeated="16375"/>
        </table:table-row>
        <table:table-row table:style-name="ro3">
          <table:table-cell office:value-type="float" office:value="963" table:style-name="ce8">
            <text:p>963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91" table:style-name="ce10">
            <text:p><text:s/>391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91" table:style-name="ce10">
            <text:p><text:s/>391,00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Ritenute erariali a carico del personale</text:p>
          </table:table-cell>
          <table:table-cell table:number-columns-repeated="16375"/>
        </table:table-row>
        <table:table-row table:style-name="ro3">
          <table:table-cell office:value-type="float" office:value="963" table:style-name="ce8">
            <text:p>963</text:p>
          </table:table-cell>
          <table:table-cell office:value-type="date" office:date-value="2023-08-24T00:00:00" table:style-name="ce9">
            <text:p>24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00" table:style-name="ce10">
            <text:p><text:s/>10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00" table:style-name="ce10">
            <text:p><text:s/>100,00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Ritenute erariali a carico del personale</text:p>
          </table:table-cell>
          <table:table-cell table:number-columns-repeated="16375"/>
        </table:table-row>
        <table:table-row table:style-name="ro3">
          <table:table-cell office:value-type="float" office:value="964" table:style-name="ce8">
            <text:p>964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0181.77" table:style-name="ce10">
            <text:p><text:s/>10.181,7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0181.77" table:style-name="ce10">
            <text:p><text:s/>10.181,77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965" table:style-name="ce8">
            <text:p>965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0" table:style-name="ce10">
            <text:p><text:s/>4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0" table:style-name="ce10">
            <text:p><text:s/>40,0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Restituzione diritti di segreteria</text:p>
          </table:table-cell>
          <table:table-cell table:number-columns-repeated="16375"/>
        </table:table-row>
        <table:table-row table:style-name="ro3">
          <table:table-cell office:value-type="float" office:value="966" table:style-name="ce8">
            <text:p>966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6.760000000000002" table:style-name="ce10">
            <text:p><text:s/>16,7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6.760000000000002" table:style-name="ce10">
            <text:p><text:s/>16,76 €<text:s/></text:p>
          </table:table-cell>
          <table:table-cell office:value-type="string" table:style-name="ce8">
            <text:p><text:s text:c="2"/>COMUNE DI FARA IN SABINA</text:p>
          </table:table-cell>
          <table:table-cell office:value-type="string" table:style-name="ce8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967" table:style-name="ce8">
            <text:p>967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1.76" table:style-name="ce10">
            <text:p><text:s/>11,7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1.76" table:style-name="ce10">
            <text:p><text:s/>11,76 €<text:s/></text:p>
          </table:table-cell>
          <table:table-cell office:value-type="string" table:style-name="ce8">
            <text:p><text:s text:c="2"/>COMUNE DI NEROLA</text:p>
          </table:table-cell>
          <table:table-cell office:value-type="string" table:style-name="ce8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968" table:style-name="ce8">
            <text:p>968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98.8" table:style-name="ce10">
            <text:p><text:s/>98,8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98.8" table:style-name="ce10">
            <text:p><text:s/>98,80 €<text:s/></text:p>
          </table:table-cell>
          <table:table-cell office:value-type="string" table:style-name="ce8">
            <text:p><text:s text:c="2"/>AVV. ROBERTO ROSSI</text:p>
          </table:table-cell>
          <table:table-cell office:value-type="string" table:style-name="ce8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969" table:style-name="ce8">
            <text:p>969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428" table:style-name="ce10">
            <text:p><text:s/>1.428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428" table:style-name="ce10">
            <text:p><text:s/>1.428,00 €<text:s/></text:p>
          </table:table-cell>
          <table:table-cell office:value-type="string" table:style-name="ce8">
            <text:p><text:s text:c="2"/>UNIONCAMERE - UNIONE ITALIANA DELLE CAMERE DI COMMERCIO I.A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970" table:style-name="ce8">
            <text:p>970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997.5" table:style-name="ce10">
            <text:p><text:s/>3.997,5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997.5" table:style-name="ce10">
            <text:p><text:s/>3.997,50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971" table:style-name="ce8">
            <text:p>971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120.25" table:style-name="ce10">
            <text:p><text:s/>4.120,25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120.25" table:style-name="ce10">
            <text:p><text:s/>4.120,25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972" table:style-name="ce8">
            <text:p>972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7457.089999999997" table:style-name="ce10">
            <text:p><text:s/>37.457,0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7457.089999999997" table:style-name="ce10">
            <text:p><text:s/>37.457,09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973" table:style-name="ce8">
            <text:p>973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2686.49" table:style-name="ce10">
            <text:p><text:s/>12.686,4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2686.49" table:style-name="ce10">
            <text:p><text:s/>12.686,49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974" table:style-name="ce8">
            <text:p>974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3763.91" table:style-name="ce10">
            <text:p><text:s/>23.763,91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3763.91" table:style-name="ce10">
            <text:p><text:s/>23.763,91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975" table:style-name="ce8">
            <text:p>975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402.86" table:style-name="ce10">
            <text:p><text:s/>5.402,8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402.86" table:style-name="ce10">
            <text:p><text:s/>5.402,86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975" table:style-name="ce8">
            <text:p>975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7251.88" table:style-name="ce10">
            <text:p><text:s/>27.251,8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7251.88" table:style-name="ce10">
            <text:p><text:s/>27.251,88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975" table:style-name="ce8">
            <text:p>975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9647.81" table:style-name="ce10">
            <text:p><text:s/>69.647,81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69647.81" table:style-name="ce10">
            <text:p><text:s/>69.647,81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975" table:style-name="ce8">
            <text:p>975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8181.119999999999" table:style-name="ce10">
            <text:p><text:s/>28.181,12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8181.119999999999" table:style-name="ce10">
            <text:p><text:s/>28.181,12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975" table:style-name="ce8">
            <text:p>975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8060.59" table:style-name="ce10">
            <text:p><text:s/>8.060,5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8060.59" table:style-name="ce10">
            <text:p><text:s/>8.060,59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975" table:style-name="ce8">
            <text:p>975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5636.61" table:style-name="ce10">
            <text:p><text:s/>15.636,61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5636.61" table:style-name="ce10">
            <text:p><text:s/>15.636,61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975" table:style-name="ce8">
            <text:p>975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5317.37" table:style-name="ce10">
            <text:p><text:s/>15.317,3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5317.37" table:style-name="ce10">
            <text:p><text:s/>15.317,37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975" table:style-name="ce8">
            <text:p>975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792.59" table:style-name="ce10">
            <text:p><text:s/>6.792,5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6792.59" table:style-name="ce10">
            <text:p><text:s/>6.792,59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976" table:style-name="ce8">
            <text:p>976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72.099999999999994" table:style-name="ce10">
            <text:p><text:s/>72,1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2.099999999999994" table:style-name="ce10">
            <text:p><text:s/>72,10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Trattamento di missione e rimborsi spese viaggi</text:p>
          </table:table-cell>
          <table:table-cell table:number-columns-repeated="16375"/>
        </table:table-row>
        <table:table-row table:style-name="ro3">
          <table:table-cell office:value-type="float" office:value="977" table:style-name="ce8">
            <text:p>977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22.19" table:style-name="ce10">
            <text:p><text:s/>222,1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22.19" table:style-name="ce10">
            <text:p><text:s/>222,19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978" table:style-name="ce8">
            <text:p>978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880.86" table:style-name="ce10">
            <text:p><text:s/>1.880,8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880.86" table:style-name="ce10">
            <text:p><text:s/>1.880,86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978" table:style-name="ce8">
            <text:p>978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584.97" table:style-name="ce10">
            <text:p><text:s/>1.584,9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584.97" table:style-name="ce10">
            <text:p><text:s/>1.584,97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978" table:style-name="ce8">
            <text:p>978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574.14" table:style-name="ce10">
            <text:p><text:s/>3.574,14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574.14" table:style-name="ce10">
            <text:p><text:s/>3.574,14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978" table:style-name="ce8">
            <text:p>978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648.63" table:style-name="ce10">
            <text:p><text:s/>3.648,63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648.63" table:style-name="ce10">
            <text:p><text:s/>3.648,63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978" table:style-name="ce8">
            <text:p>978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260.7" table:style-name="ce10">
            <text:p><text:s/>1.260,7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260.7" table:style-name="ce10">
            <text:p><text:s/>1.260,70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978" table:style-name="ce8">
            <text:p>978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358.92" table:style-name="ce10">
            <text:p><text:s/>6.358,92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6358.92" table:style-name="ce10">
            <text:p><text:s/>6.358,92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978" table:style-name="ce8">
            <text:p>978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6251.54" table:style-name="ce10">
            <text:p><text:s/>16.251,54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6251.54" table:style-name="ce10">
            <text:p><text:s/>16.251,54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979" table:style-name="ce8">
            <text:p>979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961.62" table:style-name="ce10">
            <text:p><text:s/>4.961,62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961.62" table:style-name="ce10">
            <text:p><text:s/>4.961,62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979" table:style-name="ce8">
            <text:p>979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289.8" table:style-name="ce10">
            <text:p><text:s/>5.289,8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289.8" table:style-name="ce10">
            <text:p><text:s/>5.289,80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979" table:style-name="ce8">
            <text:p>979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286.8" table:style-name="ce10">
            <text:p><text:s/>5.286,8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286.8" table:style-name="ce10">
            <text:p><text:s/>5.286,80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979" table:style-name="ce8">
            <text:p>979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636.4799999999996" table:style-name="ce10">
            <text:p><text:s/>4.636,4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636.4799999999996" table:style-name="ce10">
            <text:p><text:s/>4.636,48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979" table:style-name="ce8">
            <text:p>979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109.7" table:style-name="ce10">
            <text:p><text:s/>1.109,7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109.7" table:style-name="ce10">
            <text:p><text:s/>1.109,70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980" table:style-name="ce8">
            <text:p>980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1878" table:style-name="ce10">
            <text:p><text:s/>31.878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1878" table:style-name="ce10">
            <text:p><text:s/>31.878,00 €<text:s/></text:p>
          </table:table-cell>
          <table:table-cell office:value-type="string" table:style-name="ce8">
            <text:p><text:s text:c="2"/>COMPENSI COLLABORAZIONI - VEDI LISTA ALLEGATA</text:p>
          </table:table-cell>
          <table:table-cell office:value-type="string" table:style-name="ce8">
            <text:p>Indennità e rimborso spese <text:s/>per la Giunta</text:p>
          </table:table-cell>
          <table:table-cell table:number-columns-repeated="16375"/>
        </table:table-row>
        <table:table-row table:style-name="ro3">
          <table:table-cell office:value-type="float" office:value="981" table:style-name="ce8">
            <text:p>981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3908.5" table:style-name="ce10">
            <text:p><text:s/>23.908,5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3908.5" table:style-name="ce10">
            <text:p><text:s/>23.908,50 €<text:s/></text:p>
          </table:table-cell>
          <table:table-cell office:value-type="string" table:style-name="ce8">
            <text:p><text:s text:c="2"/>COMPENSI COLLABORAZIONI - VEDI LISTA ALLEGATA</text:p>
          </table:table-cell>
          <table:table-cell office:value-type="string" table:style-name="ce8">
            <text:p>Indennità e rimborso spese <text:s/>per la Giunta</text:p>
          </table:table-cell>
          <table:table-cell table:number-columns-repeated="16375"/>
        </table:table-row>
        <table:table-row table:style-name="ro3">
          <table:table-cell office:value-type="float" office:value="982" table:style-name="ce8">
            <text:p>982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770.67" table:style-name="ce10">
            <text:p><text:s/>770,6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70.67" table:style-name="ce10">
            <text:p><text:s/>770,67 €<text:s/></text:p>
          </table:table-cell>
          <table:table-cell office:value-type="string" table:style-name="ce8">
            <text:p><text:s text:c="2"/>COMPENSI COLLABORAZIONI - VEDI LISTA ALLEGATA</text:p>
          </table:table-cell>
          <table:table-cell office:value-type="string" table:style-name="ce8">
            <text:p>Commissioni e Comitati</text:p>
          </table:table-cell>
          <table:table-cell table:number-columns-repeated="16375"/>
        </table:table-row>
        <table:table-row table:style-name="ro3">
          <table:table-cell office:value-type="float" office:value="982" table:style-name="ce8">
            <text:p>982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91.05" table:style-name="ce10">
            <text:p><text:s/>291,05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91.05" table:style-name="ce10">
            <text:p><text:s/>291,05 €<text:s/></text:p>
          </table:table-cell>
          <table:table-cell office:value-type="string" table:style-name="ce8">
            <text:p><text:s text:c="2"/>COMPENSI COLLABORAZIONI - VEDI LISTA ALLEGATA</text:p>
          </table:table-cell>
          <table:table-cell office:value-type="string" table:style-name="ce8">
            <text:p>Indennità e rimborso spese <text:s/>per il Nucleo di valutazione</text:p>
          </table:table-cell>
          <table:table-cell table:number-columns-repeated="16375"/>
        </table:table-row>
        <table:table-row table:style-name="ro3">
          <table:table-cell office:value-type="float" office:value="983" table:style-name="ce8">
            <text:p>983</text:p>
          </table:table-cell>
          <table:table-cell office:value-type="date" office:date-value="2023-08-29T00:00:00" table:style-name="ce9">
            <text:p>29/08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2963.5" table:style-name="ce10">
            <text:p><text:s/>22.963,5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2963.5" table:style-name="ce10">
            <text:p><text:s/>22.963,50 €<text:s/></text:p>
          </table:table-cell>
          <table:table-cell office:value-type="string" table:style-name="ce8">
            <text:p><text:s text:c="2"/>COMPENSI COLLABORAZIONI - VEDI LISTA ALLEGATA</text:p>
          </table:table-cell>
          <table:table-cell office:value-type="string" table:style-name="ce8">
            <text:p>Indennità e rimborso spese <text:s/>per la Giunta</text:p>
          </table:table-cell>
          <table:table-cell table:number-columns-repeated="16375"/>
        </table:table-row>
        <table:table-row table:style-name="ro3">
          <table:table-cell office:value-type="float" office:value="984" table:style-name="ce8">
            <text:p>984</text:p>
          </table:table-cell>
          <table:table-cell office:value-type="date" office:date-value="2023-09-05T00:00:00" table:style-name="ce9">
            <text:p>05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80" table:style-name="ce10">
            <text:p><text:s/>8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80" table:style-name="ce10">
            <text:p><text:s/>80,00 €<text:s/></text:p>
          </table:table-cell>
          <table:table-cell office:value-type="string" table:style-name="ce8">
            <text:p><text:s text:c="2"/>PRESTITALIA SPA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85" table:style-name="ce8">
            <text:p>985</text:p>
          </table:table-cell>
          <table:table-cell office:value-type="date" office:date-value="2023-09-05T00:00:00" table:style-name="ce9">
            <text:p>05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07" table:style-name="ce10">
            <text:p><text:s/>307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07" table:style-name="ce10">
            <text:p><text:s/>307,00 €<text:s/></text:p>
          </table:table-cell>
          <table:table-cell office:value-type="string" table:style-name="ce8">
            <text:p><text:s text:c="2"/>ADV FINANCE SPA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86" table:style-name="ce8">
            <text:p>986</text:p>
          </table:table-cell>
          <table:table-cell office:value-type="date" office:date-value="2023-09-05T00:00:00" table:style-name="ce9">
            <text:p>05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20" table:style-name="ce10">
            <text:p><text:s/>42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20" table:style-name="ce10">
            <text:p><text:s/>420,00 €<text:s/></text:p>
          </table:table-cell>
          <table:table-cell office:value-type="string" table:style-name="ce8">
            <text:p><text:s text:c="2"/>BNL - BANCA NAZIONALE DEL LAVORO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87" table:style-name="ce8">
            <text:p>987</text:p>
          </table:table-cell>
          <table:table-cell office:value-type="date" office:date-value="2023-09-05T00:00:00" table:style-name="ce9">
            <text:p>05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17" table:style-name="ce10">
            <text:p><text:s/>217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17" table:style-name="ce10">
            <text:p><text:s/>217,00 €<text:s/></text:p>
          </table:table-cell>
          <table:table-cell office:value-type="string" table:style-name="ce8">
            <text:p><text:s text:c="2"/>IBL BANCA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88" table:style-name="ce8">
            <text:p>988</text:p>
          </table:table-cell>
          <table:table-cell office:value-type="date" office:date-value="2023-09-05T00:00:00" table:style-name="ce9">
            <text:p>05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71" table:style-name="ce10">
            <text:p><text:s/>371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71" table:style-name="ce10">
            <text:p><text:s/>371,00 €<text:s/></text:p>
          </table:table-cell>
          <table:table-cell office:value-type="string" table:style-name="ce8">
            <text:p><text:s text:c="2"/>IBL BANCA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89" table:style-name="ce8">
            <text:p>989</text:p>
          </table:table-cell>
          <table:table-cell office:value-type="date" office:date-value="2023-09-05T00:00:00" table:style-name="ce9">
            <text:p>05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25.18" table:style-name="ce10">
            <text:p><text:s/>325,1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25.18" table:style-name="ce10">
            <text:p><text:s/>325,18 €<text:s/></text:p>
          </table:table-cell>
          <table:table-cell office:value-type="string" table:style-name="ce8">
            <text:p><text:s text:c="2"/>INPS GESTIONE CREDITI EX INPDAP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90" table:style-name="ce8">
            <text:p>990</text:p>
          </table:table-cell>
          <table:table-cell office:value-type="date" office:date-value="2023-09-05T00:00:00" table:style-name="ce9">
            <text:p>05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03.89" table:style-name="ce10">
            <text:p><text:s/>203,8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03.89" table:style-name="ce10">
            <text:p><text:s/>203,89 €<text:s/></text:p>
          </table:table-cell>
          <table:table-cell office:value-type="string" table:style-name="ce8">
            <text:p><text:s text:c="2"/>INPS GESTIONE CREDITI EX INPDAP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91" table:style-name="ce8">
            <text:p>991</text:p>
          </table:table-cell>
          <table:table-cell office:value-type="date" office:date-value="2023-09-05T00:00:00" table:style-name="ce9">
            <text:p>05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708" table:style-name="ce10">
            <text:p><text:s/>708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08" table:style-name="ce10">
            <text:p><text:s/>708,00 €<text:s/></text:p>
          </table:table-cell>
          <table:table-cell office:value-type="string" table:style-name="ce8">
            <text:p><text:s text:c="2"/>FUTURO SPA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92" table:style-name="ce8">
            <text:p>992</text:p>
          </table:table-cell>
          <table:table-cell office:value-type="date" office:date-value="2023-09-05T00:00:00" table:style-name="ce9">
            <text:p>05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81" table:style-name="ce10">
            <text:p><text:s/>281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81" table:style-name="ce10">
            <text:p><text:s/>281,00 €<text:s/></text:p>
          </table:table-cell>
          <table:table-cell office:value-type="string" table:style-name="ce8">
            <text:p><text:s text:c="2"/>IMPREBANCA SPA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93" table:style-name="ce8">
            <text:p>993</text:p>
          </table:table-cell>
          <table:table-cell office:value-type="date" office:date-value="2023-09-05T00:00:00" table:style-name="ce9">
            <text:p>05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63.18" table:style-name="ce10">
            <text:p><text:s/>63,1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63.18" table:style-name="ce10">
            <text:p><text:s/>63,18 €<text:s/></text:p>
          </table:table-cell>
          <table:table-cell office:value-type="string" table:style-name="ce8">
            <text:p><text:s text:c="2"/>CISL FP VT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94" table:style-name="ce8">
            <text:p>994</text:p>
          </table:table-cell>
          <table:table-cell office:value-type="date" office:date-value="2023-09-05T00:00:00" table:style-name="ce9">
            <text:p>05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8.03" table:style-name="ce10">
            <text:p><text:s/>48,03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8.03" table:style-name="ce10">
            <text:p><text:s/>48,03 €<text:s/></text:p>
          </table:table-cell>
          <table:table-cell office:value-type="string" table:style-name="ce8">
            <text:p><text:s text:c="2"/>CISL FP ROMA CAPITALE-RIETI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95" table:style-name="ce8">
            <text:p>995</text:p>
          </table:table-cell>
          <table:table-cell office:value-type="date" office:date-value="2023-09-05T00:00:00" table:style-name="ce9">
            <text:p>05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17.78" table:style-name="ce10">
            <text:p><text:s/>117,7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17.78" table:style-name="ce10">
            <text:p><text:s/>117,78 €<text:s/></text:p>
          </table:table-cell>
          <table:table-cell office:value-type="string" table:style-name="ce8">
            <text:p><text:s text:c="2"/>FUNZIONE PUBBLICA - CGIL VITERBO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96" table:style-name="ce8">
            <text:p>996</text:p>
          </table:table-cell>
          <table:table-cell office:value-type="date" office:date-value="2023-09-05T00:00:00" table:style-name="ce9">
            <text:p>05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7.829999999999998" table:style-name="ce10">
            <text:p><text:s/>17,83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7.829999999999998" table:style-name="ce10">
            <text:p><text:s/>17,83 €<text:s/></text:p>
          </table:table-cell>
          <table:table-cell office:value-type="string" table:style-name="ce8">
            <text:p><text:s text:c="2"/>FUNZIONE PUBBLICA - CGIL RIETI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97" table:style-name="ce8">
            <text:p>997</text:p>
          </table:table-cell>
          <table:table-cell office:value-type="date" office:date-value="2023-09-05T00:00:00" table:style-name="ce9">
            <text:p>05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8.489999999999998" table:style-name="ce10">
            <text:p><text:s/>18,4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8.489999999999998" table:style-name="ce10">
            <text:p><text:s/>18,49 €<text:s/></text:p>
          </table:table-cell>
          <table:table-cell office:value-type="string" table:style-name="ce8">
            <text:p><text:s text:c="2"/>CSA REGIONI AUTONOMIE LOCALI - ROMA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98" table:style-name="ce8">
            <text:p>998</text:p>
          </table:table-cell>
          <table:table-cell office:value-type="date" office:date-value="2023-09-05T00:00:00" table:style-name="ce9">
            <text:p>05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4.51" table:style-name="ce10">
            <text:p><text:s/>14,51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4.51" table:style-name="ce10">
            <text:p><text:s/>14,51 €<text:s/></text:p>
          </table:table-cell>
          <table:table-cell office:value-type="string" table:style-name="ce8">
            <text:p><text:s text:c="2"/>UIL RIETI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99" table:style-name="ce8">
            <text:p>999</text:p>
          </table:table-cell>
          <table:table-cell office:value-type="date" office:date-value="2023-09-05T00:00:00" table:style-name="ce9">
            <text:p>05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50" table:style-name="ce10">
            <text:p><text:s/>35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50" table:style-name="ce10">
            <text:p><text:s/>350,00 €<text:s/></text:p>
          </table:table-cell>
          <table:table-cell office:value-type="string" table:style-name="ce8">
            <text:p><text:s text:c="2"/>DYNAMICA RETAIL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1000" table:style-name="ce8">
            <text:p>1000</text:p>
          </table:table-cell>
          <table:table-cell office:value-type="date" office:date-value="2023-09-05T00:00:00" table:style-name="ce9">
            <text:p>05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51" table:style-name="ce10">
            <text:p><text:s/>251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51" table:style-name="ce10">
            <text:p><text:s/>251,00 €<text:s/></text:p>
          </table:table-cell>
          <table:table-cell office:value-type="string" table:style-name="ce8">
            <text:p><text:s text:c="2"/>IBL BANCA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5">
          <table:table-cell office:value-type="float" office:value="1001" table:style-name="ce8">
            <text:p>1001</text:p>
          </table:table-cell>
          <table:table-cell office:value-type="date" office:date-value="2023-09-05T00:00:00" table:style-name="ce9">
            <text:p>05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673.55" table:style-name="ce10">
            <text:p><text:s/>3.673,55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673.55" table:style-name="ce10">
            <text:p><text:s/>3.673,55 €<text:s/></text:p>
          </table:table-cell>
          <table:table-cell office:value-type="string" table:style-name="ce8">
            <text:p><text:s text:c="2"/>AZIENDA SPECIALE CENTRO ITALIA</text:p>
          </table:table-cell>
          <table:table-cell office:value-type="string" table:style-name="ce8">
            <text:p>Contributi e trasferimenti ad aziende speciali per ripiano perdite</text:p>
          </table:table-cell>
          <table:table-cell table:number-columns-repeated="16375"/>
        </table:table-row>
        <table:table-row table:style-name="ro5">
          <table:table-cell office:value-type="float" office:value="1002" table:style-name="ce8">
            <text:p>1002</text:p>
          </table:table-cell>
          <table:table-cell office:value-type="date" office:date-value="2023-09-05T00:00:00" table:style-name="ce9">
            <text:p>05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0140.78" table:style-name="ce10">
            <text:p><text:s/>30.140,7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0140.78" table:style-name="ce10">
            <text:p><text:s/>30.140,78 €<text:s/></text:p>
          </table:table-cell>
          <table:table-cell office:value-type="string" table:style-name="ce8">
            <text:p><text:s text:c="2"/>AZIENDA SPECIALE CENTRO ITALIA</text:p>
          </table:table-cell>
          <table:table-cell office:value-type="string" table:style-name="ce8">
            <text:p>Contributi e trasferimenti ad aziende speciali per ripiano perdite</text:p>
          </table:table-cell>
          <table:table-cell table:number-columns-repeated="16375"/>
        </table:table-row>
        <table:table-row table:style-name="ro3">
          <table:table-cell office:value-type="float" office:value="1003" table:style-name="ce8">
            <text:p>1003</text:p>
          </table:table-cell>
          <table:table-cell office:value-type="date" office:date-value="2023-09-06T00:00:00" table:style-name="ce9">
            <text:p>0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94815.56" table:style-name="ce10">
            <text:p><text:s/>94.815,5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94815.56" table:style-name="ce10">
            <text:p><text:s/>94.815,56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Ritenute erariali a carico del personale</text:p>
          </table:table-cell>
          <table:table-cell table:number-columns-repeated="16375"/>
        </table:table-row>
        <table:table-row table:style-name="ro3">
          <table:table-cell office:value-type="float" office:value="1003" table:style-name="ce8">
            <text:p>1003</text:p>
          </table:table-cell>
          <table:table-cell office:value-type="date" office:date-value="2023-09-06T00:00:00" table:style-name="ce9">
            <text:p>0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78" table:style-name="ce10">
            <text:p><text:s/>178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78" table:style-name="ce10">
            <text:p><text:s/>178,00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Ritenute erariali a carico del personale</text:p>
          </table:table-cell>
          <table:table-cell table:number-columns-repeated="16375"/>
        </table:table-row>
        <table:table-row table:style-name="ro3">
          <table:table-cell office:value-type="float" office:value="1003" table:style-name="ce8">
            <text:p>1003</text:p>
          </table:table-cell>
          <table:table-cell office:value-type="date" office:date-value="2023-09-06T00:00:00" table:style-name="ce9">
            <text:p>0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575.5" table:style-name="ce10">
            <text:p><text:s/>3.575,5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575.5" table:style-name="ce10">
            <text:p><text:s/>3.575,50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Ritenute erariali a carico del personale</text:p>
          </table:table-cell>
          <table:table-cell table:number-columns-repeated="16375"/>
        </table:table-row>
        <table:table-row table:style-name="ro3">
          <table:table-cell office:value-type="float" office:value="1003" table:style-name="ce8">
            <text:p>1003</text:p>
          </table:table-cell>
          <table:table-cell office:value-type="date" office:date-value="2023-09-06T00:00:00" table:style-name="ce9">
            <text:p>0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368.34" table:style-name="ce10">
            <text:p><text:s/>1.368,34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368.34" table:style-name="ce10">
            <text:p><text:s/>1.368,34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Ritenute erariali a carico del personale</text:p>
          </table:table-cell>
          <table:table-cell table:number-columns-repeated="16375"/>
        </table:table-row>
        <table:table-row table:style-name="ro3">
          <table:table-cell office:value-type="float" office:value="1004" table:style-name="ce8">
            <text:p>1004</text:p>
          </table:table-cell>
          <table:table-cell office:value-type="date" office:date-value="2023-09-06T00:00:00" table:style-name="ce9">
            <text:p>0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0074.37" table:style-name="ce10">
            <text:p><text:s/>30.074,3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0074.37" table:style-name="ce10">
            <text:p><text:s/>30.074,37 €<text:s/></text:p>
          </table:table-cell>
          <table:table-cell office:value-type="string" table:style-name="ce8">
            <text:p><text:s text:c="2"/>REGIONE LAZIO- IRAP</text:p>
          </table:table-cell>
          <table:table-cell office:value-type="string" table:style-name="ce8">
            <text:p>IRAP</text:p>
          </table:table-cell>
          <table:table-cell table:number-columns-repeated="16375"/>
        </table:table-row>
        <table:table-row table:style-name="ro3">
          <table:table-cell office:value-type="float" office:value="1005" table:style-name="ce8">
            <text:p>1005</text:p>
          </table:table-cell>
          <table:table-cell office:value-type="date" office:date-value="2023-09-06T00:00:00" table:style-name="ce9">
            <text:p>0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88216.29" table:style-name="ce10">
            <text:p><text:s/>88.216,2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88216.29" table:style-name="ce10">
            <text:p><text:s/>88.216,29 €<text:s/></text:p>
          </table:table-cell>
          <table:table-cell office:value-type="string" table:style-name="ce8">
            <text:p><text:s text:c="2"/>ONERI RETRIBUITI (INPDAP-ENPDEP-INPGI)</text:p>
          </table:table-cell>
          <table:table-cell office:value-type="string" table:style-name="ce8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1005" table:style-name="ce8">
            <text:p>1005</text:p>
          </table:table-cell>
          <table:table-cell office:value-type="date" office:date-value="2023-09-06T00:00:00" table:style-name="ce9">
            <text:p>0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44.97" table:style-name="ce10">
            <text:p><text:s/>344,9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44.97" table:style-name="ce10">
            <text:p><text:s/>344,97 €<text:s/></text:p>
          </table:table-cell>
          <table:table-cell office:value-type="string" table:style-name="ce8">
            <text:p><text:s text:c="2"/>ONERI RETRIBUITI (INPDAP-ENPDEP-INPGI)</text:p>
          </table:table-cell>
          <table:table-cell office:value-type="string" table:style-name="ce8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1006" table:style-name="ce8">
            <text:p>1006</text:p>
          </table:table-cell>
          <table:table-cell office:value-type="date" office:date-value="2023-09-06T00:00:00" table:style-name="ce9">
            <text:p>0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315.89" table:style-name="ce10">
            <text:p><text:s/>3.315,8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315.89" table:style-name="ce10">
            <text:p><text:s/>3.315,89 €<text:s/></text:p>
          </table:table-cell>
          <table:table-cell office:value-type="string" table:style-name="ce8">
            <text:p><text:s text:c="2"/>ONERI RETRIBUITI (INPDAP-ENPDEP-INPGI)</text:p>
          </table:table-cell>
          <table:table-cell office:value-type="string" table:style-name="ce8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1006" table:style-name="ce8">
            <text:p>1006</text:p>
          </table:table-cell>
          <table:table-cell office:value-type="date" office:date-value="2023-09-06T00:00:00" table:style-name="ce9">
            <text:p>0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2.95" table:style-name="ce10">
            <text:p><text:s/>12,95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2.95" table:style-name="ce10">
            <text:p><text:s/>12,95 €<text:s/></text:p>
          </table:table-cell>
          <table:table-cell office:value-type="string" table:style-name="ce8">
            <text:p><text:s text:c="2"/>ONERI RETRIBUITI (INPDAP-ENPDEP-INPGI)</text:p>
          </table:table-cell>
          <table:table-cell office:value-type="string" table:style-name="ce8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1007" table:style-name="ce8">
            <text:p>1007</text:p>
          </table:table-cell>
          <table:table-cell office:value-type="date" office:date-value="2023-09-06T00:00:00" table:style-name="ce9">
            <text:p>0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5491.9" table:style-name="ce10">
            <text:p><text:s/>35.491,9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5491.9" table:style-name="ce10">
            <text:p><text:s/>35.491,90 €<text:s/></text:p>
          </table:table-cell>
          <table:table-cell office:value-type="string" table:style-name="ce8">
            <text:p><text:s text:c="2"/>ONERI RETRIBUITI (INPDAP-ENPDEP-INPGI)</text:p>
          </table:table-cell>
          <table:table-cell office:value-type="string" table:style-name="ce8">
            <text:p>Ritenute previdenziali e assistenziali al personale</text:p>
          </table:table-cell>
          <table:table-cell table:number-columns-repeated="16375"/>
        </table:table-row>
        <table:table-row table:style-name="ro3">
          <table:table-cell office:value-type="float" office:value="1007" table:style-name="ce8">
            <text:p>1007</text:p>
          </table:table-cell>
          <table:table-cell office:value-type="date" office:date-value="2023-09-06T00:00:00" table:style-name="ce9">
            <text:p>0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03.9" table:style-name="ce10">
            <text:p><text:s/>103,9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03.9" table:style-name="ce10">
            <text:p><text:s/>103,90 €<text:s/></text:p>
          </table:table-cell>
          <table:table-cell office:value-type="string" table:style-name="ce8">
            <text:p><text:s text:c="2"/>ONERI RETRIBUITI (INPDAP-ENPDEP-INPGI)</text:p>
          </table:table-cell>
          <table:table-cell office:value-type="string" table:style-name="ce8">
            <text:p>Ritenute previdenziali e assistenziali al personale</text:p>
          </table:table-cell>
          <table:table-cell table:number-columns-repeated="16375"/>
        </table:table-row>
        <table:table-row table:style-name="ro3">
          <table:table-cell office:value-type="float" office:value="1007" table:style-name="ce8">
            <text:p>1007</text:p>
          </table:table-cell>
          <table:table-cell office:value-type="date" office:date-value="2023-09-06T00:00:00" table:style-name="ce9">
            <text:p>0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347.01" table:style-name="ce10">
            <text:p><text:s/>1.347,01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347.01" table:style-name="ce10">
            <text:p><text:s/>1.347,01 €<text:s/></text:p>
          </table:table-cell>
          <table:table-cell office:value-type="string" table:style-name="ce8">
            <text:p><text:s text:c="2"/>ONERI RETRIBUITI (INPDAP-ENPDEP-INPGI)</text:p>
          </table:table-cell>
          <table:table-cell office:value-type="string" table:style-name="ce8">
            <text:p>Ritenute previdenziali e assistenziali al personale</text:p>
          </table:table-cell>
          <table:table-cell table:number-columns-repeated="16375"/>
        </table:table-row>
        <table:table-row table:style-name="ro3">
          <table:table-cell office:value-type="float" office:value="1007" table:style-name="ce8">
            <text:p>1007</text:p>
          </table:table-cell>
          <table:table-cell office:value-type="date" office:date-value="2023-09-06T00:00:00" table:style-name="ce9">
            <text:p>0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8.75" table:style-name="ce10">
            <text:p><text:s/>38,75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8.75" table:style-name="ce10">
            <text:p><text:s/>38,75 €<text:s/></text:p>
          </table:table-cell>
          <table:table-cell office:value-type="string" table:style-name="ce8">
            <text:p><text:s text:c="2"/>ONERI RETRIBUITI (INPDAP-ENPDEP-INPGI)</text:p>
          </table:table-cell>
          <table:table-cell office:value-type="string" table:style-name="ce8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1008" table:style-name="ce8">
            <text:p>1008</text:p>
          </table:table-cell>
          <table:table-cell office:value-type="date" office:date-value="2023-09-06T00:00:00" table:style-name="ce9">
            <text:p>0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75" table:style-name="ce10">
            <text:p><text:s/>475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75" table:style-name="ce10">
            <text:p><text:s/>475,00 €<text:s/></text:p>
          </table:table-cell>
          <table:table-cell office:value-type="string" table:style-name="ce8">
            <text:p><text:s text:c="2"/>INPS - ISTITUTO NAZIONALE DELLA PREVIDENZA SOCIALE</text:p>
          </table:table-cell>
          <table:table-cell office:value-type="string" table:style-name="ce8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1009" table:style-name="ce8">
            <text:p>1009</text:p>
          </table:table-cell>
          <table:table-cell office:value-type="date" office:date-value="2023-09-06T00:00:00" table:style-name="ce9">
            <text:p>0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7644" table:style-name="ce10">
            <text:p><text:s/>17.644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7644" table:style-name="ce10">
            <text:p><text:s/>17.644,00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Ritenute erariali a carico del personale</text:p>
          </table:table-cell>
          <table:table-cell table:number-columns-repeated="16375"/>
        </table:table-row>
        <table:table-row table:style-name="ro3">
          <table:table-cell office:value-type="float" office:value="1009" table:style-name="ce8">
            <text:p>1009</text:p>
          </table:table-cell>
          <table:table-cell office:value-type="date" office:date-value="2023-09-06T00:00:00" table:style-name="ce9">
            <text:p>0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832" table:style-name="ce10">
            <text:p><text:s/>832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832" table:style-name="ce10">
            <text:p><text:s/>832,00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Ritenute erariali a carico del personale</text:p>
          </table:table-cell>
          <table:table-cell table:number-columns-repeated="16375"/>
        </table:table-row>
        <table:table-row table:style-name="ro3">
          <table:table-cell office:value-type="float" office:value="1009" table:style-name="ce8">
            <text:p>1009</text:p>
          </table:table-cell>
          <table:table-cell office:value-type="date" office:date-value="2023-09-06T00:00:00" table:style-name="ce9">
            <text:p>0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20" table:style-name="ce10">
            <text:p><text:s/>32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20" table:style-name="ce10">
            <text:p><text:s/>320,00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Ritenute erariali a carico del personale</text:p>
          </table:table-cell>
          <table:table-cell table:number-columns-repeated="16375"/>
        </table:table-row>
        <table:table-row table:style-name="ro5">
          <table:table-cell office:value-type="float" office:value="1010" table:style-name="ce8">
            <text:p>1010</text:p>
          </table:table-cell>
          <table:table-cell office:value-type="date" office:date-value="2023-09-06T00:00:00" table:style-name="ce9">
            <text:p>0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7230.22" table:style-name="ce10">
            <text:p><text:s/>17.230,22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7230.22" table:style-name="ce10">
            <text:p><text:s/>17.230,22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Ritenute erariali su indennità a organi istituzionali e altri compensi</text:p>
          </table:table-cell>
          <table:table-cell table:number-columns-repeated="16375"/>
        </table:table-row>
        <table:table-row table:style-name="ro5">
          <table:table-cell office:value-type="float" office:value="1010" table:style-name="ce8">
            <text:p>1010</text:p>
          </table:table-cell>
          <table:table-cell office:value-type="date" office:date-value="2023-09-06T00:00:00" table:style-name="ce9">
            <text:p>0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8" table:style-name="ce10">
            <text:p><text:s/>28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8" table:style-name="ce10">
            <text:p><text:s/>28,00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Ritenute erariali su indennità a organi istituzionali e altri compensi</text:p>
          </table:table-cell>
          <table:table-cell table:number-columns-repeated="16375"/>
        </table:table-row>
        <table:table-row table:style-name="ro5">
          <table:table-cell office:value-type="float" office:value="1010" table:style-name="ce8">
            <text:p>1010</text:p>
          </table:table-cell>
          <table:table-cell office:value-type="date" office:date-value="2023-09-06T00:00:00" table:style-name="ce9">
            <text:p>0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9.27" table:style-name="ce10">
            <text:p><text:s/>9,2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9.27" table:style-name="ce10">
            <text:p><text:s/>9,27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Ritenute erariali su indennità a organi istituzionali e altri compensi</text:p>
          </table:table-cell>
          <table:table-cell table:number-columns-repeated="16375"/>
        </table:table-row>
        <table:table-row table:style-name="ro6">
          <table:table-cell office:value-type="float" office:value="1011" table:style-name="ce8">
            <text:p>1011</text:p>
          </table:table-cell>
          <table:table-cell office:value-type="date" office:date-value="2023-09-06T00:00:00" table:style-name="ce9">
            <text:p>0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3556.2" table:style-name="ce10">
            <text:p><text:s/>13.556,2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3556.2" table:style-name="ce10">
            <text:p><text:s/>13.556,20 €<text:s/></text:p>
          </table:table-cell>
          <table:table-cell office:value-type="string" table:style-name="ce8">
            <text:p><text:s text:c="2"/>INPS - ISTITUTO NAZIONALE DELLA PREVIDENZA SOCIALE</text:p>
          </table:table-cell>
          <table:table-cell office:value-type="string" table:style-name="ce8">
            <text:p>Contributi previdenziali e assistenziali su indennità a organi istituzionali e altri compensi</text:p>
          </table:table-cell>
          <table:table-cell table:number-columns-repeated="16375"/>
        </table:table-row>
        <table:table-row table:style-name="ro6">
          <table:table-cell office:value-type="float" office:value="1011" table:style-name="ce8">
            <text:p>1011</text:p>
          </table:table-cell>
          <table:table-cell office:value-type="date" office:date-value="2023-09-06T00:00:00" table:style-name="ce9">
            <text:p>0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5625" table:style-name="ce10">
            <text:p><text:s/>5.625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625" table:style-name="ce10">
            <text:p><text:s/>5.625,00 €<text:s/></text:p>
          </table:table-cell>
          <table:table-cell office:value-type="string" table:style-name="ce8">
            <text:p><text:s text:c="2"/>INPS - ISTITUTO NAZIONALE DELLA PREVIDENZA SOCIALE</text:p>
          </table:table-cell>
          <table:table-cell office:value-type="string" table:style-name="ce8">
            <text:p>Contributi previdenziali e assistenziali su indennità a organi istituzionali e altri compensi</text:p>
          </table:table-cell>
          <table:table-cell table:number-columns-repeated="16375"/>
        </table:table-row>
        <table:table-row table:style-name="ro5">
          <table:table-cell office:value-type="float" office:value="1012" table:style-name="ce8">
            <text:p>1012</text:p>
          </table:table-cell>
          <table:table-cell office:value-type="date" office:date-value="2023-09-06T00:00:00" table:style-name="ce9">
            <text:p>0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40.80000000000001" table:style-name="ce10">
            <text:p><text:s/>140,8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40.80000000000001" table:style-name="ce10">
            <text:p><text:s/>140,80 €<text:s/></text:p>
          </table:table-cell>
          <table:table-cell office:value-type="string" table:style-name="ce8">
            <text:p><text:s text:c="2"/>INPS - ISTITUTO NAZIONALE DELLA PREVIDENZA SOCIALE</text:p>
          </table:table-cell>
          <table:table-cell office:value-type="string" table:style-name="ce8">
            <text:p>Ritenute previdenziali ed assistenziali a carico degli organi istituzionali<text:s/></text:p>
          </table:table-cell>
          <table:table-cell table:number-columns-repeated="16375"/>
        </table:table-row>
        <table:table-row table:style-name="ro3">
          <table:table-cell office:value-type="float" office:value="1013" table:style-name="ce8">
            <text:p>1013</text:p>
          </table:table-cell>
          <table:table-cell office:value-type="date" office:date-value="2023-09-06T00:00:00" table:style-name="ce9">
            <text:p>0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6843.35" table:style-name="ce10">
            <text:p><text:s/>6.843,35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6843.35" table:style-name="ce10">
            <text:p><text:s/>6.843,35 €<text:s/></text:p>
          </table:table-cell>
          <table:table-cell office:value-type="string" table:style-name="ce8">
            <text:p><text:s text:c="2"/>REGIONE LAZIO- IRAP</text:p>
          </table:table-cell>
          <table:table-cell office:value-type="string" table:style-name="ce8">
            <text:p>IRAP</text:p>
          </table:table-cell>
          <table:table-cell table:number-columns-repeated="16375"/>
        </table:table-row>
        <table:table-row table:style-name="ro3">
          <table:table-cell office:value-type="float" office:value="1014" table:style-name="ce8">
            <text:p>1014</text:p>
          </table:table-cell>
          <table:table-cell office:value-type="date" office:date-value="2023-09-06T00:00:00" table:style-name="ce9">
            <text:p>0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6505.07" table:style-name="ce10">
            <text:p><text:s/>16.505,0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6505.07" table:style-name="ce10">
            <text:p><text:s/>16.505,07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I.V.A.</text:p>
          </table:table-cell>
          <table:table-cell table:number-columns-repeated="16375"/>
        </table:table-row>
        <table:table-row table:style-name="ro3">
          <table:table-cell office:value-type="float" office:value="1014" table:style-name="ce8">
            <text:p>1014</text:p>
          </table:table-cell>
          <table:table-cell office:value-type="date" office:date-value="2023-09-06T00:00:00" table:style-name="ce9">
            <text:p>0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05.02" table:style-name="ce10">
            <text:p><text:s/>405,02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05.02" table:style-name="ce10">
            <text:p><text:s/>405,02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I.V.A.</text:p>
          </table:table-cell>
          <table:table-cell table:number-columns-repeated="16375"/>
        </table:table-row>
        <table:table-row table:style-name="ro3">
          <table:table-cell office:value-type="float" office:value="1015" table:style-name="ce8">
            <text:p>1015</text:p>
          </table:table-cell>
          <table:table-cell office:value-type="date" office:date-value="2023-09-06T00:00:00" table:style-name="ce9">
            <text:p>0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500" table:style-name="ce10">
            <text:p><text:s/>2.50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500" table:style-name="ce10">
            <text:p><text:s/>2.500,00 €<text:s/></text:p>
          </table:table-cell>
          <table:table-cell office:value-type="string" table:style-name="ce8">
            <text:p><text:s text:c="2"/>AGENZIA DELLE ENTRATE- VITERBO</text:p>
          </table:table-cell>
          <table:table-cell office:value-type="string" table:style-name="ce8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1016" table:style-name="ce8">
            <text:p>1016</text:p>
          </table:table-cell>
          <table:table-cell office:value-type="date" office:date-value="2023-09-12T00:00:00" table:style-name="ce9">
            <text:p>12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0" table:style-name="ce10">
            <text:p><text:s/>90,00 €<text:s/></text:p>
          </table:table-cell>
          <table:table-cell office:value-type="currency" office:value="18" table:style-name="ce10">
            <text:p><text:s/>18,00 €<text:s/></text:p>
          </table:table-cell>
          <table:table-cell office:value-type="currency" office:value="72" table:style-name="ce10">
            <text:p><text:s/>72,00 €<text:s/></text:p>
          </table:table-cell>
          <table:table-cell office:value-type="string" table:style-name="ce8">
            <text:p>GERMONDANI DANILO<text:s/>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17" table:style-name="ce8">
            <text:p>1017</text:p>
          </table:table-cell>
          <table:table-cell office:value-type="date" office:date-value="2023-09-12T00:00:00" table:style-name="ce9">
            <text:p>12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27" table:style-name="ce10">
            <text:p><text:s/>127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27" table:style-name="ce10">
            <text:p><text:s/>127,00 €<text:s/></text:p>
          </table:table-cell>
          <table:table-cell office:value-type="string" table:style-name="ce8">
            <text:p><text:s text:c="2"/>CAMERA DI COMMERCIO INDUSTRIA ARTIGIANATO AGRICOLTURA DI BOLOGNA</text:p>
          </table:table-cell>
          <table:table-cell office:value-type="string" table:style-name="ce8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1018" table:style-name="ce8">
            <text:p>1018</text:p>
          </table:table-cell>
          <table:table-cell office:value-type="date" office:date-value="2023-09-12T00:00:00" table:style-name="ce9">
            <text:p>12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72.4" table:style-name="ce10">
            <text:p><text:s/>172,4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72.4" table:style-name="ce10">
            <text:p><text:s/>172,40 €<text:s/></text:p>
          </table:table-cell>
          <table:table-cell office:value-type="string" table:style-name="ce8">
            <text:p><text:s text:c="2"/>DIVERSI</text:p>
          </table:table-cell>
          <table:table-cell office:value-type="string" table:style-name="ce8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1019" table:style-name="ce8">
            <text:p>1019</text:p>
          </table:table-cell>
          <table:table-cell office:value-type="date" office:date-value="2023-09-12T00:00:00" table:style-name="ce9">
            <text:p>12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546.54999999999995" table:style-name="ce10">
            <text:p><text:s/>546,55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46.54999999999995" table:style-name="ce10">
            <text:p><text:s/>546,55 €<text:s/></text:p>
          </table:table-cell>
          <table:table-cell office:value-type="string" table:style-name="ce8">
            <text:p><text:s text:c="2"/>AGENZIA DELLE ENTRATE RISCOSSIONE</text:p>
          </table:table-cell>
          <table:table-cell office:value-type="string" table:style-name="ce8">
            <text:p>Altri tributi</text:p>
          </table:table-cell>
          <table:table-cell table:number-columns-repeated="16375"/>
        </table:table-row>
        <table:table-row table:style-name="ro3">
          <table:table-cell office:value-type="float" office:value="1020" table:style-name="ce8">
            <text:p>1020</text:p>
          </table:table-cell>
          <table:table-cell office:value-type="date" office:date-value="2023-09-12T00:00:00" table:style-name="ce9">
            <text:p>12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6.93" table:style-name="ce10">
            <text:p><text:s/>56,93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6.93" table:style-name="ce10">
            <text:p><text:s/>56,93 €<text:s/></text:p>
          </table:table-cell>
          <table:table-cell office:value-type="string" table:style-name="ce8">
            <text:p><text:s text:c="2"/>BANCA DI CREDITO COOPERATIVO DI ROMA - BCC DI ROMA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021" table:style-name="ce8">
            <text:p>1021</text:p>
          </table:table-cell>
          <table:table-cell office:value-type="date" office:date-value="2023-09-13T00:00:00" table:style-name="ce9">
            <text:p>13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650" table:style-name="ce10">
            <text:p><text:s/>2.65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650" table:style-name="ce10">
            <text:p><text:s/>2.650,00 €<text:s/></text:p>
          </table:table-cell>
          <table:table-cell office:value-type="string" table:style-name="ce8">
            <text:p><text:s text:c="2"/>TERMOEXPERT S.R.L.</text:p>
          </table:table-cell>
          <table:table-cell office:value-type="string" table:style-name="ce8">
            <text:p>Altri beni materiali</text:p>
          </table:table-cell>
          <table:table-cell table:number-columns-repeated="16375"/>
        </table:table-row>
        <table:table-row table:style-name="ro3">
          <table:table-cell office:value-type="float" office:value="1022" table:style-name="ce8">
            <text:p>1022</text:p>
          </table:table-cell>
          <table:table-cell office:value-type="date" office:date-value="2023-09-13T00:00:00" table:style-name="ce9">
            <text:p>13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273.97" table:style-name="ce10">
            <text:p><text:s/>4.273,9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273.97" table:style-name="ce10">
            <text:p><text:s/>4.273,97 €<text:s/></text:p>
          </table:table-cell>
          <table:table-cell office:value-type="string" table:style-name="ce8">
            <text:p><text:s text:c="2"/>MINISTERO DELL'ECONOMIA E DELLE FINANZE</text:p>
          </table:table-cell>
          <table:table-cell office:value-type="string" table:style-name="ce8">
            <text:p>Indennità e rimborso spese <text:s/>per il Collegio dei revisori</text:p>
          </table:table-cell>
          <table:table-cell table:number-columns-repeated="16375"/>
        </table:table-row>
        <table:table-row table:style-name="ro4">
          <table:table-cell office:value-type="float" office:value="1023" table:style-name="ce8">
            <text:p>1023</text:p>
          </table:table-cell>
          <table:table-cell office:value-type="date" office:date-value="2023-09-13T00:00:00" table:style-name="ce9">
            <text:p>13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8050" table:style-name="ce10">
            <text:p><text:s/>8.05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8050" table:style-name="ce10">
            <text:p><text:s/>8.050,00 €<text:s/></text:p>
          </table:table-cell>
          <table:table-cell office:value-type="string" table:style-name="ce8">
            <text:p><text:s text:c="2"/>ELETTRICALOR S.R.L.</text:p>
          </table:table-cell>
          <table:table-cell office:value-type="string" table:style-name="ce8">
            <text:p>Altri beni materiali</text:p>
          </table:table-cell>
          <table:table-cell table:number-columns-repeated="16375"/>
        </table:table-row>
        <table:table-row table:style-name="ro3">
          <table:table-cell office:value-type="float" office:value="1024" table:style-name="ce8">
            <text:p>1024</text:p>
          </table:table-cell>
          <table:table-cell office:value-type="date" office:date-value="2023-09-13T00:00:00" table:style-name="ce9">
            <text:p>13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0000" table:style-name="ce10">
            <text:p><text:s/>30.00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0000" table:style-name="ce10">
            <text:p><text:s/>30.000,00 €<text:s/></text:p>
          </table:table-cell>
          <table:table-cell office:value-type="string" table:style-name="ce8">
            <text:p><text:s text:c="2"/>LAH ADV S.R.L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25" table:style-name="ce8">
            <text:p>1025</text:p>
          </table:table-cell>
          <table:table-cell office:value-type="date" office:date-value="2023-09-13T00:00:00" table:style-name="ce9">
            <text:p>13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196" table:style-name="ce10">
            <text:p><text:s/>1.196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196" table:style-name="ce10">
            <text:p><text:s/>1.196,0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25" table:style-name="ce8">
            <text:p>1025</text:p>
          </table:table-cell>
          <table:table-cell office:value-type="date" office:date-value="2023-09-13T00:00:00" table:style-name="ce9">
            <text:p>13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7.84" table:style-name="ce10">
            <text:p><text:s/>47,84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7.84" table:style-name="ce10">
            <text:p><text:s/>47,84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26" table:style-name="ce8">
            <text:p>1026</text:p>
          </table:table-cell>
          <table:table-cell office:value-type="date" office:date-value="2023-09-13T00:00:00" table:style-name="ce9">
            <text:p>13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46.4" table:style-name="ce10">
            <text:p><text:s/>146,40 €<text:s/></text:p>
          </table:table-cell>
          <table:table-cell office:value-type="currency" office:value="24" table:style-name="ce10">
            <text:p><text:s/>24,00 €<text:s/></text:p>
          </table:table-cell>
          <table:table-cell office:value-type="currency" office:value="122.4" table:style-name="ce10">
            <text:p><text:s/>122,4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26" table:style-name="ce8">
            <text:p>1026</text:p>
          </table:table-cell>
          <table:table-cell office:value-type="date" office:date-value="2023-09-13T00:00:00" table:style-name="ce9">
            <text:p>13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.86" table:style-name="ce10">
            <text:p><text:s/>5,8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.86" table:style-name="ce10">
            <text:p><text:s/>5,86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27" table:style-name="ce8">
            <text:p>1027</text:p>
          </table:table-cell>
          <table:table-cell office:value-type="date" office:date-value="2023-09-13T00:00:00" table:style-name="ce9">
            <text:p>13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.46" table:style-name="ce10">
            <text:p><text:s/>1,4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.46" table:style-name="ce10">
            <text:p><text:s/>1,46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27" table:style-name="ce8">
            <text:p>1027</text:p>
          </table:table-cell>
          <table:table-cell office:value-type="date" office:date-value="2023-09-13T00:00:00" table:style-name="ce9">
            <text:p>13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6.6" table:style-name="ce10">
            <text:p><text:s/>36,60 €<text:s/></text:p>
          </table:table-cell>
          <table:table-cell office:value-type="currency" office:value="6" table:style-name="ce10">
            <text:p><text:s/>6,00 €<text:s/></text:p>
          </table:table-cell>
          <table:table-cell office:value-type="currency" office:value="30.6" table:style-name="ce10">
            <text:p><text:s/>30,6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28" table:style-name="ce8">
            <text:p>1028</text:p>
          </table:table-cell>
          <table:table-cell office:value-type="date" office:date-value="2023-09-13T00:00:00" table:style-name="ce9">
            <text:p>13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09.92" table:style-name="ce10">
            <text:p><text:s/>709,92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09.92" table:style-name="ce10">
            <text:p><text:s/>709,92 €<text:s/></text:p>
          </table:table-cell>
          <table:table-cell office:value-type="string" table:style-name="ce8">
            <text:p><text:s text:c="2"/>CARDINAL MARCANTONIO BARBARIGO SOCIETA' AGRICOLA COOPERATIVA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029" table:style-name="ce8">
            <text:p>1029</text:p>
          </table:table-cell>
          <table:table-cell office:value-type="date" office:date-value="2023-09-13T00:00:00" table:style-name="ce9">
            <text:p>13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3.67" table:style-name="ce10">
            <text:p><text:s/>23,6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3.67" table:style-name="ce10">
            <text:p><text:s/>23,67 €<text:s/></text:p>
          </table:table-cell>
          <table:table-cell office:value-type="string" table:style-name="ce8">
            <text:p><text:s text:c="2"/>POSTE ITALIANE SPA -</text:p>
          </table:table-cell>
          <table:table-cell office:value-type="string" table:style-name="ce8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1030" table:style-name="ce8">
            <text:p>1030</text:p>
          </table:table-cell>
          <table:table-cell office:value-type="date" office:date-value="2023-09-13T00:00:00" table:style-name="ce9">
            <text:p>13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47.08000000000001" table:style-name="ce10">
            <text:p><text:s/>147,0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47.08000000000001" table:style-name="ce10">
            <text:p><text:s/>147,08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Indennità e rimborso spese <text:s/>per il Collegio dei revisori</text:p>
          </table:table-cell>
          <table:table-cell table:number-columns-repeated="16375"/>
        </table:table-row>
        <table:table-row table:style-name="ro3">
          <table:table-cell office:value-type="float" office:value="1030" table:style-name="ce8">
            <text:p>1030</text:p>
          </table:table-cell>
          <table:table-cell office:value-type="date" office:date-value="2023-09-13T00:00:00" table:style-name="ce9">
            <text:p>13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676.71" table:style-name="ce10">
            <text:p><text:s/>3.676,71 €<text:s/></text:p>
          </table:table-cell>
          <table:table-cell office:value-type="currency" office:value="602.74" table:style-name="ce10">
            <text:p><text:s/>602,74 €<text:s/></text:p>
          </table:table-cell>
          <table:table-cell office:value-type="currency" office:value="3073.97" table:style-name="ce10">
            <text:p><text:s/>3.073,97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Indennità e rimborso spese <text:s/>per il Collegio dei revisori</text:p>
          </table:table-cell>
          <table:table-cell table:number-columns-repeated="16375"/>
        </table:table-row>
        <table:table-row table:style-name="ro3">
          <table:table-cell office:value-type="float" office:value="1031" table:style-name="ce8">
            <text:p>1031</text:p>
          </table:table-cell>
          <table:table-cell office:value-type="date" office:date-value="2023-09-13T00:00:00" table:style-name="ce9">
            <text:p>13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617.9699999999998" table:style-name="ce10">
            <text:p><text:s/>2.617,9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617.9699999999998" table:style-name="ce10">
            <text:p><text:s/>2.617,97 €<text:s/></text:p>
          </table:table-cell>
          <table:table-cell office:value-type="string" table:style-name="ce8">
            <text:p><text:s text:c="2"/>TECNOSERVICECAMERE SOCIETA' CONSORTILE PER AZIONI</text:p>
          </table:table-cell>
          <table:table-cell office:value-type="string" table:style-name="ce8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1031" table:style-name="ce8">
            <text:p>1031</text:p>
          </table:table-cell>
          <table:table-cell office:value-type="date" office:date-value="2023-09-13T00:00:00" table:style-name="ce9">
            <text:p>13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899.01" table:style-name="ce10">
            <text:p><text:s/>899,01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899.01" table:style-name="ce10">
            <text:p><text:s/>899,01 €<text:s/></text:p>
          </table:table-cell>
          <table:table-cell office:value-type="string" table:style-name="ce8">
            <text:p><text:s text:c="2"/>TECNOSERVICECAMERE SOCIETA' CONSORTILE PER AZIONI</text:p>
          </table:table-cell>
          <table:table-cell office:value-type="string" table:style-name="ce8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1032" table:style-name="ce8">
            <text:p>1032</text:p>
          </table:table-cell>
          <table:table-cell office:value-type="date" office:date-value="2023-09-13T00:00:00" table:style-name="ce9">
            <text:p>13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4.19" table:style-name="ce10">
            <text:p><text:s/>104,1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04.19" table:style-name="ce10">
            <text:p><text:s/>104,19 €<text:s/></text:p>
          </table:table-cell>
          <table:table-cell office:value-type="string" table:style-name="ce8">
            <text:p><text:s text:c="2"/>TECNOSERVICECAMERE SOCIETA' CONSORTILE PER AZIONI</text:p>
          </table:table-cell>
          <table:table-cell office:value-type="string" table:style-name="ce8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1032" table:style-name="ce8">
            <text:p>1032</text:p>
          </table:table-cell>
          <table:table-cell office:value-type="date" office:date-value="2023-09-13T00:00:00" table:style-name="ce9">
            <text:p>13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146.9399999999996" table:style-name="ce10">
            <text:p><text:s/>4.146,94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146.9399999999996" table:style-name="ce10">
            <text:p><text:s/>4.146,94 €<text:s/></text:p>
          </table:table-cell>
          <table:table-cell office:value-type="string" table:style-name="ce8">
            <text:p><text:s text:c="2"/>TECNOSERVICECAMERE SOCIETA' CONSORTILE PER AZIONI</text:p>
          </table:table-cell>
          <table:table-cell office:value-type="string" table:style-name="ce8">
            <text:p>Servizi ausiliari, <text:s/>spese di pulizia e servizi di vigilanza</text:p>
          </table:table-cell>
          <table:table-cell table:number-columns-repeated="16375"/>
        </table:table-row>
        <table:table-row table:style-name="ro4">
          <table:table-cell office:value-type="float" office:value="1033" table:style-name="ce8">
            <text:p>1033</text:p>
          </table:table-cell>
          <table:table-cell office:value-type="date" office:date-value="2023-09-13T00:00:00" table:style-name="ce9">
            <text:p>13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4.57" table:style-name="ce10">
            <text:p><text:s/>94,5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94.57" table:style-name="ce10">
            <text:p><text:s/>94,57 €<text:s/></text:p>
          </table:table-cell>
          <table:table-cell office:value-type="string" table:style-name="ce8">
            <text:p><text:s text:c="2"/>POSTE ITALIANE SPA -</text:p>
          </table:table-cell>
          <table:table-cell office:value-type="string" table:style-name="ce8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1034" table:style-name="ce8">
            <text:p>1034</text:p>
          </table:table-cell>
          <table:table-cell office:value-type="date" office:date-value="2023-09-13T00:00:00" table:style-name="ce9">
            <text:p>13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0.51" table:style-name="ce10">
            <text:p><text:s/>50,51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0.51" table:style-name="ce10">
            <text:p><text:s/>50,51 €<text:s/></text:p>
          </table:table-cell>
          <table:table-cell office:value-type="string" table:style-name="ce8">
            <text:p><text:s text:c="2"/>HERA COMM S.P.A.</text:p>
          </table:table-cell>
          <table:table-cell office:value-type="string" table:style-name="ce8">
            <text:p>Riscaldamento e condizionamento</text:p>
          </table:table-cell>
          <table:table-cell table:number-columns-repeated="16375"/>
        </table:table-row>
        <table:table-row table:style-name="ro3">
          <table:table-cell office:value-type="float" office:value="1034" table:style-name="ce8">
            <text:p>1034</text:p>
          </table:table-cell>
          <table:table-cell office:value-type="date" office:date-value="2023-09-13T00:00:00" table:style-name="ce9">
            <text:p>13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9.66" table:style-name="ce10">
            <text:p><text:s/>49,6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9.66" table:style-name="ce10">
            <text:p><text:s/>49,66 €<text:s/></text:p>
          </table:table-cell>
          <table:table-cell office:value-type="string" table:style-name="ce8">
            <text:p><text:s text:c="2"/>HERA COMM S.P.A.</text:p>
          </table:table-cell>
          <table:table-cell office:value-type="string" table:style-name="ce8">
            <text:p>Riscaldamento e condizionamento</text:p>
          </table:table-cell>
          <table:table-cell table:number-columns-repeated="16375"/>
        </table:table-row>
        <table:table-row table:style-name="ro3">
          <table:table-cell office:value-type="float" office:value="1035" table:style-name="ce8">
            <text:p>1035</text:p>
          </table:table-cell>
          <table:table-cell office:value-type="date" office:date-value="2023-09-13T00:00:00" table:style-name="ce9">
            <text:p>13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12" table:style-name="ce10">
            <text:p><text:s/>712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12" table:style-name="ce10">
            <text:p><text:s/>712,00 €<text:s/></text:p>
          </table:table-cell>
          <table:table-cell office:value-type="string" table:style-name="ce8">
            <text:p><text:s text:c="2"/>FATTORI SAFEST SRL</text:p>
          </table:table-cell>
          <table:table-cell office:value-type="string" table:style-name="ce8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1036" table:style-name="ce8">
            <text:p>1036</text:p>
          </table:table-cell>
          <table:table-cell office:value-type="date" office:date-value="2023-09-13T00:00:00" table:style-name="ce9">
            <text:p>13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5" table:style-name="ce10">
            <text:p><text:s/>45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5" table:style-name="ce10">
            <text:p><text:s/>45,00 €<text:s/></text:p>
          </table:table-cell>
          <table:table-cell office:value-type="string" table:style-name="ce8">
            <text:p><text:s text:c="2"/>OLYCOPIA SNC</text:p>
          </table:table-cell>
          <table:table-cell office:value-type="string" table:style-name="ce8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1037" table:style-name="ce8">
            <text:p>1037</text:p>
          </table:table-cell>
          <table:table-cell office:value-type="date" office:date-value="2023-09-13T00:00:00" table:style-name="ce9">
            <text:p>13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1000" table:style-name="ce10">
            <text:p><text:s/>21.00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1000" table:style-name="ce10">
            <text:p><text:s/>21.000,00 €<text:s/></text:p>
          </table:table-cell>
          <table:table-cell office:value-type="string" table:style-name="ce8">
            <text:p><text:s text:c="2"/>D &amp; D S.R.L. OUTDOOR <text:s/>ADVERTISING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38" table:style-name="ce8">
            <text:p>1038</text:p>
          </table:table-cell>
          <table:table-cell office:value-type="date" office:date-value="2023-09-13T00:00:00" table:style-name="ce9">
            <text:p>13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5.12" table:style-name="ce10">
            <text:p><text:s/>15,12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5.12" table:style-name="ce10">
            <text:p><text:s/>15,12 €<text:s/></text:p>
          </table:table-cell>
          <table:table-cell office:value-type="string" table:style-name="ce8">
            <text:p><text:s text:c="2"/>GLOBAL POWER SPA</text:p>
          </table:table-cell>
          <table:table-cell office:value-type="string" table:style-name="ce8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1038" table:style-name="ce8">
            <text:p>1038</text:p>
          </table:table-cell>
          <table:table-cell office:value-type="date" office:date-value="2023-09-13T00:00:00" table:style-name="ce9">
            <text:p>13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72.54999999999995" table:style-name="ce10">
            <text:p><text:s/>572,55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72.54999999999995" table:style-name="ce10">
            <text:p><text:s/>572,55 €<text:s/></text:p>
          </table:table-cell>
          <table:table-cell office:value-type="string" table:style-name="ce8">
            <text:p><text:s text:c="2"/>GLOBAL POWER SPA</text:p>
          </table:table-cell>
          <table:table-cell office:value-type="string" table:style-name="ce8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1039" table:style-name="ce8">
            <text:p>1039</text:p>
          </table:table-cell>
          <table:table-cell office:value-type="date" office:date-value="2023-09-13T00:00:00" table:style-name="ce9">
            <text:p>13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63.6099999999999" table:style-name="ce10">
            <text:p><text:s/>1.063,61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063.6099999999999" table:style-name="ce10">
            <text:p><text:s/>1.063,61 €<text:s/></text:p>
          </table:table-cell>
          <table:table-cell office:value-type="string" table:style-name="ce8">
            <text:p><text:s text:c="2"/>GLOBAL POWER SPA</text:p>
          </table:table-cell>
          <table:table-cell office:value-type="string" table:style-name="ce8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1039" table:style-name="ce8">
            <text:p>1039</text:p>
          </table:table-cell>
          <table:table-cell office:value-type="date" office:date-value="2023-09-13T00:00:00" table:style-name="ce9">
            <text:p>13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58.9" table:style-name="ce10">
            <text:p><text:s/>158,9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58.9" table:style-name="ce10">
            <text:p><text:s/>158,90 €<text:s/></text:p>
          </table:table-cell>
          <table:table-cell office:value-type="string" table:style-name="ce8">
            <text:p><text:s text:c="2"/>GLOBAL POWER SPA</text:p>
          </table:table-cell>
          <table:table-cell office:value-type="string" table:style-name="ce8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1040" table:style-name="ce8">
            <text:p>1040</text:p>
          </table:table-cell>
          <table:table-cell office:value-type="date" office:date-value="2023-09-13T00:00:00" table:style-name="ce9">
            <text:p>13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5000" table:style-name="ce10">
            <text:p><text:s/>35.000,00 €<text:s/></text:p>
          </table:table-cell>
          <table:table-cell office:value-type="currency" office:value="1400" table:style-name="ce10">
            <text:p><text:s/>1.400,00 €<text:s/></text:p>
          </table:table-cell>
          <table:table-cell office:value-type="currency" office:value="33600" table:style-name="ce10">
            <text:p><text:s/>33.600,00 €<text:s/></text:p>
          </table:table-cell>
          <table:table-cell office:value-type="string" table:style-name="ce8">
            <text:p><text:s text:c="2"/>AZIENDA SPECIALE CENTRO ITALIA</text:p>
          </table:table-cell>
          <table:table-cell office:value-type="string" table:style-name="ce8">
            <text:p>Altri contributi e trasferimenti <text:s text:c="2"/>a aziende speciali</text:p>
          </table:table-cell>
          <table:table-cell table:number-columns-repeated="16375"/>
        </table:table-row>
        <table:table-row table:style-name="ro3">
          <table:table-cell office:value-type="float" office:value="1041" table:style-name="ce8">
            <text:p>1041</text:p>
          </table:table-cell>
          <table:table-cell office:value-type="date" office:date-value="2023-09-14T00:00:00" table:style-name="ce9">
            <text:p>14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67.5" table:style-name="ce10">
            <text:p><text:s/>167,50 €<text:s/></text:p>
          </table:table-cell>
          <table:table-cell office:value-type="currency" office:value="33.5" table:style-name="ce10">
            <text:p><text:s/>33,50 €<text:s/></text:p>
          </table:table-cell>
          <table:table-cell office:value-type="currency" office:value="134" table:style-name="ce10">
            <text:p><text:s/>134,0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42" table:style-name="ce8">
            <text:p>1042</text:p>
          </table:table-cell>
          <table:table-cell office:value-type="date" office:date-value="2023-09-14T00:00:00" table:style-name="ce9">
            <text:p>14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0" table:style-name="ce10">
            <text:p><text:s/>100,00 €<text:s/></text:p>
          </table:table-cell>
          <table:table-cell office:value-type="currency" office:value="20" table:style-name="ce10">
            <text:p><text:s/>20,00 €<text:s/></text:p>
          </table:table-cell>
          <table:table-cell office:value-type="currency" office:value="80" table:style-name="ce10">
            <text:p><text:s/>80,0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43" table:style-name="ce8">
            <text:p>1043</text:p>
          </table:table-cell>
          <table:table-cell office:value-type="date" office:date-value="2023-09-14T00:00:00" table:style-name="ce9">
            <text:p>14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0" table:style-name="ce10">
            <text:p><text:s/>6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60" table:style-name="ce10">
            <text:p><text:s/>60,0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43" table:style-name="ce8">
            <text:p>1043</text:p>
          </table:table-cell>
          <table:table-cell office:value-type="date" office:date-value="2023-09-14T00:00:00" table:style-name="ce9">
            <text:p>14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.4" table:style-name="ce10">
            <text:p><text:s/>2,4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.4" table:style-name="ce10">
            <text:p><text:s/>2,4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44" table:style-name="ce8">
            <text:p>1044</text:p>
          </table:table-cell>
          <table:table-cell office:value-type="date" office:date-value="2023-09-14T00:00:00" table:style-name="ce9">
            <text:p>14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.3899999999999997" table:style-name="ce10">
            <text:p><text:s/>4,3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.3899999999999997" table:style-name="ce10">
            <text:p><text:s/>4,39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44" table:style-name="ce8">
            <text:p>1044</text:p>
          </table:table-cell>
          <table:table-cell office:value-type="date" office:date-value="2023-09-14T00:00:00" table:style-name="ce9">
            <text:p>14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9.8" table:style-name="ce10">
            <text:p><text:s/>109,80 €<text:s/></text:p>
          </table:table-cell>
          <table:table-cell office:value-type="currency" office:value="18" table:style-name="ce10">
            <text:p><text:s/>18,00 €<text:s/></text:p>
          </table:table-cell>
          <table:table-cell office:value-type="currency" office:value="91.8" table:style-name="ce10">
            <text:p><text:s/>91,8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45" table:style-name="ce8">
            <text:p>1045</text:p>
          </table:table-cell>
          <table:table-cell office:value-type="date" office:date-value="2023-09-14T00:00:00" table:style-name="ce9">
            <text:p>14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70" table:style-name="ce10">
            <text:p><text:s/>57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70" table:style-name="ce10">
            <text:p><text:s/>570,0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45" table:style-name="ce8">
            <text:p>1045</text:p>
          </table:table-cell>
          <table:table-cell office:value-type="date" office:date-value="2023-09-14T00:00:00" table:style-name="ce9">
            <text:p>14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2.8" table:style-name="ce10">
            <text:p><text:s/>22,8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2.8" table:style-name="ce10">
            <text:p><text:s/>22,8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45" table:style-name="ce8">
            <text:p>1045</text:p>
          </table:table-cell>
          <table:table-cell office:value-type="date" office:date-value="2023-09-14T00:00:00" table:style-name="ce9">
            <text:p>14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" table:style-name="ce10">
            <text:p><text:s/>2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" table:style-name="ce10">
            <text:p><text:s/>2,0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46" table:style-name="ce8">
            <text:p>1046</text:p>
          </table:table-cell>
          <table:table-cell office:value-type="date" office:date-value="2023-09-14T00:00:00" table:style-name="ce9">
            <text:p>14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90" table:style-name="ce10">
            <text:p><text:s/>59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90" table:style-name="ce10">
            <text:p><text:s/>590,0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46" table:style-name="ce8">
            <text:p>1046</text:p>
          </table:table-cell>
          <table:table-cell office:value-type="date" office:date-value="2023-09-14T00:00:00" table:style-name="ce9">
            <text:p>14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3.6" table:style-name="ce10">
            <text:p><text:s/>23,6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3.6" table:style-name="ce10">
            <text:p><text:s/>23,6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46" table:style-name="ce8">
            <text:p>1046</text:p>
          </table:table-cell>
          <table:table-cell office:value-type="date" office:date-value="2023-09-14T00:00:00" table:style-name="ce9">
            <text:p>14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" table:style-name="ce10">
            <text:p><text:s/>2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" table:style-name="ce10">
            <text:p><text:s/>2,0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47" table:style-name="ce8">
            <text:p>1047</text:p>
          </table:table-cell>
          <table:table-cell office:value-type="date" office:date-value="2023-09-14T00:00:00" table:style-name="ce9">
            <text:p>14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12.6" table:style-name="ce10">
            <text:p><text:s/>1.012,60 €<text:s/></text:p>
          </table:table-cell>
          <table:table-cell office:value-type="currency" office:value="166" table:style-name="ce10">
            <text:p><text:s/>166,00 €<text:s/></text:p>
          </table:table-cell>
          <table:table-cell office:value-type="currency" office:value="846.6" table:style-name="ce10">
            <text:p><text:s/>846,6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47" table:style-name="ce8">
            <text:p>1047</text:p>
          </table:table-cell>
          <table:table-cell office:value-type="date" office:date-value="2023-09-14T00:00:00" table:style-name="ce9">
            <text:p>14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0.5" table:style-name="ce10">
            <text:p><text:s/>40,5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0.5" table:style-name="ce10">
            <text:p><text:s/>40,5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48" table:style-name="ce8">
            <text:p>1048</text:p>
          </table:table-cell>
          <table:table-cell office:value-type="date" office:date-value="2023-09-14T00:00:00" table:style-name="ce9">
            <text:p>14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424" table:style-name="ce10">
            <text:p><text:s/>1.424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424" table:style-name="ce10">
            <text:p><text:s/>1.424,0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48" table:style-name="ce8">
            <text:p>1048</text:p>
          </table:table-cell>
          <table:table-cell office:value-type="date" office:date-value="2023-09-14T00:00:00" table:style-name="ce9">
            <text:p>14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6.96" table:style-name="ce10">
            <text:p><text:s/>56,9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6.96" table:style-name="ce10">
            <text:p><text:s/>56,96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49" table:style-name="ce8">
            <text:p>1049</text:p>
          </table:table-cell>
          <table:table-cell office:value-type="date" office:date-value="2023-09-14T00:00:00" table:style-name="ce9">
            <text:p>14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90" table:style-name="ce10">
            <text:p><text:s/>19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90" table:style-name="ce10">
            <text:p><text:s/>190,0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49" table:style-name="ce8">
            <text:p>1049</text:p>
          </table:table-cell>
          <table:table-cell office:value-type="date" office:date-value="2023-09-14T00:00:00" table:style-name="ce9">
            <text:p>14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.6" table:style-name="ce10">
            <text:p><text:s/>7,6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.6" table:style-name="ce10">
            <text:p><text:s/>7,6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50" table:style-name="ce8">
            <text:p>1050</text:p>
          </table:table-cell>
          <table:table-cell office:value-type="date" office:date-value="2023-09-14T00:00:00" table:style-name="ce9">
            <text:p>14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" table:style-name="ce10">
            <text:p><text:s/>2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" table:style-name="ce10">
            <text:p><text:s/>2,0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50" table:style-name="ce8">
            <text:p>1050</text:p>
          </table:table-cell>
          <table:table-cell office:value-type="date" office:date-value="2023-09-14T00:00:00" table:style-name="ce9">
            <text:p>14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0" table:style-name="ce10">
            <text:p><text:s/>9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90" table:style-name="ce10">
            <text:p><text:s/>90,0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50" table:style-name="ce8">
            <text:p>1050</text:p>
          </table:table-cell>
          <table:table-cell office:value-type="date" office:date-value="2023-09-14T00:00:00" table:style-name="ce9">
            <text:p>14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.6" table:style-name="ce10">
            <text:p><text:s/>3,6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.6" table:style-name="ce10">
            <text:p><text:s/>3,6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051" table:style-name="ce8">
            <text:p>1051</text:p>
          </table:table-cell>
          <table:table-cell office:value-type="date" office:date-value="2023-09-14T00:00:00" table:style-name="ce9">
            <text:p>14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000" table:style-name="ce10">
            <text:p><text:s/>4.00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000" table:style-name="ce10">
            <text:p><text:s/>4.000,00 €<text:s/></text:p>
          </table:table-cell>
          <table:table-cell office:value-type="string" table:style-name="ce8">
            <text:p><text:s text:c="2"/>PROMETEIA SPA</text:p>
          </table:table-cell>
          <table:table-cell office:value-type="string" table:style-name="ce8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1052" table:style-name="ce8">
            <text:p>1052</text:p>
          </table:table-cell>
          <table:table-cell office:value-type="date" office:date-value="2023-09-14T00:00:00" table:style-name="ce9">
            <text:p>14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880" table:style-name="ce10">
            <text:p><text:s/>4.88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880" table:style-name="ce10">
            <text:p><text:s/>4.880,00 €<text:s/></text:p>
          </table:table-cell>
          <table:table-cell office:value-type="string" table:style-name="ce8">
            <text:p><text:s text:c="2"/>PROMETEIA SPA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1053" table:style-name="ce8">
            <text:p>1053</text:p>
          </table:table-cell>
          <table:table-cell office:value-type="date" office:date-value="2023-09-18T00:00:00" table:style-name="ce9">
            <text:p>18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96.34" table:style-name="ce10">
            <text:p><text:s/>596,34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96.34" table:style-name="ce10">
            <text:p><text:s/>596,34 €<text:s/></text:p>
          </table:table-cell>
          <table:table-cell office:value-type="string" table:style-name="ce8">
            <text:p><text:s text:c="2"/>POSTE ITALIANE SPA -</text:p>
          </table:table-cell>
          <table:table-cell office:value-type="string" table:style-name="ce8">
            <text:p>Spese postali e di recapito</text:p>
          </table:table-cell>
          <table:table-cell table:number-columns-repeated="16375"/>
        </table:table-row>
        <table:table-row table:style-name="ro4">
          <table:table-cell office:value-type="float" office:value="1054" table:style-name="ce8">
            <text:p>1054</text:p>
          </table:table-cell>
          <table:table-cell office:value-type="date" office:date-value="2023-09-18T00:00:00" table:style-name="ce9">
            <text:p>18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28.64" table:style-name="ce10">
            <text:p><text:s/>328,64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28.64" table:style-name="ce10">
            <text:p><text:s/>328,64 €<text:s/></text:p>
          </table:table-cell>
          <table:table-cell office:value-type="string" table:style-name="ce8">
            <text:p><text:s text:c="2"/>POSTE ITALIANE SPA -</text:p>
          </table:table-cell>
          <table:table-cell office:value-type="string" table:style-name="ce8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1055" table:style-name="ce8">
            <text:p>1055</text:p>
          </table:table-cell>
          <table:table-cell office:value-type="date" office:date-value="2023-09-18T00:00:00" table:style-name="ce9">
            <text:p>18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10" table:style-name="ce10">
            <text:p><text:s/>11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10" table:style-name="ce10">
            <text:p><text:s/>110,00 €<text:s/></text:p>
          </table:table-cell>
          <table:table-cell office:value-type="string" table:style-name="ce8">
            <text:p><text:s text:c="2"/>ISTITUTO DI VIGILANZA PRIVATA DELLA PROVINCIA DI VITERBO SRL</text:p>
          </table:table-cell>
          <table:table-cell office:value-type="string" table:style-name="ce8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1056" table:style-name="ce8">
            <text:p>1056</text:p>
          </table:table-cell>
          <table:table-cell office:value-type="date" office:date-value="2023-09-18T00:00:00" table:style-name="ce9">
            <text:p>18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50" table:style-name="ce10">
            <text:p><text:s/>45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50" table:style-name="ce10">
            <text:p><text:s/>450,00 €<text:s/></text:p>
          </table:table-cell>
          <table:table-cell office:value-type="string" table:style-name="ce8">
            <text:p><text:s text:c="2"/>ATEV ASSISTENZA TECNICA ELETTRODOMESTICI VITERBO DI NAPOLI MARCO E C.SNC</text:p>
          </table:table-cell>
          <table:table-cell office:value-type="string" table:style-name="ce8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1057" table:style-name="ce8">
            <text:p>1057</text:p>
          </table:table-cell>
          <table:table-cell office:value-type="date" office:date-value="2023-09-18T00:00:00" table:style-name="ce9">
            <text:p>18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80.33" table:style-name="ce10">
            <text:p><text:s/>280,33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80.33" table:style-name="ce10">
            <text:p><text:s/>280,33 €<text:s/></text:p>
          </table:table-cell>
          <table:table-cell office:value-type="string" table:style-name="ce8">
            <text:p><text:s text:c="2"/>SECURITAS METRONOTTE SRL</text:p>
          </table:table-cell>
          <table:table-cell office:value-type="string" table:style-name="ce8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1058" table:style-name="ce8">
            <text:p>1058</text:p>
          </table:table-cell>
          <table:table-cell office:value-type="date" office:date-value="2023-09-18T00:00:00" table:style-name="ce9">
            <text:p>18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654.95" table:style-name="ce10">
            <text:p><text:s/>1.654,95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654.95" table:style-name="ce10">
            <text:p><text:s/>1.654,95 €<text:s/></text:p>
          </table:table-cell>
          <table:table-cell office:value-type="string" table:style-name="ce8">
            <text:p><text:s text:c="2"/>DAY RISTOSERVICE S.P.A</text:p>
          </table:table-cell>
          <table:table-cell office:value-type="string" table:style-name="ce8">
            <text:p>Buoni pasto <text:s/>e mensa per il personale dipendente</text:p>
          </table:table-cell>
          <table:table-cell table:number-columns-repeated="16375"/>
        </table:table-row>
        <table:table-row table:style-name="ro3">
          <table:table-cell office:value-type="float" office:value="1059" table:style-name="ce8">
            <text:p>1059</text:p>
          </table:table-cell>
          <table:table-cell office:value-type="date" office:date-value="2023-09-18T00:00:00" table:style-name="ce9">
            <text:p>18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6.56" table:style-name="ce10">
            <text:p><text:s/>76,5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6.56" table:style-name="ce10">
            <text:p><text:s/>76,56 €<text:s/></text:p>
          </table:table-cell>
          <table:table-cell office:value-type="string" table:style-name="ce8">
            <text:p><text:s text:c="2"/>FASTWEB</text:p>
          </table:table-cell>
          <table:table-cell office:value-type="string" table:style-name="ce8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1060" table:style-name="ce8">
            <text:p>1060</text:p>
          </table:table-cell>
          <table:table-cell office:value-type="date" office:date-value="2023-09-18T00:00:00" table:style-name="ce9">
            <text:p>18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88.91" table:style-name="ce10">
            <text:p><text:s/>388,91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88.91" table:style-name="ce10">
            <text:p><text:s/>388,91 €<text:s/></text:p>
          </table:table-cell>
          <table:table-cell office:value-type="string" table:style-name="ce8">
            <text:p><text:s text:c="2"/>FASTWEB</text:p>
          </table:table-cell>
          <table:table-cell office:value-type="string" table:style-name="ce8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1061" table:style-name="ce8">
            <text:p>1061</text:p>
          </table:table-cell>
          <table:table-cell office:value-type="date" office:date-value="2023-09-18T00:00:00" table:style-name="ce9">
            <text:p>18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62.48" table:style-name="ce10">
            <text:p><text:s/>462,4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62.48" table:style-name="ce10">
            <text:p><text:s/>462,48 €<text:s/></text:p>
          </table:table-cell>
          <table:table-cell office:value-type="string" table:style-name="ce8">
            <text:p><text:s text:c="2"/>TECNOSERVICECAMERE SOCIETA' CONSORTILE PER AZIONI</text:p>
          </table:table-cell>
          <table:table-cell office:value-type="string" table:style-name="ce8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1061" table:style-name="ce8">
            <text:p>1061</text:p>
          </table:table-cell>
          <table:table-cell office:value-type="date" office:date-value="2023-09-18T00:00:00" table:style-name="ce9">
            <text:p>18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764" table:style-name="ce10">
            <text:p><text:s/>1.764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764" table:style-name="ce10">
            <text:p><text:s/>1.764,00 €<text:s/></text:p>
          </table:table-cell>
          <table:table-cell office:value-type="string" table:style-name="ce8">
            <text:p><text:s text:c="2"/>TECNOSERVICECAMERE SOCIETA' CONSORTILE PER AZIONI</text:p>
          </table:table-cell>
          <table:table-cell office:value-type="string" table:style-name="ce8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1062" table:style-name="ce8">
            <text:p>1062</text:p>
          </table:table-cell>
          <table:table-cell office:value-type="date" office:date-value="2023-09-18T00:00:00" table:style-name="ce9">
            <text:p>18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27.5" table:style-name="ce10">
            <text:p><text:s/>227,5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27.5" table:style-name="ce10">
            <text:p><text:s/>227,5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62" table:style-name="ce8">
            <text:p>1062</text:p>
          </table:table-cell>
          <table:table-cell office:value-type="date" office:date-value="2023-09-18T00:00:00" table:style-name="ce9">
            <text:p>18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.1" table:style-name="ce10">
            <text:p><text:s/>9,1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9.1" table:style-name="ce10">
            <text:p><text:s/>9,1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63" table:style-name="ce8">
            <text:p>1063</text:p>
          </table:table-cell>
          <table:table-cell office:value-type="date" office:date-value="2023-09-18T00:00:00" table:style-name="ce9">
            <text:p>18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67.5" table:style-name="ce10">
            <text:p><text:s/>167,5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67.5" table:style-name="ce10">
            <text:p><text:s/>167,5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63" table:style-name="ce8">
            <text:p>1063</text:p>
          </table:table-cell>
          <table:table-cell office:value-type="date" office:date-value="2023-09-18T00:00:00" table:style-name="ce9">
            <text:p>18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.7" table:style-name="ce10">
            <text:p><text:s/>6,7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6.7" table:style-name="ce10">
            <text:p><text:s/>6,7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64" table:style-name="ce8">
            <text:p>1064</text:p>
          </table:table-cell>
          <table:table-cell office:value-type="date" office:date-value="2023-09-18T00:00:00" table:style-name="ce9">
            <text:p>18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2.2" table:style-name="ce10">
            <text:p><text:s/>12,2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2.2" table:style-name="ce10">
            <text:p><text:s/>12,20 €<text:s/></text:p>
          </table:table-cell>
          <table:table-cell office:value-type="string" table:style-name="ce8">
            <text:p><text:s text:c="2"/>CLIENTI DIVERSI</text:p>
          </table:table-cell>
          <table:table-cell office:value-type="string" table:style-name="ce8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1065" table:style-name="ce8">
            <text:p>1065</text:p>
          </table:table-cell>
          <table:table-cell office:value-type="date" office:date-value="2023-09-19T00:00:00" table:style-name="ce9">
            <text:p>19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0.8" table:style-name="ce10">
            <text:p><text:s/>0,8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0.8" table:style-name="ce10">
            <text:p><text:s/>0,80 €<text:s/></text:p>
          </table:table-cell>
          <table:table-cell office:value-type="string" table:style-name="ce8">
            <text:p><text:s text:c="2"/>CLIENTI DIVERSI</text:p>
          </table:table-cell>
          <table:table-cell office:value-type="string" table:style-name="ce8">
            <text:p>Altre operazioni finanziarie</text:p>
          </table:table-cell>
          <table:table-cell table:number-columns-repeated="16375"/>
        </table:table-row>
        <table:table-row table:number-rows-repeated="2" table:style-name="ro3">
          <table:table-cell office:value-type="float" office:value="1066" table:style-name="ce8">
            <text:p>1066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150" table:style-name="ce10">
            <text:p><text:s/>2.15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150" table:style-name="ce10">
            <text:p><text:s/>2.150,00 €<text:s/></text:p>
          </table:table-cell>
          <table:table-cell office:value-type="string" table:style-name="ce8">
            <text:p><text:s text:c="2"/>IC OUTSOURCING SCRL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67" table:style-name="ce8">
            <text:p>1067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260.66" table:style-name="ce10">
            <text:p><text:s/>9.260,6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9260.66" table:style-name="ce10">
            <text:p><text:s/>9.260,66 €<text:s/></text:p>
          </table:table-cell>
          <table:table-cell office:value-type="string" table:style-name="ce8">
            <text:p><text:s text:c="2"/>MULTISERVICES SOCIETA' COOPERATIVA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68" table:style-name="ce8">
            <text:p>1068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103" table:style-name="ce10">
            <text:p><text:s/>1.103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103" table:style-name="ce10">
            <text:p><text:s/>1.103,0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68" table:style-name="ce8">
            <text:p>1068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2.12" table:style-name="ce10">
            <text:p><text:s/>42,12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2.12" table:style-name="ce10">
            <text:p><text:s/>42,12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69" table:style-name="ce8">
            <text:p>1069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0" table:style-name="ce10">
            <text:p><text:s/>6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60" table:style-name="ce10">
            <text:p><text:s/>60,0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69" table:style-name="ce8">
            <text:p>1069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.4" table:style-name="ce10">
            <text:p><text:s/>2,4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.4" table:style-name="ce10">
            <text:p><text:s/>2,4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70" table:style-name="ce8">
            <text:p>1070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.6" table:style-name="ce10">
            <text:p><text:s/>3,6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.6" table:style-name="ce10">
            <text:p><text:s/>3,6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70" table:style-name="ce8">
            <text:p>1070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" table:style-name="ce10">
            <text:p><text:s/>2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" table:style-name="ce10">
            <text:p><text:s/>2,0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70" table:style-name="ce8">
            <text:p>1070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0" table:style-name="ce10">
            <text:p><text:s/>9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90" table:style-name="ce10">
            <text:p><text:s/>90,0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71" table:style-name="ce8">
            <text:p>1071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00" table:style-name="ce10">
            <text:p><text:s/>20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00" table:style-name="ce10">
            <text:p><text:s/>200,00 €<text:s/></text:p>
          </table:table-cell>
          <table:table-cell office:value-type="string" table:style-name="ce8">
            <text:p><text:s text:c="2"/>TECNOSERVICECAMERE SOCIETA' CONSORTILE PER AZIONI</text:p>
          </table:table-cell>
          <table:table-cell office:value-type="string" table:style-name="ce8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1071" table:style-name="ce8">
            <text:p>1071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67" table:style-name="ce10">
            <text:p><text:s/>567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67" table:style-name="ce10">
            <text:p><text:s/>567,00 €<text:s/></text:p>
          </table:table-cell>
          <table:table-cell office:value-type="string" table:style-name="ce8">
            <text:p><text:s text:c="2"/>TECNOSERVICECAMERE SOCIETA' CONSORTILE PER AZIONI</text:p>
          </table:table-cell>
          <table:table-cell office:value-type="string" table:style-name="ce8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1072" table:style-name="ce8">
            <text:p>1072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7976.46" table:style-name="ce10">
            <text:p><text:s/>57.976,4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7976.46" table:style-name="ce10">
            <text:p><text:s/>57.976,46 €<text:s/></text:p>
          </table:table-cell>
          <table:table-cell office:value-type="string" table:style-name="ce8">
            <text:p><text:s text:c="2"/>UNIONCAMERE - UNIONE ITALIANA DELLE CAMERE DI COMMERCIO I.A.A.</text:p>
          </table:table-cell>
          <table:table-cell office:value-type="string" table:style-name="ce8">
            <text:p>Altri contributi e trasferimenti correnti a Unioncamere</text:p>
          </table:table-cell>
          <table:table-cell table:number-columns-repeated="16375"/>
        </table:table-row>
        <table:table-row table:style-name="ro3">
          <table:table-cell office:value-type="float" office:value="1073" table:style-name="ce8">
            <text:p>1073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50" table:style-name="ce10">
            <text:p><text:s/>75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50" table:style-name="ce10">
            <text:p><text:s/>750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1073" table:style-name="ce8">
            <text:p>1073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88.62" table:style-name="ce10">
            <text:p><text:s/>688,62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688.62" table:style-name="ce10">
            <text:p><text:s/>688,62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1073" table:style-name="ce8">
            <text:p>1073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890.1" table:style-name="ce10">
            <text:p><text:s/>1.890,1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890.1" table:style-name="ce10">
            <text:p><text:s/>1.890,1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73" table:style-name="ce8">
            <text:p>1073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99.98" table:style-name="ce10">
            <text:p><text:s/>499,9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99.98" table:style-name="ce10">
            <text:p><text:s/>499,98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1073" table:style-name="ce8">
            <text:p>1073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42" table:style-name="ce10">
            <text:p><text:s/>342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42" table:style-name="ce10">
            <text:p><text:s/>342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1073" table:style-name="ce8">
            <text:p>1073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99.98" table:style-name="ce10">
            <text:p><text:s/>799,9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99.98" table:style-name="ce10">
            <text:p><text:s/>799,98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1073" table:style-name="ce8">
            <text:p>1073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99.98" table:style-name="ce10">
            <text:p><text:s/>499,9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99.98" table:style-name="ce10">
            <text:p><text:s/>499,98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1073" table:style-name="ce8">
            <text:p>1073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274.58" table:style-name="ce10">
            <text:p><text:s/>1.274,5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274.58" table:style-name="ce10">
            <text:p><text:s/>1.274,58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1073" table:style-name="ce8">
            <text:p>1073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368.5" table:style-name="ce10">
            <text:p><text:s/>1.368,5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368.5" table:style-name="ce10">
            <text:p><text:s/>1.368,5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1073" table:style-name="ce8">
            <text:p>1073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49" table:style-name="ce10">
            <text:p><text:s/>549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49" table:style-name="ce10">
            <text:p><text:s/>549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1073" table:style-name="ce8">
            <text:p>1073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946" table:style-name="ce10">
            <text:p><text:s/>946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946" table:style-name="ce10">
            <text:p><text:s/>946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73" table:style-name="ce8">
            <text:p>1073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94.76" table:style-name="ce10">
            <text:p><text:s/>194,7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94.76" table:style-name="ce10">
            <text:p><text:s/>194,76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1073" table:style-name="ce8">
            <text:p>1073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750" table:style-name="ce10">
            <text:p><text:s/>75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50" table:style-name="ce10">
            <text:p><text:s/>750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73" table:style-name="ce8">
            <text:p>1073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75" table:style-name="ce10">
            <text:p><text:s/>375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75" table:style-name="ce10">
            <text:p><text:s/>375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1073" table:style-name="ce8">
            <text:p>1073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99.98" table:style-name="ce10">
            <text:p><text:s/>199,9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99.98" table:style-name="ce10">
            <text:p><text:s/>199,98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1073" table:style-name="ce8">
            <text:p>1073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47" table:style-name="ce10">
            <text:p><text:s/>447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47" table:style-name="ce10">
            <text:p><text:s/>447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1073" table:style-name="ce8">
            <text:p>1073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370" table:style-name="ce10">
            <text:p><text:s/>2.37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370" table:style-name="ce10">
            <text:p><text:s/>2.370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1073" table:style-name="ce8">
            <text:p>1073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113.11" table:style-name="ce10">
            <text:p><text:s/>2.113,11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113.11" table:style-name="ce10">
            <text:p><text:s/>2.113,11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1073" table:style-name="ce8">
            <text:p>1073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49.99" table:style-name="ce10">
            <text:p><text:s/>249,9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49.99" table:style-name="ce10">
            <text:p><text:s/>249,99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1073" table:style-name="ce8">
            <text:p>1073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2" table:style-name="ce10">
            <text:p><text:s/>12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2" table:style-name="ce10">
            <text:p><text:s/>12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1073" table:style-name="ce8">
            <text:p>1073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24.99" table:style-name="ce10">
            <text:p><text:s/>624,9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624.99" table:style-name="ce10">
            <text:p><text:s/>624,99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1073" table:style-name="ce8">
            <text:p>1073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25" table:style-name="ce10">
            <text:p><text:s/>525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25" table:style-name="ce10">
            <text:p><text:s/>525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1073" table:style-name="ce8">
            <text:p>1073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42.48" table:style-name="ce10">
            <text:p><text:s/>342,4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42.48" table:style-name="ce10">
            <text:p><text:s/>342,48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1073" table:style-name="ce8">
            <text:p>1073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8" table:style-name="ce10">
            <text:p><text:s/>68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68" table:style-name="ce10">
            <text:p><text:s/>68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1073" table:style-name="ce8">
            <text:p>1073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775" table:style-name="ce10">
            <text:p><text:s/>1.775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775" table:style-name="ce10">
            <text:p><text:s/>1.775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73" table:style-name="ce8">
            <text:p>1073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212" table:style-name="ce10">
            <text:p><text:s/>1.212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212" table:style-name="ce10">
            <text:p><text:s/>1.212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73" table:style-name="ce8">
            <text:p>1073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47.72" table:style-name="ce10">
            <text:p><text:s/>647,72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647.72" table:style-name="ce10">
            <text:p><text:s/>647,72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1073" table:style-name="ce8">
            <text:p>1073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2954.6" table:style-name="ce10">
            <text:p><text:s/>2.954,6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954.6" table:style-name="ce10">
            <text:p><text:s/>2.954,6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73" table:style-name="ce8">
            <text:p>1073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556" table:style-name="ce10">
            <text:p><text:s/>556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556" table:style-name="ce10">
            <text:p><text:s/>556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73" table:style-name="ce8">
            <text:p>1073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290" table:style-name="ce10">
            <text:p><text:s/>1.29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290" table:style-name="ce10">
            <text:p><text:s/>1.290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1073" table:style-name="ce8">
            <text:p>1073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100.01" table:style-name="ce10">
            <text:p><text:s/>1.100,01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100.01" table:style-name="ce10">
            <text:p><text:s/>1.100,01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73" table:style-name="ce8">
            <text:p>1073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656" table:style-name="ce10">
            <text:p><text:s/>656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656" table:style-name="ce10">
            <text:p><text:s/>656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74" table:style-name="ce8">
            <text:p>1074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1058.45" table:style-name="ce10">
            <text:p><text:s/>11.058,45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1058.45" table:style-name="ce10">
            <text:p><text:s/>11.058,45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74" table:style-name="ce8">
            <text:p>1074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008.1" table:style-name="ce10">
            <text:p><text:s/>3.008,1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008.1" table:style-name="ce10">
            <text:p><text:s/>3.008,1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74" table:style-name="ce8">
            <text:p>1074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83.25" table:style-name="ce10">
            <text:p><text:s/>383,25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83.25" table:style-name="ce10">
            <text:p><text:s/>383,25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1074" table:style-name="ce8">
            <text:p>1074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-107.5" table:style-name="ce10">
            <text:p>-107,5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-107.5" table:style-name="ce10">
            <text:p>-107,5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74" table:style-name="ce8">
            <text:p>1074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-3008.1" table:style-name="ce10">
            <text:p>-3.008,1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-3008.1" table:style-name="ce10">
            <text:p>-3.008,1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74" table:style-name="ce8">
            <text:p>1074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450" table:style-name="ce10">
            <text:p><text:s/>45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50" table:style-name="ce10">
            <text:p><text:s/>450,00 €<text:s/></text:p>
          </table:table-cell>
          <table:table-cell office:value-type="string" table:style-name="ce8">
            <text:p><text:s text:c="2"/>INFOCAMERE - SOCIETA' CONSORTILE INFORMATICA DELLE C.C.I.A.A ITALIANE P.A.</text:p>
          </table:table-cell>
          <table:table-cell office:value-type="string" table:style-name="ce8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75" table:style-name="ce8">
            <text:p>1075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88834.53" table:style-name="ce10">
            <text:p><text:s/>88.834,53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88834.53" table:style-name="ce10">
            <text:p><text:s/>88.834,53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1075" table:style-name="ce8">
            <text:p>1075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75.3" table:style-name="ce10">
            <text:p><text:s/>475,3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75.3" table:style-name="ce10">
            <text:p><text:s/>475,30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Trattamento di missione e rimborsi spese viaggi</text:p>
          </table:table-cell>
          <table:table-cell table:number-columns-repeated="16375"/>
        </table:table-row>
        <table:table-row table:style-name="ro3">
          <table:table-cell office:value-type="float" office:value="1076" table:style-name="ce8">
            <text:p>1076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549.35" table:style-name="ce10">
            <text:p><text:s/>1.549,35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549.35" table:style-name="ce10">
            <text:p><text:s/>1.549,35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1077" table:style-name="ce8">
            <text:p>1077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326.5700000000002" table:style-name="ce10">
            <text:p><text:s/>2.326,5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326.5700000000002" table:style-name="ce10">
            <text:p><text:s/>2.326,57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1078" table:style-name="ce8">
            <text:p>1078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532.16" table:style-name="ce10">
            <text:p><text:s/>1.532,1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532.16" table:style-name="ce10">
            <text:p><text:s/>1.532,16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Commissioni e Comitati</text:p>
          </table:table-cell>
          <table:table-cell table:number-columns-repeated="16375"/>
        </table:table-row>
        <table:table-row table:style-name="ro3">
          <table:table-cell office:value-type="float" office:value="1079" table:style-name="ce8">
            <text:p>1079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1492.77" table:style-name="ce10">
            <text:p><text:s/>21.492,7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1492.77" table:style-name="ce10">
            <text:p><text:s/>21.492,77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TFR a carico direttamente <text:s/>dell'Ente</text:p>
          </table:table-cell>
          <table:table-cell table:number-columns-repeated="16375"/>
        </table:table-row>
        <table:table-row table:style-name="ro3">
          <table:table-cell office:value-type="float" office:value="1080" table:style-name="ce8">
            <text:p>1080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7780.71" table:style-name="ce10">
            <text:p><text:s/>7.780,71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7780.71" table:style-name="ce10">
            <text:p><text:s/>7.780,71 €<text:s/></text:p>
          </table:table-cell>
          <table:table-cell office:value-type="string" table:style-name="ce8">
            <text:p><text:s text:c="2"/>PERSONALE DIPENDENTE - RETRIBUZIONI</text:p>
          </table:table-cell>
          <table:table-cell office:value-type="string" table:style-name="ce8">
            <text:p>TFR a carico direttamente <text:s/>dell'Ente</text:p>
          </table:table-cell>
          <table:table-cell table:number-columns-repeated="16375"/>
        </table:table-row>
        <table:table-row table:style-name="ro3">
          <table:table-cell office:value-type="float" office:value="1082" table:style-name="ce8">
            <text:p>1082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6192.4" table:style-name="ce10">
            <text:p><text:s/>6.192,4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6192.4" table:style-name="ce10">
            <text:p><text:s/>6.192,40 €<text:s/></text:p>
          </table:table-cell>
          <table:table-cell office:value-type="string" table:style-name="ce8">
            <text:p><text:s text:c="2"/>COMPENSI COLLABORAZIONI - VEDI LISTA ALLEGATA</text:p>
          </table:table-cell>
          <table:table-cell office:value-type="string" table:style-name="ce8">
            <text:p>Indennità e rimborso spese <text:s/>per il Consiglio</text:p>
          </table:table-cell>
          <table:table-cell table:number-columns-repeated="16375"/>
        </table:table-row>
        <table:table-row table:style-name="ro3">
          <table:table-cell office:value-type="float" office:value="1084" table:style-name="ce8">
            <text:p>1084</text:p>
          </table:table-cell>
          <table:table-cell office:value-type="date" office:date-value="2023-09-26T00:00:00" table:style-name="ce9">
            <text:p>26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557.6" table:style-name="ce10">
            <text:p><text:s/>2.557,6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557.6" table:style-name="ce10">
            <text:p><text:s/>2.557,60 €<text:s/></text:p>
          </table:table-cell>
          <table:table-cell office:value-type="string" table:style-name="ce8">
            <text:p><text:s text:c="2"/>COMPENSI COLLABORAZIONI - VEDI LISTA ALLEGATA</text:p>
          </table:table-cell>
          <table:table-cell office:value-type="string" table:style-name="ce8">
            <text:p>Indennità e rimborso spese <text:s/>per il Consiglio</text:p>
          </table:table-cell>
          <table:table-cell table:number-columns-repeated="16375"/>
        </table:table-row>
        <table:table-row table:style-name="ro3">
          <table:table-cell office:value-type="float" office:value="1085" table:style-name="ce8">
            <text:p>1085</text:p>
          </table:table-cell>
          <table:table-cell office:value-type="date" office:date-value="2023-09-29T00:00:00" table:style-name="ce9">
            <text:p>29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0500" table:style-name="ce10">
            <text:p><text:s/>10.500,00 €<text:s/></text:p>
          </table:table-cell>
          <table:table-cell office:value-type="currency" office:value="420" table:style-name="ce10">
            <text:p><text:s/>420,00 €<text:s/></text:p>
          </table:table-cell>
          <table:table-cell office:value-type="currency" office:value="10080" table:style-name="ce10">
            <text:p><text:s/>10.080,00 €<text:s/></text:p>
          </table:table-cell>
          <table:table-cell office:value-type="string" table:style-name="ce8">
            <text:p><text:s text:c="2"/>AZIENDA SPECIALE CENTRO ITALIA</text:p>
          </table:table-cell>
          <table:table-cell office:value-type="string" table:style-name="ce8">
            <text:p>Altri contributi e trasferimenti <text:s text:c="2"/>a aziende speciali</text:p>
          </table:table-cell>
          <table:table-cell table:number-columns-repeated="16375"/>
        </table:table-row>
        <table:table-row table:style-name="ro3">
          <table:table-cell office:value-type="float" office:value="1086" table:style-name="ce8">
            <text:p>1086</text:p>
          </table:table-cell>
          <table:table-cell office:value-type="date" office:date-value="2023-09-29T00:00:00" table:style-name="ce9">
            <text:p>29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2000" table:style-name="ce10">
            <text:p><text:s/>12.000,00 €<text:s/></text:p>
          </table:table-cell>
          <table:table-cell office:value-type="currency" office:value="480" table:style-name="ce10">
            <text:p><text:s/>480,00 €<text:s/></text:p>
          </table:table-cell>
          <table:table-cell office:value-type="currency" office:value="11520" table:style-name="ce10">
            <text:p><text:s/>11.520,00 €<text:s/></text:p>
          </table:table-cell>
          <table:table-cell office:value-type="string" table:style-name="ce8">
            <text:p><text:s text:c="2"/>AZIENDA SPECIALE CENTRO ITALIA</text:p>
          </table:table-cell>
          <table:table-cell office:value-type="string" table:style-name="ce8">
            <text:p>Altri contributi e trasferimenti <text:s text:c="2"/>a aziende speciali</text:p>
          </table:table-cell>
          <table:table-cell table:number-columns-repeated="16375"/>
        </table:table-row>
        <table:table-row table:style-name="ro3">
          <table:table-cell office:value-type="float" office:value="1087" table:style-name="ce8">
            <text:p>1087</text:p>
          </table:table-cell>
          <table:table-cell office:value-type="date" office:date-value="2023-09-29T00:00:00" table:style-name="ce9">
            <text:p>29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3660" table:style-name="ce10">
            <text:p><text:s/>3.660,00 €<text:s/></text:p>
          </table:table-cell>
          <table:table-cell office:value-type="currency" office:value="600" table:style-name="ce10">
            <text:p><text:s/>600,00 €<text:s/></text:p>
          </table:table-cell>
          <table:table-cell office:value-type="currency" office:value="3060" table:style-name="ce10">
            <text:p><text:s/>3.060,0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Indennità e rimborso spese <text:s/>per il Collegio dei revisori</text:p>
          </table:table-cell>
          <table:table-cell table:number-columns-repeated="16375"/>
        </table:table-row>
        <table:table-row table:style-name="ro3">
          <table:table-cell office:value-type="float" office:value="1087" table:style-name="ce8">
            <text:p>1087</text:p>
          </table:table-cell>
          <table:table-cell office:value-type="date" office:date-value="2023-09-29T00:00:00" table:style-name="ce9">
            <text:p>29/09/2023</text:p>
          </table:table-cell>
          <table:table-cell office:value-type="string" table:style-name="ce8">
            <text:p>Con documento</text:p>
          </table:table-cell>
          <table:table-cell office:value-type="string" table:style-name="ce8">
            <text:p>Anno in Corso</text:p>
          </table:table-cell>
          <table:table-cell office:value-type="currency" office:value="146.4" table:style-name="ce10">
            <text:p><text:s/>146,4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46.4" table:style-name="ce10">
            <text:p><text:s/>146,40 €<text:s/></text:p>
          </table:table-cell>
          <table:table-cell office:value-type="string" table:style-name="ce8">
            <text:p>OMISSIS</text:p>
          </table:table-cell>
          <table:table-cell office:value-type="string" table:style-name="ce8">
            <text:p>Indennità e rimborso spese <text:s/>per il Collegio dei revisori</text:p>
          </table:table-cell>
          <table:table-cell table:number-columns-repeated="16375"/>
        </table:table-row>
        <table:table-row table:style-name="ro3">
          <table:table-cell office:value-type="float" office:value="1088" table:style-name="ce8">
            <text:p>1088</text:p>
          </table:table-cell>
          <table:table-cell office:value-type="date" office:date-value="2023-09-29T00:00:00" table:style-name="ce9">
            <text:p>29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63.29" table:style-name="ce10">
            <text:p><text:s/>363,29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63.29" table:style-name="ce10">
            <text:p><text:s/>363,29 €<text:s/></text:p>
          </table:table-cell>
          <table:table-cell office:value-type="string" table:style-name="ce8">
            <text:p><text:s text:c="2"/>MODELLO F24 - IRAP</text:p>
          </table:table-cell>
          <table:table-cell office:value-type="string" table:style-name="ce8">
            <text:p>IRAP</text:p>
          </table:table-cell>
          <table:table-cell table:number-columns-repeated="16375"/>
        </table:table-row>
        <table:table-row table:style-name="ro3">
          <table:table-cell office:value-type="float" office:value="1089" table:style-name="ce8">
            <text:p>1089</text:p>
          </table:table-cell>
          <table:table-cell office:value-type="date" office:date-value="2023-09-29T00:00:00" table:style-name="ce9">
            <text:p>29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83.18" table:style-name="ce10">
            <text:p><text:s/>483,18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83.18" table:style-name="ce10">
            <text:p><text:s/>483,18 €<text:s/></text:p>
          </table:table-cell>
          <table:table-cell office:value-type="string" table:style-name="ce8">
            <text:p><text:s text:c="2"/>COMPENSI COLLABORAZIONI - VEDI LISTA ALLEGATA</text:p>
          </table:table-cell>
          <table:table-cell office:value-type="string" table:style-name="ce8">
            <text:p>Altri concorsi, recuperi e rimborsi a soggetti privati</text:p>
          </table:table-cell>
          <table:table-cell table:number-columns-repeated="16375"/>
        </table:table-row>
        <table:table-row table:style-name="ro3">
          <table:table-cell office:value-type="float" office:value="1089" table:style-name="ce8">
            <text:p>1089</text:p>
          </table:table-cell>
          <table:table-cell office:value-type="date" office:date-value="2023-09-29T00:00:00" table:style-name="ce9">
            <text:p>29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44.55" table:style-name="ce10">
            <text:p><text:s/>244,55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44.55" table:style-name="ce10">
            <text:p><text:s/>244,55 €<text:s/></text:p>
          </table:table-cell>
          <table:table-cell office:value-type="string" table:style-name="ce8">
            <text:p><text:s text:c="2"/>COMPENSI COLLABORAZIONI - VEDI LISTA ALLEGATA</text:p>
          </table:table-cell>
          <table:table-cell office:value-type="string" table:style-name="ce8">
            <text:p>Indennità e rimborso spese <text:s/>per il Consiglio</text:p>
          </table:table-cell>
          <table:table-cell table:number-columns-repeated="16375"/>
        </table:table-row>
        <table:table-row table:style-name="ro3">
          <table:table-cell office:value-type="float" office:value="1089" table:style-name="ce8">
            <text:p>1089</text:p>
          </table:table-cell>
          <table:table-cell office:value-type="date" office:date-value="2023-09-29T00:00:00" table:style-name="ce9">
            <text:p>29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6429.14" table:style-name="ce10">
            <text:p><text:s/>16.429,14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6429.14" table:style-name="ce10">
            <text:p><text:s/>16.429,14 €<text:s/></text:p>
          </table:table-cell>
          <table:table-cell office:value-type="string" table:style-name="ce8">
            <text:p><text:s text:c="2"/>COMPENSI COLLABORAZIONI - VEDI LISTA ALLEGATA</text:p>
          </table:table-cell>
          <table:table-cell office:value-type="string" table:style-name="ce8">
            <text:p>Indennità e rimborso spese <text:s/>per la Giunta</text:p>
          </table:table-cell>
          <table:table-cell table:number-columns-repeated="16375"/>
        </table:table-row>
        <table:table-row table:style-name="ro3">
          <table:table-cell office:value-type="float" office:value="1089" table:style-name="ce8">
            <text:p>1089</text:p>
          </table:table-cell>
          <table:table-cell office:value-type="date" office:date-value="2023-09-29T00:00:00" table:style-name="ce9">
            <text:p>29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473.32" table:style-name="ce10">
            <text:p><text:s/>473,32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473.32" table:style-name="ce10">
            <text:p><text:s/>473,32 €<text:s/></text:p>
          </table:table-cell>
          <table:table-cell office:value-type="string" table:style-name="ce8">
            <text:p><text:s text:c="2"/>COMPENSI COLLABORAZIONI - VEDI LISTA ALLEGATA</text:p>
          </table:table-cell>
          <table:table-cell office:value-type="string" table:style-name="ce8">
            <text:p>Indennità e rimborso spese <text:s/>per la Giunta</text:p>
          </table:table-cell>
          <table:table-cell table:number-columns-repeated="16375"/>
        </table:table-row>
        <table:table-row table:style-name="ro3">
          <table:table-cell office:value-type="float" office:value="1089" table:style-name="ce8">
            <text:p>1089</text:p>
          </table:table-cell>
          <table:table-cell office:value-type="date" office:date-value="2023-09-29T00:00:00" table:style-name="ce9">
            <text:p>29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369.14" table:style-name="ce10">
            <text:p><text:s/>369,14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369.14" table:style-name="ce10">
            <text:p><text:s/>369,14 €<text:s/></text:p>
          </table:table-cell>
          <table:table-cell office:value-type="string" table:style-name="ce8">
            <text:p><text:s text:c="2"/>COMPENSI COLLABORAZIONI - VEDI LISTA ALLEGATA</text:p>
          </table:table-cell>
          <table:table-cell office:value-type="string" table:style-name="ce8">
            <text:p>Indennità e rimborso spese <text:s/>per la Giunta</text:p>
          </table:table-cell>
          <table:table-cell table:number-columns-repeated="16375" table:style-name="ce2"/>
        </table:table-row>
        <table:table-row table:style-name="ro3">
          <table:table-cell office:value-type="float" office:value="1090" table:style-name="ce8">
            <text:p>1090</text:p>
          </table:table-cell>
          <table:table-cell office:value-type="date" office:date-value="2023-09-29T00:00:00" table:style-name="ce9">
            <text:p>29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990.96" table:style-name="ce10">
            <text:p><text:s/>990,96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990.96" table:style-name="ce10">
            <text:p><text:s/>990,96 €<text:s/></text:p>
          </table:table-cell>
          <table:table-cell office:value-type="string" table:style-name="ce8">
            <text:p><text:s text:c="2"/>COMPENSI COLLABORAZIONI - VEDI LISTA ALLEGATA</text:p>
          </table:table-cell>
          <table:table-cell office:value-type="string" table:style-name="ce8">
            <text:p>Commissioni e Comitati</text:p>
          </table:table-cell>
          <table:table-cell table:number-columns-repeated="16375" table:style-name="ce2"/>
        </table:table-row>
        <table:table-row table:style-name="ro3">
          <table:table-cell office:value-type="float" office:value="1090" table:style-name="ce8">
            <text:p>1090</text:p>
          </table:table-cell>
          <table:table-cell office:value-type="date" office:date-value="2023-09-29T00:00:00" table:style-name="ce9">
            <text:p>29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291.04000000000002" table:style-name="ce10">
            <text:p><text:s/>291,04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291.04000000000002" table:style-name="ce10">
            <text:p><text:s/>291,04 €<text:s/></text:p>
          </table:table-cell>
          <table:table-cell office:value-type="string" table:style-name="ce8">
            <text:p><text:s text:c="2"/>COMPENSI COLLABORAZIONI - VEDI LISTA ALLEGATA</text:p>
          </table:table-cell>
          <table:table-cell office:value-type="string" table:style-name="ce8">
            <text:p>Indennità e rimborso spese <text:s/>per il Nucleo di valutazione</text:p>
          </table:table-cell>
          <table:table-cell table:number-columns-repeated="16375" table:style-name="ce2"/>
        </table:table-row>
        <table:table-row table:style-name="ro3">
          <table:table-cell office:value-type="float" office:value="1090" table:style-name="ce8">
            <text:p>1090</text:p>
          </table:table-cell>
          <table:table-cell office:value-type="date" office:date-value="2023-09-29T00:00:00" table:style-name="ce9">
            <text:p>29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479.87" table:style-name="ce10">
            <text:p><text:s/>1.479,87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479.87" table:style-name="ce10">
            <text:p><text:s/>1.479,87 €<text:s/></text:p>
          </table:table-cell>
          <table:table-cell office:value-type="string" table:style-name="ce8">
            <text:p><text:s text:c="2"/>COMPENSI COLLABORAZIONI - VEDI LISTA ALLEGATA</text:p>
          </table:table-cell>
          <table:table-cell office:value-type="string" table:style-name="ce8">
            <text:p>Commissioni e Comitati</text:p>
          </table:table-cell>
          <table:table-cell table:number-columns-repeated="16375" table:style-name="ce2"/>
        </table:table-row>
        <table:table-row table:style-name="ro3">
          <table:table-cell office:value-type="float" office:value="1090" table:style-name="ce8">
            <text:p>1090</text:p>
          </table:table-cell>
          <table:table-cell office:value-type="date" office:date-value="2023-09-29T00:00:00" table:style-name="ce9">
            <text:p>29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19152.55" table:style-name="ce10">
            <text:p><text:s/>19.152,55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19152.55" table:style-name="ce10">
            <text:p><text:s/>19.152,55 €<text:s/></text:p>
          </table:table-cell>
          <table:table-cell office:value-type="string" table:style-name="ce8">
            <text:p><text:s text:c="2"/>COMPENSI COLLABORAZIONI - VEDI LISTA ALLEGATA</text:p>
          </table:table-cell>
          <table:table-cell office:value-type="string" table:style-name="ce8">
            <text:p>Indennità e rimborso spese <text:s text:c="2"/>per il Presidente</text:p>
          </table:table-cell>
          <table:table-cell table:number-columns-repeated="16375" table:style-name="ce2"/>
        </table:table-row>
        <table:table-row table:style-name="ro3">
          <table:table-cell office:value-type="float" office:value="1090" table:style-name="ce8">
            <text:p>1090</text:p>
          </table:table-cell>
          <table:table-cell office:value-type="date" office:date-value="2023-09-29T00:00:00" table:style-name="ce9">
            <text:p>29/09/2023</text:p>
          </table:table-cell>
          <table:table-cell office:value-type="string" table:style-name="ce8">
            <text:p>Senza documento in competenza</text:p>
          </table:table-cell>
          <table:table-cell office:value-type="string" table:style-name="ce8">
            <text:p>Anno in Corso</text:p>
          </table:table-cell>
          <table:table-cell office:value-type="currency" office:value="5543.4" table:style-name="ce11">
            <text:p><text:s/>5.543,40 €<text:s/></text:p>
          </table:table-cell>
          <table:table-cell office:value-type="currency" office:value="0" table:style-name="ce11">
            <text:p><text:s/>-00 €<text:s/></text:p>
          </table:table-cell>
          <table:table-cell office:value-type="currency" office:value="5543.4" table:style-name="ce11">
            <text:p><text:s/>5.543,40 €<text:s/></text:p>
          </table:table-cell>
          <table:table-cell office:value-type="string" table:style-name="ce8">
            <text:p><text:s text:c="2"/>COMPENSI COLLABORAZIONI - VEDI LISTA ALLEGATA</text:p>
          </table:table-cell>
          <table:table-cell office:value-type="string" table:style-name="ce8">
            <text:p>Indennità e rimborso spese <text:s/>per la Giunta</text:p>
          </table:table-cell>
          <table:table-cell table:number-columns-repeated="16375" table:style-name="ce2"/>
        </table:table-row>
        <table:table-row table:style-name="ro4">
          <table:table-cell office:value-type="string" table:style-name="ce12">
            <text:p>TotalI</text:p>
          </table:table-cell>
          <table:table-cell table:number-columns-repeated="3" table:style-name="ce12"/>
          <table:table-cell office:value-type="currency" office:value="2348989.4300000006" table:style-name="ce13">
            <text:p><text:s/>2.348.989,43 €<text:s/></text:p>
          </table:table-cell>
          <table:table-cell office:value-type="currency" office:value="7720.74" table:style-name="ce13">
            <text:p><text:s/>7.720,74 €<text:s/></text:p>
          </table:table-cell>
          <table:table-cell office:value-type="currency" office:value="2341268.6900000004" table:style-name="ce13">
            <text:p><text:s/>2.341.268,69 €<text:s/></text:p>
          </table:table-cell>
          <table:table-cell table:number-columns-repeated="2" table:style-name="ce12"/>
          <table:table-cell table:number-columns-repeated="16375" table:style-name="ce2"/>
        </table:table-row>
        <table:table-row table:style-name="ro4">
          <table:table-cell table:number-columns-repeated="16384"/>
        </table:table-row>
        <table:table-row table:style-name="ro4">
          <table:table-cell table:number-columns-repeated="4" table:style-name="ce2"/>
          <table:table-cell table:number-columns-repeated="3" table:style-name="ce14"/>
          <table:table-cell table:style-name="ce12"/>
          <table:table-cell table:number-columns-repeated="3" table:style-name="ce2"/>
          <table:table-cell table:number-columns-repeated="16373" table:style-name="ce1"/>
        </table:table-row>
        <table:table-row table:number-rows-repeated="1047959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P0" number:language="it" number:country="IT">
      <number:text> </number:text>
      <number:number number: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1" number:language="it" number:country="IT">
      <number:text>-</number:text>
      <number:number number: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2" number:language="it" number:country="IT">
      <number:text> -</number:text>
      <number:number number:decimal-places="0" number:min-integer-digits="2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date-style style:name="N37" number:language="it" number:country="IT" number:transliteration-format="1" number:transliteration-language="it" number:transliteration-country="IT" number:transliteration-style="short">
      <number:day number:calendar="gregorian" number:style="long"/>
      <number:text>/</number:text>
      <number:month number:calendar="gregorian" number:style="long"/>
      <number:text>/</number:text>
      <number:year number:calendar="gregorian"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6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Neri Daniela</meta:initial-creator>
    <dc:creator>Savi Maria Teresa</dc:creator>
    <meta:creation-date>2015-06-05T18:19:34Z</meta:creation-date>
    <dc:date>2025-10-28T11:47:45Z</dc:date>
  </office:meta>
</office:document-meta>
</file>