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37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1" style:family="table-cell" style:parent-style-name="Valuta" style:data-style-name="N36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2" style:family="table-cell" style:parent-style-name="Valuta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Valuta" style:data-style-name="N36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Valuta" style:data-style-name="N36">
      <style:table-cell-properties style:vertical-align="middle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2pt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2.38125cm" style:use-optimal-column-width="true"/>
    </style:style>
    <style:style style:name="co3" style:family="table-column">
      <style:table-column-properties fo:break-before="auto" style:column-width="3.65125cm" style:use-optimal-column-width="true"/>
    </style:style>
    <style:style style:name="co4" style:family="table-column">
      <style:table-column-properties fo:break-before="auto" style:column-width="2.67229166666667cm" style:use-optimal-column-width="true"/>
    </style:style>
    <style:style style:name="co5" style:family="table-column">
      <style:table-column-properties fo:break-before="auto" style:column-width="3.12208333333333cm" style:use-optimal-column-width="true"/>
    </style:style>
    <style:style style:name="co6" style:family="table-column">
      <style:table-column-properties fo:break-before="auto" style:column-width="2.301875cm" style:use-optimal-column-width="true"/>
    </style:style>
    <style:style style:name="co7" style:family="table-column">
      <style:table-column-properties fo:break-before="auto" style:column-width="10.1335416666667cm"/>
    </style:style>
    <style:style style:name="co8" style:family="table-column">
      <style:table-column-properties fo:break-before="auto" style:column-width="6.13833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32.2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47.25pt" style:use-optimal-row-height="true" fo:break-before="auto"/>
    </style:style>
    <style:style style:name="ro6" style:family="table-row">
      <style:table-row-properties style:row-height="6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MANDATI" table:style-name="ta1">
        <table:table-column table:style-name="co1" table:default-cell-style-name="ce7"/>
        <table:table-column table:style-name="co2" table:default-cell-style-name="ce2"/>
        <table:table-column table:style-name="co3" table:default-cell-style-name="ce2"/>
        <table:table-column table:style-name="co4" table:default-cell-style-name="ce7"/>
        <table:table-column table:style-name="co5" table:default-cell-style-name="ce16"/>
        <table:table-column table:style-name="co6" table:default-cell-style-name="ce16"/>
        <table:table-column table:style-name="co5" table:default-cell-style-name="ce16"/>
        <table:table-column table:style-name="co7" table:default-cell-style-name="ce2"/>
        <table:table-column table:style-name="co8" table:default-cell-style-name="ce2"/>
        <table:table-column table:style-name="co9" table:number-columns-repeated="16375" table:default-cell-style-name="ce2"/>
        <table:table-row table:style-name="ro1">
          <table:table-cell office:value-type="string" table:number-columns-spanned="9" table:number-rows-spanned="1" table:style-name="ce17">
            <text:p>CCIAA RIETI VITERBO - ELENCO MANDATI EMESSI <text:s/>4° TRIMESTRE 2023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3">
            <text:p>N. Mandato</text:p>
          </table:table-cell>
          <table:table-cell office:value-type="string" table:style-name="ce4">
            <text:p>Data Mandato</text:p>
          </table:table-cell>
          <table:table-cell office:value-type="string" table:style-name="ce4">
            <text:p>Tipo Mandato</text:p>
          </table:table-cell>
          <table:table-cell office:value-type="string" table:style-name="ce4">
            <text:p>Competenza</text:p>
          </table:table-cell>
          <table:table-cell office:value-type="string" table:style-name="ce5">
            <text:p>Importo Lordo</text:p>
          </table:table-cell>
          <table:table-cell office:value-type="string" table:style-name="ce5">
            <text:p>Ritenuta</text:p>
          </table:table-cell>
          <table:table-cell office:value-type="string" table:style-name="ce5">
            <text:p>Importo Netto</text:p>
          </table:table-cell>
          <table:table-cell office:value-type="string" table:style-name="ce4">
            <text:p>Beneficiario</text:p>
          </table:table-cell>
          <table:table-cell office:value-type="string" table:style-name="ce6">
            <text:p>Descrizione Siope</text:p>
          </table:table-cell>
          <table:table-cell table:number-columns-repeated="16375" table:style-name="ce7"/>
        </table:table-row>
        <table:table-row table:style-name="ro3">
          <table:table-cell office:value-type="float" office:value="1091" table:style-name="ce8">
            <text:p>1091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0" table:style-name="ce11">
            <text:p><text:s/>12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0" table:style-name="ce11">
            <text:p><text:s/>12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91" table:style-name="ce8">
            <text:p>1091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.8" table:style-name="ce11">
            <text:p><text:s/>4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.8" table:style-name="ce11">
            <text:p><text:s/>4,8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91" table:style-name="ce8">
            <text:p>1091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1">
            <text:p><text:s/>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" table:style-name="ce11">
            <text:p><text:s/>2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092" table:style-name="ce8">
            <text:p>1092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0" table:style-name="ce11">
            <text:p><text:s/>8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0" table:style-name="ce11">
            <text:p><text:s/>80,00 €<text:s/></text:p>
          </table:table-cell>
          <table:table-cell office:value-type="string" table:style-name="ce10">
            <text:p>ISTITUTO DI VIGILANZA PRIVATA DELLA PROVINCIA DI VITERBO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093" table:style-name="ce8">
            <text:p>1093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.51" table:style-name="ce11">
            <text:p><text:s/>50,5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0.51" table:style-name="ce11">
            <text:p><text:s/>50,51 €<text:s/></text:p>
          </table:table-cell>
          <table:table-cell office:value-type="string" table:style-name="ce10">
            <text:p><text:s text:c="2"/>HERA COMM S.P.A.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4">
          <table:table-cell office:value-type="float" office:value="1093" table:style-name="ce8">
            <text:p>1093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.66" table:style-name="ce11">
            <text:p><text:s/>49,6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9.66" table:style-name="ce11">
            <text:p><text:s/>49,66 €<text:s/></text:p>
          </table:table-cell>
          <table:table-cell office:value-type="string" table:style-name="ce10">
            <text:p><text:s text:c="2"/>HERA COMM S.P.A.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1094" table:style-name="ce8">
            <text:p>1094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7.76" table:style-name="ce11">
            <text:p><text:s/>207,7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7.76" table:style-name="ce11">
            <text:p><text:s/>207,76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095" table:style-name="ce8">
            <text:p>1095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0999999999999996" table:style-name="ce11">
            <text:p><text:s/>5,1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0999999999999996" table:style-name="ce11">
            <text:p><text:s/>5,10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095" table:style-name="ce8">
            <text:p>1095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0.3" table:style-name="ce11">
            <text:p><text:s/>70,3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0.3" table:style-name="ce11">
            <text:p><text:s/>70,30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1096" table:style-name="ce8">
            <text:p>1096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6.86" table:style-name="ce11">
            <text:p><text:s/>166,8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6.86" table:style-name="ce11">
            <text:p><text:s/>166,86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Indennità e rimborso spese <text:s/>per il Nucleo di valutazione</text:p>
          </table:table-cell>
          <table:table-cell table:number-columns-repeated="16375"/>
        </table:table-row>
        <table:table-row table:style-name="ro4">
          <table:table-cell office:value-type="float" office:value="1096" table:style-name="ce8">
            <text:p>1096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171.3999999999996" table:style-name="ce11">
            <text:p><text:s/>4.171,40 €<text:s/></text:p>
          </table:table-cell>
          <table:table-cell office:value-type="currency" office:value="683.84" table:style-name="ce11">
            <text:p><text:s/>683,84 €<text:s/></text:p>
          </table:table-cell>
          <table:table-cell office:value-type="currency" office:value="3487.56" table:style-name="ce11">
            <text:p><text:s/>3.487,56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1097" table:style-name="ce8">
            <text:p>1097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3.2" table:style-name="ce11">
            <text:p><text:s/>13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.2" table:style-name="ce11">
            <text:p><text:s/>13,2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97" table:style-name="ce8">
            <text:p>1097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30" table:style-name="ce11">
            <text:p><text:s/>33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30" table:style-name="ce11">
            <text:p><text:s/>33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97" table:style-name="ce8">
            <text:p>1097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1">
            <text:p><text:s/>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" table:style-name="ce11">
            <text:p><text:s/>2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98" table:style-name="ce8">
            <text:p>1098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.12" table:style-name="ce11">
            <text:p><text:s/>7,1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.12" table:style-name="ce11">
            <text:p><text:s/>7,12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98" table:style-name="ce8">
            <text:p>1098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78.12" table:style-name="ce11">
            <text:p><text:s/>178,12 €<text:s/></text:p>
          </table:table-cell>
          <table:table-cell office:value-type="currency" office:value="29.2" table:style-name="ce11">
            <text:p><text:s/>29,20 €<text:s/></text:p>
          </table:table-cell>
          <table:table-cell office:value-type="currency" office:value="148.91999999999999" table:style-name="ce11">
            <text:p><text:s/>148,92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99" table:style-name="ce8">
            <text:p>1099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00" table:style-name="ce11">
            <text:p><text:s/>5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000" table:style-name="ce11">
            <text:p><text:s/>5.000,00 €<text:s/></text:p>
          </table:table-cell>
          <table:table-cell office:value-type="string" table:style-name="ce10">
            <text:p><text:s text:c="2"/>ASSOCIAZIONE GRUPPO DI AZIONE LOCALE TUSC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00" table:style-name="ce8">
            <text:p>1100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.05" table:style-name="ce11">
            <text:p><text:s/>6,0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.05" table:style-name="ce11">
            <text:p><text:s/>6,05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01" table:style-name="ce8">
            <text:p>1101</text:p>
          </table:table-cell>
          <table:table-cell office:value-type="date" office:date-value="2023-10-03T00:00:00" table:style-name="ce9">
            <text:p>03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17.78" table:style-name="ce11">
            <text:p><text:s/>1.717,7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717.78" table:style-name="ce11">
            <text:p><text:s/>1.717,78 €<text:s/></text:p>
          </table:table-cell>
          <table:table-cell office:value-type="string" table:style-name="ce10">
            <text:p><text:s text:c="2"/>AGENZIA DELLE ENTRATE RISCOSSIONE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1102" table:style-name="ce8">
            <text:p>1102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2.64" table:style-name="ce11">
            <text:p><text:s/>32,6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2.64" table:style-name="ce11">
            <text:p><text:s/>32,64 €<text:s/></text:p>
          </table:table-cell>
          <table:table-cell office:value-type="string" table:style-name="ce10">
            <text:p><text:s text:c="2"/>COMUNE DI ROMA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103" table:style-name="ce8">
            <text:p>1103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.88" table:style-name="ce11">
            <text:p><text:s/>10,8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.88" table:style-name="ce11">
            <text:p><text:s/>10,88 €<text:s/></text:p>
          </table:table-cell>
          <table:table-cell office:value-type="string" table:style-name="ce10">
            <text:p><text:s text:c="2"/>COMUNE DI ROMA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104" table:style-name="ce8">
            <text:p>1104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8" table:style-name="ce11">
            <text:p><text:s/>5,8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88" table:style-name="ce11">
            <text:p><text:s/>5,88 €<text:s/></text:p>
          </table:table-cell>
          <table:table-cell office:value-type="string" table:style-name="ce10">
            <text:p><text:s text:c="2"/>Comune di Accumoli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1105" table:style-name="ce8">
            <text:p>1105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39.34" table:style-name="ce11">
            <text:p><text:s/>1.639,3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39.34" table:style-name="ce11">
            <text:p><text:s/>1.639,34 €<text:s/></text:p>
          </table:table-cell>
          <table:table-cell office:value-type="string" table:style-name="ce10">
            <text:p><text:s text:c="2"/>AC/DC IMPIANTI ELETTRICI SOCIETA' COOPERATIV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06" table:style-name="ce8">
            <text:p>1106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0" table:style-name="ce11">
            <text:p><text:s/>8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0" table:style-name="ce11">
            <text:p><text:s/>80,00 €<text:s/></text:p>
          </table:table-cell>
          <table:table-cell office:value-type="string" table:style-name="ce10">
            <text:p><text:s text:c="2"/>PRESTITALI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07" table:style-name="ce8">
            <text:p>1107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07" table:style-name="ce11">
            <text:p><text:s/>30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07" table:style-name="ce11">
            <text:p><text:s/>307,00 €<text:s/></text:p>
          </table:table-cell>
          <table:table-cell office:value-type="string" table:style-name="ce10">
            <text:p><text:s text:c="2"/>ADV FINANCE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08" table:style-name="ce8">
            <text:p>1108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0" table:style-name="ce11">
            <text:p><text:s/>42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20" table:style-name="ce11">
            <text:p><text:s/>420,00 €<text:s/></text:p>
          </table:table-cell>
          <table:table-cell office:value-type="string" table:style-name="ce10">
            <text:p><text:s text:c="2"/>BNL - BANCA NAZIONALE DEL LAVOR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09" table:style-name="ce8">
            <text:p>1109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7" table:style-name="ce11">
            <text:p><text:s/>21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7" table:style-name="ce11">
            <text:p><text:s/>217,00 €<text:s/>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0" table:style-name="ce8">
            <text:p>1110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1" table:style-name="ce11">
            <text:p><text:s/>37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71" table:style-name="ce11">
            <text:p><text:s/>371,00 €<text:s/>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1" table:style-name="ce8">
            <text:p>1111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57.63" table:style-name="ce11">
            <text:p><text:s/>457,6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57.63" table:style-name="ce11">
            <text:p><text:s/>457,63 €<text:s/>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2" table:style-name="ce8">
            <text:p>1112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8.63" table:style-name="ce11">
            <text:p><text:s/>98,6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8.63" table:style-name="ce11">
            <text:p><text:s/>98,63 €<text:s/>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3" table:style-name="ce8">
            <text:p>1113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08" table:style-name="ce11">
            <text:p><text:s/>70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08" table:style-name="ce11">
            <text:p><text:s/>708,00 €<text:s/></text:p>
          </table:table-cell>
          <table:table-cell office:value-type="string" table:style-name="ce10">
            <text:p><text:s text:c="2"/>FUTURO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4" table:style-name="ce8">
            <text:p>1114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81" table:style-name="ce11">
            <text:p><text:s/>28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81" table:style-name="ce11">
            <text:p><text:s/>281,00 €<text:s/></text:p>
          </table:table-cell>
          <table:table-cell office:value-type="string" table:style-name="ce10">
            <text:p><text:s text:c="2"/>IMPREBANC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5" table:style-name="ce8">
            <text:p>1115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3.18" table:style-name="ce11">
            <text:p><text:s/>63,1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3.18" table:style-name="ce11">
            <text:p><text:s/>63,18 €<text:s/></text:p>
          </table:table-cell>
          <table:table-cell office:value-type="string" table:style-name="ce10">
            <text:p><text:s text:c="2"/>CISL FP VT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6" table:style-name="ce8">
            <text:p>1116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.03" table:style-name="ce11">
            <text:p><text:s/>48,0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8.03" table:style-name="ce11">
            <text:p><text:s/>48,03 €<text:s/></text:p>
          </table:table-cell>
          <table:table-cell office:value-type="string" table:style-name="ce10">
            <text:p><text:s text:c="2"/>CISL FP ROMA CAPITALE-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7" table:style-name="ce8">
            <text:p>1117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7.78" table:style-name="ce11">
            <text:p><text:s/>117,7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7.78" table:style-name="ce11">
            <text:p><text:s/>117,78 €<text:s/></text:p>
          </table:table-cell>
          <table:table-cell office:value-type="string" table:style-name="ce10">
            <text:p><text:s text:c="2"/>FUNZIONE PUBBLICA - CGIL VITERB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8" table:style-name="ce8">
            <text:p>1118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.829999999999998" table:style-name="ce11">
            <text:p><text:s/>17,8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7.829999999999998" table:style-name="ce11">
            <text:p><text:s/>17,83 €<text:s/></text:p>
          </table:table-cell>
          <table:table-cell office:value-type="string" table:style-name="ce10">
            <text:p><text:s text:c="2"/>FUNZIONE PUBBLICA - CG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19" table:style-name="ce8">
            <text:p>1119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.489999999999998" table:style-name="ce11">
            <text:p><text:s/>18,4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.489999999999998" table:style-name="ce11">
            <text:p><text:s/>18,49 €<text:s/></text:p>
          </table:table-cell>
          <table:table-cell office:value-type="string" table:style-name="ce10">
            <text:p><text:s text:c="2"/>CSA REGIONI AUTONOMIE LOCALI - ROM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20" table:style-name="ce8">
            <text:p>1120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.51" table:style-name="ce11">
            <text:p><text:s/>14,5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.51" table:style-name="ce11">
            <text:p><text:s/>14,51 €<text:s/></text:p>
          </table:table-cell>
          <table:table-cell office:value-type="string" table:style-name="ce10">
            <text:p><text:s text:c="2"/>U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21" table:style-name="ce8">
            <text:p>1121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0" table:style-name="ce11">
            <text:p><text:s/>3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50" table:style-name="ce11">
            <text:p><text:s/>350,00 €<text:s/></text:p>
          </table:table-cell>
          <table:table-cell office:value-type="string" table:style-name="ce10">
            <text:p><text:s text:c="2"/>DYNAMICA RETAIL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22" table:style-name="ce8">
            <text:p>1122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1" table:style-name="ce11">
            <text:p><text:s/>25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1" table:style-name="ce11">
            <text:p><text:s/>251,00 €<text:s/>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123" table:style-name="ce8">
            <text:p>1123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35" table:style-name="ce11">
            <text:p><text:s/>43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35" table:style-name="ce11">
            <text:p><text:s/>435,00 €<text:s/></text:p>
          </table:table-cell>
          <table:table-cell office:value-type="string" table:style-name="ce10">
            <text:p><text:s text:c="2"/>OLIVETTI S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24" table:style-name="ce8">
            <text:p>1124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747.43" table:style-name="ce11">
            <text:p><text:s/>1.747,4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747.43" table:style-name="ce11">
            <text:p><text:s/>1.747,43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1125" table:style-name="ce8">
            <text:p>1125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79.84" table:style-name="ce11">
            <text:p><text:s/>379,8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79.84" table:style-name="ce11">
            <text:p><text:s/>379,84 €<text:s/></text:p>
          </table:table-cell>
          <table:table-cell office:value-type="string" table:style-name="ce10">
            <text:p><text:s text:c="2"/>C.&amp; G. AGENCY SRL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126" table:style-name="ce8">
            <text:p>1126</text:p>
          </table:table-cell>
          <table:table-cell office:value-type="date" office:date-value="2023-10-05T00:00:00" table:style-name="ce9">
            <text:p>0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60" table:style-name="ce11">
            <text:p><text:s/>1.56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60" table:style-name="ce11">
            <text:p><text:s/>1.560,00 €<text:s/></text:p>
          </table:table-cell>
          <table:table-cell office:value-type="string" table:style-name="ce10">
            <text:p><text:s text:c="2"/>ELETTRICALOR S.R.L.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127" table:style-name="ce8">
            <text:p>1127</text:p>
          </table:table-cell>
          <table:table-cell office:value-type="date" office:date-value="2023-10-06T00:00:00" table:style-name="ce9">
            <text:p>06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190" table:style-name="ce11">
            <text:p><text:s/>3.19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190" table:style-name="ce11">
            <text:p><text:s/>3.190,00 €<text:s/></text:p>
          </table:table-cell>
          <table:table-cell office:value-type="string" table:style-name="ce10">
            <text:p><text:s text:c="2"/>DE BESI DI GIACOMO SPA</text:p>
          </table:table-cell>
          <table:table-cell office:value-type="string" table:style-name="ce10">
            <text:p>Assicurazioni</text:p>
          </table:table-cell>
          <table:table-cell table:number-columns-repeated="16375"/>
        </table:table-row>
        <table:table-row table:style-name="ro4">
          <table:table-cell office:value-type="float" office:value="1128" table:style-name="ce8">
            <text:p>1128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807" table:style-name="ce11">
            <text:p><text:s/>8.80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807" table:style-name="ce11">
            <text:p><text:s/>8.807,0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129" table:style-name="ce8">
            <text:p>1129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780.71" table:style-name="ce11">
            <text:p><text:s/>7.780,7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780.71" table:style-name="ce11">
            <text:p><text:s/>7.780,71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129" table:style-name="ce8">
            <text:p>1129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99.8499999999999" table:style-name="ce11">
            <text:p><text:s/>1.299,8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99.8499999999999" table:style-name="ce11">
            <text:p><text:s/>1.299,85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129" table:style-name="ce8">
            <text:p>1129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467.41" table:style-name="ce11">
            <text:p><text:s/>3.467,4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467.41" table:style-name="ce11">
            <text:p><text:s/>3.467,41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129" table:style-name="ce8">
            <text:p>1129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36" table:style-name="ce11">
            <text:p><text:s/>73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36" table:style-name="ce11">
            <text:p><text:s/>736,0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129" table:style-name="ce8">
            <text:p>1129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098.080000000002" table:style-name="ce11">
            <text:p><text:s/>18.098,0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098.080000000002" table:style-name="ce11">
            <text:p><text:s/>18.098,08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130" table:style-name="ce8">
            <text:p>1130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202.030000000001" table:style-name="ce11">
            <text:p><text:s/>10.202,0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202.030000000001" table:style-name="ce11">
            <text:p><text:s/>10.202,03 €<text:s/></text:p>
          </table:table-cell>
          <table:table-cell office:value-type="string" table:style-name="ce10">
            <text:p><text:s text:c="2"/>MODELLO F24 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1131" table:style-name="ce8">
            <text:p>1131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626.78" table:style-name="ce11">
            <text:p><text:s/>29.626,7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9626.78" table:style-name="ce11">
            <text:p><text:s/>29.626,78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131" table:style-name="ce8">
            <text:p>1131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5.82" table:style-name="ce11">
            <text:p><text:s/>115,8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5.82" table:style-name="ce11">
            <text:p><text:s/>115,82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132" table:style-name="ce8">
            <text:p>1132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397.15" table:style-name="ce11">
            <text:p><text:s/>7.397,1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397.15" table:style-name="ce11">
            <text:p><text:s/>7.397,15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1132" table:style-name="ce8">
            <text:p>1132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.119999999999997" table:style-name="ce11">
            <text:p><text:s/>35,1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5.119999999999997" table:style-name="ce11">
            <text:p><text:s/>35,12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1132" table:style-name="ce8">
            <text:p>1132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8.75" table:style-name="ce11">
            <text:p><text:s/>38,7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8.75" table:style-name="ce11">
            <text:p><text:s/>38,75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32" table:style-name="ce8">
            <text:p>1132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55.38" table:style-name="ce11">
            <text:p><text:s/>455,3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55.38" table:style-name="ce11">
            <text:p><text:s/>455,38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1133" table:style-name="ce8">
            <text:p>1133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.21" table:style-name="ce11">
            <text:p><text:s/>5,2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21" table:style-name="ce11">
            <text:p><text:s/>5,21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133" table:style-name="ce8">
            <text:p>1133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33.45" table:style-name="ce11">
            <text:p><text:s/>1.333,4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33.45" table:style-name="ce11">
            <text:p><text:s/>1.333,45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134" table:style-name="ce8">
            <text:p>1134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3" table:style-name="ce11">
            <text:p><text:s/>11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3" table:style-name="ce11">
            <text:p><text:s/>113,00 €<text:s/>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5">
          <table:table-cell office:value-type="float" office:value="1135" table:style-name="ce8">
            <text:p>1135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216.7" table:style-name="ce11">
            <text:p><text:s/>25.216,7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216.7" table:style-name="ce11">
            <text:p><text:s/>25.216,7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135" table:style-name="ce8">
            <text:p>1135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54.28" table:style-name="ce11">
            <text:p><text:s/>1.454,2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54.28" table:style-name="ce11">
            <text:p><text:s/>1.454,28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135" table:style-name="ce8">
            <text:p>1135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10.22" table:style-name="ce11">
            <text:p><text:s/>510,2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10.22" table:style-name="ce11">
            <text:p><text:s/>510,22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6">
          <table:table-cell office:value-type="float" office:value="1136" table:style-name="ce8">
            <text:p>1136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039.2" table:style-name="ce11">
            <text:p><text:s/>20.039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039.2" table:style-name="ce11">
            <text:p><text:s/>20.039,20 €<text:s/>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137" table:style-name="ce8">
            <text:p>1137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0.80000000000001" table:style-name="ce11">
            <text:p><text:s/>140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0.80000000000001" table:style-name="ce11">
            <text:p><text:s/>140,80 €<text:s/>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4">
          <table:table-cell office:value-type="float" office:value="1138" table:style-name="ce8">
            <text:p>1138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138.95" table:style-name="ce11">
            <text:p><text:s/>7.138,9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138.95" table:style-name="ce11">
            <text:p><text:s/>7.138,95 €<text:s/></text:p>
          </table:table-cell>
          <table:table-cell office:value-type="string" table:style-name="ce10">
            <text:p><text:s text:c="2"/>MODELLO F24 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1139" table:style-name="ce8">
            <text:p>1139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3772.74" table:style-name="ce11">
            <text:p><text:s/>23.772,7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3772.74" table:style-name="ce11">
            <text:p><text:s/>23.772,74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1139" table:style-name="ce8">
            <text:p>1139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85.83" table:style-name="ce11">
            <text:p><text:s/>685,8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85.83" table:style-name="ce11">
            <text:p><text:s/>685,83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1140" table:style-name="ce8">
            <text:p>1140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88.24" table:style-name="ce11">
            <text:p><text:s/>1.488,2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88.24" table:style-name="ce11">
            <text:p><text:s/>1.488,24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140" table:style-name="ce8">
            <text:p>1140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300" table:style-name="ce11">
            <text:p><text:s/>2.3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300" table:style-name="ce11">
            <text:p><text:s/>2.300,0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141" table:style-name="ce8">
            <text:p>1141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14" table:style-name="ce11">
            <text:p><text:s/>71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14" table:style-name="ce11">
            <text:p><text:s/>714,00 €<text:s/></text:p>
          </table:table-cell>
          <table:table-cell office:value-type="string" table:style-name="ce10">
            <text:p><text:s text:c="2"/>CAST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42" table:style-name="ce8">
            <text:p>1142</text:p>
          </table:table-cell>
          <table:table-cell office:value-type="date" office:date-value="2023-10-10T00:00:00" table:style-name="ce9">
            <text:p>10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.14" table:style-name="ce11">
            <text:p><text:s/>100,1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.14" table:style-name="ce11">
            <text:p><text:s/>100,14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43" table:style-name="ce8">
            <text:p>1143</text:p>
          </table:table-cell>
          <table:table-cell office:value-type="date" office:date-value="2023-10-16T00:00:00" table:style-name="ce9">
            <text:p>16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118.02" table:style-name="ce11">
            <text:p><text:s/>6.118,0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118.02" table:style-name="ce11">
            <text:p><text:s/>6.118,02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143" table:style-name="ce8">
            <text:p>1143</text:p>
          </table:table-cell>
          <table:table-cell office:value-type="date" office:date-value="2023-10-16T00:00:00" table:style-name="ce9">
            <text:p>16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3.44" table:style-name="ce11">
            <text:p><text:s/>293,4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93.44" table:style-name="ce11">
            <text:p><text:s/>293,44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144" table:style-name="ce8">
            <text:p>1144</text:p>
          </table:table-cell>
          <table:table-cell office:value-type="date" office:date-value="2023-10-16T00:00:00" table:style-name="ce9">
            <text:p>16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65" table:style-name="ce11">
            <text:p><text:s/>4.26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265" table:style-name="ce11">
            <text:p><text:s/>4.265,0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1145" table:style-name="ce8">
            <text:p>1145</text:p>
          </table:table-cell>
          <table:table-cell office:value-type="date" office:date-value="2023-10-16T00:00:00" table:style-name="ce9">
            <text:p>16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0191" table:style-name="ce11">
            <text:p><text:s/>130.19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0191" table:style-name="ce11">
            <text:p><text:s/>130.191,0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146" table:style-name="ce8">
            <text:p>1146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.33" table:style-name="ce11">
            <text:p><text:s/>10,3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.33" table:style-name="ce11">
            <text:p><text:s/>10,33 €<text:s/></text:p>
          </table:table-cell>
          <table:table-cell office:value-type="string" table:style-name="ce10">
            <text:p><text:s text:c="2"/>COMUNE DI MONTEFIASCONE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147" table:style-name="ce8">
            <text:p>1147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" table:style-name="ce11">
            <text:p><text:s/>11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0" table:style-name="ce11">
            <text:p><text:s/>110,00 €<text:s/></text:p>
          </table:table-cell>
          <table:table-cell office:value-type="string" table:style-name="ce10">
            <text:p><text:s text:c="2"/>ISTITUTO DI VIGILANZA PRIVATA DELLA PROVINCIA DI VITERBO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148" table:style-name="ce8">
            <text:p>1148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3" table:style-name="ce11">
            <text:p><text:s/>5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3" table:style-name="ce11">
            <text:p><text:s/>53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Rimborso diritto annuale</text:p>
          </table:table-cell>
          <table:table-cell table:number-columns-repeated="16375"/>
        </table:table-row>
        <table:table-row table:style-name="ro4">
          <table:table-cell office:value-type="float" office:value="1149" table:style-name="ce8">
            <text:p>1149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25" table:style-name="ce11">
            <text:p><text:s/>1.62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25" table:style-name="ce11">
            <text:p><text:s/>1.625,00 €<text:s/></text:p>
          </table:table-cell>
          <table:table-cell office:value-type="string" table:style-name="ce10">
            <text:p><text:s text:c="2"/>CIDECO DI CIRO DE COLLE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150" table:style-name="ce8">
            <text:p>1150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2.19" table:style-name="ce11">
            <text:p><text:s/>202,1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2.19" table:style-name="ce11">
            <text:p><text:s/>202,19 €<text:s/>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4">
          <table:table-cell office:value-type="float" office:value="1150" table:style-name="ce8">
            <text:p>1150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35.29" table:style-name="ce11">
            <text:p><text:s/>935,2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35.29" table:style-name="ce11">
            <text:p><text:s/>935,29 €<text:s/>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4">
          <table:table-cell office:value-type="float" office:value="1151" table:style-name="ce8">
            <text:p>1151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12.99" table:style-name="ce11">
            <text:p><text:s/>512,9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12.99" table:style-name="ce11">
            <text:p><text:s/>512,99 €<text:s/>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4">
          <table:table-cell office:value-type="float" office:value="1151" table:style-name="ce8">
            <text:p>1151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.38" table:style-name="ce11">
            <text:p><text:s/>15,3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.38" table:style-name="ce11">
            <text:p><text:s/>15,38 €<text:s/>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4">
          <table:table-cell office:value-type="float" office:value="1152" table:style-name="ce8">
            <text:p>1152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26.19" table:style-name="ce11">
            <text:p><text:s/>2.126,1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26.19" table:style-name="ce11">
            <text:p><text:s/>2.126,19 €<text:s/></text:p>
          </table:table-cell>
          <table:table-cell office:value-type="string" table:style-name="ce10">
            <text:p><text:s text:c="2"/>DAY RISTOSERVICE S.P.A</text:p>
          </table:table-cell>
          <table:table-cell office:value-type="string" table:style-name="ce10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1153" table:style-name="ce8">
            <text:p>1153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3" table:style-name="ce11">
            <text:p><text:s/>12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3" table:style-name="ce11">
            <text:p><text:s/>123,00 €<text:s/></text:p>
          </table:table-cell>
          <table:table-cell office:value-type="string" table:style-name="ce10">
            <text:p><text:s text:c="2"/>UNIVERSAL COPY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54" table:style-name="ce8">
            <text:p>1154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34" table:style-name="ce11">
            <text:p><text:s/>63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34" table:style-name="ce11">
            <text:p><text:s/>634,00 €<text:s/></text:p>
          </table:table-cell>
          <table:table-cell office:value-type="string" table:style-name="ce10">
            <text:p><text:s text:c="2"/>PROCED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55" table:style-name="ce8">
            <text:p>1155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96" table:style-name="ce11">
            <text:p><text:s/>39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96" table:style-name="ce11">
            <text:p><text:s/>396,00 €<text:s/>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55" table:style-name="ce8">
            <text:p>1155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59" table:style-name="ce11">
            <text:p><text:s/>459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59" table:style-name="ce11">
            <text:p><text:s/>459,00 €<text:s/>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55" table:style-name="ce8">
            <text:p>1155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73" table:style-name="ce11">
            <text:p><text:s/>1.17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73" table:style-name="ce11">
            <text:p><text:s/>1.173,00 €<text:s/>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55" table:style-name="ce8">
            <text:p>1155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7" table:style-name="ce11">
            <text:p><text:s/>11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7" table:style-name="ce11">
            <text:p><text:s/>117,00 €<text:s/>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55" table:style-name="ce8">
            <text:p>1155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6" table:style-name="ce11">
            <text:p><text:s/>15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6" table:style-name="ce11">
            <text:p><text:s/>156,00 €<text:s/>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55" table:style-name="ce8">
            <text:p>1155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6" table:style-name="ce11">
            <text:p><text:s/>21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6" table:style-name="ce11">
            <text:p><text:s/>216,00 €<text:s/>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56" table:style-name="ce8">
            <text:p>1156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146.9399999999996" table:style-name="ce11">
            <text:p><text:s/>4.146,9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146.9399999999996" table:style-name="ce11">
            <text:p><text:s/>4.146,94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156" table:style-name="ce8">
            <text:p>1156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4.19" table:style-name="ce11">
            <text:p><text:s/>104,1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4.19" table:style-name="ce11">
            <text:p><text:s/>104,19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157" table:style-name="ce8">
            <text:p>1157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17.9699999999998" table:style-name="ce11">
            <text:p><text:s/>2.617,9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17.9699999999998" table:style-name="ce11">
            <text:p><text:s/>2.617,97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157" table:style-name="ce8">
            <text:p>1157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99.01" table:style-name="ce11">
            <text:p><text:s/>899,0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99.01" table:style-name="ce11">
            <text:p><text:s/>899,01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158" table:style-name="ce8">
            <text:p>1158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3.84" table:style-name="ce11">
            <text:p><text:s/>153,8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3.84" table:style-name="ce11">
            <text:p><text:s/>153,84 €<text:s/></text:p>
          </table:table-cell>
          <table:table-cell office:value-type="string" table:style-name="ce10">
            <text:p><text:s text:c="2"/>IL TEMPO SRL</text:p>
          </table:table-cell>
          <table:table-cell office:value-type="string" table:style-name="ce10">
            <text:p>Pubblicazioni, giornali e riviste</text:p>
          </table:table-cell>
          <table:table-cell table:number-columns-repeated="16375"/>
        </table:table-row>
        <table:table-row table:style-name="ro4">
          <table:table-cell office:value-type="float" office:value="1159" table:style-name="ce8">
            <text:p>1159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7.16" table:style-name="ce11">
            <text:p><text:s/>77,1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7.16" table:style-name="ce11">
            <text:p><text:s/>77,16 €<text:s/></text:p>
          </table:table-cell>
          <table:table-cell office:value-type="string" table:style-name="ce10">
            <text:p><text:s text:c="2"/>TALETE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160" table:style-name="ce8">
            <text:p>1160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0" table:style-name="ce11">
            <text:p><text:s/>3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00" table:style-name="ce11">
            <text:p><text:s/>30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60" table:style-name="ce8">
            <text:p>1160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" table:style-name="ce11">
            <text:p><text:s/>1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" table:style-name="ce11">
            <text:p><text:s/>12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61" table:style-name="ce8">
            <text:p>1161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000" table:style-name="ce11">
            <text:p><text:s/>12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000" table:style-name="ce11">
            <text:p><text:s/>12.000,00 €<text:s/></text:p>
          </table:table-cell>
          <table:table-cell office:value-type="string" table:style-name="ce10">
            <text:p><text:s text:c="2"/>AGRO CAMERA <text:s/>_ Azienda Romana Mercat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62" table:style-name="ce8">
            <text:p>1162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10">
            <text:p><text:s text:c="2"/>CONFCOMMERCIO IMPRESE PER L'ITALIA LAZIO NORD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163" table:style-name="ce8">
            <text:p>1163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1164" table:style-name="ce8">
            <text:p>1164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10">
            <text:p><text:s text:c="2"/>CONFCOMMERCIO IMPRESE PER L'ITALIA LAZIO NORD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165" table:style-name="ce8">
            <text:p>1165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1166" table:style-name="ce8">
            <text:p>1166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00" table:style-name="ce11">
            <text:p><text:s/>1.4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00" table:style-name="ce11">
            <text:p><text:s/>1.4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67" table:style-name="ce8">
            <text:p>1167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00" table:style-name="ce11">
            <text:p><text:s/>1.5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00" table:style-name="ce11">
            <text:p><text:s/>1.5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68" table:style-name="ce8">
            <text:p>1168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50" table:style-name="ce11">
            <text:p><text:s/>1.4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50" table:style-name="ce11">
            <text:p><text:s/>1.45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69" table:style-name="ce8">
            <text:p>1169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00" table:style-name="ce11">
            <text:p><text:s/>1.2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00" table:style-name="ce11">
            <text:p><text:s/>1.2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70" table:style-name="ce8">
            <text:p>1170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00" table:style-name="ce11">
            <text:p><text:s/>1.8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00" table:style-name="ce11">
            <text:p><text:s/>1.8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1171" table:style-name="ce8">
            <text:p>1171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80" table:style-name="ce11">
            <text:p><text:s/>2.68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80" table:style-name="ce11">
            <text:p><text:s/>2.68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72" table:style-name="ce8">
            <text:p>1172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0.8" table:style-name="ce11">
            <text:p><text:s/>0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0.8" table:style-name="ce11">
            <text:p><text:s/>0,80 €<text:s/>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173" table:style-name="ce8">
            <text:p>1173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0.8" table:style-name="ce11">
            <text:p><text:s/>0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0.8" table:style-name="ce11">
            <text:p><text:s/>0,80 €<text:s/>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174" table:style-name="ce8">
            <text:p>1174</text:p>
          </table:table-cell>
          <table:table-cell office:value-type="date" office:date-value="2023-10-19T00:00:00" table:style-name="ce9">
            <text:p>19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0.8" table:style-name="ce11">
            <text:p><text:s/>0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0.8" table:style-name="ce11">
            <text:p><text:s/>0,80 €<text:s/>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175" table:style-name="ce8">
            <text:p>1175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0.98" table:style-name="ce11">
            <text:p><text:s/>60,9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0.98" table:style-name="ce11">
            <text:p><text:s/>60,98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176" table:style-name="ce8">
            <text:p>1176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2.58" table:style-name="ce11">
            <text:p><text:s/>92,5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2.58" table:style-name="ce11">
            <text:p><text:s/>92,58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1177" table:style-name="ce8">
            <text:p>1177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9" table:style-name="ce11">
            <text:p><text:s/>169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9" table:style-name="ce11">
            <text:p><text:s/>169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1178" table:style-name="ce8">
            <text:p>1178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50" table:style-name="ce11">
            <text:p><text:s/>2.1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50" table:style-name="ce11">
            <text:p><text:s/>2.150,00 €<text:s/></text:p>
          </table:table-cell>
          <table:table-cell office:value-type="string" table:style-name="ce10">
            <text:p><text:s text:c="2"/>IC OUTSOURCING SC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79" table:style-name="ce8">
            <text:p>1179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295.08" table:style-name="ce11">
            <text:p><text:s/>12.295,0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295.08" table:style-name="ce11">
            <text:p><text:s/>12.295,08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80" table:style-name="ce8">
            <text:p>1180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584.12" table:style-name="ce11">
            <text:p><text:s/>5.584,1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584.12" table:style-name="ce11">
            <text:p><text:s/>5.584,12 €<text:s/></text:p>
          </table:table-cell>
          <table:table-cell office:value-type="string" table:style-name="ce10">
            <text:p><text:s text:c="2"/>CAMERA DI COMMERCIO I.A.A. ROMA</text:p>
          </table:table-cell>
          <table:table-cell office:value-type="string" table:style-name="ce10">
            <text:p>Altri oneri per il personale</text:p>
          </table:table-cell>
          <table:table-cell table:number-columns-repeated="16375"/>
        </table:table-row>
        <table:table-row table:style-name="ro4">
          <table:table-cell office:value-type="float" office:value="1181" table:style-name="ce8">
            <text:p>1181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8" table:style-name="ce11">
            <text:p><text:s/>5,8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88" table:style-name="ce11">
            <text:p><text:s/>5,88 €<text:s/></text:p>
          </table:table-cell>
          <table:table-cell office:value-type="string" table:style-name="ce10">
            <text:p><text:s text:c="2"/>Comune di Avezzan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182" table:style-name="ce8">
            <text:p>1182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244.1200000000008" table:style-name="ce11">
            <text:p><text:s/>9.244,1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244.1200000000008" table:style-name="ce11">
            <text:p><text:s/>9.244,12 €<text:s/></text:p>
          </table:table-cell>
          <table:table-cell office:value-type="string" table:style-name="ce10">
            <text:p><text:s text:c="2"/>DINTEC - CONSORZIO PER L'INNOVAZIONE TECNOLOGICA S.C.R.L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5">
          <table:table-cell office:value-type="float" office:value="1183" table:style-name="ce8">
            <text:p>1183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338" table:style-name="ce11">
            <text:p><text:s/>50.33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0338" table:style-name="ce11">
            <text:p><text:s/>50.338,00 €<text:s/></text:p>
          </table:table-cell>
          <table:table-cell office:value-type="string" table:style-name="ce10">
            <text:p><text:s text:c="2"/>UNIONCAMERE - UNIONE ITALIANA DELLE CAMERE DI COMMERCIO I.A.A.</text:p>
          </table:table-cell>
          <table:table-cell office:value-type="string" table:style-name="ce10">
            <text:p>Contributi e trasferimenti correnti a Unioncamere per il fondo perequativo</text:p>
          </table:table-cell>
          <table:table-cell table:number-columns-repeated="16375"/>
        </table:table-row>
        <table:table-row table:style-name="ro4">
          <table:table-cell office:value-type="float" office:value="1184" table:style-name="ce8">
            <text:p>1184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91.6" table:style-name="ce11">
            <text:p><text:s/>1.691,6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91.6" table:style-name="ce11">
            <text:p><text:s/>1.691,6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84" table:style-name="ce8">
            <text:p>1184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46.27" table:style-name="ce11">
            <text:p><text:s/>946,2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46.27" table:style-name="ce11">
            <text:p><text:s/>946,27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184" table:style-name="ce8">
            <text:p>1184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09" table:style-name="ce11">
            <text:p><text:s/>909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09" table:style-name="ce11">
            <text:p><text:s/>909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84" table:style-name="ce8">
            <text:p>1184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60" table:style-name="ce11">
            <text:p><text:s/>46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60" table:style-name="ce11">
            <text:p><text:s/>460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85" table:style-name="ce8">
            <text:p>1185</text:p>
          </table:table-cell>
          <table:table-cell office:value-type="date" office:date-value="2023-10-25T00:00:00" table:style-name="ce9">
            <text:p>25/10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.49" table:style-name="ce11">
            <text:p><text:s/>15,4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.49" table:style-name="ce11">
            <text:p><text:s/>15,49 €<text:s/></text:p>
          </table:table-cell>
          <table:table-cell office:value-type="string" table:style-name="ce10">
            <text:p><text:s text:c="2"/>TELEPASS SP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186" table:style-name="ce8">
            <text:p>1186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196.7199999999993" table:style-name="ce11">
            <text:p><text:s/>8.196,7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196.7199999999993" table:style-name="ce11">
            <text:p><text:s/>8.196,72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187" table:style-name="ce8">
            <text:p>1187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18" table:style-name="ce11">
            <text:p><text:s/>2.71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718" table:style-name="ce11">
            <text:p><text:s/>2.718,00 €<text:s/></text:p>
          </table:table-cell>
          <table:table-cell office:value-type="string" table:style-name="ce10">
            <text:p><text:s text:c="2"/>SiCamera Sistema Camerale Servizi s.c.r.l.</text:p>
          </table:table-cell>
          <table:table-cell office:value-type="string" table:style-name="ce10">
            <text:p>Corsi di formazione per il proprio personale</text:p>
          </table:table-cell>
          <table:table-cell table:number-columns-repeated="16375"/>
        </table:table-row>
        <table:table-row table:style-name="ro4">
          <table:table-cell office:value-type="float" office:value="1188" table:style-name="ce8">
            <text:p>1188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96.39999999999998" table:style-name="ce11">
            <text:p><text:s/>296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96.39999999999998" table:style-name="ce11">
            <text:p><text:s/>296,40 €<text:s/></text:p>
          </table:table-cell>
          <table:table-cell office:value-type="string" table:style-name="ce10">
            <text:p><text:s text:c="2"/>SECURITAS METRONOTTE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189" table:style-name="ce8">
            <text:p>1189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750" table:style-name="ce11">
            <text:p><text:s/>3.750,00 €<text:s/></text:p>
          </table:table-cell>
          <table:table-cell office:value-type="currency" office:value="150" table:style-name="ce11">
            <text:p><text:s/>150,00 €<text:s/></text:p>
          </table:table-cell>
          <table:table-cell office:value-type="currency" office:value="3600" table:style-name="ce11">
            <text:p><text:s/>3.600,00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i contributi e trasferimenti <text:s text:c="2"/>a aziende speciali</text:p>
          </table:table-cell>
          <table:table-cell table:number-columns-repeated="16375"/>
        </table:table-row>
        <table:table-row table:style-name="ro4">
          <table:table-cell office:value-type="float" office:value="1190" table:style-name="ce8">
            <text:p>1190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07" table:style-name="ce11">
            <text:p><text:s/>30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07" table:style-name="ce11">
            <text:p><text:s/>307,00 €<text:s/></text:p>
          </table:table-cell>
          <table:table-cell office:value-type="string" table:style-name="ce10">
            <text:p><text:s text:c="2"/>ADV FINANCE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91" table:style-name="ce8">
            <text:p>1191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0" table:style-name="ce11">
            <text:p><text:s/>42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20" table:style-name="ce11">
            <text:p><text:s/>420,00 €<text:s/></text:p>
          </table:table-cell>
          <table:table-cell office:value-type="string" table:style-name="ce10">
            <text:p><text:s text:c="2"/>BNL - BANCA NAZIONALE DEL LAVOR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92" table:style-name="ce8">
            <text:p>1192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7" table:style-name="ce11">
            <text:p><text:s/>21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7" table:style-name="ce11">
            <text:p><text:s/>217,00 €<text:s/>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93" table:style-name="ce8">
            <text:p>1193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1" table:style-name="ce11">
            <text:p><text:s/>37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71" table:style-name="ce11">
            <text:p><text:s/>371,00 €<text:s/>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94" table:style-name="ce8">
            <text:p>1194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57.63" table:style-name="ce11">
            <text:p><text:s/>457,6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57.63" table:style-name="ce11">
            <text:p><text:s/>457,63 €<text:s/>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95" table:style-name="ce8">
            <text:p>1195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08" table:style-name="ce11">
            <text:p><text:s/>70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08" table:style-name="ce11">
            <text:p><text:s/>708,00 €<text:s/></text:p>
          </table:table-cell>
          <table:table-cell office:value-type="string" table:style-name="ce10">
            <text:p><text:s text:c="2"/>FUTURO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96" table:style-name="ce8">
            <text:p>1196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81" table:style-name="ce11">
            <text:p><text:s/>28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81" table:style-name="ce11">
            <text:p><text:s/>281,00 €<text:s/></text:p>
          </table:table-cell>
          <table:table-cell office:value-type="string" table:style-name="ce10">
            <text:p><text:s text:c="2"/>IMPREBANC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97" table:style-name="ce8">
            <text:p>1197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3.18" table:style-name="ce11">
            <text:p><text:s/>63,1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3.18" table:style-name="ce11">
            <text:p><text:s/>63,18 €<text:s/></text:p>
          </table:table-cell>
          <table:table-cell office:value-type="string" table:style-name="ce10">
            <text:p><text:s text:c="2"/>CISL FP VT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98" table:style-name="ce8">
            <text:p>1198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.03" table:style-name="ce11">
            <text:p><text:s/>48,0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8.03" table:style-name="ce11">
            <text:p><text:s/>48,03 €<text:s/></text:p>
          </table:table-cell>
          <table:table-cell office:value-type="string" table:style-name="ce10">
            <text:p><text:s text:c="2"/>CISL FP ROMA CAPITALE-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199" table:style-name="ce8">
            <text:p>1199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7.78" table:style-name="ce11">
            <text:p><text:s/>117,7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7.78" table:style-name="ce11">
            <text:p><text:s/>117,78 €<text:s/></text:p>
          </table:table-cell>
          <table:table-cell office:value-type="string" table:style-name="ce10">
            <text:p><text:s text:c="2"/>FUNZIONE PUBBLICA - CGIL VITERB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200" table:style-name="ce8">
            <text:p>1200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.829999999999998" table:style-name="ce11">
            <text:p><text:s/>17,8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7.829999999999998" table:style-name="ce11">
            <text:p><text:s/>17,83 €<text:s/></text:p>
          </table:table-cell>
          <table:table-cell office:value-type="string" table:style-name="ce10">
            <text:p><text:s text:c="2"/>FUNZIONE PUBBLICA - CG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201" table:style-name="ce8">
            <text:p>1201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.489999999999998" table:style-name="ce11">
            <text:p><text:s/>18,4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.489999999999998" table:style-name="ce11">
            <text:p><text:s/>18,49 €<text:s/></text:p>
          </table:table-cell>
          <table:table-cell office:value-type="string" table:style-name="ce10">
            <text:p><text:s text:c="2"/>CSA REGIONI AUTONOMIE LOCALI - ROM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202" table:style-name="ce8">
            <text:p>1202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.51" table:style-name="ce11">
            <text:p><text:s/>14,5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.51" table:style-name="ce11">
            <text:p><text:s/>14,51 €<text:s/></text:p>
          </table:table-cell>
          <table:table-cell office:value-type="string" table:style-name="ce10">
            <text:p><text:s text:c="2"/>U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203" table:style-name="ce8">
            <text:p>1203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0" table:style-name="ce11">
            <text:p><text:s/>3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50" table:style-name="ce11">
            <text:p><text:s/>350,00 €<text:s/></text:p>
          </table:table-cell>
          <table:table-cell office:value-type="string" table:style-name="ce10">
            <text:p><text:s text:c="2"/>DYNAMICA RETAIL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204" table:style-name="ce8">
            <text:p>1204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1" table:style-name="ce11">
            <text:p><text:s/>25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1" table:style-name="ce11">
            <text:p><text:s/>251,00 €<text:s/>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205" table:style-name="ce8">
            <text:p>1205</text:p>
          </table:table-cell>
          <table:table-cell office:value-type="date" office:date-value="2023-11-03T00:00:00" table:style-name="ce9">
            <text:p>0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0.8" table:style-name="ce11">
            <text:p><text:s/>0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0.8" table:style-name="ce11">
            <text:p><text:s/>0,80 €<text:s/>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06" table:style-name="ce8">
            <text:p>1206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3.94" table:style-name="ce11">
            <text:p><text:s/>103,9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3.94" table:style-name="ce11">
            <text:p><text:s/>103,94 €<text:s/></text:p>
          </table:table-cell>
          <table:table-cell office:value-type="string" table:style-name="ce10">
            <text:p><text:s text:c="2"/>ACQUA PUBBLICA SABINA - SOCIETA' PER AZIONI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207" table:style-name="ce8">
            <text:p>1207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459.02" table:style-name="ce11">
            <text:p><text:s/>2.459,0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459.02" table:style-name="ce11">
            <text:p><text:s/>2.459,02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08" table:style-name="ce8">
            <text:p>1208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.51" table:style-name="ce11">
            <text:p><text:s/>50,5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0.51" table:style-name="ce11">
            <text:p><text:s/>50,51 €<text:s/></text:p>
          </table:table-cell>
          <table:table-cell office:value-type="string" table:style-name="ce10">
            <text:p><text:s text:c="2"/>HERA COMM S.P.A.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4">
          <table:table-cell office:value-type="float" office:value="1208" table:style-name="ce8">
            <text:p>1208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.66" table:style-name="ce11">
            <text:p><text:s/>49,6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9.66" table:style-name="ce11">
            <text:p><text:s/>49,66 €<text:s/></text:p>
          </table:table-cell>
          <table:table-cell office:value-type="string" table:style-name="ce10">
            <text:p><text:s text:c="2"/>HERA COMM S.P.A.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4">
          <table:table-cell office:value-type="float" office:value="1209" table:style-name="ce8">
            <text:p>1209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9.67" table:style-name="ce11">
            <text:p><text:s/>99,6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9.67" table:style-name="ce11">
            <text:p><text:s/>99,67 €<text:s/>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4">
          <table:table-cell office:value-type="float" office:value="1209" table:style-name="ce8">
            <text:p>1209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5.21" table:style-name="ce11">
            <text:p><text:s/>105,2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5.21" table:style-name="ce11">
            <text:p><text:s/>105,21 €<text:s/>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4">
          <table:table-cell office:value-type="float" office:value="1210" table:style-name="ce8">
            <text:p>1210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6" table:style-name="ce11">
            <text:p><text:s/>12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6" table:style-name="ce11">
            <text:p><text:s/>126,00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211" table:style-name="ce8">
            <text:p>1211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4.19" table:style-name="ce11">
            <text:p><text:s/>104,1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4.19" table:style-name="ce11">
            <text:p><text:s/>104,19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211" table:style-name="ce8">
            <text:p>1211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146.9399999999996" table:style-name="ce11">
            <text:p><text:s/>4.146,9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146.9399999999996" table:style-name="ce11">
            <text:p><text:s/>4.146,94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212" table:style-name="ce8">
            <text:p>1212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99.01" table:style-name="ce11">
            <text:p><text:s/>899,0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99.01" table:style-name="ce11">
            <text:p><text:s/>899,01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212" table:style-name="ce8">
            <text:p>1212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17.9699999999998" table:style-name="ce11">
            <text:p><text:s/>2.617,9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17.9699999999998" table:style-name="ce11">
            <text:p><text:s/>2.617,97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213" table:style-name="ce8">
            <text:p>1213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8.94" table:style-name="ce11">
            <text:p><text:s/>78,9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8.94" table:style-name="ce11">
            <text:p><text:s/>78,94 €<text:s/>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4">
          <table:table-cell office:value-type="float" office:value="1213" table:style-name="ce8">
            <text:p>1213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.16" table:style-name="ce11">
            <text:p><text:s/>27,1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7.16" table:style-name="ce11">
            <text:p><text:s/>27,16 €<text:s/>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1214" table:style-name="ce8">
            <text:p>1214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46.96" table:style-name="ce11">
            <text:p><text:s/>2.746,9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746.96" table:style-name="ce11">
            <text:p><text:s/>2.746,96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215" table:style-name="ce8">
            <text:p>1215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7.15" table:style-name="ce11">
            <text:p><text:s/>157,1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7.15" table:style-name="ce11">
            <text:p><text:s/>157,15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216" table:style-name="ce8">
            <text:p>1216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17.49" table:style-name="ce11">
            <text:p><text:s/>617,4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17.49" table:style-name="ce11">
            <text:p><text:s/>617,49 €<text:s/>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17" table:style-name="ce8">
            <text:p>1217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49.56" table:style-name="ce11">
            <text:p><text:s/>849,5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49.56" table:style-name="ce11">
            <text:p><text:s/>849,56 €<text:s/>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18" table:style-name="ce8">
            <text:p>1218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7.55" table:style-name="ce11">
            <text:p><text:s/>167,5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7.55" table:style-name="ce11">
            <text:p><text:s/>167,55 €<text:s/></text:p>
          </table:table-cell>
          <table:table-cell office:value-type="string" table:style-name="ce10">
            <text:p><text:s text:c="2"/>C.&amp; G. AGENCY SRL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219" table:style-name="ce8">
            <text:p>1219</text:p>
          </table:table-cell>
          <table:table-cell office:value-type="date" office:date-value="2023-11-07T00:00:00" table:style-name="ce9">
            <text:p>07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3.76" table:style-name="ce11">
            <text:p><text:s/>93,7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3.76" table:style-name="ce11">
            <text:p><text:s/>93,76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20" table:style-name="ce8">
            <text:p>1220</text:p>
          </table:table-cell>
          <table:table-cell office:value-type="date" office:date-value="2023-11-08T00:00:00" table:style-name="ce9">
            <text:p>0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319.5" table:style-name="ce11">
            <text:p><text:s/>5.319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319.5" table:style-name="ce11">
            <text:p><text:s/>5.319,50 €<text:s/></text:p>
          </table:table-cell>
          <table:table-cell office:value-type="string" table:style-name="ce10">
            <text:p><text:s text:c="2"/>KIBERNETES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21" table:style-name="ce8">
            <text:p>1221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9072" table:style-name="ce11">
            <text:p><text:s/>19.07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9072" table:style-name="ce11">
            <text:p><text:s/>19.072,0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1222" table:style-name="ce8">
            <text:p>1222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63" table:style-name="ce11">
            <text:p><text:s/>4.26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263" table:style-name="ce11">
            <text:p><text:s/>4.263,0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1223" table:style-name="ce8">
            <text:p>1223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85" table:style-name="ce11">
            <text:p><text:s/>2.38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385" table:style-name="ce11">
            <text:p><text:s/>2.385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Spese legali</text:p>
          </table:table-cell>
          <table:table-cell table:number-columns-repeated="16375"/>
        </table:table-row>
        <table:table-row table:style-name="ro3">
          <table:table-cell office:value-type="float" office:value="1223" table:style-name="ce8">
            <text:p>1223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5.4" table:style-name="ce11">
            <text:p><text:s/>95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5.4" table:style-name="ce11">
            <text:p><text:s/>95,4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Spese legali</text:p>
          </table:table-cell>
          <table:table-cell table:number-columns-repeated="16375"/>
        </table:table-row>
        <table:table-row table:style-name="ro3">
          <table:table-cell office:value-type="float" office:value="1224" table:style-name="ce8">
            <text:p>1224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750" table:style-name="ce11">
            <text:p><text:s/>8.7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750" table:style-name="ce11">
            <text:p><text:s/>8.750,00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25" table:style-name="ce8">
            <text:p>1225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750" table:style-name="ce11">
            <text:p><text:s/>8.750,00 €<text:s/></text:p>
          </table:table-cell>
          <table:table-cell office:value-type="currency" office:value="350" table:style-name="ce11">
            <text:p><text:s/>350,00 €<text:s/></text:p>
          </table:table-cell>
          <table:table-cell office:value-type="currency" office:value="8400" table:style-name="ce11">
            <text:p><text:s/>8.400,00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1226" table:style-name="ce8">
            <text:p>1226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122.95" table:style-name="ce11">
            <text:p><text:s/>5.122,9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122.95" table:style-name="ce11">
            <text:p><text:s/>5.122,95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27" table:style-name="ce8">
            <text:p>1227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5000" table:style-name="ce11">
            <text:p><text:s/>55.000,00 €<text:s/></text:p>
          </table:table-cell>
          <table:table-cell office:value-type="currency" office:value="2200" table:style-name="ce11">
            <text:p><text:s/>2.200,00 €<text:s/></text:p>
          </table:table-cell>
          <table:table-cell office:value-type="currency" office:value="52800" table:style-name="ce11">
            <text:p><text:s/>52.800,00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i contributi e trasferimenti <text:s text:c="2"/>a aziende speciali</text:p>
          </table:table-cell>
          <table:table-cell table:number-columns-repeated="16375"/>
        </table:table-row>
        <table:table-row table:style-name="ro4">
          <table:table-cell office:value-type="float" office:value="1228" table:style-name="ce8">
            <text:p>1228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8" table:style-name="ce11">
            <text:p><text:s/>5,8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88" table:style-name="ce11">
            <text:p><text:s/>5,88 €<text:s/></text:p>
          </table:table-cell>
          <table:table-cell office:value-type="string" table:style-name="ce10">
            <text:p><text:s text:c="2"/>Comune di Gioia Taur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229" table:style-name="ce8">
            <text:p>1229</text:p>
          </table:table-cell>
          <table:table-cell office:value-type="date" office:date-value="2023-11-13T00:00:00" table:style-name="ce9">
            <text:p>1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8" table:style-name="ce11">
            <text:p><text:s/>5,8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88" table:style-name="ce11">
            <text:p><text:s/>5,88 €<text:s/></text:p>
          </table:table-cell>
          <table:table-cell office:value-type="string" table:style-name="ce10">
            <text:p><text:s text:c="2"/>COMUNE DI BAGNOREGI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230" table:style-name="ce8">
            <text:p>1230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4168.28" table:style-name="ce11">
            <text:p><text:s/>24.168,2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4168.28" table:style-name="ce11">
            <text:p><text:s/>24.168,28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230" table:style-name="ce8">
            <text:p>1230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33" table:style-name="ce11">
            <text:p><text:s/>2.03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33" table:style-name="ce11">
            <text:p><text:s/>2.033,0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230" table:style-name="ce8">
            <text:p>1230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281.57" table:style-name="ce11">
            <text:p><text:s/>3.281,5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281.57" table:style-name="ce11">
            <text:p><text:s/>3.281,57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230" table:style-name="ce8">
            <text:p>1230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66.6500000000001" table:style-name="ce11">
            <text:p><text:s/>1.266,6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66.6500000000001" table:style-name="ce11">
            <text:p><text:s/>1.266,65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231" table:style-name="ce8">
            <text:p>1231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619.84" table:style-name="ce11">
            <text:p><text:s/>3.619,8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619.84" table:style-name="ce11">
            <text:p><text:s/>3.619,84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232" table:style-name="ce8">
            <text:p>1232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041.35" table:style-name="ce11">
            <text:p><text:s/>11.041,3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041.35" table:style-name="ce11">
            <text:p><text:s/>11.041,35 €<text:s/></text:p>
          </table:table-cell>
          <table:table-cell office:value-type="string" table:style-name="ce10">
            <text:p><text:s text:c="2"/>MODELLO F24 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1233" table:style-name="ce8">
            <text:p>1233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1772.15" table:style-name="ce11">
            <text:p><text:s/>31.772,1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1772.15" table:style-name="ce11">
            <text:p><text:s/>31.772,15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233" table:style-name="ce8">
            <text:p>1233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4.11" table:style-name="ce11">
            <text:p><text:s/>124,1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4.11" table:style-name="ce11">
            <text:p><text:s/>124,11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234" table:style-name="ce8">
            <text:p>1234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.24" table:style-name="ce11">
            <text:p><text:s/>5,2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24" table:style-name="ce11">
            <text:p><text:s/>5,24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234" table:style-name="ce8">
            <text:p>1234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42.02" table:style-name="ce11">
            <text:p><text:s/>1.342,0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42.02" table:style-name="ce11">
            <text:p><text:s/>1.342,02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235" table:style-name="ce8">
            <text:p>1235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8.75" table:style-name="ce11">
            <text:p><text:s/>38,7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8.75" table:style-name="ce11">
            <text:p><text:s/>38,75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235" table:style-name="ce8">
            <text:p>1235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6.95" table:style-name="ce11">
            <text:p><text:s/>486,9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86.95" table:style-name="ce11">
            <text:p><text:s/>486,95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1235" table:style-name="ce8">
            <text:p>1235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468.09" table:style-name="ce11">
            <text:p><text:s/>7.468,0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468.09" table:style-name="ce11">
            <text:p><text:s/>7.468,09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1235" table:style-name="ce8">
            <text:p>1235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.53" table:style-name="ce11">
            <text:p><text:s/>37,5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7.53" table:style-name="ce11">
            <text:p><text:s/>37,53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1236" table:style-name="ce8">
            <text:p>1236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3" table:style-name="ce11">
            <text:p><text:s/>11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3" table:style-name="ce11">
            <text:p><text:s/>113,00 €<text:s/>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5">
          <table:table-cell office:value-type="float" office:value="1237" table:style-name="ce8">
            <text:p>1237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65.98" table:style-name="ce11">
            <text:p><text:s/>2.965,9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965.98" table:style-name="ce11">
            <text:p><text:s/>2.965,98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237" table:style-name="ce8">
            <text:p>1237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8.51" table:style-name="ce11">
            <text:p><text:s/>188,5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8.51" table:style-name="ce11">
            <text:p><text:s/>188,51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237" table:style-name="ce8">
            <text:p>1237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4.92" table:style-name="ce11">
            <text:p><text:s/>54,9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4.92" table:style-name="ce11">
            <text:p><text:s/>54,92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6">
          <table:table-cell office:value-type="float" office:value="1238" table:style-name="ce8">
            <text:p>1238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24" table:style-name="ce11">
            <text:p><text:s/>1.72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724" table:style-name="ce11">
            <text:p><text:s/>1.724,00 €<text:s/>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239" table:style-name="ce8">
            <text:p>1239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70" table:style-name="ce11">
            <text:p><text:s/>67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70" table:style-name="ce11">
            <text:p><text:s/>670,00 €<text:s/>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4">
          <table:table-cell office:value-type="float" office:value="1240" table:style-name="ce8">
            <text:p>1240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47.76" table:style-name="ce11">
            <text:p><text:s/>847,7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47.76" table:style-name="ce11">
            <text:p><text:s/>847,76 €<text:s/></text:p>
          </table:table-cell>
          <table:table-cell office:value-type="string" table:style-name="ce10">
            <text:p><text:s text:c="2"/>MODELLO F24 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1241" table:style-name="ce8">
            <text:p>1241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13.04" table:style-name="ce11">
            <text:p><text:s/>713,0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13.04" table:style-name="ce11">
            <text:p><text:s/>713,04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42" table:style-name="ce8">
            <text:p>1242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233.2" table:style-name="ce11">
            <text:p><text:s/>6.233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233.2" table:style-name="ce11">
            <text:p><text:s/>6.233,2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1242" table:style-name="ce8">
            <text:p>1242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47.28" table:style-name="ce11">
            <text:p><text:s/>1.347,2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47.28" table:style-name="ce11">
            <text:p><text:s/>1.347,28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1243" table:style-name="ce8">
            <text:p>1243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14.9000000000001" table:style-name="ce11">
            <text:p><text:s/>1.114,9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14.9000000000001" table:style-name="ce11">
            <text:p><text:s/>1.114,9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44" table:style-name="ce8">
            <text:p>1244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.96" table:style-name="ce11">
            <text:p><text:s/>35,9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5.96" table:style-name="ce11">
            <text:p><text:s/>35,96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245" table:style-name="ce8">
            <text:p>1245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82.54" table:style-name="ce11">
            <text:p><text:s/>982,5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82.54" table:style-name="ce11">
            <text:p><text:s/>982,54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246" table:style-name="ce8">
            <text:p>1246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6" table:style-name="ce11">
            <text:p><text:s/>26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6" table:style-name="ce11">
            <text:p><text:s/>266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47" table:style-name="ce8">
            <text:p>1247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23.3" table:style-name="ce11">
            <text:p><text:s/>323,3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23.3" table:style-name="ce11">
            <text:p><text:s/>323,30 €<text:s/></text:p>
          </table:table-cell>
          <table:table-cell office:value-type="string" table:style-name="ce10">
            <text:p><text:s text:c="2"/>VITERBO ELEVATOR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48" table:style-name="ce8">
            <text:p>1248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60.66" table:style-name="ce11">
            <text:p><text:s/>760,6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60.66" table:style-name="ce11">
            <text:p><text:s/>760,66 €<text:s/></text:p>
          </table:table-cell>
          <table:table-cell office:value-type="string" table:style-name="ce10">
            <text:p><text:s text:c="2"/>CEFAS - CENTRO DI FORMAZIONE PER L'ASSISTENZA ALLO SVILUPPO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49" table:style-name="ce8">
            <text:p>1249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48.3" table:style-name="ce11">
            <text:p><text:s/>348,3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48.3" table:style-name="ce11">
            <text:p><text:s/>348,30 €<text:s/></text:p>
          </table:table-cell>
          <table:table-cell office:value-type="string" table:style-name="ce10">
            <text:p><text:s text:c="2"/>CAMERA COMMERCIO I. A.A. DI RIET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49" table:style-name="ce8">
            <text:p>1249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6.63" table:style-name="ce11">
            <text:p><text:s/>106,6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6.63" table:style-name="ce11">
            <text:p><text:s/>106,63 €<text:s/></text:p>
          </table:table-cell>
          <table:table-cell office:value-type="string" table:style-name="ce10">
            <text:p><text:s text:c="2"/>CAMERA COMMERCIO I. A.A. DI RIET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50" table:style-name="ce8">
            <text:p>1250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11.34" table:style-name="ce11">
            <text:p><text:s/>911,3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11.34" table:style-name="ce11">
            <text:p><text:s/>911,34 €<text:s/></text:p>
          </table:table-cell>
          <table:table-cell office:value-type="string" table:style-name="ce10">
            <text:p><text:s text:c="2"/>INFOCERT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51" table:style-name="ce8">
            <text:p>1251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92.65" table:style-name="ce11">
            <text:p><text:s/>992,6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92.65" table:style-name="ce11">
            <text:p><text:s/>992,65 €<text:s/></text:p>
          </table:table-cell>
          <table:table-cell office:value-type="string" table:style-name="ce10">
            <text:p><text:s text:c="2"/>SICAMERA ROMA SC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52" table:style-name="ce8">
            <text:p>1252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60" table:style-name="ce11">
            <text:p><text:s/>1.56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60" table:style-name="ce11">
            <text:p><text:s/>1.560,00 €<text:s/></text:p>
          </table:table-cell>
          <table:table-cell office:value-type="string" table:style-name="ce10">
            <text:p><text:s text:c="2"/>IL SOLE 24 ORE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53" table:style-name="ce8">
            <text:p>1253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04" table:style-name="ce11">
            <text:p><text:s/>4.90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904" table:style-name="ce11">
            <text:p><text:s/>4.904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54" table:style-name="ce8">
            <text:p>1254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500" table:style-name="ce11">
            <text:p><text:s/>2.5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00" table:style-name="ce11">
            <text:p><text:s/>2.500,00 €<text:s/></text:p>
          </table:table-cell>
          <table:table-cell office:value-type="string" table:style-name="ce10">
            <text:p><text:s text:c="2"/>DANCE ART <text:s/>PRODUCTION &amp; EVENTS ASD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1255" table:style-name="ce8">
            <text:p>1255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" table:style-name="ce11">
            <text:p><text:s/>11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0" table:style-name="ce11">
            <text:p><text:s/>110,00 €<text:s/></text:p>
          </table:table-cell>
          <table:table-cell office:value-type="string" table:style-name="ce10">
            <text:p><text:s text:c="2"/>ISTITUTO DI VIGILANZA PRIVATA DELLA PROVINCIA DI VITERBO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1256" table:style-name="ce8">
            <text:p>1256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5" table:style-name="ce11">
            <text:p><text:s/>26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5" table:style-name="ce11">
            <text:p><text:s/>265,00 €<text:s/>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1256" table:style-name="ce8">
            <text:p>1256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5.76" table:style-name="ce11">
            <text:p><text:s/>95,7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5.76" table:style-name="ce11">
            <text:p><text:s/>95,76 €<text:s/>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i materiali di consumo</text:p>
          </table:table-cell>
          <table:table-cell table:number-columns-repeated="16375"/>
        </table:table-row>
        <table:table-row table:style-name="ro4">
          <table:table-cell office:value-type="float" office:value="1257" table:style-name="ce8">
            <text:p>1257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17.3" table:style-name="ce11">
            <text:p><text:s/>317,3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17.3" table:style-name="ce11">
            <text:p><text:s/>317,30 €<text:s/></text:p>
          </table:table-cell>
          <table:table-cell office:value-type="string" table:style-name="ce10">
            <text:p><text:s text:c="2"/>SECURITAS METRONOTTE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1258" table:style-name="ce8">
            <text:p>1258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00" table:style-name="ce11">
            <text:p><text:s/>8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00" table:style-name="ce11">
            <text:p><text:s/>800,00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59" table:style-name="ce8">
            <text:p>1259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1.98" table:style-name="ce11">
            <text:p><text:s/>91,9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1.98" table:style-name="ce11">
            <text:p><text:s/>91,98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259" table:style-name="ce8">
            <text:p>1259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7.5" table:style-name="ce11">
            <text:p><text:s/>157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7.5" table:style-name="ce11">
            <text:p><text:s/>157,50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260" table:style-name="ce8">
            <text:p>1260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2.69" table:style-name="ce11">
            <text:p><text:s/>82,6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2.69" table:style-name="ce11">
            <text:p><text:s/>82,69 €<text:s/></text:p>
          </table:table-cell>
          <table:table-cell office:value-type="string" table:style-name="ce10">
            <text:p><text:s text:c="2"/>FASTWEB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4">
          <table:table-cell office:value-type="float" office:value="1261" table:style-name="ce8">
            <text:p>1261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38.52" table:style-name="ce11">
            <text:p><text:s/>438,5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38.52" table:style-name="ce11">
            <text:p><text:s/>438,52 €<text:s/></text:p>
          </table:table-cell>
          <table:table-cell office:value-type="string" table:style-name="ce10">
            <text:p><text:s text:c="2"/>FASTWEB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1262" table:style-name="ce8">
            <text:p>1262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2.15" table:style-name="ce11">
            <text:p><text:s/>112,1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2.15" table:style-name="ce11">
            <text:p><text:s/>112,15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1263" table:style-name="ce8">
            <text:p>1263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524.5" table:style-name="ce11">
            <text:p><text:s/>2.524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24.5" table:style-name="ce11">
            <text:p><text:s/>2.524,50 €<text:s/></text:p>
          </table:table-cell>
          <table:table-cell office:value-type="string" table:style-name="ce10">
            <text:p><text:s text:c="2"/>DAY RISTOSERVICE S.P.A</text:p>
          </table:table-cell>
          <table:table-cell office:value-type="string" table:style-name="ce10">
            <text:p>Buoni pasto <text:s/>e mensa per il personale dipendente</text:p>
          </table:table-cell>
          <table:table-cell table:number-columns-repeated="16375"/>
        </table:table-row>
        <table:table-row table:style-name="ro4">
          <table:table-cell office:value-type="float" office:value="1265" table:style-name="ce8">
            <text:p>1265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61.92" table:style-name="ce11">
            <text:p><text:s/>1.561,9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61.92" table:style-name="ce11">
            <text:p><text:s/>1.561,92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266" table:style-name="ce8">
            <text:p>1266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909.23" table:style-name="ce11">
            <text:p><text:s/>3.909,2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909.23" table:style-name="ce11">
            <text:p><text:s/>3.909,23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267" table:style-name="ce8">
            <text:p>1267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9.44" table:style-name="ce11">
            <text:p><text:s/>489,4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89.44" table:style-name="ce11">
            <text:p><text:s/>489,44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268" table:style-name="ce8">
            <text:p>1268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01.4" table:style-name="ce11">
            <text:p><text:s/>2.101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01.4" table:style-name="ce11">
            <text:p><text:s/>2.101,40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 text:c="2"/>per il Presidente</text:p>
          </table:table-cell>
          <table:table-cell table:number-columns-repeated="16375"/>
        </table:table-row>
        <table:table-row table:style-name="ro4">
          <table:table-cell office:value-type="float" office:value="1268" table:style-name="ce8">
            <text:p>1268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32.33" table:style-name="ce11">
            <text:p><text:s/>1.332,3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32.33" table:style-name="ce11">
            <text:p><text:s/>1.332,33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5"/>
        </table:table-row>
        <table:table-row table:style-name="ro4">
          <table:table-cell office:value-type="float" office:value="1269" table:style-name="ce8">
            <text:p>1269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00.09" table:style-name="ce11">
            <text:p><text:s/>1.400,0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00.09" table:style-name="ce11">
            <text:p><text:s/>1.400,09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5"/>
        </table:table-row>
        <table:table-row table:style-name="ro4">
          <table:table-cell office:value-type="float" office:value="1270" table:style-name="ce8">
            <text:p>1270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32.3499999999999" table:style-name="ce11">
            <text:p><text:s/>1.132,3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32.3499999999999" table:style-name="ce11">
            <text:p><text:s/>1.132,35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Consiglio</text:p>
          </table:table-cell>
          <table:table-cell table:number-columns-repeated="16375"/>
        </table:table-row>
        <table:table-row table:style-name="ro4">
          <table:table-cell office:value-type="float" office:value="1271" table:style-name="ce8">
            <text:p>1271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66.15" table:style-name="ce11">
            <text:p><text:s/>466,1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66.15" table:style-name="ce11">
            <text:p><text:s/>466,15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Consiglio</text:p>
          </table:table-cell>
          <table:table-cell table:number-columns-repeated="16375"/>
        </table:table-row>
        <table:table-row table:style-name="ro4">
          <table:table-cell office:value-type="float" office:value="1272" table:style-name="ce8">
            <text:p>1272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4.26" table:style-name="ce11">
            <text:p><text:s/>104,2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4.26" table:style-name="ce11">
            <text:p><text:s/>104,26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Trattamento di missione e rimborsi spese viaggi</text:p>
          </table:table-cell>
          <table:table-cell table:number-columns-repeated="16375"/>
        </table:table-row>
        <table:table-row table:style-name="ro4">
          <table:table-cell office:value-type="float" office:value="1272" table:style-name="ce8">
            <text:p>1272</text:p>
          </table:table-cell>
          <table:table-cell office:value-type="date" office:date-value="2023-11-14T00:00:00" table:style-name="ce9">
            <text:p>14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0739.33" table:style-name="ce11">
            <text:p><text:s/>90.739,3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0739.33" table:style-name="ce11">
            <text:p><text:s/>90.739,33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273" table:style-name="ce8">
            <text:p>1273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" table:style-name="ce11">
            <text:p><text:s/>2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" table:style-name="ce11">
            <text:p><text:s/>21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74" table:style-name="ce8">
            <text:p>1274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2.8" table:style-name="ce11">
            <text:p><text:s/>72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2.8" table:style-name="ce11">
            <text:p><text:s/>72,8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75" table:style-name="ce8">
            <text:p>1275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0.08" table:style-name="ce11">
            <text:p><text:s/>100,0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.08" table:style-name="ce11">
            <text:p><text:s/>100,08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76" table:style-name="ce8">
            <text:p>1276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2.69" table:style-name="ce11">
            <text:p><text:s/>32,6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2.69" table:style-name="ce11">
            <text:p><text:s/>32,69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77" table:style-name="ce8">
            <text:p>1277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.05" table:style-name="ce11">
            <text:p><text:s/>3,0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.05" table:style-name="ce11">
            <text:p><text:s/>3,05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78" table:style-name="ce8">
            <text:p>1278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.35" table:style-name="ce11">
            <text:p><text:s/>42,3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2.35" table:style-name="ce11">
            <text:p><text:s/>42,35 €<text:s/></text:p>
          </table:table-cell>
          <table:table-cell office:value-type="string" table:style-name="ce10">
            <text:p><text:s text:c="2"/>ARCOBALENO S.N.C. DI KRAMAROVA MARYNA E BULATOVA E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79" table:style-name="ce8">
            <text:p>127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.2200000000000006" table:style-name="ce11">
            <text:p><text:s/>8,2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.2200000000000006" table:style-name="ce11">
            <text:p><text:s/>8,22 €<text:s/></text:p>
          </table:table-cell>
          <table:table-cell office:value-type="string" table:style-name="ce10">
            <text:p><text:s text:c="2"/>AZIENDA AGRICOLA MARCOALDI ELVIRA DI CAPRASECCA <text:s/>G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80" table:style-name="ce8">
            <text:p>1280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795.2" table:style-name="ce11">
            <text:p><text:s/>7.795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795.2" table:style-name="ce11">
            <text:p><text:s/>7.795,2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RES</text:p>
          </table:table-cell>
          <table:table-cell table:number-columns-repeated="16375"/>
        </table:table-row>
        <table:table-row table:style-name="ro4">
          <table:table-cell office:value-type="float" office:value="1281" table:style-name="ce8">
            <text:p>1281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.1" table:style-name="ce11">
            <text:p><text:s/>13,1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.1" table:style-name="ce11">
            <text:p><text:s/>13,1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282" table:style-name="ce8">
            <text:p>1282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00" table:style-name="ce11">
            <text:p><text:s/>5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000" table:style-name="ce11">
            <text:p><text:s/>5.000,00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83" table:style-name="ce8">
            <text:p>1283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340.16" table:style-name="ce11">
            <text:p><text:s/>3.340,1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340.16" table:style-name="ce11">
            <text:p><text:s/>3.340,16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4" table:style-name="ce8">
            <text:p>1284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0" table:style-name="ce11">
            <text:p><text:s/>12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0" table:style-name="ce11">
            <text:p><text:s/>120,00 €<text:s/></text:p>
          </table:table-cell>
          <table:table-cell office:value-type="string" table:style-name="ce10">
            <text:p><text:s text:c="2"/>D. E A. QUALITY SERVICE DI DANIELE D'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285" table:style-name="ce8">
            <text:p>1285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49.1799999999998" table:style-name="ce11">
            <text:p><text:s/>2.049,1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49.1799999999998" table:style-name="ce11">
            <text:p><text:s/>2.049,18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6" table:style-name="ce8">
            <text:p>1286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08" table:style-name="ce11">
            <text:p><text:s/>40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08" table:style-name="ce11">
            <text:p><text:s/>408,00 €<text:s/></text:p>
          </table:table-cell>
          <table:table-cell office:value-type="string" table:style-name="ce10">
            <text:p><text:s text:c="2"/>D.R.E.M.B. 2007 SOCIETA' COOPERATIV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87" table:style-name="ce8">
            <text:p>1287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-14066.55" table:style-name="ce11">
            <text:p>-14.066,5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-14066.55" table:style-name="ce11">
            <text:p>-14.066,55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7" table:style-name="ce8">
            <text:p>1287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83.25" table:style-name="ce11">
            <text:p><text:s/>383,2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83.25" table:style-name="ce11">
            <text:p><text:s/>383,25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7" table:style-name="ce8">
            <text:p>1287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50" table:style-name="ce11">
            <text:p><text:s/>4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50" table:style-name="ce11">
            <text:p><text:s/>450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7" table:style-name="ce8">
            <text:p>1287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066.55" table:style-name="ce11">
            <text:p><text:s/>14.066,5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066.55" table:style-name="ce11">
            <text:p><text:s/>14.066,55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8" table:style-name="ce8">
            <text:p>1288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62" table:style-name="ce11">
            <text:p><text:s/>16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2" table:style-name="ce11">
            <text:p><text:s/>162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49.99" table:style-name="ce11">
            <text:p><text:s/>249,9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49.99" table:style-name="ce11">
            <text:p><text:s/>249,99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11" table:style-name="ce11">
            <text:p><text:s/>51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11" table:style-name="ce11">
            <text:p><text:s/>511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9.98" table:style-name="ce11">
            <text:p><text:s/>199,9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99.98" table:style-name="ce11">
            <text:p><text:s/>199,98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47" table:style-name="ce11">
            <text:p><text:s/>44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47" table:style-name="ce11">
            <text:p><text:s/>447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42.48" table:style-name="ce11">
            <text:p><text:s/>342,4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42.48" table:style-name="ce11">
            <text:p><text:s/>342,48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42" table:style-name="ce11">
            <text:p><text:s/>34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42" table:style-name="ce11">
            <text:p><text:s/>342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2" table:style-name="ce11">
            <text:p><text:s/>7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2" table:style-name="ce11">
            <text:p><text:s/>72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24.99" table:style-name="ce11">
            <text:p><text:s/>624,9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24.99" table:style-name="ce11">
            <text:p><text:s/>624,99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25" table:style-name="ce11">
            <text:p><text:s/>52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25" table:style-name="ce11">
            <text:p><text:s/>525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8" table:style-name="ce11">
            <text:p><text:s/>60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08" table:style-name="ce11">
            <text:p><text:s/>608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9.98" table:style-name="ce11">
            <text:p><text:s/>499,9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99.98" table:style-name="ce11">
            <text:p><text:s/>499,98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70" table:style-name="ce11">
            <text:p><text:s/>2.37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370" table:style-name="ce11">
            <text:p><text:s/>2.370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13.11" table:style-name="ce11">
            <text:p><text:s/>2.113,1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13.11" table:style-name="ce11">
            <text:p><text:s/>2.113,11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4.76" table:style-name="ce11">
            <text:p><text:s/>194,7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94.76" table:style-name="ce11">
            <text:p><text:s/>194,76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308" table:style-name="ce11">
            <text:p><text:s/>1.30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08" table:style-name="ce11">
            <text:p><text:s/>1.308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12.52" table:style-name="ce11">
            <text:p><text:s/>512,5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12.52" table:style-name="ce11">
            <text:p><text:s/>512,52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912.6" table:style-name="ce11">
            <text:p><text:s/>2.912,6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912.6" table:style-name="ce11">
            <text:p><text:s/>2.912,6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75" table:style-name="ce11">
            <text:p><text:s/>37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75" table:style-name="ce11">
            <text:p><text:s/>375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94" table:style-name="ce11">
            <text:p><text:s/>59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94" table:style-name="ce11">
            <text:p><text:s/>594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0" table:style-name="ce11">
            <text:p><text:s/>7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50" table:style-name="ce11">
            <text:p><text:s/>750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0.01" table:style-name="ce11">
            <text:p><text:s/>1.100,0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00.01" table:style-name="ce11">
            <text:p><text:s/>1.100,01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99.98" table:style-name="ce11">
            <text:p><text:s/>799,9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99.98" table:style-name="ce11">
            <text:p><text:s/>799,98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9.98" table:style-name="ce11">
            <text:p><text:s/>499,9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99.98" table:style-name="ce11">
            <text:p><text:s/>499,98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359.28" table:style-name="ce11">
            <text:p><text:s/>1.359,2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59.28" table:style-name="ce11">
            <text:p><text:s/>1.359,28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15" table:style-name="ce11">
            <text:p><text:s/>1.61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15" table:style-name="ce11">
            <text:p><text:s/>1.615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6" table:style-name="ce11">
            <text:p><text:s/>19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96" table:style-name="ce11">
            <text:p><text:s/>196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4" table:style-name="ce11">
            <text:p><text:s/>20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4" table:style-name="ce11">
            <text:p><text:s/>204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70" table:style-name="ce11">
            <text:p><text:s/>1.97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970" table:style-name="ce11">
            <text:p><text:s/>1.970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number-rows-repeated="2"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22" table:style-name="ce11">
            <text:p><text:s/>52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22" table:style-name="ce11">
            <text:p><text:s/>522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30" table:style-name="ce11">
            <text:p><text:s/>63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30" table:style-name="ce11">
            <text:p><text:s/>630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65" table:style-name="ce11">
            <text:p><text:s/>76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65" table:style-name="ce11">
            <text:p><text:s/>765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252" table:style-name="ce11">
            <text:p><text:s/>7.25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252" table:style-name="ce11">
            <text:p><text:s/>7.252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48" table:style-name="ce11">
            <text:p><text:s/>7.54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548" table:style-name="ce11">
            <text:p><text:s/>7.548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006.56" table:style-name="ce11">
            <text:p><text:s/>15.006,5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006.56" table:style-name="ce11">
            <text:p><text:s/>15.006,56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" table:style-name="ce11">
            <text:p><text:s/>4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0" table:style-name="ce11">
            <text:p><text:s/>40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289" table:style-name="ce8">
            <text:p>128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0" table:style-name="ce11">
            <text:p><text:s/>7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50" table:style-name="ce11">
            <text:p><text:s/>750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290" table:style-name="ce8">
            <text:p>1290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4" table:style-name="ce11">
            <text:p><text:s/>20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4" table:style-name="ce11">
            <text:p><text:s/>204,00 €<text:s/></text:p>
          </table:table-cell>
          <table:table-cell office:value-type="string" table:style-name="ce10">
            <text:p><text:s text:c="2"/>BLACK DRINKS S.N.C. DI NESTA MASSIMILIAN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91" table:style-name="ce8">
            <text:p>1291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0" table:style-name="ce11">
            <text:p><text:s/>12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0" table:style-name="ce11">
            <text:p><text:s/>120,00 €<text:s/></text:p>
          </table:table-cell>
          <table:table-cell office:value-type="string" table:style-name="ce10">
            <text:p><text:s text:c="2"/>CENTRO VALLE SOCIETA' COOPERATIV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92" table:style-name="ce8">
            <text:p>1292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.8" table:style-name="ce11">
            <text:p><text:s/>48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8.8" table:style-name="ce11">
            <text:p><text:s/>48,80 €<text:s/></text:p>
          </table:table-cell>
          <table:table-cell office:value-type="string" table:style-name="ce10">
            <text:p><text:s text:c="2"/>CONDOMINIO VIA ISTRIA, 59 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93" table:style-name="ce8">
            <text:p>1293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7.6" table:style-name="ce11">
            <text:p><text:s/>97,6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7.6" table:style-name="ce11">
            <text:p><text:s/>97,60 €<text:s/></text:p>
          </table:table-cell>
          <table:table-cell office:value-type="string" table:style-name="ce10">
            <text:p><text:s text:c="2"/>CONSORZIO PATATICOLO ALTO VITERBESE SOCIETA' COOPE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94" table:style-name="ce8">
            <text:p>1294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.73" table:style-name="ce11">
            <text:p><text:s/>13,7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.73" table:style-name="ce11">
            <text:p><text:s/>13,73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95" table:style-name="ce8">
            <text:p>1295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11.05" table:style-name="ce11">
            <text:p><text:s/>411,0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11.05" table:style-name="ce11">
            <text:p><text:s/>411,05 €<text:s/></text:p>
          </table:table-cell>
          <table:table-cell office:value-type="string" table:style-name="ce10">
            <text:p><text:s text:c="2"/>EWAGRIL S.P.A.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96" table:style-name="ce8">
            <text:p>1296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2.04" table:style-name="ce11">
            <text:p><text:s/>182,0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2.04" table:style-name="ce11">
            <text:p><text:s/>182,04 €<text:s/></text:p>
          </table:table-cell>
          <table:table-cell office:value-type="string" table:style-name="ce10">
            <text:p><text:s text:c="2"/>EREDI COZZA CAPOSAVI ALESSANDRO DI COZZA CAPOSAV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97" table:style-name="ce8">
            <text:p>1297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6.4" table:style-name="ce11">
            <text:p><text:s/>56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6.4" table:style-name="ce11">
            <text:p><text:s/>56,40 €<text:s/></text:p>
          </table:table-cell>
          <table:table-cell office:value-type="string" table:style-name="ce10">
            <text:p><text:s text:c="2"/>FARMACIA EREDI D.SSA GIOVANNA GUID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98" table:style-name="ce8">
            <text:p>1298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0.5" table:style-name="ce11">
            <text:p><text:s/>60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0.5" table:style-name="ce11">
            <text:p><text:s/>60,5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299" table:style-name="ce8">
            <text:p>129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9.15" table:style-name="ce11">
            <text:p><text:s/>139,1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9.15" table:style-name="ce11">
            <text:p><text:s/>139,15 €<text:s/></text:p>
          </table:table-cell>
          <table:table-cell office:value-type="string" table:style-name="ce10">
            <text:p><text:s text:c="2"/>IL MACELLAIO SRL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0" table:style-name="ce8">
            <text:p>1300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25.35000000000002" table:style-name="ce11">
            <text:p><text:s/>325,3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25.35000000000002" table:style-name="ce11">
            <text:p><text:s/>325,35 €<text:s/></text:p>
          </table:table-cell>
          <table:table-cell office:value-type="string" table:style-name="ce10">
            <text:p><text:s text:c="2"/>M. &amp; G. SERVICE S.R.L.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1" table:style-name="ce8">
            <text:p>1301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.35" table:style-name="ce11">
            <text:p><text:s/>42,3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2.35" table:style-name="ce11">
            <text:p><text:s/>42,35 €<text:s/></text:p>
          </table:table-cell>
          <table:table-cell office:value-type="string" table:style-name="ce10">
            <text:p><text:s text:c="2"/>MA.PA. - SOCIETA' A RESPONSABILITA' LIMITAT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2" table:style-name="ce8">
            <text:p>1302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7.4" table:style-name="ce11">
            <text:p><text:s/>117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7.4" table:style-name="ce11">
            <text:p><text:s/>117,4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3" table:style-name="ce8">
            <text:p>1303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22.35" table:style-name="ce11">
            <text:p><text:s/>522,3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22.35" table:style-name="ce11">
            <text:p><text:s/>522,35 €<text:s/></text:p>
          </table:table-cell>
          <table:table-cell office:value-type="string" table:style-name="ce10">
            <text:p><text:s text:c="2"/>MARIANI AUR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4" table:style-name="ce8">
            <text:p>1304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.34" table:style-name="ce11">
            <text:p><text:s/>6,3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.34" table:style-name="ce11">
            <text:p><text:s/>6,34 €<text:s/></text:p>
          </table:table-cell>
          <table:table-cell office:value-type="string" table:style-name="ce10">
            <text:p><text:s text:c="2"/>MARIANI AUR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5" table:style-name="ce8">
            <text:p>1305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1.28" table:style-name="ce11">
            <text:p><text:s/>151,2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1.28" table:style-name="ce11">
            <text:p><text:s/>151,28 €<text:s/></text:p>
          </table:table-cell>
          <table:table-cell office:value-type="string" table:style-name="ce10">
            <text:p><text:s text:c="2"/>MARIANI AUR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6" table:style-name="ce8">
            <text:p>1306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0.5" table:style-name="ce11">
            <text:p><text:s/>60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0.5" table:style-name="ce11">
            <text:p><text:s/>60,50 €<text:s/></text:p>
          </table:table-cell>
          <table:table-cell office:value-type="string" table:style-name="ce10">
            <text:p><text:s text:c="2"/>MARIANI AUR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7" table:style-name="ce8">
            <text:p>1307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4.400000000000006" table:style-name="ce11">
            <text:p><text:s/>74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4.400000000000006" table:style-name="ce11">
            <text:p><text:s/>74,40 €<text:s/></text:p>
          </table:table-cell>
          <table:table-cell office:value-type="string" table:style-name="ce10">
            <text:p><text:s text:c="2"/>MARIANI AUR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8" table:style-name="ce8">
            <text:p>1308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0.5" table:style-name="ce11">
            <text:p><text:s/>60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0.5" table:style-name="ce11">
            <text:p><text:s/>60,50 €<text:s/></text:p>
          </table:table-cell>
          <table:table-cell office:value-type="string" table:style-name="ce10">
            <text:p><text:s text:c="2"/>MARIANI AUR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09" table:style-name="ce8">
            <text:p>130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0" table:style-name="ce11">
            <text:p><text:s/>12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0" table:style-name="ce11">
            <text:p><text:s/>120,00 €<text:s/></text:p>
          </table:table-cell>
          <table:table-cell office:value-type="string" table:style-name="ce10">
            <text:p><text:s text:c="2"/>MARIANI AUR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0" table:style-name="ce8">
            <text:p>1310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.7" table:style-name="ce11">
            <text:p><text:s/>42,7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2.7" table:style-name="ce11">
            <text:p><text:s/>42,70 €<text:s/></text:p>
          </table:table-cell>
          <table:table-cell office:value-type="string" table:style-name="ce10">
            <text:p><text:s text:c="2"/>MARIANI AUR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1" table:style-name="ce8">
            <text:p>1311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6.4" table:style-name="ce11">
            <text:p><text:s/>56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6.4" table:style-name="ce11">
            <text:p><text:s/>56,40 €<text:s/></text:p>
          </table:table-cell>
          <table:table-cell office:value-type="string" table:style-name="ce10">
            <text:p><text:s text:c="2"/>MARIANI AURE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2" table:style-name="ce8">
            <text:p>1312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7.30000000000001" table:style-name="ce11">
            <text:p><text:s/>157,3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7.30000000000001" table:style-name="ce11">
            <text:p><text:s/>157,30 €<text:s/></text:p>
          </table:table-cell>
          <table:table-cell office:value-type="string" table:style-name="ce10">
            <text:p><text:s text:c="2"/>P.F. SRL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3" table:style-name="ce8">
            <text:p>1313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4" table:style-name="ce11">
            <text:p><text:s/>20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4" table:style-name="ce11">
            <text:p><text:s/>204,00 €<text:s/></text:p>
          </table:table-cell>
          <table:table-cell office:value-type="string" table:style-name="ce10">
            <text:p><text:s text:c="2"/>S. <text:s/>&amp; <text:s/>G. 2008 - SOCIETA' IN NOME COLLETTIVO DI LU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4" table:style-name="ce8">
            <text:p>1314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.05" table:style-name="ce11">
            <text:p><text:s/>3,0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.05" table:style-name="ce11">
            <text:p><text:s/>3,05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5" table:style-name="ce8">
            <text:p>1315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.64" table:style-name="ce11">
            <text:p><text:s/>8,6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.64" table:style-name="ce11">
            <text:p><text:s/>8,64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6" table:style-name="ce8">
            <text:p>1316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.63" table:style-name="ce11">
            <text:p><text:s/>7,6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.63" table:style-name="ce11">
            <text:p><text:s/>7,63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7" table:style-name="ce8">
            <text:p>1317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61.04" table:style-name="ce11">
            <text:p><text:s/>161,0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1.04" table:style-name="ce11">
            <text:p><text:s/>161,04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8" table:style-name="ce8">
            <text:p>1318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62" table:style-name="ce11">
            <text:p><text:s/>16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2" table:style-name="ce11">
            <text:p><text:s/>162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19" table:style-name="ce8">
            <text:p>1319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6.55" table:style-name="ce11">
            <text:p><text:s/>66,5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6.55" table:style-name="ce11">
            <text:p><text:s/>66,55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20" table:style-name="ce8">
            <text:p>1320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44" table:style-name="ce11">
            <text:p><text:s/>24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44" table:style-name="ce11">
            <text:p><text:s/>244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21" table:style-name="ce8">
            <text:p>1321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6.4" table:style-name="ce11">
            <text:p><text:s/>56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6.4" table:style-name="ce11">
            <text:p><text:s/>56,4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22" table:style-name="ce8">
            <text:p>1322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.1" table:style-name="ce11">
            <text:p><text:s/>6,1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.1" table:style-name="ce11">
            <text:p><text:s/>6,10 €<text:s/></text:p>
          </table:table-cell>
          <table:table-cell office:value-type="string" table:style-name="ce10">
            <text:p><text:s text:c="2"/>SOC.AGRICOLA F.LLI ZAMPETTA E PIGLIAVENTO S.S.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23" table:style-name="ce8">
            <text:p>1323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.66" table:style-name="ce11">
            <text:p><text:s/>5,6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66" table:style-name="ce11">
            <text:p><text:s/>5,66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24" table:style-name="ce8">
            <text:p>1324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.04" table:style-name="ce11">
            <text:p><text:s/>6,0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.04" table:style-name="ce11">
            <text:p><text:s/>6,04 €<text:s/></text:p>
          </table:table-cell>
          <table:table-cell office:value-type="string" table:style-name="ce10">
            <text:p><text:s text:c="2"/>SOCIET? SEMPLICE FERRARI VANDA, BASTONI ELISA E B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25" table:style-name="ce8">
            <text:p>1325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0.5" table:style-name="ce11">
            <text:p><text:s/>60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0.5" table:style-name="ce11">
            <text:p><text:s/>60,5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26" table:style-name="ce8">
            <text:p>1326</text:p>
          </table:table-cell>
          <table:table-cell office:value-type="date" office:date-value="2023-11-21T00:00:00" table:style-name="ce9">
            <text:p>21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.41" table:style-name="ce11">
            <text:p><text:s/>7,4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.41" table:style-name="ce11">
            <text:p><text:s/>7,41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327" table:style-name="ce8">
            <text:p>1327</text:p>
          </table:table-cell>
          <table:table-cell office:value-type="date" office:date-value="2023-11-23T00:00:00" table:style-name="ce9">
            <text:p>23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895" table:style-name="ce11">
            <text:p><text:s/>1.89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95" table:style-name="ce11">
            <text:p><text:s/>1.895,00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328" table:style-name="ce8">
            <text:p>1328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9.35" table:style-name="ce11">
            <text:p><text:s/>99,3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9.35" table:style-name="ce11">
            <text:p><text:s/>99,35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RES</text:p>
          </table:table-cell>
          <table:table-cell table:number-columns-repeated="16375"/>
        </table:table-row>
        <table:table-row table:style-name="ro3">
          <table:table-cell office:value-type="float" office:value="1329" table:style-name="ce8">
            <text:p>1329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100" table:style-name="ce11">
            <text:p><text:s/>4.1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100" table:style-name="ce11">
            <text:p><text:s/>4.100,00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29" table:style-name="ce8">
            <text:p>1329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00" table:style-name="ce11">
            <text:p><text:s/>1.2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00" table:style-name="ce11">
            <text:p><text:s/>1.200,00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30" table:style-name="ce8">
            <text:p>1330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50" table:style-name="ce11">
            <text:p><text:s/>2.1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50" table:style-name="ce11">
            <text:p><text:s/>2.150,00 €<text:s/></text:p>
          </table:table-cell>
          <table:table-cell office:value-type="string" table:style-name="ce10">
            <text:p><text:s text:c="2"/>IC OUTSOURCING SC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31" table:style-name="ce8">
            <text:p>1331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737.7" table:style-name="ce11">
            <text:p><text:s/>5.737,7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737.7" table:style-name="ce11">
            <text:p><text:s/>5.737,70 €<text:s/>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332" table:style-name="ce8">
            <text:p>1332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40.23" table:style-name="ce11">
            <text:p><text:s/>1.540,2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40.23" table:style-name="ce11">
            <text:p><text:s/>1.540,23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1333" table:style-name="ce8">
            <text:p>1333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853.81" table:style-name="ce11">
            <text:p><text:s/>5.853,8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853.81" table:style-name="ce11">
            <text:p><text:s/>5.853,81 €<text:s/></text:p>
          </table:table-cell>
          <table:table-cell office:value-type="string" table:style-name="ce10">
            <text:p><text:s text:c="2"/>AGENZIA DELLE ENTRATE RISCOSSIONE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334" table:style-name="ce8">
            <text:p>1334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" table:style-name="ce11">
            <text:p><text:s/>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" table:style-name="ce11">
            <text:p><text:s/>3,00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335" table:style-name="ce8">
            <text:p>1335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2.7" table:style-name="ce11">
            <text:p><text:s/>42,7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2.7" table:style-name="ce11">
            <text:p><text:s/>42,70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335" table:style-name="ce8">
            <text:p>1335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.03" table:style-name="ce11">
            <text:p><text:s/>1,0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.03" table:style-name="ce11">
            <text:p><text:s/>1,03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336" table:style-name="ce8">
            <text:p>1336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13" table:style-name="ce11">
            <text:p><text:s/>61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13" table:style-name="ce11">
            <text:p><text:s/>613,00 €<text:s/></text:p>
          </table:table-cell>
          <table:table-cell office:value-type="string" table:style-name="ce10">
            <text:p><text:s text:c="2"/>ADV FINANCE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37" table:style-name="ce8">
            <text:p>1337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0" table:style-name="ce11">
            <text:p><text:s/>42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20" table:style-name="ce11">
            <text:p><text:s/>420,00 €<text:s/></text:p>
          </table:table-cell>
          <table:table-cell office:value-type="string" table:style-name="ce10">
            <text:p><text:s text:c="2"/>BNL - BANCA NAZIONALE DEL LAVOR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38" table:style-name="ce8">
            <text:p>1338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7" table:style-name="ce11">
            <text:p><text:s/>21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7" table:style-name="ce11">
            <text:p><text:s/>217,00 €<text:s/>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39" table:style-name="ce8">
            <text:p>1339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1" table:style-name="ce11">
            <text:p><text:s/>37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71" table:style-name="ce11">
            <text:p><text:s/>371,00 €<text:s/>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0" table:style-name="ce8">
            <text:p>1340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57.63" table:style-name="ce11">
            <text:p><text:s/>457,6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57.63" table:style-name="ce11">
            <text:p><text:s/>457,63 €<text:s/>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1" table:style-name="ce8">
            <text:p>1341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08" table:style-name="ce11">
            <text:p><text:s/>70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08" table:style-name="ce11">
            <text:p><text:s/>708,00 €<text:s/></text:p>
          </table:table-cell>
          <table:table-cell office:value-type="string" table:style-name="ce10">
            <text:p><text:s text:c="2"/>FUTURO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2" table:style-name="ce8">
            <text:p>1342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3.18" table:style-name="ce11">
            <text:p><text:s/>63,1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3.18" table:style-name="ce11">
            <text:p><text:s/>63,18 €<text:s/></text:p>
          </table:table-cell>
          <table:table-cell office:value-type="string" table:style-name="ce10">
            <text:p><text:s text:c="2"/>CISL FP VT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3" table:style-name="ce8">
            <text:p>1343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.03" table:style-name="ce11">
            <text:p><text:s/>48,0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8.03" table:style-name="ce11">
            <text:p><text:s/>48,03 €<text:s/></text:p>
          </table:table-cell>
          <table:table-cell office:value-type="string" table:style-name="ce10">
            <text:p><text:s text:c="2"/>CISL FP ROMA CAPITALE-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4" table:style-name="ce8">
            <text:p>1344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7.78" table:style-name="ce11">
            <text:p><text:s/>117,7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7.78" table:style-name="ce11">
            <text:p><text:s/>117,78 €<text:s/></text:p>
          </table:table-cell>
          <table:table-cell office:value-type="string" table:style-name="ce10">
            <text:p><text:s text:c="2"/>FUNZIONE PUBBLICA - CGIL VITERB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5" table:style-name="ce8">
            <text:p>1345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.829999999999998" table:style-name="ce11">
            <text:p><text:s/>17,8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7.829999999999998" table:style-name="ce11">
            <text:p><text:s/>17,83 €<text:s/></text:p>
          </table:table-cell>
          <table:table-cell office:value-type="string" table:style-name="ce10">
            <text:p><text:s text:c="2"/>FUNZIONE PUBBLICA - CG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6" table:style-name="ce8">
            <text:p>1346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.489999999999998" table:style-name="ce11">
            <text:p><text:s/>18,4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.489999999999998" table:style-name="ce11">
            <text:p><text:s/>18,49 €<text:s/></text:p>
          </table:table-cell>
          <table:table-cell office:value-type="string" table:style-name="ce10">
            <text:p><text:s text:c="2"/>CSA REGIONI AUTONOMIE LOCALI - ROM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7" table:style-name="ce8">
            <text:p>1347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.51" table:style-name="ce11">
            <text:p><text:s/>14,5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.51" table:style-name="ce11">
            <text:p><text:s/>14,51 €<text:s/></text:p>
          </table:table-cell>
          <table:table-cell office:value-type="string" table:style-name="ce10">
            <text:p><text:s text:c="2"/>U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8" table:style-name="ce8">
            <text:p>1348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0" table:style-name="ce11">
            <text:p><text:s/>3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50" table:style-name="ce11">
            <text:p><text:s/>350,00 €<text:s/></text:p>
          </table:table-cell>
          <table:table-cell office:value-type="string" table:style-name="ce10">
            <text:p><text:s text:c="2"/>DYNAMICA RETAIL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49" table:style-name="ce8">
            <text:p>1349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1" table:style-name="ce11">
            <text:p><text:s/>25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1" table:style-name="ce11">
            <text:p><text:s/>251,00 €<text:s/>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50" table:style-name="ce8">
            <text:p>1350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.12" table:style-name="ce11">
            <text:p><text:s/>16,1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.12" table:style-name="ce11">
            <text:p><text:s/>16,12 €<text:s/></text:p>
          </table:table-cell>
          <table:table-cell office:value-type="string" table:style-name="ce10">
            <text:p><text:s text:c="2"/>ENEL ENERGIA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4">
          <table:table-cell office:value-type="float" office:value="1350" table:style-name="ce8">
            <text:p>1350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39.33000000000004" table:style-name="ce11">
            <text:p><text:s/>639,3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39.33000000000004" table:style-name="ce11">
            <text:p><text:s/>639,33 €<text:s/></text:p>
          </table:table-cell>
          <table:table-cell office:value-type="string" table:style-name="ce10">
            <text:p><text:s text:c="2"/>ENEL ENERGIA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4">
          <table:table-cell office:value-type="float" office:value="1351" table:style-name="ce8">
            <text:p>1351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43.0899999999999" table:style-name="ce11">
            <text:p><text:s/>1.143,0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43.0899999999999" table:style-name="ce11">
            <text:p><text:s/>1.143,09 €<text:s/></text:p>
          </table:table-cell>
          <table:table-cell office:value-type="string" table:style-name="ce10">
            <text:p><text:s text:c="2"/>ENEL ENERGIA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4">
          <table:table-cell office:value-type="float" office:value="1351" table:style-name="ce8">
            <text:p>1351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7.3" table:style-name="ce11">
            <text:p><text:s/>107,3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7.3" table:style-name="ce11">
            <text:p><text:s/>107,30 €<text:s/></text:p>
          </table:table-cell>
          <table:table-cell office:value-type="string" table:style-name="ce10">
            <text:p><text:s text:c="2"/>ENEL ENERGIA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4">
          <table:table-cell office:value-type="float" office:value="1352" table:style-name="ce8">
            <text:p>1352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80" table:style-name="ce11">
            <text:p><text:s/>98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80" table:style-name="ce11">
            <text:p><text:s/>980,00 €<text:s/></text:p>
          </table:table-cell>
          <table:table-cell office:value-type="string" table:style-name="ce10">
            <text:p><text:s text:c="2"/>GALLIANI SRL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353" table:style-name="ce8">
            <text:p>1353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2.3" table:style-name="ce11">
            <text:p><text:s/>192,3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92.3" table:style-name="ce11">
            <text:p><text:s/>192,30 €<text:s/></text:p>
          </table:table-cell>
          <table:table-cell office:value-type="string" table:style-name="ce10">
            <text:p><text:s text:c="2"/>Ced Digital &amp; Servizi S.r.l.</text:p>
          </table:table-cell>
          <table:table-cell office:value-type="string" table:style-name="ce10">
            <text:p>Pubblicazioni, giornali e riviste</text:p>
          </table:table-cell>
          <table:table-cell table:number-columns-repeated="16375"/>
        </table:table-row>
        <table:table-row table:style-name="ro4">
          <table:table-cell office:value-type="float" office:value="1354" table:style-name="ce8">
            <text:p>1354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66.2" table:style-name="ce11">
            <text:p><text:s/>466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66.2" table:style-name="ce11">
            <text:p><text:s/>466,20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355" table:style-name="ce8">
            <text:p>1355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.51" table:style-name="ce11">
            <text:p><text:s/>50,5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0.51" table:style-name="ce11">
            <text:p><text:s/>50,51 €<text:s/></text:p>
          </table:table-cell>
          <table:table-cell office:value-type="string" table:style-name="ce10">
            <text:p><text:s text:c="2"/>HERA COMM S.P.A.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4">
          <table:table-cell office:value-type="float" office:value="1355" table:style-name="ce8">
            <text:p>1355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3.2" table:style-name="ce11">
            <text:p><text:s/>403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03.2" table:style-name="ce11">
            <text:p><text:s/>403,20 €<text:s/></text:p>
          </table:table-cell>
          <table:table-cell office:value-type="string" table:style-name="ce10">
            <text:p><text:s text:c="2"/>HERA COMM S.P.A.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4">
          <table:table-cell office:value-type="float" office:value="1356" table:style-name="ce8">
            <text:p>1356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30" table:style-name="ce11">
            <text:p><text:s/>63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30" table:style-name="ce11">
            <text:p><text:s/>630,00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5">
          <table:table-cell office:value-type="float" office:value="1357" table:style-name="ce8">
            <text:p>1357</text:p>
          </table:table-cell>
          <table:table-cell office:value-type="date" office:date-value="2023-11-28T00:00:00" table:style-name="ce9">
            <text:p>28/11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338" table:style-name="ce11">
            <text:p><text:s/>50.33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0338" table:style-name="ce11">
            <text:p><text:s/>50.338,00 €<text:s/></text:p>
          </table:table-cell>
          <table:table-cell office:value-type="string" table:style-name="ce10">
            <text:p><text:s text:c="2"/>UNIONCAMERE - UNIONE ITALIANA DELLE CAMERE DI COMMERCIO I.A.A.</text:p>
          </table:table-cell>
          <table:table-cell office:value-type="string" table:style-name="ce10">
            <text:p>Contributi e trasferimenti correnti a Unioncamere per il fondo perequativo</text:p>
          </table:table-cell>
          <table:table-cell table:number-columns-repeated="16375"/>
        </table:table-row>
        <table:table-row table:style-name="ro3">
          <table:table-cell office:value-type="float" office:value="1358" table:style-name="ce8">
            <text:p>1358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40.98" table:style-name="ce11">
            <text:p><text:s/>540,9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40.98" table:style-name="ce11">
            <text:p><text:s/>540,98 €<text:s/></text:p>
          </table:table-cell>
          <table:table-cell office:value-type="string" table:style-name="ce10">
            <text:p><text:s text:c="2"/>S.ED.SOC.EDITRICE A RESPONSABILITA' LIMITAT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359" table:style-name="ce8">
            <text:p>1359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8" table:style-name="ce11">
            <text:p><text:s/>5,8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88" table:style-name="ce11">
            <text:p><text:s/>5,88 €<text:s/></text:p>
          </table:table-cell>
          <table:table-cell office:value-type="string" table:style-name="ce10">
            <text:p><text:s text:c="2"/>COMUNE DI CASTIGLIONE IN TEVERINA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360" table:style-name="ce8">
            <text:p>1360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.66" table:style-name="ce11">
            <text:p><text:s/>23,6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3.66" table:style-name="ce11">
            <text:p><text:s/>23,66 €<text:s/></text:p>
          </table:table-cell>
          <table:table-cell office:value-type="string" table:style-name="ce10">
            <text:p><text:s text:c="2"/>COMUNE DI VITERB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361" table:style-name="ce8">
            <text:p>1361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728.17" table:style-name="ce11">
            <text:p><text:s/>15.728,1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728.17" table:style-name="ce11">
            <text:p><text:s/>15.728,17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361" table:style-name="ce8">
            <text:p>1361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70.69" table:style-name="ce11">
            <text:p><text:s/>670,6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70.69" table:style-name="ce11">
            <text:p><text:s/>670,69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Trattamento di missione e rimborsi spese viaggi</text:p>
          </table:table-cell>
          <table:table-cell table:number-columns-repeated="16375"/>
        </table:table-row>
        <table:table-row table:style-name="ro4">
          <table:table-cell office:value-type="float" office:value="1362" table:style-name="ce8">
            <text:p>1362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60.33" table:style-name="ce11">
            <text:p><text:s/>1.560,3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60.33" table:style-name="ce11">
            <text:p><text:s/>1.560,33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363" table:style-name="ce8">
            <text:p>1363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9544.31" table:style-name="ce11">
            <text:p><text:s/>69.544,3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9544.31" table:style-name="ce11">
            <text:p><text:s/>69.544,31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364" table:style-name="ce8">
            <text:p>1364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82.6799999999998" table:style-name="ce11">
            <text:p><text:s/>2.182,6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82.6799999999998" table:style-name="ce11">
            <text:p><text:s/>2.182,68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365" table:style-name="ce8">
            <text:p>1365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54.46" table:style-name="ce11">
            <text:p><text:s/>1.754,4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754.46" table:style-name="ce11">
            <text:p><text:s/>1.754,46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366" table:style-name="ce8">
            <text:p>1366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9.44" table:style-name="ce11">
            <text:p><text:s/>489,4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89.44" table:style-name="ce11">
            <text:p><text:s/>489,44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367" table:style-name="ce8">
            <text:p>1367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1.04000000000002" table:style-name="ce11">
            <text:p><text:s/>291,0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91.04000000000002" table:style-name="ce11">
            <text:p><text:s/>291,04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Nucleo di valutazione</text:p>
          </table:table-cell>
          <table:table-cell table:number-columns-repeated="16375"/>
        </table:table-row>
        <table:table-row table:style-name="ro4">
          <table:table-cell office:value-type="float" office:value="1367" table:style-name="ce8">
            <text:p>1367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01.4" table:style-name="ce11">
            <text:p><text:s/>2.101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01.4" table:style-name="ce11">
            <text:p><text:s/>2.101,40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 text:c="2"/>per il Presidente</text:p>
          </table:table-cell>
          <table:table-cell table:number-columns-repeated="16375"/>
        </table:table-row>
        <table:table-row table:style-name="ro4">
          <table:table-cell office:value-type="float" office:value="1367" table:style-name="ce8">
            <text:p>1367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1.7" table:style-name="ce11">
            <text:p><text:s/>351,7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51.7" table:style-name="ce11">
            <text:p><text:s/>351,70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5"/>
        </table:table-row>
        <table:table-row table:style-name="ro4">
          <table:table-cell office:value-type="float" office:value="1368" table:style-name="ce8">
            <text:p>1368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89.6799999999998" table:style-name="ce11">
            <text:p><text:s/>2.089,6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89.6799999999998" table:style-name="ce11">
            <text:p><text:s/>2.089,68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5"/>
        </table:table-row>
        <table:table-row table:style-name="ro4">
          <table:table-cell office:value-type="float" office:value="1369" table:style-name="ce8">
            <text:p>1369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85.5" table:style-name="ce11">
            <text:p><text:s/>885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85.5" table:style-name="ce11">
            <text:p><text:s/>885,50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Consiglio</text:p>
          </table:table-cell>
          <table:table-cell table:number-columns-repeated="16375"/>
        </table:table-row>
        <table:table-row table:style-name="ro4">
          <table:table-cell office:value-type="float" office:value="1370" table:style-name="ce8">
            <text:p>1370</text:p>
          </table:table-cell>
          <table:table-cell office:value-type="date" office:date-value="2023-12-04T00:00:00" table:style-name="ce9">
            <text:p>04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64.5" table:style-name="ce11">
            <text:p><text:s/>364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64.5" table:style-name="ce11">
            <text:p><text:s/>364,50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Consiglio</text:p>
          </table:table-cell>
          <table:table-cell table:number-columns-repeated="16375"/>
        </table:table-row>
        <table:table-row table:style-name="ro4">
          <table:table-cell office:value-type="float" office:value="1371" table:style-name="ce8">
            <text:p>1371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8.15" table:style-name="ce11">
            <text:p><text:s/>88,1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8.15" table:style-name="ce11">
            <text:p><text:s/>88,15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372" table:style-name="ce8">
            <text:p>1372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056" table:style-name="ce11">
            <text:p><text:s/>29.05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9056" table:style-name="ce11">
            <text:p><text:s/>29.056,00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1373" table:style-name="ce8">
            <text:p>1373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307" table:style-name="ce11">
            <text:p><text:s/>4.30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307" table:style-name="ce11">
            <text:p><text:s/>4.307,00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373" table:style-name="ce8">
            <text:p>1373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42.47" table:style-name="ce11">
            <text:p><text:s/>1.242,4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42.47" table:style-name="ce11">
            <text:p><text:s/>1.242,47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373" table:style-name="ce8">
            <text:p>1373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211.53" table:style-name="ce11">
            <text:p><text:s/>3.211,5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211.53" table:style-name="ce11">
            <text:p><text:s/>3.211,53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373" table:style-name="ce8">
            <text:p>1373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7751.4" table:style-name="ce11">
            <text:p><text:s/>27.751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7751.4" table:style-name="ce11">
            <text:p><text:s/>27.751,40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1374" table:style-name="ce8">
            <text:p>1374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257.58" table:style-name="ce11">
            <text:p><text:s/>11.257,5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257.58" table:style-name="ce11">
            <text:p><text:s/>11.257,58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TFR a carico direttamente <text:s/>dell'Ente</text:p>
          </table:table-cell>
          <table:table-cell table:number-columns-repeated="16375"/>
        </table:table-row>
        <table:table-row table:style-name="ro4">
          <table:table-cell office:value-type="float" office:value="1375" table:style-name="ce8">
            <text:p>1375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074.29" table:style-name="ce11">
            <text:p><text:s/>11.074,2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074.29" table:style-name="ce11">
            <text:p><text:s/>11.074,29 €<text:s/></text:p>
          </table:table-cell>
          <table:table-cell office:value-type="string" table:style-name="ce10">
            <text:p><text:s text:c="2"/>MODELLO F24 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1376" table:style-name="ce8">
            <text:p>1376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49.84" table:style-name="ce11">
            <text:p><text:s/>1.349,8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49.84" table:style-name="ce11">
            <text:p><text:s/>1.349,84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376" table:style-name="ce8">
            <text:p>1376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.28" table:style-name="ce11">
            <text:p><text:s/>5,2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28" table:style-name="ce11">
            <text:p><text:s/>5,28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377" table:style-name="ce8">
            <text:p>1377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1880.67" table:style-name="ce11">
            <text:p><text:s/>31.880,6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1880.67" table:style-name="ce11">
            <text:p><text:s/>31.880,67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377" table:style-name="ce8">
            <text:p>1377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4.56" table:style-name="ce11">
            <text:p><text:s/>124,5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4.56" table:style-name="ce11">
            <text:p><text:s/>124,56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378" table:style-name="ce8">
            <text:p>1378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481.09" table:style-name="ce11">
            <text:p><text:s/>7.481,0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481.09" table:style-name="ce11">
            <text:p><text:s/>7.481,09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1378" table:style-name="ce8">
            <text:p>1378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.700000000000003" table:style-name="ce11">
            <text:p><text:s/>37,7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7.700000000000003" table:style-name="ce11">
            <text:p><text:s/>37,70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1378" table:style-name="ce8">
            <text:p>1378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4.28" table:style-name="ce11">
            <text:p><text:s/>104,2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4.28" table:style-name="ce11">
            <text:p><text:s/>104,28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1378" table:style-name="ce8">
            <text:p>1378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8.68" table:style-name="ce11">
            <text:p><text:s/>488,6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88.68" table:style-name="ce11">
            <text:p><text:s/>488,68 €<text:s/>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1379" table:style-name="ce8">
            <text:p>1379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3" table:style-name="ce11">
            <text:p><text:s/>113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3" table:style-name="ce11">
            <text:p><text:s/>113,00 €<text:s/>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1380" table:style-name="ce8">
            <text:p>1380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97.26" table:style-name="ce11">
            <text:p><text:s/>197,2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97.26" table:style-name="ce11">
            <text:p><text:s/>197,26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5">
          <table:table-cell office:value-type="float" office:value="1381" table:style-name="ce8">
            <text:p>1381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892.25" table:style-name="ce11">
            <text:p><text:s/>2.892,2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892.25" table:style-name="ce11">
            <text:p><text:s/>2.892,25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381" table:style-name="ce8">
            <text:p>1381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8.51" table:style-name="ce11">
            <text:p><text:s/>188,5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8.51" table:style-name="ce11">
            <text:p><text:s/>188,51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381" table:style-name="ce8">
            <text:p>1381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4.92" table:style-name="ce11">
            <text:p><text:s/>54,92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4.92" table:style-name="ce11">
            <text:p><text:s/>54,92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6">
          <table:table-cell office:value-type="float" office:value="1382" table:style-name="ce8">
            <text:p>1382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640" table:style-name="ce11">
            <text:p><text:s/>1.64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40" table:style-name="ce11">
            <text:p><text:s/>1.640,00 €<text:s/>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383" table:style-name="ce8">
            <text:p>1383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70" table:style-name="ce11">
            <text:p><text:s/>67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70" table:style-name="ce11">
            <text:p><text:s/>670,00 €<text:s/>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4">
          <table:table-cell office:value-type="float" office:value="1384" table:style-name="ce8">
            <text:p>1384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18.14" table:style-name="ce11">
            <text:p><text:s/>818,1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18.14" table:style-name="ce11">
            <text:p><text:s/>818,14 €<text:s/></text:p>
          </table:table-cell>
          <table:table-cell office:value-type="string" table:style-name="ce10">
            <text:p><text:s text:c="2"/>MODELLO F24 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1385" table:style-name="ce8">
            <text:p>1385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637.26" table:style-name="ce11">
            <text:p><text:s/>2.637,2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37.26" table:style-name="ce11">
            <text:p><text:s/>2.637,26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1385" table:style-name="ce8">
            <text:p>1385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3045.85" table:style-name="ce11">
            <text:p><text:s/>23.045,8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3045.85" table:style-name="ce11">
            <text:p><text:s/>23.045,85 €<text:s/>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1386" table:style-name="ce8">
            <text:p>1386</text:p>
          </table:table-cell>
          <table:table-cell office:value-type="date" office:date-value="2023-12-06T00:00:00" table:style-name="ce9">
            <text:p>06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700" table:style-name="ce11">
            <text:p><text:s/>2.7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700" table:style-name="ce11">
            <text:p><text:s/>2.700,00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387" table:style-name="ce8">
            <text:p>1387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0" table:style-name="ce11">
            <text:p><text:s/>2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0" table:style-name="ce11">
            <text:p><text:s/>250,00 €<text:s/></text:p>
          </table:table-cell>
          <table:table-cell office:value-type="string" table:style-name="ce10">
            <text:p><text:s text:c="2"/>Associazione Italiana Giovani Avvocati (AIGA) di Viterbo</text:p>
          </table:table-cell>
          <table:table-cell office:value-type="string" table:style-name="ce10">
            <text:p>Restituzione di depositi cauzionali</text:p>
          </table:table-cell>
          <table:table-cell table:number-columns-repeated="16375"/>
        </table:table-row>
        <table:table-row table:style-name="ro3">
          <table:table-cell office:value-type="float" office:value="1388" table:style-name="ce8">
            <text:p>1388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" table:style-name="ce11">
            <text:p><text:s/>60,00 €<text:s/></text:p>
          </table:table-cell>
          <table:table-cell office:value-type="currency" office:value="12" table:style-name="ce11">
            <text:p><text:s/>12,00 €<text:s/></text:p>
          </table:table-cell>
          <table:table-cell office:value-type="currency" office:value="48" table:style-name="ce11">
            <text:p><text:s/>48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89" table:style-name="ce8">
            <text:p>1389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" table:style-name="ce11">
            <text:p><text:s/>1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" table:style-name="ce11">
            <text:p><text:s/>1.00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89" table:style-name="ce8">
            <text:p>1389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" table:style-name="ce11">
            <text:p><text:s/>4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0" table:style-name="ce11">
            <text:p><text:s/>4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90" table:style-name="ce8">
            <text:p>1390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" table:style-name="ce11">
            <text:p><text:s/>30,00 €<text:s/></text:p>
          </table:table-cell>
          <table:table-cell office:value-type="currency" office:value="6" table:style-name="ce11">
            <text:p><text:s/>6,00 €<text:s/></text:p>
          </table:table-cell>
          <table:table-cell office:value-type="currency" office:value="24" table:style-name="ce11">
            <text:p><text:s/>24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91" table:style-name="ce8">
            <text:p>1391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27" table:style-name="ce11">
            <text:p><text:s/>727,00 €<text:s/></text:p>
          </table:table-cell>
          <table:table-cell office:value-type="currency" office:value="145.4" table:style-name="ce11">
            <text:p><text:s/>145,40 €<text:s/></text:p>
          </table:table-cell>
          <table:table-cell office:value-type="currency" office:value="581.6" table:style-name="ce11">
            <text:p><text:s/>581,6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92" table:style-name="ce8">
            <text:p>1392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5.86" table:style-name="ce11">
            <text:p><text:s/>25,8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.86" table:style-name="ce11">
            <text:p><text:s/>25,86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92" table:style-name="ce8">
            <text:p>1392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46.6" table:style-name="ce11">
            <text:p><text:s/>646,60 €<text:s/></text:p>
          </table:table-cell>
          <table:table-cell office:value-type="currency" office:value="106" table:style-name="ce11">
            <text:p><text:s/>106,00 €<text:s/></text:p>
          </table:table-cell>
          <table:table-cell office:value-type="currency" office:value="540.6" table:style-name="ce11">
            <text:p><text:s/>540,6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93" table:style-name="ce8">
            <text:p>1393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.6" table:style-name="ce11">
            <text:p><text:s/>15,6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.6" table:style-name="ce11">
            <text:p><text:s/>15,6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93" table:style-name="ce8">
            <text:p>1393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90" table:style-name="ce11">
            <text:p><text:s/>39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90" table:style-name="ce11">
            <text:p><text:s/>39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94" table:style-name="ce8">
            <text:p>1394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" table:style-name="ce11">
            <text:p><text:s/>6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0" table:style-name="ce11">
            <text:p><text:s/>6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94" table:style-name="ce8">
            <text:p>1394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.4" table:style-name="ce11">
            <text:p><text:s/>2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.4" table:style-name="ce11">
            <text:p><text:s/>2,4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395" table:style-name="ce8">
            <text:p>1395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4.19" table:style-name="ce11">
            <text:p><text:s/>104,1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4.19" table:style-name="ce11">
            <text:p><text:s/>104,19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395" table:style-name="ce8">
            <text:p>1395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146.9399999999996" table:style-name="ce11">
            <text:p><text:s/>4.146,9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146.9399999999996" table:style-name="ce11">
            <text:p><text:s/>4.146,94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1396" table:style-name="ce8">
            <text:p>1396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9.89" table:style-name="ce11">
            <text:p><text:s/>59,8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9.89" table:style-name="ce11">
            <text:p><text:s/>59,89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396" table:style-name="ce8">
            <text:p>1396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4.34" table:style-name="ce11">
            <text:p><text:s/>44,3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4.34" table:style-name="ce11">
            <text:p><text:s/>44,34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397" table:style-name="ce8">
            <text:p>1397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69.17" table:style-name="ce11">
            <text:p><text:s/>869,1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69.17" table:style-name="ce11">
            <text:p><text:s/>869,17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398" table:style-name="ce8">
            <text:p>1398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2.27000000000001" table:style-name="ce11">
            <text:p><text:s/>152,2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2.27000000000001" table:style-name="ce11">
            <text:p><text:s/>152,27 €<text:s/>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1399" table:style-name="ce8">
            <text:p>1399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27.61" table:style-name="ce11">
            <text:p><text:s/>1.627,6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27.61" table:style-name="ce11">
            <text:p><text:s/>1.627,61 €<text:s/></text:p>
          </table:table-cell>
          <table:table-cell office:value-type="string" table:style-name="ce10">
            <text:p><text:s text:c="2"/>TALETE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4">
          <table:table-cell office:value-type="float" office:value="1399" table:style-name="ce8">
            <text:p>1399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1.48" table:style-name="ce11">
            <text:p><text:s/>51,4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1.48" table:style-name="ce11">
            <text:p><text:s/>51,48 €<text:s/></text:p>
          </table:table-cell>
          <table:table-cell office:value-type="string" table:style-name="ce10">
            <text:p><text:s text:c="2"/>TALETE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400" table:style-name="ce8">
            <text:p>1400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1" table:style-name="ce11">
            <text:p><text:s/>20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1" table:style-name="ce11">
            <text:p><text:s/>201,00 €<text:s/></text:p>
          </table:table-cell>
          <table:table-cell office:value-type="string" table:style-name="ce10">
            <text:p><text:s text:c="2"/>CONDOMINIO PIAZZA VERDI N. 5D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01" table:style-name="ce8">
            <text:p>1401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91.58000000000004" table:style-name="ce11">
            <text:p><text:s/>591,5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91.58000000000004" table:style-name="ce11">
            <text:p><text:s/>591,58 €<text:s/></text:p>
          </table:table-cell>
          <table:table-cell office:value-type="string" table:style-name="ce10">
            <text:p><text:s text:c="2"/>CONDOMINIO ALLOGGI IMPIEGATI CAMERA-L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02" table:style-name="ce8">
            <text:p>1402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86.9" table:style-name="ce11">
            <text:p><text:s/>686,9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86.9" table:style-name="ce11">
            <text:p><text:s/>686,90 €<text:s/></text:p>
          </table:table-cell>
          <table:table-cell office:value-type="string" table:style-name="ce10">
            <text:p><text:s text:c="2"/>CONDOMINIO ALLOGGI IMPIEGATI CAMERA-L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03" table:style-name="ce8">
            <text:p>1403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898" table:style-name="ce11">
            <text:p><text:s/>1.898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98" table:style-name="ce11">
            <text:p><text:s/>1.898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03" table:style-name="ce8">
            <text:p>1403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08.17" table:style-name="ce11">
            <text:p><text:s/>708,1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08.17" table:style-name="ce11">
            <text:p><text:s/>708,17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1403" table:style-name="ce8">
            <text:p>1403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457.6999999999998" table:style-name="ce11">
            <text:p><text:s/>2.457,7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457.6999999999998" table:style-name="ce11">
            <text:p><text:s/>2.457,7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03" table:style-name="ce8">
            <text:p>1403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76" table:style-name="ce11">
            <text:p><text:s/>67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76" table:style-name="ce11">
            <text:p><text:s/>676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03" table:style-name="ce8">
            <text:p>1403</text:p>
          </table:table-cell>
          <table:table-cell office:value-type="date" office:date-value="2023-12-11T00:00:00" table:style-name="ce9">
            <text:p>1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46" table:style-name="ce11">
            <text:p><text:s/>84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46" table:style-name="ce11">
            <text:p><text:s/>846,00 €<text:s/>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04" table:style-name="ce8">
            <text:p>1404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9967.490000000005" table:style-name="ce11">
            <text:p><text:s/>79.967,4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9967.490000000005" table:style-name="ce11">
            <text:p><text:s/>79.967,49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405" table:style-name="ce8">
            <text:p>1405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78.79" table:style-name="ce11">
            <text:p><text:s/>1.378,7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78.79" table:style-name="ce11">
            <text:p><text:s/>1.378,79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406" table:style-name="ce8">
            <text:p>1406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808.4" table:style-name="ce11">
            <text:p><text:s/>3.808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808.4" table:style-name="ce11">
            <text:p><text:s/>3.808,40 €<text:s/></text:p>
          </table:table-cell>
          <table:table-cell office:value-type="string" table:style-name="ce10">
            <text:p><text:s text:c="2"/>PERSONALE DIPENDENTE - RETRIBUZIONI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407" table:style-name="ce8">
            <text:p>1407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0" table:style-name="ce11">
            <text:p><text:s/>21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0" table:style-name="ce11">
            <text:p><text:s/>210,00 €<text:s/></text:p>
          </table:table-cell>
          <table:table-cell office:value-type="string" table:style-name="ce10">
            <text:p><text:s text:c="2"/>CENTRO ANTINCENDIO VITERBO SRL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408" table:style-name="ce8">
            <text:p>1408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17.9699999999998" table:style-name="ce11">
            <text:p><text:s/>2.617,9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17.9699999999998" table:style-name="ce11">
            <text:p><text:s/>2.617,97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408" table:style-name="ce8">
            <text:p>1408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99.01" table:style-name="ce11">
            <text:p><text:s/>899,0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99.01" table:style-name="ce11">
            <text:p><text:s/>899,01 €<text:s/>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1409" table:style-name="ce8">
            <text:p>1409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6.7" table:style-name="ce11">
            <text:p><text:s/>266,7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6.7" table:style-name="ce11">
            <text:p><text:s/>266,70 €<text:s/></text:p>
          </table:table-cell>
          <table:table-cell office:value-type="string" table:style-name="ce10">
            <text:p><text:s text:c="2"/>SECURITAS METRONOTTE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410" table:style-name="ce8">
            <text:p>1410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" table:style-name="ce11">
            <text:p><text:s/>11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10" table:style-name="ce11">
            <text:p><text:s/>110,00 €<text:s/></text:p>
          </table:table-cell>
          <table:table-cell office:value-type="string" table:style-name="ce10">
            <text:p><text:s text:c="2"/>ISTITUTO DI VIGILANZA PRIVATA DELLA PROVINCIA DI VITERBO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411" table:style-name="ce8">
            <text:p>1411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3.2" table:style-name="ce11">
            <text:p><text:s/>193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93.2" table:style-name="ce11">
            <text:p><text:s/>193,20 €<text:s/></text:p>
          </table:table-cell>
          <table:table-cell office:value-type="string" table:style-name="ce10">
            <text:p><text:s text:c="2"/>FOX DISTRIBUTION SOCIETA' A RESPONSABILITA' LIMITATA SEMPLIFICATA</text:p>
          </table:table-cell>
          <table:table-cell office:value-type="string" table:style-name="ce10">
            <text:p>Cancelleria e materiale informatico e tecnico</text:p>
          </table:table-cell>
          <table:table-cell table:number-columns-repeated="16375"/>
        </table:table-row>
        <table:table-row table:style-name="ro4">
          <table:table-cell office:value-type="float" office:value="1412" table:style-name="ce8">
            <text:p>1412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87.19" table:style-name="ce11">
            <text:p><text:s/>2.687,19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87.19" table:style-name="ce11">
            <text:p><text:s/>2.687,19 €<text:s/></text:p>
          </table:table-cell>
          <table:table-cell office:value-type="string" table:style-name="ce10">
            <text:p><text:s text:c="2"/>DAY RISTOSERVICE S.P.A</text:p>
          </table:table-cell>
          <table:table-cell office:value-type="string" table:style-name="ce10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1413" table:style-name="ce8">
            <text:p>1413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5.76" table:style-name="ce11">
            <text:p><text:s/>95,7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5.76" table:style-name="ce11">
            <text:p><text:s/>95,76 €<text:s/>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3" table:style-name="ce8">
            <text:p>1413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5" table:style-name="ce11">
            <text:p><text:s/>265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5" table:style-name="ce11">
            <text:p><text:s/>265,00 €<text:s/>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4" table:style-name="ce8">
            <text:p>1414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4.099999999999994" table:style-name="ce11">
            <text:p><text:s/>64,1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4.099999999999994" table:style-name="ce11">
            <text:p><text:s/>64,1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4" table:style-name="ce8">
            <text:p>1414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02.5" table:style-name="ce11">
            <text:p><text:s/>1.602,5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02.5" table:style-name="ce11">
            <text:p><text:s/>1.602,5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5" table:style-name="ce8">
            <text:p>1415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1">
            <text:p><text:s/>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" table:style-name="ce11">
            <text:p><text:s/>2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5" table:style-name="ce8">
            <text:p>1415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.44" table:style-name="ce11">
            <text:p><text:s/>23,4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3.44" table:style-name="ce11">
            <text:p><text:s/>23,44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5" table:style-name="ce8">
            <text:p>1415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86" table:style-name="ce11">
            <text:p><text:s/>58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86" table:style-name="ce11">
            <text:p><text:s/>586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6" table:style-name="ce8">
            <text:p>1416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90" table:style-name="ce11">
            <text:p><text:s/>59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90" table:style-name="ce11">
            <text:p><text:s/>59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6" table:style-name="ce8">
            <text:p>1416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.6" table:style-name="ce11">
            <text:p><text:s/>23,6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3.6" table:style-name="ce11">
            <text:p><text:s/>23,6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7" table:style-name="ce8">
            <text:p>1417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1.37" table:style-name="ce11">
            <text:p><text:s/>61,3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1.37" table:style-name="ce11">
            <text:p><text:s/>61,37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7" table:style-name="ce8">
            <text:p>1417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34.15" table:style-name="ce11">
            <text:p><text:s/>1.534,15 €<text:s/></text:p>
          </table:table-cell>
          <table:table-cell office:value-type="currency" office:value="251.5" table:style-name="ce11">
            <text:p><text:s/>251,50 €<text:s/></text:p>
          </table:table-cell>
          <table:table-cell office:value-type="currency" office:value="1282.6500000000001" table:style-name="ce11">
            <text:p><text:s/>1.282,65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8" table:style-name="ce8">
            <text:p>1418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.6" table:style-name="ce11">
            <text:p><text:s/>3,6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.6" table:style-name="ce11">
            <text:p><text:s/>3,6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8" table:style-name="ce8">
            <text:p>1418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0" table:style-name="ce11">
            <text:p><text:s/>9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0" table:style-name="ce11">
            <text:p><text:s/>9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8" table:style-name="ce8">
            <text:p>1418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1">
            <text:p><text:s/>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" table:style-name="ce11">
            <text:p><text:s/>2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9" table:style-name="ce8">
            <text:p>1419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" table:style-name="ce11">
            <text:p><text:s/>6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0" table:style-name="ce11">
            <text:p><text:s/>6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9" table:style-name="ce8">
            <text:p>1419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.4" table:style-name="ce11">
            <text:p><text:s/>2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.4" table:style-name="ce11">
            <text:p><text:s/>2,4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0" table:style-name="ce8">
            <text:p>1420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0" table:style-name="ce11">
            <text:p><text:s/>12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0" table:style-name="ce11">
            <text:p><text:s/>120,00 €<text:s/></text:p>
          </table:table-cell>
          <table:table-cell office:value-type="string" table:style-name="ce10">
            <text:p>Capranica Giuseppina<text:s/>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0" table:style-name="ce8">
            <text:p>1420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.8" table:style-name="ce11">
            <text:p><text:s/>4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.8" table:style-name="ce11">
            <text:p><text:s/>4,80 €<text:s/></text:p>
          </table:table-cell>
          <table:table-cell office:value-type="string" table:style-name="ce10">
            <text:p>Capranica Giuseppina<text:s/>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1" table:style-name="ce8">
            <text:p>1421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7" table:style-name="ce11">
            <text:p><text:s/>75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57" table:style-name="ce11">
            <text:p><text:s/>757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1" table:style-name="ce8">
            <text:p>1421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.28" table:style-name="ce11">
            <text:p><text:s/>30,2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0.28" table:style-name="ce11">
            <text:p><text:s/>30,28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2" table:style-name="ce8">
            <text:p>1422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" table:style-name="ce11">
            <text:p><text:s/>1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6" table:style-name="ce11">
            <text:p><text:s/>16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2" table:style-name="ce8">
            <text:p>1422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0" table:style-name="ce11">
            <text:p><text:s/>4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00" table:style-name="ce11">
            <text:p><text:s/>40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3" table:style-name="ce8">
            <text:p>1423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76" table:style-name="ce11">
            <text:p><text:s/>176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76" table:style-name="ce11">
            <text:p><text:s/>176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3" table:style-name="ce8">
            <text:p>1423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.04" table:style-name="ce11">
            <text:p><text:s/>7,0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.04" table:style-name="ce11">
            <text:p><text:s/>7,04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4" table:style-name="ce8">
            <text:p>1424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1">
            <text:p><text:s/>2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" table:style-name="ce11">
            <text:p><text:s/>2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4" table:style-name="ce8">
            <text:p>1424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2.270000000000003" table:style-name="ce11">
            <text:p><text:s/>32,2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2.270000000000003" table:style-name="ce11">
            <text:p><text:s/>32,27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4" table:style-name="ce8">
            <text:p>1424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06.75" table:style-name="ce11">
            <text:p><text:s/>806,7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806.75" table:style-name="ce11">
            <text:p><text:s/>806,75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5" table:style-name="ce8">
            <text:p>1425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" table:style-name="ce11">
            <text:p><text:s/>3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0" table:style-name="ce11">
            <text:p><text:s/>3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5" table:style-name="ce8">
            <text:p>1425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.2" table:style-name="ce11">
            <text:p><text:s/>1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.2" table:style-name="ce11">
            <text:p><text:s/>1,2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6" table:style-name="ce8">
            <text:p>1426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" table:style-name="ce11">
            <text:p><text:s/>60,00 €<text:s/></text:p>
          </table:table-cell>
          <table:table-cell office:value-type="currency" office:value="12" table:style-name="ce11">
            <text:p><text:s/>12,00 €<text:s/></text:p>
          </table:table-cell>
          <table:table-cell office:value-type="currency" office:value="48" table:style-name="ce11">
            <text:p><text:s/>48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7" table:style-name="ce8">
            <text:p>1427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0" table:style-name="ce11">
            <text:p><text:s/>90,00 €<text:s/></text:p>
          </table:table-cell>
          <table:table-cell office:value-type="currency" office:value="18" table:style-name="ce11">
            <text:p><text:s/>18,00 €<text:s/></text:p>
          </table:table-cell>
          <table:table-cell office:value-type="currency" office:value="72" table:style-name="ce11">
            <text:p><text:s/>72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28" table:style-name="ce8">
            <text:p>1428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24.81" table:style-name="ce11">
            <text:p><text:s/>2.724,8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724.81" table:style-name="ce11">
            <text:p><text:s/>2.724,81 €<text:s/></text:p>
          </table:table-cell>
          <table:table-cell office:value-type="string" table:style-name="ce10">
            <text:p><text:s text:c="2"/>UNIONCAMERE - UNIONE ITALIANA DELLE CAMERE DI COMMERCIO I.A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29" table:style-name="ce8">
            <text:p>1429</text:p>
          </table:table-cell>
          <table:table-cell office:value-type="date" office:date-value="2023-12-12T00:00:00" table:style-name="ce9">
            <text:p>12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0191" table:style-name="ce11">
            <text:p><text:s/>130.191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0191" table:style-name="ce11">
            <text:p><text:s/>130.191,00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430" table:style-name="ce8">
            <text:p>1430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39.13" table:style-name="ce11">
            <text:p><text:s/>339,1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39.13" table:style-name="ce11">
            <text:p><text:s/>339,13 €<text:s/></text:p>
          </table:table-cell>
          <table:table-cell office:value-type="string" table:style-name="ce10">
            <text:p><text:s text:c="2"/>CENTRO ANTINCENDIO VITERBO SRL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431" table:style-name="ce8">
            <text:p>1431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30.01" table:style-name="ce11">
            <text:p><text:s/>330,01 €<text:s/></text:p>
          </table:table-cell>
          <table:table-cell office:value-type="currency" office:value="54.1" table:style-name="ce11">
            <text:p><text:s/>54,10 €<text:s/></text:p>
          </table:table-cell>
          <table:table-cell office:value-type="currency" office:value="275.91000000000003" table:style-name="ce11">
            <text:p><text:s/>275,91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1" table:style-name="ce8">
            <text:p>1431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3.2" table:style-name="ce11">
            <text:p><text:s/>13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3.2" table:style-name="ce11">
            <text:p><text:s/>13,2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2" table:style-name="ce8">
            <text:p>1432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6" table:style-name="ce11">
            <text:p><text:s/>5,8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86" table:style-name="ce11">
            <text:p><text:s/>5,86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2" table:style-name="ce8">
            <text:p>1432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6.4" table:style-name="ce11">
            <text:p><text:s/>146,40 €<text:s/></text:p>
          </table:table-cell>
          <table:table-cell office:value-type="currency" office:value="24" table:style-name="ce11">
            <text:p><text:s/>24,00 €<text:s/></text:p>
          </table:table-cell>
          <table:table-cell office:value-type="currency" office:value="122.4" table:style-name="ce11">
            <text:p><text:s/>122,4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3" table:style-name="ce8">
            <text:p>1433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0" table:style-name="ce11">
            <text:p><text:s/>12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0" table:style-name="ce11">
            <text:p><text:s/>120,0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3" table:style-name="ce8">
            <text:p>1433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.8" table:style-name="ce11">
            <text:p><text:s/>4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.8" table:style-name="ce11">
            <text:p><text:s/>4,8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4" table:style-name="ce8">
            <text:p>1434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53.8" table:style-name="ce11">
            <text:p><text:s/>353,80 €<text:s/></text:p>
          </table:table-cell>
          <table:table-cell office:value-type="currency" office:value="58" table:style-name="ce11">
            <text:p><text:s/>58,00 €<text:s/></text:p>
          </table:table-cell>
          <table:table-cell office:value-type="currency" office:value="295.8" table:style-name="ce11">
            <text:p><text:s/>295,80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4" table:style-name="ce8">
            <text:p>1434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.15" table:style-name="ce11">
            <text:p><text:s/>14,15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.15" table:style-name="ce11">
            <text:p><text:s/>14,15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5" table:style-name="ce8">
            <text:p>1435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55.75" table:style-name="ce11">
            <text:p><text:s/>655,75 €<text:s/></text:p>
          </table:table-cell>
          <table:table-cell office:value-type="currency" office:value="107.5" table:style-name="ce11">
            <text:p><text:s/>107,50 €<text:s/></text:p>
          </table:table-cell>
          <table:table-cell office:value-type="currency" office:value="548.25" table:style-name="ce11">
            <text:p><text:s/>548,25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5" table:style-name="ce8">
            <text:p>1435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.23" table:style-name="ce11">
            <text:p><text:s/>26,2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6.23" table:style-name="ce11">
            <text:p><text:s/>26,23 €<text:s/>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36" table:style-name="ce8">
            <text:p>1436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.369999999999997" table:style-name="ce11">
            <text:p><text:s/>40,3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0.369999999999997" table:style-name="ce11">
            <text:p><text:s/>40,37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37" table:style-name="ce8">
            <text:p>1437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10">
            <text:p><text:s text:c="2"/>CONFCOMMERCIO IMPRESE PER L'ITALIA LAZIO NORD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438" table:style-name="ce8">
            <text:p>1438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10">
            <text:p><text:s text:c="2"/>CONFCOMMERCIO IMPRESE PER L'ITALIA LAZIO NORD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439" table:style-name="ce8">
            <text:p>1439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10">
            <text:p><text:s text:c="2"/>CONFCOMMERCIO IMPRESE PER L'ITALIA LAZIO NORD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440" table:style-name="ce8">
            <text:p>1440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10">
            <text:p><text:s text:c="2"/>CONFCOMMERCIO IMPRESE PER L'ITALIA LAZIO NORD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441" table:style-name="ce8">
            <text:p>1441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10">
            <text:p><text:s text:c="2"/>CONFCOMMERCIO IMPRESE PER L'ITALIA LAZIO NORD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442" table:style-name="ce8">
            <text:p>1442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000" table:style-name="ce11">
            <text:p><text:s/>2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000" table:style-name="ce11">
            <text:p><text:s/>20.000,00 €<text:s/></text:p>
          </table:table-cell>
          <table:table-cell office:value-type="string" table:style-name="ce10">
            <text:p><text:s text:c="2"/>CNA ASSOCIAZIONE DI VITERBO E CIVITAVECCH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443" table:style-name="ce8">
            <text:p>1443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000" table:style-name="ce11">
            <text:p><text:s/>3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0000" table:style-name="ce11">
            <text:p><text:s/>30.0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1444" table:style-name="ce8">
            <text:p>1444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000" table:style-name="ce11">
            <text:p><text:s/>2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000" table:style-name="ce11">
            <text:p><text:s/>20.0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1445" table:style-name="ce8">
            <text:p>1445</text:p>
          </table:table-cell>
          <table:table-cell office:value-type="date" office:date-value="2023-12-14T00:00:00" table:style-name="ce9">
            <text:p>14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000" table:style-name="ce11">
            <text:p><text:s/>20.0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0000" table:style-name="ce11">
            <text:p><text:s/>20.0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1446" table:style-name="ce8">
            <text:p>1446</text:p>
          </table:table-cell>
          <table:table-cell office:value-type="date" office:date-value="2023-12-15T00:00:00" table:style-name="ce9">
            <text:p>15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8" table:style-name="ce11">
            <text:p><text:s/>5,88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.88" table:style-name="ce11">
            <text:p><text:s/>5,88 €<text:s/></text:p>
          </table:table-cell>
          <table:table-cell office:value-type="string" table:style-name="ce10">
            <text:p><text:s text:c="2"/>Comune di Accumoli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447" table:style-name="ce8">
            <text:p>1447</text:p>
          </table:table-cell>
          <table:table-cell office:value-type="date" office:date-value="2023-12-15T00:00:00" table:style-name="ce9">
            <text:p>15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337.8" table:style-name="ce11">
            <text:p><text:s/>7.337,8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337.8" table:style-name="ce11">
            <text:p><text:s/>7.337,80 €<text:s/></text:p>
          </table:table-cell>
          <table:table-cell office:value-type="string" table:style-name="ce10">
            <text:p><text:s text:c="2"/>UNIONCAMERE - UNIONE ITALIANA DELLE CAMERE DI COMMERCIO I.A.A.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1448" table:style-name="ce8">
            <text:p>1448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14" table:style-name="ce11">
            <text:p><text:s/>1.014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014" table:style-name="ce11">
            <text:p><text:s/>1.014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1449" table:style-name="ce8">
            <text:p>1449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77.60000000000002" table:style-name="ce11">
            <text:p><text:s/>277,6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77.60000000000002" table:style-name="ce11">
            <text:p><text:s/>277,6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1450" table:style-name="ce8">
            <text:p>1450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00" table:style-name="ce11">
            <text:p><text:s/>1.5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00" table:style-name="ce11">
            <text:p><text:s/>1.500,00 €<text:s/></text:p>
          </table:table-cell>
          <table:table-cell office:value-type="string" table:style-name="ce10">
            <text:p><text:s text:c="2"/>AGENZIA DELLE ENTRATE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1451" table:style-name="ce8">
            <text:p>1451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0" table:style-name="ce11">
            <text:p><text:s/>2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0" table:style-name="ce11">
            <text:p><text:s/>250,00 €<text:s/></text:p>
          </table:table-cell>
          <table:table-cell office:value-type="string" table:style-name="ce10">
            <text:p><text:s text:c="2"/>CNA ASSOCIAZIONE DI VITERBO E CIVITAVECCHIA</text:p>
          </table:table-cell>
          <table:table-cell office:value-type="string" table:style-name="ce10">
            <text:p>Restituzione di depositi cauzionali</text:p>
          </table:table-cell>
          <table:table-cell table:number-columns-repeated="16375"/>
        </table:table-row>
        <table:table-row table:style-name="ro4">
          <table:table-cell office:value-type="float" office:value="1452" table:style-name="ce8">
            <text:p>1452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45.67" table:style-name="ce11">
            <text:p><text:s/>345,6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45.67" table:style-name="ce11">
            <text:p><text:s/>345,67 €<text:s/>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Trattamento di missione e rimborsi spese viaggi</text:p>
          </table:table-cell>
          <table:table-cell table:number-columns-repeated="16375"/>
        </table:table-row>
        <table:table-row table:style-name="ro4">
          <table:table-cell office:value-type="float" office:value="1452" table:style-name="ce8">
            <text:p>1452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1313.96" table:style-name="ce11">
            <text:p><text:s/>91.313,96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91313.96" table:style-name="ce11">
            <text:p><text:s/>91.313,96 €<text:s/>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453" table:style-name="ce8">
            <text:p>1453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82.17" table:style-name="ce11">
            <text:p><text:s/>1.882,17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882.17" table:style-name="ce11">
            <text:p><text:s/>1.882,17 €<text:s/>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454" table:style-name="ce8">
            <text:p>1454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31.2" table:style-name="ce11">
            <text:p><text:s/>3.731,2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731.2" table:style-name="ce11">
            <text:p><text:s/>3.731,20 €<text:s/>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455" table:style-name="ce8">
            <text:p>1455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40.9" table:style-name="ce11">
            <text:p><text:s/>340,9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40.9" table:style-name="ce11">
            <text:p><text:s/>340,90 €<text:s/>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1456" table:style-name="ce8">
            <text:p>1456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9.44" table:style-name="ce11">
            <text:p><text:s/>489,4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89.44" table:style-name="ce11">
            <text:p><text:s/>489,44 €<text:s/>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1457" table:style-name="ce8">
            <text:p>1457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1.04000000000002" table:style-name="ce11">
            <text:p><text:s/>291,04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91.04000000000002" table:style-name="ce11">
            <text:p><text:s/>291,04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Nucleo di valutazione</text:p>
          </table:table-cell>
          <table:table-cell table:number-columns-repeated="16375"/>
        </table:table-row>
        <table:table-row table:style-name="ro4">
          <table:table-cell office:value-type="float" office:value="1457" table:style-name="ce8">
            <text:p>1457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01.4" table:style-name="ce11">
            <text:p><text:s/>2.101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101.4" table:style-name="ce11">
            <text:p><text:s/>2.101,40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 text:c="2"/>per il Presidente</text:p>
          </table:table-cell>
          <table:table-cell table:number-columns-repeated="16375"/>
        </table:table-row>
        <table:table-row table:style-name="ro4">
          <table:table-cell office:value-type="float" office:value="1457" table:style-name="ce8">
            <text:p>1457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0.01" table:style-name="ce11">
            <text:p><text:s/>140,01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40.01" table:style-name="ce11">
            <text:p><text:s/>140,01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5"/>
        </table:table-row>
        <table:table-row table:style-name="ro4">
          <table:table-cell office:value-type="float" office:value="1458" table:style-name="ce8">
            <text:p>1458</text:p>
          </table:table-cell>
          <table:table-cell office:value-type="date" office:date-value="2023-12-18T00:00:00" table:style-name="ce9">
            <text:p>1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301.4" table:style-name="ce11">
            <text:p><text:s/>2.301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301.4" table:style-name="ce11">
            <text:p><text:s/>2.301,40 €<text:s/>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5"/>
        </table:table-row>
        <table:table-row table:style-name="ro4">
          <table:table-cell office:value-type="float" office:value="1459" table:style-name="ce8">
            <text:p>1459</text:p>
          </table:table-cell>
          <table:table-cell office:value-type="date" office:date-value="2023-12-21T00:00:00" table:style-name="ce9">
            <text:p>21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0" table:style-name="ce11">
            <text:p><text:s/>2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250" table:style-name="ce11">
            <text:p><text:s/>25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1460" table:style-name="ce8">
            <text:p>1460</text:p>
          </table:table-cell>
          <table:table-cell office:value-type="date" office:date-value="2023-12-21T00:00:00" table:style-name="ce9">
            <text:p>2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400" table:style-name="ce11">
            <text:p><text:s/>3.4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400" table:style-name="ce11">
            <text:p><text:s/>3.4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61" table:style-name="ce8">
            <text:p>1461</text:p>
          </table:table-cell>
          <table:table-cell office:value-type="date" office:date-value="2023-12-21T00:00:00" table:style-name="ce9">
            <text:p>2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00" table:style-name="ce11">
            <text:p><text:s/>1.5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500" table:style-name="ce11">
            <text:p><text:s/>1.5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62" table:style-name="ce8">
            <text:p>1462</text:p>
          </table:table-cell>
          <table:table-cell office:value-type="date" office:date-value="2023-12-21T00:00:00" table:style-name="ce9">
            <text:p>2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0" table:style-name="ce11">
            <text:p><text:s/>50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00" table:style-name="ce11">
            <text:p><text:s/>5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63" table:style-name="ce8">
            <text:p>1463</text:p>
          </table:table-cell>
          <table:table-cell office:value-type="date" office:date-value="2023-12-21T00:00:00" table:style-name="ce9">
            <text:p>21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50" table:style-name="ce11">
            <text:p><text:s/>6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650" table:style-name="ce11">
            <text:p><text:s/>65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64" table:style-name="ce8">
            <text:p>1464</text:p>
          </table:table-cell>
          <table:table-cell office:value-type="date" office:date-value="2023-12-28T00:00:00" table:style-name="ce9">
            <text:p>28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.03" table:style-name="ce11">
            <text:p><text:s/>3,03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3.03" table:style-name="ce11">
            <text:p><text:s/>3,03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64" table:style-name="ce8">
            <text:p>1464</text:p>
          </table:table-cell>
          <table:table-cell office:value-type="date" office:date-value="2023-12-28T00:00:00" table:style-name="ce9">
            <text:p>28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9.3" table:style-name="ce11">
            <text:p><text:s/>79,3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79.3" table:style-name="ce11">
            <text:p><text:s/>79,30 €<text:s/>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465" table:style-name="ce8">
            <text:p>1465</text:p>
          </table:table-cell>
          <table:table-cell office:value-type="date" office:date-value="2023-12-28T00:00:00" table:style-name="ce9">
            <text:p>2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07" table:style-name="ce11">
            <text:p><text:s/>50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07" table:style-name="ce11">
            <text:p><text:s/>507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1466" table:style-name="ce8">
            <text:p>1466</text:p>
          </table:table-cell>
          <table:table-cell office:value-type="date" office:date-value="2023-12-28T00:00:00" table:style-name="ce9">
            <text:p>2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057" table:style-name="ce11">
            <text:p><text:s/>4.057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4057" table:style-name="ce11">
            <text:p><text:s/>4.057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 table:style-name="ce2"/>
        </table:table-row>
        <table:table-row table:style-name="ro3">
          <table:table-cell office:value-type="float" office:value="1467" table:style-name="ce8">
            <text:p>1467</text:p>
          </table:table-cell>
          <table:table-cell office:value-type="date" office:date-value="2023-12-28T00:00:00" table:style-name="ce9">
            <text:p>28/12/2023</text:p>
          </table:table-cell>
          <table:table-cell office:value-type="string" table:style-name="ce10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50" table:style-name="ce11">
            <text:p><text:s/>1.2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1250" table:style-name="ce11">
            <text:p><text:s/>1.25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 table:style-name="ce2"/>
        </table:table-row>
        <table:table-row table:style-name="ro4">
          <table:table-cell office:value-type="float" office:value="1468" table:style-name="ce8">
            <text:p>1468</text:p>
          </table:table-cell>
          <table:table-cell office:value-type="date" office:date-value="2023-12-28T00:00:00" table:style-name="ce9">
            <text:p>28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150" table:style-name="ce11">
            <text:p><text:s/>5.150,0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150" table:style-name="ce11">
            <text:p><text:s/>5.15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 table:style-name="ce2"/>
        </table:table-row>
        <table:table-row table:style-name="ro4">
          <table:table-cell office:value-type="float" office:value="1469" table:style-name="ce8">
            <text:p>1469</text:p>
          </table:table-cell>
          <table:table-cell office:value-type="date" office:date-value="2023-12-29T00:00:00" table:style-name="ce9">
            <text:p>29/12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00" table:style-name="ce12">
            <text:p><text:s/>3.700,00 €<text:s/></text:p>
          </table:table-cell>
          <table:table-cell office:value-type="currency" office:value="0" table:style-name="ce12">
            <text:p><text:s/>-00 €<text:s/></text:p>
          </table:table-cell>
          <table:table-cell office:value-type="currency" office:value="3700" table:style-name="ce12">
            <text:p><text:s/>3.700,00 €<text:s/>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 table:style-name="ce2"/>
        </table:table-row>
        <table:table-row table:style-name="ro3">
          <table:table-cell office:value-type="string" table:style-name="ce13">
            <text:p>Totale</text:p>
          </table:table-cell>
          <table:table-cell table:number-columns-repeated="2" table:style-name="ce14"/>
          <table:table-cell table:style-name="ce13"/>
          <table:table-cell office:value-type="currency" office:value="1821613.0499999996" table:formula="of:=SUM([.E3:.E532])" table:style-name="ce15">
            <text:p><text:s/>1.821.613,05 €<text:s/></text:p>
          </table:table-cell>
          <table:table-cell office:value-type="currency" office:value="4207.54" table:formula="of:=SUM([.F3:.F532])" table:style-name="ce15">
            <text:p><text:s/>4.207,54 €<text:s/></text:p>
          </table:table-cell>
          <table:table-cell office:value-type="currency" office:value="1817405.5099999995" table:formula="of:=SUM([.G3:.G532])" table:style-name="ce15">
            <text:p><text:s/>1.817.405,51 €<text:s/></text:p>
          </table:table-cell>
          <table:table-cell table:number-columns-repeated="2" table:style-name="ce14"/>
          <table:table-cell table:number-columns-repeated="16375" table:style-name="ce2"/>
        </table:table-row>
        <table:table-row table:number-rows-repeated="2" table:style-name="ro3">
          <table:table-cell table:number-columns-repeated="16384"/>
        </table:table-row>
        <table:table-row table:style-name="ro3">
          <table:table-cell table:style-name="ce7"/>
          <table:table-cell table:number-columns-repeated="2" table:style-name="ce2"/>
          <table:table-cell table:style-name="ce7"/>
          <table:table-cell table:number-columns-repeated="3" table:style-name="ce16"/>
          <table:table-cell table:style-name="ce14"/>
          <table:table-cell table:number-columns-repeated="3" table:style-name="ce2"/>
          <table:table-cell table:number-columns-repeated="16373" table:style-name="ce1"/>
        </table:table-row>
        <table:table-row table:number-rows-repeated="1048040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eri Daniela</meta:initial-creator>
    <dc:creator>Savi Maria Teresa</dc:creator>
    <meta:creation-date>2015-06-05T18:19:34Z</meta:creation-date>
    <dc:date>2025-10-28T11:45:56Z</dc:date>
  </office:meta>
</office:document-meta>
</file>