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Valuta" style:data-style-name="N36">
      <style:table-cell-properties fo:border-top="2pt solid #000000" fo:border-bottom="2pt solid #000000" fo:border-left="thin solid #000000" fo:border-right="thin solid #000000" style:vertical-align="middle" fo:wrap-option="wrap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/>
    </style:style>
    <style:style style:name="ce7" style:family="table-cell" style:parent-style-name="Default" style:data-style-name="N37">
      <style:table-cell-properties fo:border="thin solid #000000" style:vertical-align="middle" fo:wrap-option="wrap" fo:background-color="#FFFFFF"/>
    </style:style>
    <style:style style:name="ce8" style:family="table-cell" style:parent-style-name="Default" style:data-style-name="N36">
      <style:table-cell-properties fo:border="thin solid #000000" style:vertical-align="middle" fo:wrap-option="wrap" fo:background-color="#FFFFFF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ackground-color="#FFFFFF"/>
    </style:style>
    <style:style style:name="ce10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end" fo:margin-right="0cm"/>
    </style:style>
    <style:style style:name="ce11" style:family="table-cell" style:parent-style-name="Default" style:data-style-name="N36">
      <style:table-cell-properties fo:border="2pt solid #000000"/>
      <style:text-properties fo:font-weight="bold" style:font-weight-asian="bold" style:font-weight-complex="bold"/>
    </style:style>
    <style:style style:name="ce12" style:family="table-cell" style:parent-style-name="Default" style:data-style-name="N36"/>
    <style:style style:name="ce13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.71979166666667cm" style:use-optimal-column-width="true"/>
    </style:style>
    <style:style style:name="co2" style:family="table-column">
      <style:table-column-properties fo:break-before="auto" style:column-width="2.19604166666667cm" style:use-optimal-column-width="true"/>
    </style:style>
    <style:style style:name="co3" style:family="table-column">
      <style:table-column-properties fo:break-before="auto" style:column-width="3.7306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3.4925cm" style:use-optimal-column-width="true"/>
    </style:style>
    <style:style style:name="co6" style:family="table-column">
      <style:table-column-properties fo:break-before="auto" style:column-width="2.54cm" style:use-optimal-column-width="true"/>
    </style:style>
    <style:style style:name="co7" style:family="table-column">
      <style:table-column-properties fo:break-before="auto" style:column-width="3.51895833333333cm" style:use-optimal-column-width="true"/>
    </style:style>
    <style:style style:name="co8" style:family="table-column">
      <style:table-column-properties fo:break-before="auto" style:column-width="5.84729166666667cm"/>
    </style:style>
    <style:style style:name="co9" style:family="table-column">
      <style:table-column-properties fo:break-before="auto" style:column-width="6.13833333333333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30.7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4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36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LENCO_MANDAT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2"/>
        <table:table-column table:style-name="co6" table:default-cell-style-name="ce12"/>
        <table:table-column table:style-name="co7" table:default-cell-style-name="ce12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number-columns-spanned="9" table:number-rows-spanned="1" table:style-name="ce13">
            <text:p>CCIAA RIETI VITERBO - ELENCO MANDATI EMESSI <text:s/>4° TRIMESTRE 2024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2">
            <text:p>N. Mandato</text:p>
          </table:table-cell>
          <table:table-cell office:value-type="string" table:style-name="ce3">
            <text:p>Data Mandato</text:p>
          </table:table-cell>
          <table:table-cell office:value-type="string" table:style-name="ce3">
            <text:p>Tipo Mandato</text:p>
          </table:table-cell>
          <table:table-cell office:value-type="string" table:style-name="ce3">
            <text:p>Competenza</text:p>
          </table:table-cell>
          <table:table-cell office:value-type="string" table:style-name="ce4">
            <text:p>Importo Lordo</text:p>
          </table:table-cell>
          <table:table-cell office:value-type="string" table:style-name="ce4">
            <text:p>Ritenuta</text:p>
          </table:table-cell>
          <table:table-cell office:value-type="string" table:style-name="ce4">
            <text:p>Importo Netto</text:p>
          </table:table-cell>
          <table:table-cell office:value-type="string" table:style-name="ce3">
            <text:p>Beneficiario</text:p>
          </table:table-cell>
          <table:table-cell office:value-type="string" table:style-name="ce5">
            <text:p>Descrizione Siope</text:p>
          </table:table-cell>
          <table:table-cell table:number-columns-repeated="16375"/>
        </table:table-row>
        <table:table-row table:style-name="ro3">
          <table:table-cell office:value-type="float" office:value="1138" table:style-name="ce6">
            <text:p>1138</text:p>
          </table:table-cell>
          <table:table-cell office:value-type="date" office:date-value="2024-10-01T00:00:00" table:style-name="ce7">
            <text:p>01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524.32" table:style-name="ce8">
            <text:p><text:s/>1.524,3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524.32" table:style-name="ce8">
            <text:p><text:s/>1.524,32 €<text:s/></text:p>
          </table:table-cell>
          <table:table-cell office:value-type="string" table:style-name="ce6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139" table:style-name="ce6">
            <text:p>1139</text:p>
          </table:table-cell>
          <table:table-cell office:value-type="date" office:date-value="2024-10-01T00:00:00" table:style-name="ce7">
            <text:p>01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80173.16" table:style-name="ce8">
            <text:p><text:s/>80.173,16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80173.16" table:style-name="ce8">
            <text:p><text:s/>80.173,16 €<text:s/></text:p>
          </table:table-cell>
          <table:table-cell office:value-type="string" table:style-name="ce6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139" table:style-name="ce6">
            <text:p>1139</text:p>
          </table:table-cell>
          <table:table-cell office:value-type="date" office:date-value="2024-10-01T00:00:00" table:style-name="ce7">
            <text:p>01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526.61" table:style-name="ce8">
            <text:p><text:s/>526,6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26.61" table:style-name="ce8">
            <text:p><text:s/>526,61 €<text:s/></text:p>
          </table:table-cell>
          <table:table-cell office:value-type="string" table:style-name="ce6">
            <text:p><text:s text:c="2"/>PERSONALE DIPENDENTE - RETRIBUZIONI</text:p>
          </table:table-cell>
          <table:table-cell office:value-type="string" table:style-name="ce6">
            <text:p>Trattamento di missione e rimborsi spese viaggi</text:p>
          </table:table-cell>
          <table:table-cell table:number-columns-repeated="16375" table:style-name="ce9"/>
        </table:table-row>
        <table:table-row table:style-name="ro3">
          <table:table-cell office:value-type="float" office:value="1140" table:style-name="ce6">
            <text:p>1140</text:p>
          </table:table-cell>
          <table:table-cell office:value-type="date" office:date-value="2024-10-01T00:00:00" table:style-name="ce7">
            <text:p>01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3916.33" table:style-name="ce8">
            <text:p><text:s/>3.916,33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916.33" table:style-name="ce8">
            <text:p><text:s/>3.916,33 €<text:s/></text:p>
          </table:table-cell>
          <table:table-cell office:value-type="string" table:style-name="ce6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141" table:style-name="ce6">
            <text:p>1141</text:p>
          </table:table-cell>
          <table:table-cell office:value-type="date" office:date-value="2024-10-01T00:00:00" table:style-name="ce7">
            <text:p>01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8396.18" table:style-name="ce8">
            <text:p><text:s/>8.396,1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8396.18" table:style-name="ce8">
            <text:p><text:s/>8.396,18 €<text:s/></text:p>
          </table:table-cell>
          <table:table-cell office:value-type="string" table:style-name="ce6">
            <text:p><text:s text:c="2"/>PERSONALE DIPENDENTE - RETRIBUZIONI</text:p>
          </table:table-cell>
          <table:table-cell office:value-type="string" table:style-name="ce6">
            <text:p>Arretrati di anni precedenti</text:p>
          </table:table-cell>
          <table:table-cell table:number-columns-repeated="16375" table:style-name="ce9"/>
        </table:table-row>
        <table:table-row table:style-name="ro3">
          <table:table-cell office:value-type="float" office:value="1142" table:style-name="ce6">
            <text:p>1142</text:p>
          </table:table-cell>
          <table:table-cell office:value-type="date" office:date-value="2024-10-01T00:00:00" table:style-name="ce7">
            <text:p>01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1440.6" table:style-name="ce8">
            <text:p><text:s/>11.440,6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1440.6" table:style-name="ce8">
            <text:p><text:s/>11.440,60 €<text:s/></text:p>
          </table:table-cell>
          <table:table-cell office:value-type="string" table:style-name="ce6">
            <text:p><text:s text:c="2"/>PERSONALE DIPENDENTE - RETRIBUZIONI</text:p>
          </table:table-cell>
          <table:table-cell office:value-type="string" table:style-name="ce6">
            <text:p>Arretrati di anni precedenti</text:p>
          </table:table-cell>
          <table:table-cell table:number-columns-repeated="16375" table:style-name="ce9"/>
        </table:table-row>
        <table:table-row table:style-name="ro3">
          <table:table-cell office:value-type="float" office:value="1143" table:style-name="ce6">
            <text:p>1143</text:p>
          </table:table-cell>
          <table:table-cell office:value-type="date" office:date-value="2024-10-01T00:00:00" table:style-name="ce7">
            <text:p>01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89.44" table:style-name="ce8">
            <text:p><text:s/>489,4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89.44" table:style-name="ce8">
            <text:p><text:s/>489,44 €<text:s/></text:p>
          </table:table-cell>
          <table:table-cell office:value-type="string" table:style-name="ce6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144" table:style-name="ce6">
            <text:p>1144</text:p>
          </table:table-cell>
          <table:table-cell office:value-type="date" office:date-value="2024-10-01T00:00:00" table:style-name="ce7">
            <text:p>01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959.79" table:style-name="ce8">
            <text:p><text:s/>1.959,79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959.79" table:style-name="ce8">
            <text:p><text:s/>1.959,79 €<text:s/></text:p>
          </table:table-cell>
          <table:table-cell office:value-type="string" table:style-name="ce6">
            <text:p><text:s text:c="2"/>COMPENSI COLLABORAZIONI - VEDI LISTA ALLEGATA</text:p>
          </table:table-cell>
          <table:table-cell office:value-type="string" table:style-name="ce6">
            <text:p>Indennità e rimborso spese <text:s text:c="2"/>per il Presidente</text:p>
          </table:table-cell>
          <table:table-cell table:number-columns-repeated="16375" table:style-name="ce9"/>
        </table:table-row>
        <table:table-row table:style-name="ro3">
          <table:table-cell office:value-type="float" office:value="1144" table:style-name="ce6">
            <text:p>1144</text:p>
          </table:table-cell>
          <table:table-cell office:value-type="date" office:date-value="2024-10-01T00:00:00" table:style-name="ce7">
            <text:p>01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91.04000000000002" table:style-name="ce8">
            <text:p><text:s/>291,0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91.04000000000002" table:style-name="ce8">
            <text:p><text:s/>291,04 €<text:s/></text:p>
          </table:table-cell>
          <table:table-cell office:value-type="string" table:style-name="ce6">
            <text:p><text:s text:c="2"/>COMPENSI COLLABORAZIONI - VEDI LISTA ALLEGATA</text:p>
          </table:table-cell>
          <table:table-cell office:value-type="string" table:style-name="ce6">
            <text:p>Indennità e rimborso spese <text:s/>per il Nucleo di valutazione</text:p>
          </table:table-cell>
          <table:table-cell table:number-columns-repeated="16375" table:style-name="ce9"/>
        </table:table-row>
        <table:table-row table:style-name="ro3">
          <table:table-cell office:value-type="float" office:value="1144" table:style-name="ce6">
            <text:p>1144</text:p>
          </table:table-cell>
          <table:table-cell office:value-type="date" office:date-value="2024-10-01T00:00:00" table:style-name="ce7">
            <text:p>01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08.52" table:style-name="ce8">
            <text:p><text:s/>208,5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08.52" table:style-name="ce8">
            <text:p><text:s/>208,52 €<text:s/></text:p>
          </table:table-cell>
          <table:table-cell office:value-type="string" table:style-name="ce6">
            <text:p><text:s text:c="2"/>COMPENSI COLLABORAZIONI - VEDI LISTA ALLEGATA</text:p>
          </table:table-cell>
          <table:table-cell office:value-type="string" table:style-name="ce6">
            <text:p>Indennità e rimborso spese <text:s/>per la Giunta</text:p>
          </table:table-cell>
          <table:table-cell table:number-columns-repeated="16375" table:style-name="ce9"/>
        </table:table-row>
        <table:table-row table:style-name="ro3">
          <table:table-cell office:value-type="float" office:value="1145" table:style-name="ce6">
            <text:p>1145</text:p>
          </table:table-cell>
          <table:table-cell office:value-type="date" office:date-value="2024-10-01T00:00:00" table:style-name="ce7">
            <text:p>01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246.69" table:style-name="ce8">
            <text:p><text:s/>2.246,69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246.69" table:style-name="ce8">
            <text:p><text:s/>2.246,69 €<text:s/></text:p>
          </table:table-cell>
          <table:table-cell office:value-type="string" table:style-name="ce6">
            <text:p><text:s text:c="2"/>COMPENSI COLLABORAZIONI - VEDI LISTA ALLEGATA</text:p>
          </table:table-cell>
          <table:table-cell office:value-type="string" table:style-name="ce6">
            <text:p>Indennità e rimborso spese <text:s/>per la Giunta</text:p>
          </table:table-cell>
          <table:table-cell table:number-columns-repeated="16375" table:style-name="ce9"/>
        </table:table-row>
        <table:table-row table:style-name="ro3">
          <table:table-cell office:value-type="float" office:value="1146" table:style-name="ce6">
            <text:p>1146</text:p>
          </table:table-cell>
          <table:table-cell office:value-type="date" office:date-value="2024-10-01T00:00:00" table:style-name="ce7">
            <text:p>01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896.9" table:style-name="ce8">
            <text:p><text:s/>1.896,9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896.9" table:style-name="ce8">
            <text:p><text:s/>1.896,90 €<text:s/></text:p>
          </table:table-cell>
          <table:table-cell office:value-type="string" table:style-name="ce6">
            <text:p><text:s text:c="2"/>DIVERSI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147" table:style-name="ce6">
            <text:p>1147</text:p>
          </table:table-cell>
          <table:table-cell office:value-type="date" office:date-value="2024-10-01T00:00:00" table:style-name="ce7">
            <text:p>01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553.4" table:style-name="ce8">
            <text:p><text:s/>553,4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53.4" table:style-name="ce8">
            <text:p><text:s/>553,40 €<text:s/></text:p>
          </table:table-cell>
          <table:table-cell office:value-type="string" table:style-name="ce6">
            <text:p><text:s text:c="2"/>DIVERSI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148" table:style-name="ce6">
            <text:p>1148</text:p>
          </table:table-cell>
          <table:table-cell office:value-type="date" office:date-value="2024-10-01T00:00:00" table:style-name="ce7">
            <text:p>01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5.91" table:style-name="ce8">
            <text:p><text:s/>5,9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.91" table:style-name="ce8">
            <text:p><text:s/>5,91 €<text:s/></text:p>
          </table:table-cell>
          <table:table-cell office:value-type="string" table:style-name="ce6">
            <text:p><text:s text:c="2"/>DIVERSI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149" table:style-name="ce6">
            <text:p>1149</text:p>
          </table:table-cell>
          <table:table-cell office:value-type="date" office:date-value="2024-10-01T00:00:00" table:style-name="ce7">
            <text:p>01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017.41" table:style-name="ce8">
            <text:p><text:s/>2.017,4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017.41" table:style-name="ce8">
            <text:p><text:s/>2.017,41 €<text:s/></text:p>
          </table:table-cell>
          <table:table-cell office:value-type="string" table:style-name="ce6">
            <text:p><text:s text:c="2"/>DIVERSI</text:p>
          </table:table-cell>
          <table:table-cell office:value-type="string" table:style-name="ce6">
            <text:p>Commissioni e Comitati</text:p>
          </table:table-cell>
          <table:table-cell table:number-columns-repeated="16375" table:style-name="ce9"/>
        </table:table-row>
        <table:table-row table:style-name="ro3">
          <table:table-cell office:value-type="float" office:value="1150" table:style-name="ce6">
            <text:p>1150</text:p>
          </table:table-cell>
          <table:table-cell office:value-type="date" office:date-value="2024-10-01T00:00:00" table:style-name="ce7">
            <text:p>01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75.11" table:style-name="ce8">
            <text:p><text:s/>75,1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75.11" table:style-name="ce8">
            <text:p><text:s/>75,11 €<text:s/></text:p>
          </table:table-cell>
          <table:table-cell office:value-type="string" table:style-name="ce6">
            <text:p><text:s text:c="2"/>DIVERSI</text:p>
          </table:table-cell>
          <table:table-cell office:value-type="string" table:style-name="ce6">
            <text:p>Commissioni e Comitati</text:p>
          </table:table-cell>
          <table:table-cell table:number-columns-repeated="16375" table:style-name="ce9"/>
        </table:table-row>
        <table:table-row table:style-name="ro3">
          <table:table-cell office:value-type="float" office:value="1151" table:style-name="ce6">
            <text:p>1151</text:p>
          </table:table-cell>
          <table:table-cell office:value-type="date" office:date-value="2024-10-01T00:00:00" table:style-name="ce7">
            <text:p>01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223.0999999999999" table:style-name="ce8">
            <text:p><text:s/>1.223,1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223.0999999999999" table:style-name="ce8">
            <text:p><text:s/>1.223,10 €<text:s/></text:p>
          </table:table-cell>
          <table:table-cell office:value-type="string" table:style-name="ce6">
            <text:p><text:s text:c="2"/>DIVERSI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152" table:style-name="ce6">
            <text:p>1152</text:p>
          </table:table-cell>
          <table:table-cell office:value-type="date" office:date-value="2024-10-01T00:00:00" table:style-name="ce7">
            <text:p>01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40.69" table:style-name="ce8">
            <text:p><text:s/>340,69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40.69" table:style-name="ce8">
            <text:p><text:s/>340,69 €<text:s/></text:p>
          </table:table-cell>
          <table:table-cell office:value-type="string" table:style-name="ce6">
            <text:p><text:s text:c="2"/>DIVERSI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153" table:style-name="ce6">
            <text:p>1153</text:p>
          </table:table-cell>
          <table:table-cell office:value-type="date" office:date-value="2024-10-01T00:00:00" table:style-name="ce7">
            <text:p>01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082.73" table:style-name="ce8">
            <text:p><text:s/>1.082,73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082.73" table:style-name="ce8">
            <text:p><text:s/>1.082,73 €<text:s/></text:p>
          </table:table-cell>
          <table:table-cell office:value-type="string" table:style-name="ce6">
            <text:p><text:s text:c="2"/>DIVERSI</text:p>
          </table:table-cell>
          <table:table-cell office:value-type="string" table:style-name="ce6">
            <text:p>Commissioni e Comitati</text:p>
          </table:table-cell>
          <table:table-cell table:number-columns-repeated="16375" table:style-name="ce9"/>
        </table:table-row>
        <table:table-row table:style-name="ro3">
          <table:table-cell office:value-type="float" office:value="1154" table:style-name="ce6">
            <text:p>1154</text:p>
          </table:table-cell>
          <table:table-cell office:value-type="date" office:date-value="2024-10-01T00:00:00" table:style-name="ce7">
            <text:p>01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8.89" table:style-name="ce8">
            <text:p><text:s/>18,89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8.89" table:style-name="ce8">
            <text:p><text:s/>18,89 €<text:s/></text:p>
          </table:table-cell>
          <table:table-cell office:value-type="string" table:style-name="ce6">
            <text:p><text:s text:c="2"/>DIVERSI</text:p>
          </table:table-cell>
          <table:table-cell office:value-type="string" table:style-name="ce6">
            <text:p>Commissioni e Comitati</text:p>
          </table:table-cell>
          <table:table-cell table:number-columns-repeated="16375" table:style-name="ce9"/>
        </table:table-row>
        <table:table-row table:style-name="ro3">
          <table:table-cell office:value-type="float" office:value="1155" table:style-name="ce6">
            <text:p>1155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4" table:style-name="ce8">
            <text:p><text:s/>24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4" table:style-name="ce8">
            <text:p><text:s/>24,00 €<text:s/></text:p>
          </table:table-cell>
          <table:table-cell office:value-type="string" table:style-name="ce6">
            <text:p><text:s text:c="2"/>Camera di Commercio dell’Umbria</text:p>
          </table:table-cell>
          <table:table-cell office:value-type="string" table:style-name="ce6">
            <text:p>Rimborso diritto annuale</text:p>
          </table:table-cell>
          <table:table-cell table:number-columns-repeated="16375" table:style-name="ce9"/>
        </table:table-row>
        <table:table-row table:style-name="ro3">
          <table:table-cell office:value-type="float" office:value="1156" table:style-name="ce6">
            <text:p>1156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1.76" table:style-name="ce8">
            <text:p><text:s/>11,76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1.76" table:style-name="ce8">
            <text:p><text:s/>11,76 €<text:s/></text:p>
          </table:table-cell>
          <table:table-cell office:value-type="string" table:style-name="ce6">
            <text:p><text:s text:c="2"/>COMUNE DI CITTADUCALE</text:p>
          </table:table-cell>
          <table:table-cell office:value-type="string" table:style-name="ce6">
            <text:p>Acquisto di servizi per <text:s/>la riscossione delle entrate</text:p>
          </table:table-cell>
          <table:table-cell table:number-columns-repeated="16375" table:style-name="ce9"/>
        </table:table-row>
        <table:table-row table:style-name="ro3">
          <table:table-cell office:value-type="float" office:value="1157" table:style-name="ce6">
            <text:p>1157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2.68" table:style-name="ce8">
            <text:p><text:s/>12,6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2.68" table:style-name="ce8">
            <text:p><text:s/>12,68 €<text:s/></text:p>
          </table:table-cell>
          <table:table-cell office:value-type="string" table:style-name="ce6">
            <text:p><text:s text:c="2"/>Comune di Montorio Romano</text:p>
          </table:table-cell>
          <table:table-cell office:value-type="string" table:style-name="ce6">
            <text:p>Acquisto di servizi per <text:s/>la riscossione delle entrate</text:p>
          </table:table-cell>
          <table:table-cell table:number-columns-repeated="16375" table:style-name="ce9"/>
        </table:table-row>
        <table:table-row table:style-name="ro3">
          <table:table-cell office:value-type="float" office:value="1158" table:style-name="ce6">
            <text:p>1158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21" table:style-name="ce8">
            <text:p><text:s/>421,00 €<text:s/></text:p>
          </table:table-cell>
          <table:table-cell office:value-type="currency" office:value="84.2" table:style-name="ce8">
            <text:p><text:s/>84,20 €<text:s/></text:p>
          </table:table-cell>
          <table:table-cell office:value-type="currency" office:value="336.8" table:style-name="ce8">
            <text:p><text:s/>336,8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159" table:style-name="ce6">
            <text:p>1159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23" table:style-name="ce8">
            <text:p><text:s/>123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23" table:style-name="ce8">
            <text:p><text:s/>123,00 €<text:s/></text:p>
          </table:table-cell>
          <table:table-cell office:value-type="string" table:style-name="ce6">
            <text:p><text:s text:c="2"/>UNIVERSAL COPY SRL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160" table:style-name="ce6">
            <text:p>1160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52.74" table:style-name="ce8">
            <text:p><text:s/>152,7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52.74" table:style-name="ce8">
            <text:p><text:s/>152,74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160" table:style-name="ce6">
            <text:p>1160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818.6" table:style-name="ce8">
            <text:p><text:s/>3.818,60 €<text:s/></text:p>
          </table:table-cell>
          <table:table-cell office:value-type="currency" office:value="626" table:style-name="ce8">
            <text:p><text:s/>626,00 €<text:s/></text:p>
          </table:table-cell>
          <table:table-cell office:value-type="currency" office:value="3192.6" table:style-name="ce8">
            <text:p><text:s/>3.192,6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162" table:style-name="ce6">
            <text:p>1162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665.7" table:style-name="ce8">
            <text:p><text:s/>665,7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665.7" table:style-name="ce8">
            <text:p><text:s/>665,70 €<text:s/></text:p>
          </table:table-cell>
          <table:table-cell office:value-type="string" table:style-name="ce6">
            <text:p><text:s text:c="2"/>PROCED SRL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163" table:style-name="ce6">
            <text:p>1163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60" table:style-name="ce8">
            <text:p><text:s/>16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60" table:style-name="ce8">
            <text:p><text:s/>160,0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163" table:style-name="ce6">
            <text:p>1163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6.4" table:style-name="ce8">
            <text:p><text:s/>6,4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6.4" table:style-name="ce8">
            <text:p><text:s/>6,4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164" table:style-name="ce6">
            <text:p>1164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40" table:style-name="ce8">
            <text:p><text:s/>34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40" table:style-name="ce8">
            <text:p><text:s/>340,0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164" table:style-name="ce6">
            <text:p>1164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3.6" table:style-name="ce8">
            <text:p><text:s/>13,6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3.6" table:style-name="ce8">
            <text:p><text:s/>13,6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165" table:style-name="ce6">
            <text:p>1165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80" table:style-name="ce8">
            <text:p><text:s/>48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80" table:style-name="ce8">
            <text:p><text:s/>480,00 €<text:s/></text:p>
          </table:table-cell>
          <table:table-cell office:value-type="string" table:style-name="ce6">
            <text:p><text:s text:c="2"/>RETETEL ITALIA SRL</text:p>
          </table:table-cell>
          <table:table-cell office:value-type="string" table:style-name="ce6">
            <text:p>Utenze e canoni per telefonia e reti di trasmissione</text:p>
          </table:table-cell>
          <table:table-cell table:number-columns-repeated="16375" table:style-name="ce9"/>
        </table:table-row>
        <table:table-row table:style-name="ro3">
          <table:table-cell office:value-type="float" office:value="1166" table:style-name="ce6">
            <text:p>1166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30" table:style-name="ce8">
            <text:p><text:s/>33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30" table:style-name="ce8">
            <text:p><text:s/>330,00 €<text:s/></text:p>
          </table:table-cell>
          <table:table-cell office:value-type="string" table:style-name="ce6">
            <text:p><text:s text:c="2"/>GBR ROSSETTO SP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167" table:style-name="ce6">
            <text:p>1167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173" table:style-name="ce8">
            <text:p><text:s/>1.173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173" table:style-name="ce8">
            <text:p><text:s/>1.173,00 €<text:s/></text:p>
          </table:table-cell>
          <table:table-cell office:value-type="string" table:style-name="ce6">
            <text:p><text:s text:c="2"/>GBR ROSSETTO SP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167" table:style-name="ce6">
            <text:p>1167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73" table:style-name="ce8">
            <text:p><text:s/>273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73" table:style-name="ce8">
            <text:p><text:s/>273,00 €<text:s/></text:p>
          </table:table-cell>
          <table:table-cell office:value-type="string" table:style-name="ce6">
            <text:p><text:s text:c="2"/>GBR ROSSETTO SP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167" table:style-name="ce6">
            <text:p>1167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59" table:style-name="ce8">
            <text:p><text:s/>459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59" table:style-name="ce8">
            <text:p><text:s/>459,00 €<text:s/></text:p>
          </table:table-cell>
          <table:table-cell office:value-type="string" table:style-name="ce6">
            <text:p><text:s text:c="2"/>GBR ROSSETTO SP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168" table:style-name="ce6">
            <text:p>1168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16" table:style-name="ce8">
            <text:p><text:s/>216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16" table:style-name="ce8">
            <text:p><text:s/>216,00 €<text:s/></text:p>
          </table:table-cell>
          <table:table-cell office:value-type="string" table:style-name="ce6">
            <text:p><text:s text:c="2"/>GBR ROSSETTO SP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169" table:style-name="ce6">
            <text:p>1169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912" table:style-name="ce8">
            <text:p><text:s/>3.912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912" table:style-name="ce8">
            <text:p><text:s/>3.912,00 €<text:s/></text:p>
          </table:table-cell>
          <table:table-cell office:value-type="string" table:style-name="ce6">
            <text:p><text:s text:c="2"/>DE BESI DI GIACOMO SPA</text:p>
          </table:table-cell>
          <table:table-cell office:value-type="string" table:style-name="ce6">
            <text:p>Assicurazioni</text:p>
          </table:table-cell>
          <table:table-cell table:number-columns-repeated="16375" table:style-name="ce9"/>
        </table:table-row>
        <table:table-row table:style-name="ro3">
          <table:table-cell office:value-type="float" office:value="1170" table:style-name="ce6">
            <text:p>1170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50" table:style-name="ce8">
            <text:p><text:s/>25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50" table:style-name="ce8">
            <text:p><text:s/>250,00 €<text:s/></text:p>
          </table:table-cell>
          <table:table-cell office:value-type="string" table:style-name="ce6">
            <text:p><text:s text:c="2"/>LAPET ASSOCIAZIONE NAZIONALE TRIBUTARISTI</text:p>
          </table:table-cell>
          <table:table-cell office:value-type="string" table:style-name="ce6">
            <text:p>Restituzione di depositi cauzionali</text:p>
          </table:table-cell>
          <table:table-cell table:number-columns-repeated="16375" table:style-name="ce9"/>
        </table:table-row>
        <table:table-row table:style-name="ro3">
          <table:table-cell office:value-type="float" office:value="1171" table:style-name="ce6">
            <text:p>1171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.2" table:style-name="ce8">
            <text:p><text:s/>3,2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.2" table:style-name="ce8">
            <text:p><text:s/>3,2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171" table:style-name="ce6">
            <text:p>1171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80" table:style-name="ce8">
            <text:p><text:s/>8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80" table:style-name="ce8">
            <text:p><text:s/>80,0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172" table:style-name="ce6">
            <text:p>1172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66.08" table:style-name="ce8">
            <text:p><text:s/>66,0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66.08" table:style-name="ce8">
            <text:p><text:s/>66,08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172" table:style-name="ce6">
            <text:p>1172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652" table:style-name="ce8">
            <text:p><text:s/>1.652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652" table:style-name="ce8">
            <text:p><text:s/>1.652,0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173" table:style-name="ce6">
            <text:p>1173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05" table:style-name="ce8">
            <text:p><text:s/>305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05" table:style-name="ce8">
            <text:p><text:s/>305,0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174" table:style-name="ce6">
            <text:p>1174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5.88" table:style-name="ce8">
            <text:p><text:s/>5,8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.88" table:style-name="ce8">
            <text:p><text:s/>5,88 €<text:s/></text:p>
          </table:table-cell>
          <table:table-cell office:value-type="string" table:style-name="ce6">
            <text:p><text:s text:c="2"/>CITTA' DI CIVITAVECCHIA</text:p>
          </table:table-cell>
          <table:table-cell office:value-type="string" table:style-name="ce6">
            <text:p>Acquisto di servizi per <text:s/>la riscossione delle entrate</text:p>
          </table:table-cell>
          <table:table-cell table:number-columns-repeated="16375" table:style-name="ce9"/>
        </table:table-row>
        <table:table-row table:style-name="ro4">
          <table:table-cell office:value-type="float" office:value="1175" table:style-name="ce6">
            <text:p>1175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78.47" table:style-name="ce8">
            <text:p><text:s/>78,4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78.47" table:style-name="ce8">
            <text:p><text:s/>78,47 €<text:s/></text:p>
          </table:table-cell>
          <table:table-cell office:value-type="string" table:style-name="ce6">
            <text:p><text:s text:c="2"/>BANCA DI CREDITO COOPERATIVO DI ROMA - BCC DI ROM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176" table:style-name="ce6">
            <text:p>1176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0000" table:style-name="ce8">
            <text:p><text:s/>10.0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0000" table:style-name="ce8">
            <text:p><text:s/>10.000,00 €<text:s/></text:p>
          </table:table-cell>
          <table:table-cell office:value-type="string" table:style-name="ce6">
            <text:p><text:s text:c="2"/>CIA LAZIO NORD - AGRICOLTORI ITALIANI</text:p>
          </table:table-cell>
          <table:table-cell office:value-type="string" table:style-name="ce6">
            <text:p>Altri contributi e trasferimenti <text:s/>ordinari a imprese</text:p>
          </table:table-cell>
          <table:table-cell table:number-columns-repeated="16375" table:style-name="ce9"/>
        </table:table-row>
        <table:table-row table:style-name="ro3">
          <table:table-cell office:value-type="float" office:value="1177" table:style-name="ce6">
            <text:p>1177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0000" table:style-name="ce8">
            <text:p><text:s/>10.0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0000" table:style-name="ce8">
            <text:p><text:s/>10.000,00 €<text:s/></text:p>
          </table:table-cell>
          <table:table-cell office:value-type="string" table:style-name="ce6">
            <text:p><text:s text:c="2"/>DIVERSI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178" table:style-name="ce6">
            <text:p>1178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5000" table:style-name="ce8">
            <text:p><text:s/>5.000,00 €<text:s/></text:p>
          </table:table-cell>
          <table:table-cell office:value-type="currency" office:value="200" table:style-name="ce8">
            <text:p><text:s/>200,00 €<text:s/></text:p>
          </table:table-cell>
          <table:table-cell office:value-type="currency" office:value="4800" table:style-name="ce8">
            <text:p><text:s/>4.800,00 €<text:s/></text:p>
          </table:table-cell>
          <table:table-cell office:value-type="string" table:style-name="ce6">
            <text:p><text:s text:c="2"/>G.E.G. SRL</text:p>
          </table:table-cell>
          <table:table-cell office:value-type="string" table:style-name="ce6">
            <text:p>Altri contributi e trasferimenti <text:s/>ordinari a imprese</text:p>
          </table:table-cell>
          <table:table-cell table:number-columns-repeated="16375" table:style-name="ce9"/>
        </table:table-row>
        <table:table-row table:style-name="ro3">
          <table:table-cell office:value-type="float" office:value="1179" table:style-name="ce6">
            <text:p>1179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78.63" table:style-name="ce8">
            <text:p><text:s/>478,63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78.63" table:style-name="ce8">
            <text:p><text:s/>478,63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i contributi e trasferimenti <text:s/>ordinari a imprese</text:p>
          </table:table-cell>
          <table:table-cell table:number-columns-repeated="16375" table:style-name="ce9"/>
        </table:table-row>
        <table:table-row table:style-name="ro3">
          <table:table-cell office:value-type="float" office:value="1179" table:style-name="ce6">
            <text:p>1179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470.22" table:style-name="ce8">
            <text:p><text:s/>4.470,2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470.22" table:style-name="ce8">
            <text:p><text:s/>4.470,22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i contributi e trasferimenti <text:s/>ordinari a imprese</text:p>
          </table:table-cell>
          <table:table-cell table:number-columns-repeated="16375" table:style-name="ce9"/>
        </table:table-row>
        <table:table-row table:style-name="ro3">
          <table:table-cell office:value-type="float" office:value="1180" table:style-name="ce6">
            <text:p>1180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78.63" table:style-name="ce8">
            <text:p><text:s/>478,63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78.63" table:style-name="ce8">
            <text:p><text:s/>478,63 €<text:s/></text:p>
          </table:table-cell>
          <table:table-cell office:value-type="string" table:style-name="ce6">
            <text:p><text:s text:c="2"/>DIVERSI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180" table:style-name="ce6">
            <text:p>1180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9470.2199999999993" table:style-name="ce8">
            <text:p><text:s/>9.470,2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9470.2199999999993" table:style-name="ce8">
            <text:p><text:s/>9.470,22 €<text:s/></text:p>
          </table:table-cell>
          <table:table-cell office:value-type="string" table:style-name="ce6">
            <text:p><text:s text:c="2"/>DIVERSI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181" table:style-name="ce6">
            <text:p>1181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0.01" table:style-name="ce8">
            <text:p><text:s/>0,0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0.01" table:style-name="ce8">
            <text:p><text:s/>0,01 €<text:s/></text:p>
          </table:table-cell>
          <table:table-cell office:value-type="string" table:style-name="ce6">
            <text:p><text:s text:c="2"/>DIVERSI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4">
          <table:table-cell office:value-type="float" office:value="1182" table:style-name="ce6">
            <text:p>1182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505.17" table:style-name="ce8">
            <text:p><text:s/>4.505,1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505.17" table:style-name="ce8">
            <text:p><text:s/>4.505,17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183" table:style-name="ce6">
            <text:p>1183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353.8100000000004" table:style-name="ce8">
            <text:p><text:s/>4.353,8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353.8100000000004" table:style-name="ce8">
            <text:p><text:s/>4.353,81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183" table:style-name="ce6">
            <text:p>1183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310.21" table:style-name="ce8">
            <text:p><text:s/>1.310,2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310.21" table:style-name="ce8">
            <text:p><text:s/>1.310,21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183" table:style-name="ce6">
            <text:p>1183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8871.23" table:style-name="ce8">
            <text:p><text:s/>28.871,23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8871.23" table:style-name="ce8">
            <text:p><text:s/>28.871,23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183" table:style-name="ce6">
            <text:p>1183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775.46" table:style-name="ce8">
            <text:p><text:s/>775,46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775.46" table:style-name="ce8">
            <text:p><text:s/>775,46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184" table:style-name="ce6">
            <text:p>1184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2365.31" table:style-name="ce8">
            <text:p><text:s/>12.365,3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2365.31" table:style-name="ce8">
            <text:p><text:s/>12.365,31 €<text:s/></text:p>
          </table:table-cell>
          <table:table-cell office:value-type="string" table:style-name="ce6">
            <text:p><text:s text:c="2"/>MODELLO F24 - IRAP</text:p>
          </table:table-cell>
          <table:table-cell office:value-type="string" table:style-name="ce6">
            <text:p>IRAP</text:p>
          </table:table-cell>
          <table:table-cell table:number-columns-repeated="16375" table:style-name="ce9"/>
        </table:table-row>
        <table:table-row table:style-name="ro3">
          <table:table-cell office:value-type="float" office:value="1185" table:style-name="ce6">
            <text:p>1185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38.82" table:style-name="ce8">
            <text:p><text:s/>138,8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38.82" table:style-name="ce8">
            <text:p><text:s/>138,82 €<text:s/></text:p>
          </table:table-cell>
          <table:table-cell office:value-type="string" table:style-name="ce6">
            <text:p><text:s text:c="2"/>ONERI RETRIBUITI (INPDAP-ENPDEP-INPGI)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185" table:style-name="ce6">
            <text:p>1185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35507.14" table:style-name="ce8">
            <text:p><text:s/>35.507,1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5507.14" table:style-name="ce8">
            <text:p><text:s/>35.507,14 €<text:s/></text:p>
          </table:table-cell>
          <table:table-cell office:value-type="string" table:style-name="ce6">
            <text:p><text:s text:c="2"/>ONERI RETRIBUITI (INPDAP-ENPDEP-INPGI)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186" table:style-name="ce6">
            <text:p>1186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373.97" table:style-name="ce8">
            <text:p><text:s/>1.373,9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373.97" table:style-name="ce8">
            <text:p><text:s/>1.373,97 €<text:s/></text:p>
          </table:table-cell>
          <table:table-cell office:value-type="string" table:style-name="ce6">
            <text:p><text:s text:c="2"/>ONERI RETRIBUITI (INPDAP-ENPDEP-INPGI)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186" table:style-name="ce6">
            <text:p>1186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5.27" table:style-name="ce8">
            <text:p><text:s/>5,2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.27" table:style-name="ce8">
            <text:p><text:s/>5,27 €<text:s/></text:p>
          </table:table-cell>
          <table:table-cell office:value-type="string" table:style-name="ce6">
            <text:p><text:s text:c="2"/>ONERI RETRIBUITI (INPDAP-ENPDEP-INPGI)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187" table:style-name="ce6">
            <text:p>1187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38.75" table:style-name="ce8">
            <text:p><text:s/>38,7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8.75" table:style-name="ce8">
            <text:p><text:s/>38,75 €<text:s/></text:p>
          </table:table-cell>
          <table:table-cell office:value-type="string" table:style-name="ce6">
            <text:p><text:s text:c="2"/>ONERI RETRIBUITI (INPDAP-ENPDEP-INPGI)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187" table:style-name="ce6">
            <text:p>1187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9120.1200000000008" table:style-name="ce8">
            <text:p><text:s/>9.120,1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9120.1200000000008" table:style-name="ce8">
            <text:p><text:s/>9.120,12 €<text:s/></text:p>
          </table:table-cell>
          <table:table-cell office:value-type="string" table:style-name="ce6">
            <text:p><text:s text:c="2"/>ONERI RETRIBUITI (INPDAP-ENPDEP-INPGI)</text:p>
          </table:table-cell>
          <table:table-cell office:value-type="string" table:style-name="ce6">
            <text:p>Ritenute previdenziali e assistenziali a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187" table:style-name="ce6">
            <text:p>1187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1.82" table:style-name="ce8">
            <text:p><text:s/>41,8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1.82" table:style-name="ce8">
            <text:p><text:s/>41,82 €<text:s/></text:p>
          </table:table-cell>
          <table:table-cell office:value-type="string" table:style-name="ce6">
            <text:p><text:s text:c="2"/>ONERI RETRIBUITI (INPDAP-ENPDEP-INPGI)</text:p>
          </table:table-cell>
          <table:table-cell office:value-type="string" table:style-name="ce6">
            <text:p>Ritenute previdenziali e assistenziali a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187" table:style-name="ce6">
            <text:p>1187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542.29999999999995" table:style-name="ce8">
            <text:p><text:s/>542,3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42.29999999999995" table:style-name="ce8">
            <text:p><text:s/>542,30 €<text:s/></text:p>
          </table:table-cell>
          <table:table-cell office:value-type="string" table:style-name="ce6">
            <text:p><text:s text:c="2"/>ONERI RETRIBUITI (INPDAP-ENPDEP-INPGI)</text:p>
          </table:table-cell>
          <table:table-cell office:value-type="string" table:style-name="ce6">
            <text:p>Ritenute previdenziali e assistenziali a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188" table:style-name="ce6">
            <text:p>1188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29" table:style-name="ce8">
            <text:p><text:s/>229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29" table:style-name="ce8">
            <text:p><text:s/>229,00 €<text:s/></text:p>
          </table:table-cell>
          <table:table-cell office:value-type="string" table:style-name="ce6">
            <text:p><text:s text:c="2"/>INPS - ISTITUTO NAZIONALE DELLA PREVIDENZA SOCIALE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189" table:style-name="ce6">
            <text:p>1189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5852" table:style-name="ce8">
            <text:p><text:s/>5.852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852" table:style-name="ce8">
            <text:p><text:s/>5.852,00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190" table:style-name="ce6">
            <text:p>1190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05.16" table:style-name="ce8">
            <text:p><text:s/>105,16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05.16" table:style-name="ce8">
            <text:p><text:s/>105,16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Ritenute erariali su indennità a organi istituzionali e altri compensi</text:p>
          </table:table-cell>
          <table:table-cell table:number-columns-repeated="16375" table:style-name="ce9"/>
        </table:table-row>
        <table:table-row table:style-name="ro3">
          <table:table-cell office:value-type="float" office:value="1190" table:style-name="ce6">
            <text:p>1190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544.28" table:style-name="ce8">
            <text:p><text:s/>4.544,2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544.28" table:style-name="ce8">
            <text:p><text:s/>4.544,28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Ritenute erariali su indennità a organi istituzionali e altri compensi</text:p>
          </table:table-cell>
          <table:table-cell table:number-columns-repeated="16375" table:style-name="ce9"/>
        </table:table-row>
        <table:table-row table:style-name="ro3">
          <table:table-cell office:value-type="float" office:value="1190" table:style-name="ce6">
            <text:p>1190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43.74" table:style-name="ce8">
            <text:p><text:s/>443,7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43.74" table:style-name="ce8">
            <text:p><text:s/>443,74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Ritenute erariali su indennità a organi istituzionali e altri compensi</text:p>
          </table:table-cell>
          <table:table-cell table:number-columns-repeated="16375" table:style-name="ce9"/>
        </table:table-row>
        <table:table-row table:style-name="ro4">
          <table:table-cell office:value-type="float" office:value="1191" table:style-name="ce6">
            <text:p>1191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482.8000000000002" table:style-name="ce8">
            <text:p><text:s/>2.482,8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482.8000000000002" table:style-name="ce8">
            <text:p><text:s/>2.482,80 €<text:s/></text:p>
          </table:table-cell>
          <table:table-cell office:value-type="string" table:style-name="ce6">
            <text:p><text:s text:c="2"/>INPS - ISTITUTO NAZIONALE DELLA PREVIDENZA SOCIALE</text:p>
          </table:table-cell>
          <table:table-cell office:value-type="string" table:style-name="ce6">
            <text:p>Contributi previdenziali e assistenziali su indennità a organi istituzionali e altri compensi</text:p>
          </table:table-cell>
          <table:table-cell table:number-columns-repeated="16375" table:style-name="ce9"/>
        </table:table-row>
        <table:table-row table:style-name="ro4">
          <table:table-cell office:value-type="float" office:value="1192" table:style-name="ce6">
            <text:p>1192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241.2" table:style-name="ce8">
            <text:p><text:s/>1.241,2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241.2" table:style-name="ce8">
            <text:p><text:s/>1.241,20 €<text:s/></text:p>
          </table:table-cell>
          <table:table-cell office:value-type="string" table:style-name="ce6">
            <text:p><text:s text:c="2"/>INPS - ISTITUTO NAZIONALE DELLA PREVIDENZA SOCIALE</text:p>
          </table:table-cell>
          <table:table-cell office:value-type="string" table:style-name="ce6">
            <text:p>Ritenute previdenziali ed assistenziali a carico degli organi istituzionali<text:s/></text:p>
          </table:table-cell>
          <table:table-cell table:number-columns-repeated="16375" table:style-name="ce9"/>
        </table:table-row>
        <table:table-row table:style-name="ro3">
          <table:table-cell office:value-type="float" office:value="1193" table:style-name="ce6">
            <text:p>1193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004.71" table:style-name="ce8">
            <text:p><text:s/>1.004,7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004.71" table:style-name="ce8">
            <text:p><text:s/>1.004,71 €<text:s/></text:p>
          </table:table-cell>
          <table:table-cell office:value-type="string" table:style-name="ce6">
            <text:p><text:s text:c="2"/>MODELLO F24 - IRAP</text:p>
          </table:table-cell>
          <table:table-cell office:value-type="string" table:style-name="ce6">
            <text:p>IRAP</text:p>
          </table:table-cell>
          <table:table-cell table:number-columns-repeated="16375" table:style-name="ce9"/>
        </table:table-row>
        <table:table-row table:style-name="ro3">
          <table:table-cell office:value-type="float" office:value="1194" table:style-name="ce6">
            <text:p>1194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6478.990000000002" table:style-name="ce8">
            <text:p><text:s/>16.478,99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6478.990000000002" table:style-name="ce8">
            <text:p><text:s/>16.478,99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I.V.A.</text:p>
          </table:table-cell>
          <table:table-cell table:number-columns-repeated="16375" table:style-name="ce9"/>
        </table:table-row>
        <table:table-row table:style-name="ro3">
          <table:table-cell office:value-type="float" office:value="1194" table:style-name="ce6">
            <text:p>1194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98.3" table:style-name="ce8">
            <text:p><text:s/>498,3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98.3" table:style-name="ce8">
            <text:p><text:s/>498,30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I.V.A.</text:p>
          </table:table-cell>
          <table:table-cell table:number-columns-repeated="16375" table:style-name="ce9"/>
        </table:table-row>
        <table:table-row table:style-name="ro3">
          <table:table-cell office:value-type="float" office:value="1195" table:style-name="ce6">
            <text:p>1195</text:p>
          </table:table-cell>
          <table:table-cell office:value-type="date" office:date-value="2024-10-07T00:00:00" table:style-name="ce7">
            <text:p>0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570.5" table:style-name="ce8">
            <text:p><text:s/>2.570,5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570.5" table:style-name="ce8">
            <text:p><text:s/>2.570,50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196" table:style-name="ce6">
            <text:p>1196</text:p>
          </table:table-cell>
          <table:table-cell office:value-type="date" office:date-value="2024-10-14T00:00:00" table:style-name="ce7">
            <text:p>14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388.82" table:style-name="ce8">
            <text:p><text:s/>3.388,8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388.82" table:style-name="ce8">
            <text:p><text:s/>3.388,82 €<text:s/></text:p>
          </table:table-cell>
          <table:table-cell office:value-type="string" table:style-name="ce6">
            <text:p><text:s text:c="2"/>CAMERA DI COMMERCIO DI ROMA</text:p>
          </table:table-cell>
          <table:table-cell office:value-type="string" table:style-name="ce6">
            <text:p>Altri oneri per i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197" table:style-name="ce6">
            <text:p>1197</text:p>
          </table:table-cell>
          <table:table-cell office:value-type="date" office:date-value="2024-10-14T00:00:00" table:style-name="ce7">
            <text:p>14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0600" table:style-name="ce8">
            <text:p><text:s/>10.6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0600" table:style-name="ce8">
            <text:p><text:s/>10.600,00 €<text:s/></text:p>
          </table:table-cell>
          <table:table-cell office:value-type="string" table:style-name="ce6">
            <text:p><text:s text:c="2"/>DIVERSI</text:p>
          </table:table-cell>
          <table:table-cell office:value-type="string" table:style-name="ce6">
            <text:p>Fabbricati</text:p>
          </table:table-cell>
          <table:table-cell table:number-columns-repeated="16375" table:style-name="ce9"/>
        </table:table-row>
        <table:table-row table:style-name="ro3">
          <table:table-cell office:value-type="float" office:value="1198" table:style-name="ce6">
            <text:p>1198</text:p>
          </table:table-cell>
          <table:table-cell office:value-type="date" office:date-value="2024-10-14T00:00:00" table:style-name="ce7">
            <text:p>14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600" table:style-name="ce8">
            <text:p><text:s/>1.6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600" table:style-name="ce8">
            <text:p><text:s/>1.600,00 €<text:s/></text:p>
          </table:table-cell>
          <table:table-cell office:value-type="string" table:style-name="ce6">
            <text:p><text:s text:c="2"/>SiCamera Sistema Camerale Servizi s.c.r.l.</text:p>
          </table:table-cell>
          <table:table-cell office:value-type="string" table:style-name="ce6">
            <text:p>Corsi di formazione per il proprio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199" table:style-name="ce6">
            <text:p>1199</text:p>
          </table:table-cell>
          <table:table-cell office:value-type="date" office:date-value="2024-10-14T00:00:00" table:style-name="ce7">
            <text:p>14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24" table:style-name="ce8">
            <text:p><text:s/>324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24" table:style-name="ce8">
            <text:p><text:s/>324,00 €<text:s/></text:p>
          </table:table-cell>
          <table:table-cell office:value-type="string" table:style-name="ce6">
            <text:p><text:s text:c="2"/>SiCamera Sistema Camerale Servizi s.c.r.l.</text:p>
          </table:table-cell>
          <table:table-cell office:value-type="string" table:style-name="ce6">
            <text:p>Corsi di formazione per il proprio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200" table:style-name="ce6">
            <text:p>1200</text:p>
          </table:table-cell>
          <table:table-cell office:value-type="date" office:date-value="2024-10-14T00:00:00" table:style-name="ce7">
            <text:p>14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625" table:style-name="ce8">
            <text:p><text:s/>1.625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625" table:style-name="ce8">
            <text:p><text:s/>1.625,00 €<text:s/></text:p>
          </table:table-cell>
          <table:table-cell office:value-type="string" table:style-name="ce6">
            <text:p><text:s text:c="2"/>CIDECO DI CIRO DE COLLE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 table:style-name="ce9"/>
        </table:table-row>
        <table:table-row table:style-name="ro3">
          <table:table-cell office:value-type="float" office:value="1201" table:style-name="ce6">
            <text:p>1201</text:p>
          </table:table-cell>
          <table:table-cell office:value-type="date" office:date-value="2024-10-14T00:00:00" table:style-name="ce7">
            <text:p>14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560" table:style-name="ce8">
            <text:p><text:s/>1.56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560" table:style-name="ce8">
            <text:p><text:s/>1.560,00 €<text:s/></text:p>
          </table:table-cell>
          <table:table-cell office:value-type="string" table:style-name="ce6">
            <text:p><text:s text:c="2"/>ELETTRICALOR S.R.L.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 table:style-name="ce9"/>
        </table:table-row>
        <table:table-row table:style-name="ro3">
          <table:table-cell office:value-type="float" office:value="1202" table:style-name="ce6">
            <text:p>1202</text:p>
          </table:table-cell>
          <table:table-cell office:value-type="date" office:date-value="2024-10-14T00:00:00" table:style-name="ce7">
            <text:p>14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13.75" table:style-name="ce8">
            <text:p><text:s/>213,7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13.75" table:style-name="ce8">
            <text:p><text:s/>213,75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202" table:style-name="ce6">
            <text:p>1202</text:p>
          </table:table-cell>
          <table:table-cell office:value-type="date" office:date-value="2024-10-14T00:00:00" table:style-name="ce7">
            <text:p>14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8.5500000000000007" table:style-name="ce8">
            <text:p><text:s/>8,5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8.5500000000000007" table:style-name="ce8">
            <text:p><text:s/>8,55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203" table:style-name="ce6">
            <text:p>1203</text:p>
          </table:table-cell>
          <table:table-cell office:value-type="date" office:date-value="2024-10-14T00:00:00" table:style-name="ce7">
            <text:p>14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96.99" table:style-name="ce8">
            <text:p><text:s/>296,99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96.99" table:style-name="ce8">
            <text:p><text:s/>296,99 €<text:s/></text:p>
          </table:table-cell>
          <table:table-cell office:value-type="string" table:style-name="ce6">
            <text:p><text:s text:c="2"/>CONDOMINIO ALLOGGI IMPIEGATI CAMERA-LI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204" table:style-name="ce6">
            <text:p>1204</text:p>
          </table:table-cell>
          <table:table-cell office:value-type="date" office:date-value="2024-10-14T00:00:00" table:style-name="ce7">
            <text:p>14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02" table:style-name="ce8">
            <text:p><text:s/>202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02" table:style-name="ce8">
            <text:p><text:s/>202,00 €<text:s/></text:p>
          </table:table-cell>
          <table:table-cell office:value-type="string" table:style-name="ce6">
            <text:p><text:s text:c="2"/>CONDOMINIO PIAZZA VERDI N. 5D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205" table:style-name="ce6">
            <text:p>1205</text:p>
          </table:table-cell>
          <table:table-cell office:value-type="date" office:date-value="2024-10-14T00:00:00" table:style-name="ce7">
            <text:p>14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3.71" table:style-name="ce8">
            <text:p><text:s/>13,7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3.71" table:style-name="ce8">
            <text:p><text:s/>13,71 €<text:s/></text:p>
          </table:table-cell>
          <table:table-cell office:value-type="string" table:style-name="ce6">
            <text:p><text:s text:c="2"/>COMUNE DI ROMA</text:p>
          </table:table-cell>
          <table:table-cell office:value-type="string" table:style-name="ce6">
            <text:p>Acquisto di servizi per <text:s/>la riscossione delle entrate</text:p>
          </table:table-cell>
          <table:table-cell table:number-columns-repeated="16375" table:style-name="ce9"/>
        </table:table-row>
        <table:table-row table:style-name="ro3">
          <table:table-cell office:value-type="float" office:value="1206" table:style-name="ce6">
            <text:p>1206</text:p>
          </table:table-cell>
          <table:table-cell office:value-type="date" office:date-value="2024-10-14T00:00:00" table:style-name="ce7">
            <text:p>14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63.18" table:style-name="ce8">
            <text:p><text:s/>63,1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63.18" table:style-name="ce8">
            <text:p><text:s/>63,18 €<text:s/></text:p>
          </table:table-cell>
          <table:table-cell office:value-type="string" table:style-name="ce6">
            <text:p><text:s text:c="2"/>CISL FP VT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207" table:style-name="ce6">
            <text:p>1207</text:p>
          </table:table-cell>
          <table:table-cell office:value-type="date" office:date-value="2024-10-14T00:00:00" table:style-name="ce7">
            <text:p>14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8.03" table:style-name="ce8">
            <text:p><text:s/>48,03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8.03" table:style-name="ce8">
            <text:p><text:s/>48,03 €<text:s/></text:p>
          </table:table-cell>
          <table:table-cell office:value-type="string" table:style-name="ce6">
            <text:p><text:s text:c="2"/>CISL FP ROMA CAPITALE-RIETI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208" table:style-name="ce6">
            <text:p>1208</text:p>
          </table:table-cell>
          <table:table-cell office:value-type="date" office:date-value="2024-10-14T00:00:00" table:style-name="ce7">
            <text:p>14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17.78" table:style-name="ce8">
            <text:p><text:s/>117,7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17.78" table:style-name="ce8">
            <text:p><text:s/>117,78 €<text:s/></text:p>
          </table:table-cell>
          <table:table-cell office:value-type="string" table:style-name="ce6">
            <text:p><text:s text:c="2"/>FUNZIONE PUBBLICA - CGIL VITERBO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209" table:style-name="ce6">
            <text:p>1209</text:p>
          </table:table-cell>
          <table:table-cell office:value-type="date" office:date-value="2024-10-14T00:00:00" table:style-name="ce7">
            <text:p>14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7.829999999999998" table:style-name="ce8">
            <text:p><text:s/>17,83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7.829999999999998" table:style-name="ce8">
            <text:p><text:s/>17,83 €<text:s/></text:p>
          </table:table-cell>
          <table:table-cell office:value-type="string" table:style-name="ce6">
            <text:p><text:s text:c="2"/>FUNZIONE PUBBLICA - CGIL RIETI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210" table:style-name="ce6">
            <text:p>1210</text:p>
          </table:table-cell>
          <table:table-cell office:value-type="date" office:date-value="2024-10-14T00:00:00" table:style-name="ce7">
            <text:p>14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4.51" table:style-name="ce8">
            <text:p><text:s/>14,5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4.51" table:style-name="ce8">
            <text:p><text:s/>14,51 €<text:s/></text:p>
          </table:table-cell>
          <table:table-cell office:value-type="string" table:style-name="ce6">
            <text:p><text:s text:c="2"/>UIL RIETI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211" table:style-name="ce6">
            <text:p>1211</text:p>
          </table:table-cell>
          <table:table-cell office:value-type="date" office:date-value="2024-10-17T00:00:00" table:style-name="ce7">
            <text:p>1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8.54" table:style-name="ce8">
            <text:p><text:s/>48,5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8.54" table:style-name="ce8">
            <text:p><text:s/>48,54 €<text:s/></text:p>
          </table:table-cell>
          <table:table-cell office:value-type="string" table:style-name="ce6">
            <text:p><text:s text:c="2"/>ESTRA ENERGIE SRL</text:p>
          </table:table-cell>
          <table:table-cell office:value-type="string" table:style-name="ce6">
            <text:p>Riscaldamento e condizionamento</text:p>
          </table:table-cell>
          <table:table-cell table:number-columns-repeated="16375" table:style-name="ce9"/>
        </table:table-row>
        <table:table-row table:style-name="ro3">
          <table:table-cell office:value-type="float" office:value="1212" table:style-name="ce6">
            <text:p>1212</text:p>
          </table:table-cell>
          <table:table-cell office:value-type="date" office:date-value="2024-10-17T00:00:00" table:style-name="ce7">
            <text:p>1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8.81" table:style-name="ce8">
            <text:p><text:s/>48,8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8.81" table:style-name="ce8">
            <text:p><text:s/>48,81 €<text:s/></text:p>
          </table:table-cell>
          <table:table-cell office:value-type="string" table:style-name="ce6">
            <text:p><text:s text:c="2"/>ESTRA ENERGIE SRL</text:p>
          </table:table-cell>
          <table:table-cell office:value-type="string" table:style-name="ce6">
            <text:p>Riscaldamento e condizionamento</text:p>
          </table:table-cell>
          <table:table-cell table:number-columns-repeated="16375" table:style-name="ce9"/>
        </table:table-row>
        <table:table-row table:style-name="ro3">
          <table:table-cell office:value-type="float" office:value="1213" table:style-name="ce6">
            <text:p>1213</text:p>
          </table:table-cell>
          <table:table-cell office:value-type="date" office:date-value="2024-10-17T00:00:00" table:style-name="ce7">
            <text:p>1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450" table:style-name="ce8">
            <text:p><text:s/>2.45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450" table:style-name="ce8">
            <text:p><text:s/>2.450,00 €<text:s/></text:p>
          </table:table-cell>
          <table:table-cell office:value-type="string" table:style-name="ce6">
            <text:p><text:s text:c="2"/>IC OUTSOURCING SCRL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214" table:style-name="ce6">
            <text:p>1214</text:p>
          </table:table-cell>
          <table:table-cell office:value-type="date" office:date-value="2024-10-17T00:00:00" table:style-name="ce7">
            <text:p>17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50" table:style-name="ce8">
            <text:p><text:s/>25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50" table:style-name="ce8">
            <text:p><text:s/>250,00 €<text:s/></text:p>
          </table:table-cell>
          <table:table-cell office:value-type="string" table:style-name="ce6">
            <text:p><text:s text:c="2"/>ORDINE DEGLI PSICOLOGI DEL LAZIO</text:p>
          </table:table-cell>
          <table:table-cell office:value-type="string" table:style-name="ce6">
            <text:p>Restituzione di depositi cauzionali</text:p>
          </table:table-cell>
          <table:table-cell table:number-columns-repeated="16375" table:style-name="ce9"/>
        </table:table-row>
        <table:table-row table:style-name="ro3">
          <table:table-cell office:value-type="float" office:value="1215" table:style-name="ce6">
            <text:p>1215</text:p>
          </table:table-cell>
          <table:table-cell office:value-type="date" office:date-value="2024-10-17T00:00:00" table:style-name="ce7">
            <text:p>1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08.75" table:style-name="ce8">
            <text:p><text:s/>208,7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08.75" table:style-name="ce8">
            <text:p><text:s/>208,75 €<text:s/></text:p>
          </table:table-cell>
          <table:table-cell office:value-type="string" table:style-name="ce6">
            <text:p><text:s text:c="2"/>AGENZIA DELLE ENTRATE</text:p>
          </table:table-cell>
          <table:table-cell office:value-type="string" table:style-name="ce6">
            <text:p>Altri tributi</text:p>
          </table:table-cell>
          <table:table-cell table:number-columns-repeated="16375" table:style-name="ce9"/>
        </table:table-row>
        <table:table-row table:style-name="ro3">
          <table:table-cell office:value-type="float" office:value="1216" table:style-name="ce6">
            <text:p>1216</text:p>
          </table:table-cell>
          <table:table-cell office:value-type="date" office:date-value="2024-10-17T00:00:00" table:style-name="ce7">
            <text:p>1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5.88" table:style-name="ce8">
            <text:p><text:s/>5,8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.88" table:style-name="ce8">
            <text:p><text:s/>5,88 €<text:s/></text:p>
          </table:table-cell>
          <table:table-cell office:value-type="string" table:style-name="ce6">
            <text:p><text:s text:c="2"/>COMUNE DI SORIANO NEL CIMINO</text:p>
          </table:table-cell>
          <table:table-cell office:value-type="string" table:style-name="ce6">
            <text:p>Acquisto di servizi per <text:s/>la riscossione delle entrate</text:p>
          </table:table-cell>
          <table:table-cell table:number-columns-repeated="16375" table:style-name="ce9"/>
        </table:table-row>
        <table:table-row table:style-name="ro3">
          <table:table-cell office:value-type="float" office:value="1217" table:style-name="ce6">
            <text:p>1217</text:p>
          </table:table-cell>
          <table:table-cell office:value-type="date" office:date-value="2024-10-17T00:00:00" table:style-name="ce7">
            <text:p>1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5.88" table:style-name="ce8">
            <text:p><text:s/>5,8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.88" table:style-name="ce8">
            <text:p><text:s/>5,88 €<text:s/></text:p>
          </table:table-cell>
          <table:table-cell office:value-type="string" table:style-name="ce6">
            <text:p><text:s text:c="2"/>COMUNE DI GUIDONIA MONTECELIO</text:p>
          </table:table-cell>
          <table:table-cell office:value-type="string" table:style-name="ce6">
            <text:p>Acquisto di servizi per <text:s/>la riscossione delle entrate</text:p>
          </table:table-cell>
          <table:table-cell table:number-columns-repeated="16375" table:style-name="ce9"/>
        </table:table-row>
        <table:table-row table:style-name="ro3">
          <table:table-cell office:value-type="float" office:value="1218" table:style-name="ce6">
            <text:p>1218</text:p>
          </table:table-cell>
          <table:table-cell office:value-type="date" office:date-value="2024-10-17T00:00:00" table:style-name="ce7">
            <text:p>1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33.55" table:style-name="ce8">
            <text:p><text:s/>333,5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33.55" table:style-name="ce8">
            <text:p><text:s/>333,55 €<text:s/></text:p>
          </table:table-cell>
          <table:table-cell office:value-type="string" table:style-name="ce6">
            <text:p><text:s text:c="2"/>POSTE ITALIANE SPA -</text:p>
          </table:table-cell>
          <table:table-cell office:value-type="string" table:style-name="ce6">
            <text:p>Spese postali e di recapito</text:p>
          </table:table-cell>
          <table:table-cell table:number-columns-repeated="16375" table:style-name="ce9"/>
        </table:table-row>
        <table:table-row table:style-name="ro3">
          <table:table-cell office:value-type="float" office:value="1219" table:style-name="ce6">
            <text:p>1219</text:p>
          </table:table-cell>
          <table:table-cell office:value-type="date" office:date-value="2024-10-17T00:00:00" table:style-name="ce7">
            <text:p>1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67.67" table:style-name="ce8">
            <text:p><text:s/>67,6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67.67" table:style-name="ce8">
            <text:p><text:s/>67,67 €<text:s/></text:p>
          </table:table-cell>
          <table:table-cell office:value-type="string" table:style-name="ce6">
            <text:p><text:s text:c="2"/>POSTE ITALIANE SPA -</text:p>
          </table:table-cell>
          <table:table-cell office:value-type="string" table:style-name="ce6">
            <text:p>Spese postali e di recapito</text:p>
          </table:table-cell>
          <table:table-cell table:number-columns-repeated="16375" table:style-name="ce9"/>
        </table:table-row>
        <table:table-row table:style-name="ro3">
          <table:table-cell office:value-type="float" office:value="1220" table:style-name="ce6">
            <text:p>1220</text:p>
          </table:table-cell>
          <table:table-cell office:value-type="date" office:date-value="2024-10-17T00:00:00" table:style-name="ce7">
            <text:p>1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875" table:style-name="ce8">
            <text:p><text:s/>1.875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875" table:style-name="ce8">
            <text:p><text:s/>1.875,00 €<text:s/></text:p>
          </table:table-cell>
          <table:table-cell office:value-type="string" table:style-name="ce6">
            <text:p><text:s text:c="2"/>Lanzi Tende srl Unipersonale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 table:style-name="ce9"/>
        </table:table-row>
        <table:table-row table:style-name="ro3">
          <table:table-cell office:value-type="float" office:value="1221" table:style-name="ce6">
            <text:p>1221</text:p>
          </table:table-cell>
          <table:table-cell office:value-type="date" office:date-value="2024-10-17T00:00:00" table:style-name="ce7">
            <text:p>1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672.57" table:style-name="ce8">
            <text:p><text:s/>672,5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672.57" table:style-name="ce8">
            <text:p><text:s/>672,57 €<text:s/></text:p>
          </table:table-cell>
          <table:table-cell office:value-type="string" table:style-name="ce6">
            <text:p><text:s text:c="2"/>ENEL ENERGIA SPA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 table:style-name="ce9"/>
        </table:table-row>
        <table:table-row table:style-name="ro3">
          <table:table-cell office:value-type="float" office:value="1221" table:style-name="ce6">
            <text:p>1221</text:p>
          </table:table-cell>
          <table:table-cell office:value-type="date" office:date-value="2024-10-17T00:00:00" table:style-name="ce7">
            <text:p>1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9.39" table:style-name="ce8">
            <text:p><text:s/>19,39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9.39" table:style-name="ce8">
            <text:p><text:s/>19,39 €<text:s/></text:p>
          </table:table-cell>
          <table:table-cell office:value-type="string" table:style-name="ce6">
            <text:p><text:s text:c="2"/>ENEL ENERGIA SPA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 table:style-name="ce9"/>
        </table:table-row>
        <table:table-row table:style-name="ro3">
          <table:table-cell office:value-type="float" office:value="1222" table:style-name="ce6">
            <text:p>1222</text:p>
          </table:table-cell>
          <table:table-cell office:value-type="date" office:date-value="2024-10-17T00:00:00" table:style-name="ce7">
            <text:p>1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26.27" table:style-name="ce8">
            <text:p><text:s/>126,2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26.27" table:style-name="ce8">
            <text:p><text:s/>126,27 €<text:s/></text:p>
          </table:table-cell>
          <table:table-cell office:value-type="string" table:style-name="ce6">
            <text:p><text:s text:c="2"/>ENEL ENERGIA SPA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 table:style-name="ce9"/>
        </table:table-row>
        <table:table-row table:style-name="ro3">
          <table:table-cell office:value-type="float" office:value="1222" table:style-name="ce6">
            <text:p>1222</text:p>
          </table:table-cell>
          <table:table-cell office:value-type="date" office:date-value="2024-10-17T00:00:00" table:style-name="ce7">
            <text:p>1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145.52" table:style-name="ce8">
            <text:p><text:s/>1.145,5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145.52" table:style-name="ce8">
            <text:p><text:s/>1.145,52 €<text:s/></text:p>
          </table:table-cell>
          <table:table-cell office:value-type="string" table:style-name="ce6">
            <text:p><text:s text:c="2"/>ENEL ENERGIA SPA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 table:style-name="ce9"/>
        </table:table-row>
        <table:table-row table:style-name="ro3">
          <table:table-cell office:value-type="float" office:value="1223" table:style-name="ce6">
            <text:p>1223</text:p>
          </table:table-cell>
          <table:table-cell office:value-type="date" office:date-value="2024-10-17T00:00:00" table:style-name="ce7">
            <text:p>1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95" table:style-name="ce8">
            <text:p><text:s/>195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95" table:style-name="ce8">
            <text:p><text:s/>195,00 €<text:s/></text:p>
          </table:table-cell>
          <table:table-cell office:value-type="string" table:style-name="ce6">
            <text:p><text:s text:c="2"/>SECURITAS METRONOTTE SRL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 table:style-name="ce9"/>
        </table:table-row>
        <table:table-row table:style-name="ro3">
          <table:table-cell office:value-type="float" office:value="1224" table:style-name="ce6">
            <text:p>1224</text:p>
          </table:table-cell>
          <table:table-cell office:value-type="date" office:date-value="2024-10-17T00:00:00" table:style-name="ce7">
            <text:p>1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20" table:style-name="ce8">
            <text:p><text:s/>12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20" table:style-name="ce8">
            <text:p><text:s/>120,00 €<text:s/></text:p>
          </table:table-cell>
          <table:table-cell office:value-type="string" table:style-name="ce6">
            <text:p><text:s text:c="2"/>ISTITUTO DI VIGILANZA PRIVATA DELLA PROVINCIA DI VITERBO SRL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 table:style-name="ce9"/>
        </table:table-row>
        <table:table-row table:style-name="ro3">
          <table:table-cell office:value-type="float" office:value="1225" table:style-name="ce6">
            <text:p>1225</text:p>
          </table:table-cell>
          <table:table-cell office:value-type="date" office:date-value="2024-10-17T00:00:00" table:style-name="ce7">
            <text:p>1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232.7800000000002" table:style-name="ce8">
            <text:p><text:s/>2.232,7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232.7800000000002" table:style-name="ce8">
            <text:p><text:s/>2.232,78 €<text:s/></text:p>
          </table:table-cell>
          <table:table-cell office:value-type="string" table:style-name="ce6">
            <text:p><text:s text:c="2"/>DAY RISTOSERVICE S.P.A</text:p>
          </table:table-cell>
          <table:table-cell office:value-type="string" table:style-name="ce6">
            <text:p>Buoni pasto <text:s/>e mensa per il personale dipendente</text:p>
          </table:table-cell>
          <table:table-cell table:number-columns-repeated="16375" table:style-name="ce9"/>
        </table:table-row>
        <table:table-row table:style-name="ro3">
          <table:table-cell office:value-type="float" office:value="1226" table:style-name="ce6">
            <text:p>1226</text:p>
          </table:table-cell>
          <table:table-cell office:value-type="date" office:date-value="2024-10-17T00:00:00" table:style-name="ce7">
            <text:p>1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819.67" table:style-name="ce8">
            <text:p><text:s/>819,6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819.67" table:style-name="ce8">
            <text:p><text:s/>819,67 €<text:s/></text:p>
          </table:table-cell>
          <table:table-cell office:value-type="string" table:style-name="ce6">
            <text:p><text:s text:c="2"/>STUDIONEWS24 SRL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4">
          <table:table-cell office:value-type="float" office:value="1227" table:style-name="ce6">
            <text:p>1227</text:p>
          </table:table-cell>
          <table:table-cell office:value-type="date" office:date-value="2024-10-17T00:00:00" table:style-name="ce7">
            <text:p>1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05" table:style-name="ce8">
            <text:p><text:s/>405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05" table:style-name="ce8">
            <text:p><text:s/>405,0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4">
          <table:table-cell office:value-type="float" office:value="1227" table:style-name="ce6">
            <text:p>1227</text:p>
          </table:table-cell>
          <table:table-cell office:value-type="date" office:date-value="2024-10-17T00:00:00" table:style-name="ce7">
            <text:p>1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403.2" table:style-name="ce8">
            <text:p><text:s/>1.403,2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403.2" table:style-name="ce8">
            <text:p><text:s/>1.403,2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4">
          <table:table-cell office:value-type="float" office:value="1227" table:style-name="ce6">
            <text:p>1227</text:p>
          </table:table-cell>
          <table:table-cell office:value-type="date" office:date-value="2024-10-17T00:00:00" table:style-name="ce7">
            <text:p>1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505.82" table:style-name="ce8">
            <text:p><text:s/>505,8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05.82" table:style-name="ce8">
            <text:p><text:s/>505,82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4">
          <table:table-cell office:value-type="float" office:value="1228" table:style-name="ce6">
            <text:p>1228</text:p>
          </table:table-cell>
          <table:table-cell office:value-type="date" office:date-value="2024-10-17T00:00:00" table:style-name="ce7">
            <text:p>1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600" table:style-name="ce8">
            <text:p><text:s/>6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600" table:style-name="ce8">
            <text:p><text:s/>600,0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4">
          <table:table-cell office:value-type="float" office:value="1229" table:style-name="ce6">
            <text:p>1229</text:p>
          </table:table-cell>
          <table:table-cell office:value-type="date" office:date-value="2024-10-17T00:00:00" table:style-name="ce7">
            <text:p>17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290" table:style-name="ce8">
            <text:p><text:s/>1.29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290" table:style-name="ce8">
            <text:p><text:s/>1.290,0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3">
          <table:table-cell office:value-type="float" office:value="1230" table:style-name="ce6">
            <text:p>1230</text:p>
          </table:table-cell>
          <table:table-cell office:value-type="date" office:date-value="2024-10-22T00:00:00" table:style-name="ce7">
            <text:p>22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146.9399999999996" table:style-name="ce8">
            <text:p><text:s/>4.146,9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146.9399999999996" table:style-name="ce8">
            <text:p><text:s/>4.146,94 €<text:s/></text:p>
          </table:table-cell>
          <table:table-cell office:value-type="string" table:style-name="ce6">
            <text:p><text:s text:c="2"/>TECNOSERVICECAMERE SOCIETA' CONSORTILE PER AZIONI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 table:style-name="ce9"/>
        </table:table-row>
        <table:table-row table:style-name="ro3">
          <table:table-cell office:value-type="float" office:value="1230" table:style-name="ce6">
            <text:p>1230</text:p>
          </table:table-cell>
          <table:table-cell office:value-type="date" office:date-value="2024-10-22T00:00:00" table:style-name="ce7">
            <text:p>22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04.19" table:style-name="ce8">
            <text:p><text:s/>104,19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04.19" table:style-name="ce8">
            <text:p><text:s/>104,19 €<text:s/></text:p>
          </table:table-cell>
          <table:table-cell office:value-type="string" table:style-name="ce6">
            <text:p><text:s text:c="2"/>TECNOSERVICECAMERE SOCIETA' CONSORTILE PER AZIONI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 table:style-name="ce9"/>
        </table:table-row>
        <table:table-row table:style-name="ro3">
          <table:table-cell office:value-type="float" office:value="1231" table:style-name="ce6">
            <text:p>1231</text:p>
          </table:table-cell>
          <table:table-cell office:value-type="date" office:date-value="2024-10-22T00:00:00" table:style-name="ce7">
            <text:p>22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899.01" table:style-name="ce8">
            <text:p><text:s/>899,0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899.01" table:style-name="ce8">
            <text:p><text:s/>899,01 €<text:s/></text:p>
          </table:table-cell>
          <table:table-cell office:value-type="string" table:style-name="ce6">
            <text:p><text:s text:c="2"/>TECNOSERVICECAMERE SOCIETA' CONSORTILE PER AZIONI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 table:style-name="ce9"/>
        </table:table-row>
        <table:table-row table:style-name="ro3">
          <table:table-cell office:value-type="float" office:value="1231" table:style-name="ce6">
            <text:p>1231</text:p>
          </table:table-cell>
          <table:table-cell office:value-type="date" office:date-value="2024-10-22T00:00:00" table:style-name="ce7">
            <text:p>22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617.9699999999998" table:style-name="ce8">
            <text:p><text:s/>2.617,9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617.9699999999998" table:style-name="ce8">
            <text:p><text:s/>2.617,97 €<text:s/></text:p>
          </table:table-cell>
          <table:table-cell office:value-type="string" table:style-name="ce6">
            <text:p><text:s text:c="2"/>TECNOSERVICECAMERE SOCIETA' CONSORTILE PER AZIONI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 table:style-name="ce9"/>
        </table:table-row>
        <table:table-row table:style-name="ro3">
          <table:table-cell office:value-type="float" office:value="1232" table:style-name="ce6">
            <text:p>1232</text:p>
          </table:table-cell>
          <table:table-cell office:value-type="date" office:date-value="2024-10-22T00:00:00" table:style-name="ce7">
            <text:p>22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750" table:style-name="ce8">
            <text:p><text:s/>3.75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750" table:style-name="ce8">
            <text:p><text:s/>3.750,00 €<text:s/></text:p>
          </table:table-cell>
          <table:table-cell office:value-type="string" table:style-name="ce6">
            <text:p><text:s text:c="2"/>AZIENDA SPECIALE CENTRO ITALI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233" table:style-name="ce6">
            <text:p>1233</text:p>
          </table:table-cell>
          <table:table-cell office:value-type="date" office:date-value="2024-10-22T00:00:00" table:style-name="ce7">
            <text:p>22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7.1" table:style-name="ce8">
            <text:p><text:s/>27,1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7.1" table:style-name="ce8">
            <text:p><text:s/>27,10 €<text:s/></text:p>
          </table:table-cell>
          <table:table-cell office:value-type="string" table:style-name="ce6">
            <text:p><text:s text:c="2"/>TELECOM ITALIA SPA</text:p>
          </table:table-cell>
          <table:table-cell office:value-type="string" table:style-name="ce6">
            <text:p>Utenze e canoni per telefonia e reti di trasmissione</text:p>
          </table:table-cell>
          <table:table-cell table:number-columns-repeated="16375" table:style-name="ce9"/>
        </table:table-row>
        <table:table-row table:style-name="ro3">
          <table:table-cell office:value-type="float" office:value="1234" table:style-name="ce6">
            <text:p>1234</text:p>
          </table:table-cell>
          <table:table-cell office:value-type="date" office:date-value="2024-10-22T00:00:00" table:style-name="ce7">
            <text:p>22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0.57999999999999996" table:style-name="ce8">
            <text:p><text:s/>0,5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0.57999999999999996" table:style-name="ce8">
            <text:p><text:s/>0,58 €<text:s/></text:p>
          </table:table-cell>
          <table:table-cell office:value-type="string" table:style-name="ce6">
            <text:p><text:s text:c="2"/>TELECOM ITALIA SPA</text:p>
          </table:table-cell>
          <table:table-cell office:value-type="string" table:style-name="ce6">
            <text:p>Utenze e canoni per telefonia e reti di trasmissione</text:p>
          </table:table-cell>
          <table:table-cell table:number-columns-repeated="16375" table:style-name="ce9"/>
        </table:table-row>
        <table:table-row table:style-name="ro3">
          <table:table-cell office:value-type="float" office:value="1234" table:style-name="ce6">
            <text:p>1234</text:p>
          </table:table-cell>
          <table:table-cell office:value-type="date" office:date-value="2024-10-22T00:00:00" table:style-name="ce7">
            <text:p>22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59.2" table:style-name="ce8">
            <text:p><text:s/>59,2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9.2" table:style-name="ce8">
            <text:p><text:s/>59,20 €<text:s/></text:p>
          </table:table-cell>
          <table:table-cell office:value-type="string" table:style-name="ce6">
            <text:p><text:s text:c="2"/>TELECOM ITALIA SPA</text:p>
          </table:table-cell>
          <table:table-cell office:value-type="string" table:style-name="ce6">
            <text:p>Utenze e canoni per telefonia e reti di trasmissione</text:p>
          </table:table-cell>
          <table:table-cell table:number-columns-repeated="16375" table:style-name="ce9"/>
        </table:table-row>
        <table:table-row table:style-name="ro3">
          <table:table-cell office:value-type="float" office:value="1235" table:style-name="ce6">
            <text:p>1235</text:p>
          </table:table-cell>
          <table:table-cell office:value-type="date" office:date-value="2024-10-22T00:00:00" table:style-name="ce7">
            <text:p>22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97.8" table:style-name="ce8">
            <text:p><text:s/>97,8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97.8" table:style-name="ce8">
            <text:p><text:s/>97,80 €<text:s/></text:p>
          </table:table-cell>
          <table:table-cell office:value-type="string" table:style-name="ce6">
            <text:p><text:s text:c="2"/>ARPA LAZIO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 table:style-name="ce9"/>
        </table:table-row>
        <table:table-row table:style-name="ro3">
          <table:table-cell office:value-type="float" office:value="1236" table:style-name="ce6">
            <text:p>1236</text:p>
          </table:table-cell>
          <table:table-cell office:value-type="date" office:date-value="2024-10-22T00:00:00" table:style-name="ce7">
            <text:p>22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750" table:style-name="ce8">
            <text:p><text:s/>3.75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750" table:style-name="ce8">
            <text:p><text:s/>3.750,00 €<text:s/></text:p>
          </table:table-cell>
          <table:table-cell office:value-type="string" table:style-name="ce6">
            <text:p><text:s text:c="2"/>AZIENDA SPECIALE CENTRO ITALI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237" table:style-name="ce6">
            <text:p>1237</text:p>
          </table:table-cell>
          <table:table-cell office:value-type="date" office:date-value="2024-10-22T00:00:00" table:style-name="ce7">
            <text:p>22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00" table:style-name="ce8">
            <text:p><text:s/>3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00" table:style-name="ce8">
            <text:p><text:s/>300,00 €<text:s/></text:p>
          </table:table-cell>
          <table:table-cell office:value-type="string" table:style-name="ce6">
            <text:p><text:s text:c="2"/>COMUNE DI RIETI</text:p>
          </table:table-cell>
          <table:table-cell office:value-type="string" table:style-name="ce6">
            <text:p>Altri tributi</text:p>
          </table:table-cell>
          <table:table-cell table:number-columns-repeated="16375" table:style-name="ce9"/>
        </table:table-row>
        <table:table-row table:style-name="ro3">
          <table:table-cell office:value-type="float" office:value="1238" table:style-name="ce6">
            <text:p>1238</text:p>
          </table:table-cell>
          <table:table-cell office:value-type="date" office:date-value="2024-10-22T00:00:00" table:style-name="ce7">
            <text:p>22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54488.41" table:style-name="ce8">
            <text:p><text:s/>54.488,4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4488.41" table:style-name="ce8">
            <text:p><text:s/>54.488,41 €<text:s/></text:p>
          </table:table-cell>
          <table:table-cell office:value-type="string" table:style-name="ce6">
            <text:p><text:s text:c="2"/>INPS - ISTITUTO NAZIONALE DELLA PREVIDENZA SOCIALE</text:p>
          </table:table-cell>
          <table:table-cell office:value-type="string" table:style-name="ce6">
            <text:p>TFR a carico direttamente <text:s/>dell'Ente</text:p>
          </table:table-cell>
          <table:table-cell table:number-columns-repeated="16375" table:style-name="ce9"/>
        </table:table-row>
        <table:table-row table:style-name="ro3">
          <table:table-cell office:value-type="float" office:value="1239" table:style-name="ce6">
            <text:p>1239</text:p>
          </table:table-cell>
          <table:table-cell office:value-type="date" office:date-value="2024-10-22T00:00:00" table:style-name="ce7">
            <text:p>22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33570.32999999999" table:style-name="ce8">
            <text:p><text:s/>133.570,33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33570.32999999999" table:style-name="ce8">
            <text:p><text:s/>133.570,33 €<text:s/></text:p>
          </table:table-cell>
          <table:table-cell office:value-type="string" table:style-name="ce6">
            <text:p><text:s text:c="2"/>AGENZIA DELLE ENTRATE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240" table:style-name="ce6">
            <text:p>1240</text:p>
          </table:table-cell>
          <table:table-cell office:value-type="date" office:date-value="2024-10-22T00:00:00" table:style-name="ce7">
            <text:p>22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641" table:style-name="ce8">
            <text:p><text:s/>4.641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641" table:style-name="ce8">
            <text:p><text:s/>4.641,00 €<text:s/></text:p>
          </table:table-cell>
          <table:table-cell office:value-type="string" table:style-name="ce6">
            <text:p><text:s text:c="2"/>AGENZIA DELLE ENTRATE</text:p>
          </table:table-cell>
          <table:table-cell office:value-type="string" table:style-name="ce6">
            <text:p>Altri tributi</text:p>
          </table:table-cell>
          <table:table-cell table:number-columns-repeated="16375" table:style-name="ce9"/>
        </table:table-row>
        <table:table-row table:style-name="ro3">
          <table:table-cell office:value-type="float" office:value="1241" table:style-name="ce6">
            <text:p>1241</text:p>
          </table:table-cell>
          <table:table-cell office:value-type="date" office:date-value="2024-10-22T00:00:00" table:style-name="ce7">
            <text:p>22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5605.26" table:style-name="ce8">
            <text:p><text:s/>25.605,26 €<text:s/></text:p>
          </table:table-cell>
          <table:table-cell office:value-type="currency" office:value="1024.21" table:style-name="ce8">
            <text:p><text:s/>1.024,21 €<text:s/></text:p>
          </table:table-cell>
          <table:table-cell office:value-type="currency" office:value="24581.05" table:style-name="ce8">
            <text:p><text:s/>24.581,05 €<text:s/></text:p>
          </table:table-cell>
          <table:table-cell office:value-type="string" table:style-name="ce6">
            <text:p><text:s text:c="2"/>POLO UNIVERSITARIO DI RIETI SABINA UNIVERSITAS S.C.P.A.</text:p>
          </table:table-cell>
          <table:table-cell office:value-type="string" table:style-name="ce6">
            <text:p>Contributi e trasferimenti correnti <text:s/>a Università</text:p>
          </table:table-cell>
          <table:table-cell table:number-columns-repeated="16375" table:style-name="ce9"/>
        </table:table-row>
        <table:table-row table:style-name="ro3">
          <table:table-cell office:value-type="float" office:value="1242" table:style-name="ce6">
            <text:p>1242</text:p>
          </table:table-cell>
          <table:table-cell office:value-type="date" office:date-value="2024-10-29T00:00:00" table:style-name="ce7">
            <text:p>29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7306.21" table:style-name="ce8">
            <text:p><text:s/>27.306,2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7306.21" table:style-name="ce8">
            <text:p><text:s/>27.306,21 €<text:s/></text:p>
          </table:table-cell>
          <table:table-cell office:value-type="string" table:style-name="ce6">
            <text:p><text:s text:c="2"/>UNICREDIT S.P.A.</text:p>
          </table:table-cell>
          <table:table-cell office:value-type="string" table:style-name="ce6">
            <text:p>TFR a carico direttamente <text:s/>dell'Ente</text:p>
          </table:table-cell>
          <table:table-cell table:number-columns-repeated="16375" table:style-name="ce9"/>
        </table:table-row>
        <table:table-row table:style-name="ro3">
          <table:table-cell office:value-type="float" office:value="1243" table:style-name="ce6">
            <text:p>1243</text:p>
          </table:table-cell>
          <table:table-cell office:value-type="date" office:date-value="2024-10-29T00:00:00" table:style-name="ce7">
            <text:p>29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7756.78" table:style-name="ce8">
            <text:p><text:s/>7.756,7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7756.78" table:style-name="ce8">
            <text:p><text:s/>7.756,78 €<text:s/></text:p>
          </table:table-cell>
          <table:table-cell office:value-type="string" table:style-name="ce6">
            <text:p><text:s text:c="2"/>DIVERSI</text:p>
          </table:table-cell>
          <table:table-cell office:value-type="string" table:style-name="ce6">
            <text:p>TFR a carico direttamente <text:s/>dell'Ente</text:p>
          </table:table-cell>
          <table:table-cell table:number-columns-repeated="16375" table:style-name="ce9"/>
        </table:table-row>
        <table:table-row table:style-name="ro3">
          <table:table-cell office:value-type="float" office:value="1244" table:style-name="ce6">
            <text:p>1244</text:p>
          </table:table-cell>
          <table:table-cell office:value-type="date" office:date-value="2024-10-29T00:00:00" table:style-name="ce7">
            <text:p>29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4937.01" table:style-name="ce8">
            <text:p><text:s/>14.937,0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4937.01" table:style-name="ce8">
            <text:p><text:s/>14.937,01 €<text:s/></text:p>
          </table:table-cell>
          <table:table-cell office:value-type="string" table:style-name="ce6">
            <text:p><text:s text:c="2"/>DIVERSI</text:p>
          </table:table-cell>
          <table:table-cell office:value-type="string" table:style-name="ce6">
            <text:p>TFR a carico direttamente <text:s/>dell'Ente</text:p>
          </table:table-cell>
          <table:table-cell table:number-columns-repeated="16375" table:style-name="ce9"/>
        </table:table-row>
        <table:table-row table:style-name="ro3">
          <table:table-cell office:value-type="float" office:value="1245" table:style-name="ce6">
            <text:p>1245</text:p>
          </table:table-cell>
          <table:table-cell office:value-type="date" office:date-value="2024-10-29T00:00:00" table:style-name="ce7">
            <text:p>29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850.45" table:style-name="ce8">
            <text:p><text:s/>850,4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850.45" table:style-name="ce8">
            <text:p><text:s/>850,45 €<text:s/></text:p>
          </table:table-cell>
          <table:table-cell office:value-type="string" table:style-name="ce6">
            <text:p><text:s text:c="2"/>CAMERA DI COMMERCIO DELLA MAREMMA E DEL TIRRENO</text:p>
          </table:table-cell>
          <table:table-cell office:value-type="string" table:style-name="ce6">
            <text:p>Rimborso diritto annuale</text:p>
          </table:table-cell>
          <table:table-cell table:number-columns-repeated="16375" table:style-name="ce9"/>
        </table:table-row>
        <table:table-row table:style-name="ro3">
          <table:table-cell office:value-type="float" office:value="1245" table:style-name="ce6">
            <text:p>1245</text:p>
          </table:table-cell>
          <table:table-cell office:value-type="date" office:date-value="2024-10-29T00:00:00" table:style-name="ce7">
            <text:p>29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.5" table:style-name="ce8">
            <text:p><text:s/>1,5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.5" table:style-name="ce8">
            <text:p><text:s/>1,50 €<text:s/></text:p>
          </table:table-cell>
          <table:table-cell office:value-type="string" table:style-name="ce6">
            <text:p><text:s text:c="2"/>CAMERA DI COMMERCIO DELLA MAREMMA E DEL TIRRENO</text:p>
          </table:table-cell>
          <table:table-cell office:value-type="string" table:style-name="ce6">
            <text:p>Rimborso diritto annuale</text:p>
          </table:table-cell>
          <table:table-cell table:number-columns-repeated="16375" table:style-name="ce9"/>
        </table:table-row>
        <table:table-row table:style-name="ro3">
          <table:table-cell office:value-type="float" office:value="1245" table:style-name="ce6">
            <text:p>1245</text:p>
          </table:table-cell>
          <table:table-cell office:value-type="date" office:date-value="2024-10-29T00:00:00" table:style-name="ce7">
            <text:p>29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0.02" table:style-name="ce8">
            <text:p><text:s/>0,0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0.02" table:style-name="ce8">
            <text:p><text:s/>0,02 €<text:s/></text:p>
          </table:table-cell>
          <table:table-cell office:value-type="string" table:style-name="ce6">
            <text:p><text:s text:c="2"/>CAMERA DI COMMERCIO DELLA MAREMMA E DEL TIRRENO</text:p>
          </table:table-cell>
          <table:table-cell office:value-type="string" table:style-name="ce6">
            <text:p>Rimborso diritto annuale</text:p>
          </table:table-cell>
          <table:table-cell table:number-columns-repeated="16375" table:style-name="ce9"/>
        </table:table-row>
        <table:table-row table:style-name="ro3">
          <table:table-cell office:value-type="float" office:value="1246" table:style-name="ce6">
            <text:p>1246</text:p>
          </table:table-cell>
          <table:table-cell office:value-type="date" office:date-value="2024-10-29T00:00:00" table:style-name="ce7">
            <text:p>29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222.8900000000001" table:style-name="ce8">
            <text:p><text:s/>1.222,89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222.8900000000001" table:style-name="ce8">
            <text:p><text:s/>1.222,89 €<text:s/></text:p>
          </table:table-cell>
          <table:table-cell office:value-type="string" table:style-name="ce6">
            <text:p><text:s text:c="2"/>CAMERA DI COMMERCIO DELLA MAREMMA E DEL TIRRENO</text:p>
          </table:table-cell>
          <table:table-cell office:value-type="string" table:style-name="ce6">
            <text:p>Rimborso diritto annuale</text:p>
          </table:table-cell>
          <table:table-cell table:number-columns-repeated="16375" table:style-name="ce9"/>
        </table:table-row>
        <table:table-row table:style-name="ro3">
          <table:table-cell office:value-type="float" office:value="1246" table:style-name="ce6">
            <text:p>1246</text:p>
          </table:table-cell>
          <table:table-cell office:value-type="date" office:date-value="2024-10-29T00:00:00" table:style-name="ce7">
            <text:p>29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8.35" table:style-name="ce8">
            <text:p><text:s/>8,3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8.35" table:style-name="ce8">
            <text:p><text:s/>8,35 €<text:s/></text:p>
          </table:table-cell>
          <table:table-cell office:value-type="string" table:style-name="ce6">
            <text:p><text:s text:c="2"/>CAMERA DI COMMERCIO DELLA MAREMMA E DEL TIRRENO</text:p>
          </table:table-cell>
          <table:table-cell office:value-type="string" table:style-name="ce6">
            <text:p>Rimborso diritto annuale</text:p>
          </table:table-cell>
          <table:table-cell table:number-columns-repeated="16375" table:style-name="ce9"/>
        </table:table-row>
        <table:table-row table:style-name="ro3">
          <table:table-cell office:value-type="float" office:value="1246" table:style-name="ce6">
            <text:p>1246</text:p>
          </table:table-cell>
          <table:table-cell office:value-type="date" office:date-value="2024-10-29T00:00:00" table:style-name="ce7">
            <text:p>29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0.4" table:style-name="ce8">
            <text:p><text:s/>0,4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0.4" table:style-name="ce8">
            <text:p><text:s/>0,40 €<text:s/></text:p>
          </table:table-cell>
          <table:table-cell office:value-type="string" table:style-name="ce6">
            <text:p><text:s text:c="2"/>CAMERA DI COMMERCIO DELLA MAREMMA E DEL TIRRENO</text:p>
          </table:table-cell>
          <table:table-cell office:value-type="string" table:style-name="ce6">
            <text:p>Rimborso diritto annuale</text:p>
          </table:table-cell>
          <table:table-cell table:number-columns-repeated="16375" table:style-name="ce9"/>
        </table:table-row>
        <table:table-row table:style-name="ro3">
          <table:table-cell office:value-type="float" office:value="1247" table:style-name="ce6">
            <text:p>1247</text:p>
          </table:table-cell>
          <table:table-cell office:value-type="date" office:date-value="2024-10-29T00:00:00" table:style-name="ce7">
            <text:p>29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000" table:style-name="ce8">
            <text:p><text:s/>4.0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000" table:style-name="ce8">
            <text:p><text:s/>4.000,00 €<text:s/></text:p>
          </table:table-cell>
          <table:table-cell office:value-type="string" table:style-name="ce6">
            <text:p><text:s text:c="2"/>AZIENDA SPECIALE CENTRO ITALI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248" table:style-name="ce6">
            <text:p>1248</text:p>
          </table:table-cell>
          <table:table-cell office:value-type="date" office:date-value="2024-10-29T00:00:00" table:style-name="ce7">
            <text:p>29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0400" table:style-name="ce8">
            <text:p><text:s/>10.400,00 €<text:s/></text:p>
          </table:table-cell>
          <table:table-cell office:value-type="currency" office:value="416" table:style-name="ce8">
            <text:p><text:s/>416,00 €<text:s/></text:p>
          </table:table-cell>
          <table:table-cell office:value-type="currency" office:value="9984" table:style-name="ce8">
            <text:p><text:s/>9.984,00 €<text:s/></text:p>
          </table:table-cell>
          <table:table-cell office:value-type="string" table:style-name="ce6">
            <text:p><text:s text:c="2"/>AZIENDA SPECIALE CENTRO ITALIA</text:p>
          </table:table-cell>
          <table:table-cell office:value-type="string" table:style-name="ce6">
            <text:p>Altri contributi e trasferimenti <text:s text:c="2"/>a aziende speciali</text:p>
          </table:table-cell>
          <table:table-cell table:number-columns-repeated="16375" table:style-name="ce9"/>
        </table:table-row>
        <table:table-row table:style-name="ro3">
          <table:table-cell office:value-type="float" office:value="1249" table:style-name="ce6">
            <text:p>1249</text:p>
          </table:table-cell>
          <table:table-cell office:value-type="date" office:date-value="2024-10-29T00:00:00" table:style-name="ce7">
            <text:p>29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8750" table:style-name="ce8">
            <text:p><text:s/>8.750,00 €<text:s/></text:p>
          </table:table-cell>
          <table:table-cell office:value-type="currency" office:value="350" table:style-name="ce8">
            <text:p><text:s/>350,00 €<text:s/></text:p>
          </table:table-cell>
          <table:table-cell office:value-type="currency" office:value="8400" table:style-name="ce8">
            <text:p><text:s/>8.400,00 €<text:s/></text:p>
          </table:table-cell>
          <table:table-cell office:value-type="string" table:style-name="ce6">
            <text:p><text:s text:c="2"/>AZIENDA SPECIALE CENTRO ITALIA</text:p>
          </table:table-cell>
          <table:table-cell office:value-type="string" table:style-name="ce6">
            <text:p>Altri contributi e trasferimenti <text:s text:c="2"/>a aziende speciali</text:p>
          </table:table-cell>
          <table:table-cell table:number-columns-repeated="16375" table:style-name="ce9"/>
        </table:table-row>
        <table:table-row table:style-name="ro3">
          <table:table-cell office:value-type="float" office:value="1250" table:style-name="ce6">
            <text:p>1250</text:p>
          </table:table-cell>
          <table:table-cell office:value-type="date" office:date-value="2024-10-29T00:00:00" table:style-name="ce7">
            <text:p>29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7500" table:style-name="ce8">
            <text:p><text:s/>7.500,00 €<text:s/></text:p>
          </table:table-cell>
          <table:table-cell office:value-type="currency" office:value="300" table:style-name="ce8">
            <text:p><text:s/>300,00 €<text:s/></text:p>
          </table:table-cell>
          <table:table-cell office:value-type="currency" office:value="7200" table:style-name="ce8">
            <text:p><text:s/>7.200,00 €<text:s/></text:p>
          </table:table-cell>
          <table:table-cell office:value-type="string" table:style-name="ce6">
            <text:p><text:s text:c="2"/>AZIENDA SPECIALE CENTRO ITALIA</text:p>
          </table:table-cell>
          <table:table-cell office:value-type="string" table:style-name="ce6">
            <text:p>Altri contributi e trasferimenti <text:s text:c="2"/>a aziende speciali</text:p>
          </table:table-cell>
          <table:table-cell table:number-columns-repeated="16375" table:style-name="ce9"/>
        </table:table-row>
        <table:table-row table:style-name="ro3">
          <table:table-cell office:value-type="float" office:value="1251" table:style-name="ce6">
            <text:p>1251</text:p>
          </table:table-cell>
          <table:table-cell office:value-type="date" office:date-value="2024-10-29T00:00:00" table:style-name="ce7">
            <text:p>29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5200" table:style-name="ce8">
            <text:p><text:s/>5.200,00 €<text:s/></text:p>
          </table:table-cell>
          <table:table-cell office:value-type="currency" office:value="208" table:style-name="ce8">
            <text:p><text:s/>208,00 €<text:s/></text:p>
          </table:table-cell>
          <table:table-cell office:value-type="currency" office:value="4992" table:style-name="ce8">
            <text:p><text:s/>4.992,00 €<text:s/></text:p>
          </table:table-cell>
          <table:table-cell office:value-type="string" table:style-name="ce6">
            <text:p><text:s text:c="2"/>AZIENDA SPECIALE CENTRO ITALIA</text:p>
          </table:table-cell>
          <table:table-cell office:value-type="string" table:style-name="ce6">
            <text:p>Altri contributi e trasferimenti <text:s text:c="2"/>a aziende speciali</text:p>
          </table:table-cell>
          <table:table-cell table:number-columns-repeated="16375" table:style-name="ce9"/>
        </table:table-row>
        <table:table-row table:style-name="ro3">
          <table:table-cell office:value-type="float" office:value="1252" table:style-name="ce6">
            <text:p>1252</text:p>
          </table:table-cell>
          <table:table-cell office:value-type="date" office:date-value="2024-10-29T00:00:00" table:style-name="ce7">
            <text:p>29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51066.67" table:style-name="ce8">
            <text:p><text:s/>51.066,67 €<text:s/></text:p>
          </table:table-cell>
          <table:table-cell office:value-type="currency" office:value="2042.67" table:style-name="ce8">
            <text:p><text:s/>2.042,67 €<text:s/></text:p>
          </table:table-cell>
          <table:table-cell office:value-type="currency" office:value="49024" table:style-name="ce8">
            <text:p><text:s/>49.024,00 €<text:s/></text:p>
          </table:table-cell>
          <table:table-cell office:value-type="string" table:style-name="ce6">
            <text:p><text:s text:c="2"/>AZIENDA SPECIALE CENTRO ITALIA</text:p>
          </table:table-cell>
          <table:table-cell office:value-type="string" table:style-name="ce6">
            <text:p>Altri contributi e trasferimenti <text:s text:c="2"/>a aziende speciali</text:p>
          </table:table-cell>
          <table:table-cell table:number-columns-repeated="16375" table:style-name="ce9"/>
        </table:table-row>
        <table:table-row table:style-name="ro4">
          <table:table-cell office:value-type="float" office:value="1253" table:style-name="ce6">
            <text:p>1253</text:p>
          </table:table-cell>
          <table:table-cell office:value-type="date" office:date-value="2024-10-29T00:00:00" table:style-name="ce7">
            <text:p>29/10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50981.120000000003" table:style-name="ce8">
            <text:p><text:s/>50.981,1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0981.120000000003" table:style-name="ce8">
            <text:p><text:s/>50.981,12 €<text:s/></text:p>
          </table:table-cell>
          <table:table-cell office:value-type="string" table:style-name="ce6">
            <text:p><text:s text:c="2"/>UNIONCAMERE - UNIONE ITALIANA DELLE CAMERE DI COMMERCIO I.A.A.</text:p>
          </table:table-cell>
          <table:table-cell office:value-type="string" table:style-name="ce6">
            <text:p>Contributi e trasferimenti correnti a Unioncamere per il fondo perequativo</text:p>
          </table:table-cell>
          <table:table-cell table:number-columns-repeated="16375" table:style-name="ce9"/>
        </table:table-row>
        <table:table-row table:style-name="ro3">
          <table:table-cell office:value-type="float" office:value="1254" table:style-name="ce6">
            <text:p>1254</text:p>
          </table:table-cell>
          <table:table-cell office:value-type="date" office:date-value="2024-10-29T00:00:00" table:style-name="ce7">
            <text:p>29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50" table:style-name="ce8">
            <text:p><text:s/>25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50" table:style-name="ce8">
            <text:p><text:s/>250,00 €<text:s/></text:p>
          </table:table-cell>
          <table:table-cell office:value-type="string" table:style-name="ce6">
            <text:p><text:s text:c="2"/>Confcooperative Lazio Nord</text:p>
          </table:table-cell>
          <table:table-cell office:value-type="string" table:style-name="ce6">
            <text:p>Restituzione di depositi cauzionali</text:p>
          </table:table-cell>
          <table:table-cell table:number-columns-repeated="16375" table:style-name="ce9"/>
        </table:table-row>
        <table:table-row table:style-name="ro4">
          <table:table-cell office:value-type="float" office:value="1255" table:style-name="ce6">
            <text:p>1255</text:p>
          </table:table-cell>
          <table:table-cell office:value-type="date" office:date-value="2024-10-29T00:00:00" table:style-name="ce7">
            <text:p>29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204.0200000000004" table:style-name="ce8">
            <text:p><text:s/>4.204,0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204.0200000000004" table:style-name="ce8">
            <text:p><text:s/>4.204,02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256" table:style-name="ce6">
            <text:p>1256</text:p>
          </table:table-cell>
          <table:table-cell office:value-type="date" office:date-value="2024-10-29T00:00:00" table:style-name="ce7">
            <text:p>29/10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73.89999999999998" table:style-name="ce8">
            <text:p><text:s/>273,9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73.89999999999998" table:style-name="ce8">
            <text:p><text:s/>273,90 €<text:s/></text:p>
          </table:table-cell>
          <table:table-cell office:value-type="string" table:style-name="ce6">
            <text:p><text:s text:c="2"/>TUSCIAWEB SRL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257" table:style-name="ce6">
            <text:p>1257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079.6999999999998" table:style-name="ce8">
            <text:p><text:s/>2.079,7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079.6999999999998" table:style-name="ce8">
            <text:p><text:s/>2.079,70 €<text:s/></text:p>
          </table:table-cell>
          <table:table-cell office:value-type="string" table:style-name="ce6">
            <text:p><text:s text:c="2"/>PERSONALE DIPENDENTE - VEDI LISTA ALLEGATA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258" table:style-name="ce6">
            <text:p>1258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93431.72" table:style-name="ce8">
            <text:p><text:s/>93.431,7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93431.72" table:style-name="ce8">
            <text:p><text:s/>93.431,72 €<text:s/></text:p>
          </table:table-cell>
          <table:table-cell office:value-type="string" table:style-name="ce6">
            <text:p><text:s text:c="2"/>PERSONALE DIPENDENTE - VEDI LISTA ALLEGATA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258" table:style-name="ce6">
            <text:p>1258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34.52000000000001" table:style-name="ce8">
            <text:p><text:s/>134,5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34.52000000000001" table:style-name="ce8">
            <text:p><text:s/>134,52 €<text:s/></text:p>
          </table:table-cell>
          <table:table-cell office:value-type="string" table:style-name="ce6">
            <text:p><text:s text:c="2"/>PERSONALE DIPENDENTE - VEDI LISTA ALLEGATA</text:p>
          </table:table-cell>
          <table:table-cell office:value-type="string" table:style-name="ce6">
            <text:p>Trattamento di missione e rimborsi spese viaggi</text:p>
          </table:table-cell>
          <table:table-cell table:number-columns-repeated="16375" table:style-name="ce9"/>
        </table:table-row>
        <table:table-row table:style-name="ro3">
          <table:table-cell office:value-type="float" office:value="1259" table:style-name="ce6">
            <text:p>1259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802.4799999999996" table:style-name="ce8">
            <text:p><text:s/>4.802,4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802.4799999999996" table:style-name="ce8">
            <text:p><text:s/>4.802,48 €<text:s/></text:p>
          </table:table-cell>
          <table:table-cell office:value-type="string" table:style-name="ce6">
            <text:p><text:s text:c="2"/>PERSONALE DIPENDENTE - VEDI LISTA ALLEGATA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260" table:style-name="ce6">
            <text:p>1260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89.44" table:style-name="ce8">
            <text:p><text:s/>489,4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89.44" table:style-name="ce8">
            <text:p><text:s/>489,44 €<text:s/></text:p>
          </table:table-cell>
          <table:table-cell office:value-type="string" table:style-name="ce6">
            <text:p><text:s text:c="2"/>PERSONALE DIPENDENTE - VEDI LISTA ALLEGATA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261" table:style-name="ce6">
            <text:p>1261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101.4" table:style-name="ce8">
            <text:p><text:s/>2.101,4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101.4" table:style-name="ce8">
            <text:p><text:s/>2.101,40 €<text:s/></text:p>
          </table:table-cell>
          <table:table-cell office:value-type="string" table:style-name="ce6">
            <text:p><text:s text:c="2"/>COMPENSI COLLABORAZIONI - VEDI LISTA ALLEGATA</text:p>
          </table:table-cell>
          <table:table-cell office:value-type="string" table:style-name="ce6">
            <text:p>Indennità e rimborso spese <text:s text:c="2"/>per il Presidente</text:p>
          </table:table-cell>
          <table:table-cell table:number-columns-repeated="16375" table:style-name="ce9"/>
        </table:table-row>
        <table:table-row table:style-name="ro3">
          <table:table-cell office:value-type="float" office:value="1261" table:style-name="ce6">
            <text:p>1261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91.04000000000002" table:style-name="ce8">
            <text:p><text:s/>291,0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91.04000000000002" table:style-name="ce8">
            <text:p><text:s/>291,04 €<text:s/></text:p>
          </table:table-cell>
          <table:table-cell office:value-type="string" table:style-name="ce6">
            <text:p><text:s text:c="2"/>COMPENSI COLLABORAZIONI - VEDI LISTA ALLEGATA</text:p>
          </table:table-cell>
          <table:table-cell office:value-type="string" table:style-name="ce6">
            <text:p>Indennità e rimborso spese <text:s/>per il Nucleo di valutazione</text:p>
          </table:table-cell>
          <table:table-cell table:number-columns-repeated="16375" table:style-name="ce9"/>
        </table:table-row>
        <table:table-row table:style-name="ro3">
          <table:table-cell office:value-type="float" office:value="1261" table:style-name="ce6">
            <text:p>1261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40" table:style-name="ce8">
            <text:p><text:s/>14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40" table:style-name="ce8">
            <text:p><text:s/>140,00 €<text:s/></text:p>
          </table:table-cell>
          <table:table-cell office:value-type="string" table:style-name="ce6">
            <text:p><text:s text:c="2"/>COMPENSI COLLABORAZIONI - VEDI LISTA ALLEGATA</text:p>
          </table:table-cell>
          <table:table-cell office:value-type="string" table:style-name="ce6">
            <text:p>Indennità e rimborso spese <text:s/>per la Giunta</text:p>
          </table:table-cell>
          <table:table-cell table:number-columns-repeated="16375" table:style-name="ce9"/>
        </table:table-row>
        <table:table-row table:style-name="ro3">
          <table:table-cell office:value-type="float" office:value="1262" table:style-name="ce6">
            <text:p>1262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315.1799999999998" table:style-name="ce8">
            <text:p><text:s/>2.315,1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315.1799999999998" table:style-name="ce8">
            <text:p><text:s/>2.315,18 €<text:s/></text:p>
          </table:table-cell>
          <table:table-cell office:value-type="string" table:style-name="ce6">
            <text:p><text:s text:c="2"/>COMPENSI COLLABORAZIONI - VEDI LISTA ALLEGATA</text:p>
          </table:table-cell>
          <table:table-cell office:value-type="string" table:style-name="ce6">
            <text:p>Indennità e rimborso spese <text:s/>per la Giunta</text:p>
          </table:table-cell>
          <table:table-cell table:number-columns-repeated="16375" table:style-name="ce9"/>
        </table:table-row>
        <table:table-row table:style-name="ro3">
          <table:table-cell office:value-type="float" office:value="1263" table:style-name="ce6">
            <text:p>1263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307" table:style-name="ce8">
            <text:p><text:s/>307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07" table:style-name="ce8">
            <text:p><text:s/>307,00 €<text:s/></text:p>
          </table:table-cell>
          <table:table-cell office:value-type="string" table:style-name="ce6">
            <text:p><text:s text:c="2"/>ADV FINANCE SP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264" table:style-name="ce6">
            <text:p>1264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20" table:style-name="ce8">
            <text:p><text:s/>42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20" table:style-name="ce8">
            <text:p><text:s/>420,00 €<text:s/></text:p>
          </table:table-cell>
          <table:table-cell office:value-type="string" table:style-name="ce6">
            <text:p><text:s text:c="2"/>BNL - BANCA NAZIONALE DEL LAVORO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265" table:style-name="ce6">
            <text:p>1265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17" table:style-name="ce8">
            <text:p><text:s/>217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17" table:style-name="ce8">
            <text:p><text:s/>217,00 €<text:s/></text:p>
          </table:table-cell>
          <table:table-cell office:value-type="string" table:style-name="ce6">
            <text:p><text:s text:c="2"/>IBL BANC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266" table:style-name="ce6">
            <text:p>1266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371" table:style-name="ce8">
            <text:p><text:s/>371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71" table:style-name="ce8">
            <text:p><text:s/>371,00 €<text:s/></text:p>
          </table:table-cell>
          <table:table-cell office:value-type="string" table:style-name="ce6">
            <text:p><text:s text:c="2"/>IBL BANC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267" table:style-name="ce6">
            <text:p>1267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35" table:style-name="ce8">
            <text:p><text:s/>235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35" table:style-name="ce8">
            <text:p><text:s/>235,00 €<text:s/></text:p>
          </table:table-cell>
          <table:table-cell office:value-type="string" table:style-name="ce6">
            <text:p><text:s text:c="2"/>BANCA DI SCONTO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268" table:style-name="ce6">
            <text:p>1268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53.74" table:style-name="ce8">
            <text:p><text:s/>253,7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53.74" table:style-name="ce8">
            <text:p><text:s/>253,74 €<text:s/></text:p>
          </table:table-cell>
          <table:table-cell office:value-type="string" table:style-name="ce6">
            <text:p><text:s text:c="2"/>INPS GESTIONE CREDITI EX INPDAP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269" table:style-name="ce6">
            <text:p>1269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750" table:style-name="ce8">
            <text:p><text:s/>75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750" table:style-name="ce8">
            <text:p><text:s/>750,00 €<text:s/></text:p>
          </table:table-cell>
          <table:table-cell office:value-type="string" table:style-name="ce6">
            <text:p><text:s text:c="2"/>COMPASS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270" table:style-name="ce6">
            <text:p>1270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63.18" table:style-name="ce8">
            <text:p><text:s/>63,1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63.18" table:style-name="ce8">
            <text:p><text:s/>63,18 €<text:s/></text:p>
          </table:table-cell>
          <table:table-cell office:value-type="string" table:style-name="ce6">
            <text:p><text:s text:c="2"/>CISL FP VT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271" table:style-name="ce6">
            <text:p>1271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5.15" table:style-name="ce8">
            <text:p><text:s/>15,1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5.15" table:style-name="ce8">
            <text:p><text:s/>15,15 €<text:s/></text:p>
          </table:table-cell>
          <table:table-cell office:value-type="string" table:style-name="ce6">
            <text:p><text:s text:c="2"/>CISL FP ROMA CAPITALE-RIETI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272" table:style-name="ce6">
            <text:p>1272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20.22" table:style-name="ce8">
            <text:p><text:s/>120,2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20.22" table:style-name="ce8">
            <text:p><text:s/>120,22 €<text:s/></text:p>
          </table:table-cell>
          <table:table-cell office:value-type="string" table:style-name="ce6">
            <text:p><text:s text:c="2"/>FUNZIONE PUBBLICA - CGIL VITERBO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273" table:style-name="ce6">
            <text:p>1273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7.829999999999998" table:style-name="ce8">
            <text:p><text:s/>17,83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7.829999999999998" table:style-name="ce8">
            <text:p><text:s/>17,83 €<text:s/></text:p>
          </table:table-cell>
          <table:table-cell office:value-type="string" table:style-name="ce6">
            <text:p><text:s text:c="2"/>FUNZIONE PUBBLICA - CGIL RIETI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274" table:style-name="ce6">
            <text:p>1274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8.489999999999998" table:style-name="ce8">
            <text:p><text:s/>18,49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8.489999999999998" table:style-name="ce8">
            <text:p><text:s/>18,49 €<text:s/></text:p>
          </table:table-cell>
          <table:table-cell office:value-type="string" table:style-name="ce6">
            <text:p><text:s text:c="2"/>CSA REGIONI AUTONOMIE LOCALI - ROM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275" table:style-name="ce6">
            <text:p>1275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4.51" table:style-name="ce8">
            <text:p><text:s/>14,5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4.51" table:style-name="ce8">
            <text:p><text:s/>14,51 €<text:s/></text:p>
          </table:table-cell>
          <table:table-cell office:value-type="string" table:style-name="ce6">
            <text:p><text:s text:c="2"/>UIL RIETI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276" table:style-name="ce6">
            <text:p>1276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306" table:style-name="ce8">
            <text:p><text:s/>306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06" table:style-name="ce8">
            <text:p><text:s/>306,00 €<text:s/></text:p>
          </table:table-cell>
          <table:table-cell office:value-type="string" table:style-name="ce6">
            <text:p><text:s text:c="2"/>ADV FINANCE SP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277" table:style-name="ce6">
            <text:p>1277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350" table:style-name="ce8">
            <text:p><text:s/>35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50" table:style-name="ce8">
            <text:p><text:s/>350,00 €<text:s/></text:p>
          </table:table-cell>
          <table:table-cell office:value-type="string" table:style-name="ce6">
            <text:p><text:s text:c="2"/>DYNAMICA RETAIL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278" table:style-name="ce6">
            <text:p>1278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51" table:style-name="ce8">
            <text:p><text:s/>251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51" table:style-name="ce8">
            <text:p><text:s/>251,00 €<text:s/></text:p>
          </table:table-cell>
          <table:table-cell office:value-type="string" table:style-name="ce6">
            <text:p><text:s text:c="2"/>IBL BANC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279" table:style-name="ce6">
            <text:p>1279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532" table:style-name="ce8">
            <text:p><text:s/>532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32" table:style-name="ce8">
            <text:p><text:s/>532,00 €<text:s/></text:p>
          </table:table-cell>
          <table:table-cell office:value-type="string" table:style-name="ce6">
            <text:p><text:s text:c="2"/>SiCamera Sistema Camerale Servizi s.c.r.l.</text:p>
          </table:table-cell>
          <table:table-cell office:value-type="string" table:style-name="ce6">
            <text:p>Corsi di formazione per il proprio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280" table:style-name="ce6">
            <text:p>1280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35" table:style-name="ce8">
            <text:p><text:s/>335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35" table:style-name="ce8">
            <text:p><text:s/>335,0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281" table:style-name="ce6">
            <text:p>1281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75" table:style-name="ce8">
            <text:p><text:s/>275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75" table:style-name="ce8">
            <text:p><text:s/>275,0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282" table:style-name="ce6">
            <text:p>1282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628" table:style-name="ce8">
            <text:p><text:s/>1.628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628" table:style-name="ce8">
            <text:p><text:s/>1.628,00 €<text:s/></text:p>
          </table:table-cell>
          <table:table-cell office:value-type="string" table:style-name="ce6">
            <text:p><text:s text:c="2"/>CENTRO ANTINCENDIO VITERBO SRL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282" table:style-name="ce6">
            <text:p>1282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800" table:style-name="ce8">
            <text:p><text:s/>8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800" table:style-name="ce8">
            <text:p><text:s/>800,00 €<text:s/></text:p>
          </table:table-cell>
          <table:table-cell office:value-type="string" table:style-name="ce6">
            <text:p><text:s text:c="2"/>CENTRO ANTINCENDIO VITERBO SRL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4">
          <table:table-cell office:value-type="float" office:value="1283" table:style-name="ce6">
            <text:p>1283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7274.26" table:style-name="ce8">
            <text:p><text:s/>7.274,26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7274.26" table:style-name="ce8">
            <text:p><text:s/>7.274,26 €<text:s/></text:p>
          </table:table-cell>
          <table:table-cell office:value-type="string" table:style-name="ce6">
            <text:p><text:s text:c="2"/>UNIONCAMERE - UNIONE ITALIANA DELLE CAMERE DI COMMERCIO I.A.A.</text:p>
          </table:table-cell>
          <table:table-cell office:value-type="string" table:style-name="ce6">
            <text:p>Acquisto di servizi per <text:s/>la riscossione delle entrate</text:p>
          </table:table-cell>
          <table:table-cell table:number-columns-repeated="16375" table:style-name="ce9"/>
        </table:table-row>
        <table:table-row table:style-name="ro3">
          <table:table-cell office:value-type="float" office:value="1284" table:style-name="ce6">
            <text:p>1284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849.56" table:style-name="ce8">
            <text:p><text:s/>849,56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849.56" table:style-name="ce8">
            <text:p><text:s/>849,56 €<text:s/></text:p>
          </table:table-cell>
          <table:table-cell office:value-type="string" table:style-name="ce6">
            <text:p><text:s text:c="2"/>RENTOKIL INITIAL ITALIA S.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285" table:style-name="ce6">
            <text:p>1285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617.49" table:style-name="ce8">
            <text:p><text:s/>617,49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617.49" table:style-name="ce8">
            <text:p><text:s/>617,49 €<text:s/></text:p>
          </table:table-cell>
          <table:table-cell office:value-type="string" table:style-name="ce6">
            <text:p><text:s text:c="2"/>RENTOKIL INITIAL ITALIA S.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286" table:style-name="ce6">
            <text:p>1286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.6" table:style-name="ce8">
            <text:p><text:s/>2,6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.6" table:style-name="ce8">
            <text:p><text:s/>2,60 €<text:s/></text:p>
          </table:table-cell>
          <table:table-cell office:value-type="string" table:style-name="ce6">
            <text:p><text:s text:c="2"/>POSTE ITALIANE SPA -</text:p>
          </table:table-cell>
          <table:table-cell office:value-type="string" table:style-name="ce6">
            <text:p>Spese postali e di recapito</text:p>
          </table:table-cell>
          <table:table-cell table:number-columns-repeated="16375" table:style-name="ce9"/>
        </table:table-row>
        <table:table-row table:style-name="ro3">
          <table:table-cell office:value-type="float" office:value="1287" table:style-name="ce6">
            <text:p>1287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685.24" table:style-name="ce8">
            <text:p><text:s/>2.685,2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685.24" table:style-name="ce8">
            <text:p><text:s/>2.685,24 €<text:s/></text:p>
          </table:table-cell>
          <table:table-cell office:value-type="string" table:style-name="ce6">
            <text:p><text:s text:c="2"/>TECNOSERVICECAMERE SOCIETA' CONSORTILE PER AZIONI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288" table:style-name="ce6">
            <text:p>1288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8.8" table:style-name="ce8">
            <text:p><text:s/>48,8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8.8" table:style-name="ce8">
            <text:p><text:s/>48,80 €<text:s/></text:p>
          </table:table-cell>
          <table:table-cell office:value-type="string" table:style-name="ce6">
            <text:p><text:s text:c="2"/>ESTRA ENERGIE SRL</text:p>
          </table:table-cell>
          <table:table-cell office:value-type="string" table:style-name="ce6">
            <text:p>Riscaldamento e condizionamento</text:p>
          </table:table-cell>
          <table:table-cell table:number-columns-repeated="16375" table:style-name="ce9"/>
        </table:table-row>
        <table:table-row table:style-name="ro3">
          <table:table-cell office:value-type="float" office:value="1289" table:style-name="ce6">
            <text:p>1289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8.54" table:style-name="ce8">
            <text:p><text:s/>48,5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8.54" table:style-name="ce8">
            <text:p><text:s/>48,54 €<text:s/></text:p>
          </table:table-cell>
          <table:table-cell office:value-type="string" table:style-name="ce6">
            <text:p><text:s text:c="2"/>ESTRA ENERGIE SRL</text:p>
          </table:table-cell>
          <table:table-cell office:value-type="string" table:style-name="ce6">
            <text:p>Riscaldamento e condizionamento</text:p>
          </table:table-cell>
          <table:table-cell table:number-columns-repeated="16375" table:style-name="ce9"/>
        </table:table-row>
        <table:table-row table:style-name="ro3">
          <table:table-cell office:value-type="float" office:value="1290" table:style-name="ce6">
            <text:p>1290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600" table:style-name="ce8">
            <text:p><text:s/>6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600" table:style-name="ce8">
            <text:p><text:s/>600,0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290" table:style-name="ce6">
            <text:p>1290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4" table:style-name="ce8">
            <text:p><text:s/>24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4" table:style-name="ce8">
            <text:p><text:s/>24,0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291" table:style-name="ce6">
            <text:p>1291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63.21" table:style-name="ce8">
            <text:p><text:s/>363,2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63.21" table:style-name="ce8">
            <text:p><text:s/>363,21 €<text:s/></text:p>
          </table:table-cell>
          <table:table-cell office:value-type="string" table:style-name="ce6">
            <text:p><text:s text:c="2"/>TECNOSERVICECAMERE SOCIETA' CONSORTILE PER AZIONI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 table:style-name="ce9"/>
        </table:table-row>
        <table:table-row table:style-name="ro3">
          <table:table-cell office:value-type="float" office:value="1292" table:style-name="ce6">
            <text:p>1292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3.44" table:style-name="ce8">
            <text:p><text:s/>43,4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3.44" table:style-name="ce8">
            <text:p><text:s/>43,44 €<text:s/></text:p>
          </table:table-cell>
          <table:table-cell office:value-type="string" table:style-name="ce6">
            <text:p><text:s text:c="2"/>ACQUA PUBBLICA SABINA - SOCIETA' PER AZIONI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 table:style-name="ce9"/>
        </table:table-row>
        <table:table-row table:style-name="ro3">
          <table:table-cell office:value-type="float" office:value="1292" table:style-name="ce6">
            <text:p>1292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.96" table:style-name="ce8">
            <text:p><text:s/>3,96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.96" table:style-name="ce8">
            <text:p><text:s/>3,96 €<text:s/></text:p>
          </table:table-cell>
          <table:table-cell office:value-type="string" table:style-name="ce6">
            <text:p><text:s text:c="2"/>ACQUA PUBBLICA SABINA - SOCIETA' PER AZIONI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 table:style-name="ce9"/>
        </table:table-row>
        <table:table-row table:style-name="ro3">
          <table:table-cell office:value-type="float" office:value="1293" table:style-name="ce6">
            <text:p>1293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319" table:style-name="ce8">
            <text:p><text:s/>2.319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319" table:style-name="ce8">
            <text:p><text:s/>2.319,00 €<text:s/></text:p>
          </table:table-cell>
          <table:table-cell office:value-type="string" table:style-name="ce6">
            <text:p><text:s text:c="2"/>SiCamera Sistema Camerale Servizi s.c.r.l.</text:p>
          </table:table-cell>
          <table:table-cell office:value-type="string" table:style-name="ce6">
            <text:p>Corsi di formazione per il proprio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294" table:style-name="ce6">
            <text:p>1294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7000" table:style-name="ce8">
            <text:p><text:s/>17.000,00 €<text:s/></text:p>
          </table:table-cell>
          <table:table-cell office:value-type="currency" office:value="680" table:style-name="ce8">
            <text:p><text:s/>680,00 €<text:s/></text:p>
          </table:table-cell>
          <table:table-cell office:value-type="currency" office:value="16320" table:style-name="ce8">
            <text:p><text:s/>16.320,00 €<text:s/></text:p>
          </table:table-cell>
          <table:table-cell office:value-type="string" table:style-name="ce6">
            <text:p><text:s text:c="2"/>AZIENDA SPECIALE CENTRO ITALIA</text:p>
          </table:table-cell>
          <table:table-cell office:value-type="string" table:style-name="ce6">
            <text:p>Altri contributi e trasferimenti <text:s text:c="2"/>a aziende speciali</text:p>
          </table:table-cell>
          <table:table-cell table:number-columns-repeated="16375" table:style-name="ce9"/>
        </table:table-row>
        <table:table-row table:style-name="ro4">
          <table:table-cell office:value-type="float" office:value="1295" table:style-name="ce6">
            <text:p>1295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" table:style-name="ce8">
            <text:p><text:s/>4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" table:style-name="ce8">
            <text:p><text:s/>4,00 €<text:s/></text:p>
          </table:table-cell>
          <table:table-cell office:value-type="string" table:style-name="ce6">
            <text:p><text:s text:c="2"/>BANCA DI CREDITO COOPERATIVO DI ROMA - BCC DI ROMA</text:p>
          </table:table-cell>
          <table:table-cell office:value-type="string" table:style-name="ce6">
            <text:p>Altri tributi</text:p>
          </table:table-cell>
          <table:table-cell table:number-columns-repeated="16375" table:style-name="ce9"/>
        </table:table-row>
        <table:table-row table:style-name="ro4">
          <table:table-cell office:value-type="float" office:value="1296" table:style-name="ce6">
            <text:p>1296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06" table:style-name="ce8">
            <text:p><text:s/>106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06" table:style-name="ce8">
            <text:p><text:s/>106,00 €<text:s/></text:p>
          </table:table-cell>
          <table:table-cell office:value-type="string" table:style-name="ce6">
            <text:p><text:s text:c="2"/>BANCA DI CREDITO COOPERATIVO DI ROMA - BCC DI ROMA</text:p>
          </table:table-cell>
          <table:table-cell office:value-type="string" table:style-name="ce6">
            <text:p>Altri tributi</text:p>
          </table:table-cell>
          <table:table-cell table:number-columns-repeated="16375" table:style-name="ce9"/>
        </table:table-row>
        <table:table-row table:style-name="ro3">
          <table:table-cell office:value-type="float" office:value="1297" table:style-name="ce6">
            <text:p>1297</text:p>
          </table:table-cell>
          <table:table-cell office:value-type="date" office:date-value="2024-11-06T00:00:00" table:style-name="ce7">
            <text:p>06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48" table:style-name="ce8">
            <text:p><text:s/>348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48" table:style-name="ce8">
            <text:p><text:s/>348,00 €<text:s/></text:p>
          </table:table-cell>
          <table:table-cell office:value-type="string" table:style-name="ce6">
            <text:p><text:s text:c="2"/>E-DISTRIBUZIONE SPA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 table:style-name="ce9"/>
        </table:table-row>
        <table:table-row table:style-name="ro3">
          <table:table-cell office:value-type="float" office:value="1298" table:style-name="ce6">
            <text:p>1298</text:p>
          </table:table-cell>
          <table:table-cell office:value-type="date" office:date-value="2024-11-08T00:00:00" table:style-name="ce7">
            <text:p>0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33295.550000000003" table:style-name="ce8">
            <text:p><text:s/>33.295,5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3295.550000000003" table:style-name="ce8">
            <text:p><text:s/>33.295,55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298" table:style-name="ce6">
            <text:p>1298</text:p>
          </table:table-cell>
          <table:table-cell office:value-type="date" office:date-value="2024-11-08T00:00:00" table:style-name="ce7">
            <text:p>0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441.09" table:style-name="ce8">
            <text:p><text:s/>1.441,09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441.09" table:style-name="ce8">
            <text:p><text:s/>1.441,09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298" table:style-name="ce6">
            <text:p>1298</text:p>
          </table:table-cell>
          <table:table-cell office:value-type="date" office:date-value="2024-11-08T00:00:00" table:style-name="ce7">
            <text:p>0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421.9399999999996" table:style-name="ce8">
            <text:p><text:s/>4.421,9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421.9399999999996" table:style-name="ce8">
            <text:p><text:s/>4.421,94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298" table:style-name="ce6">
            <text:p>1298</text:p>
          </table:table-cell>
          <table:table-cell office:value-type="date" office:date-value="2024-11-08T00:00:00" table:style-name="ce7">
            <text:p>0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184.59" table:style-name="ce8">
            <text:p><text:s/>2.184,59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184.59" table:style-name="ce8">
            <text:p><text:s/>2.184,59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299" table:style-name="ce6">
            <text:p>1299</text:p>
          </table:table-cell>
          <table:table-cell office:value-type="date" office:date-value="2024-11-08T00:00:00" table:style-name="ce7">
            <text:p>0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18.74" table:style-name="ce8">
            <text:p><text:s/>218,7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18.74" table:style-name="ce8">
            <text:p><text:s/>218,74 €<text:s/></text:p>
          </table:table-cell>
          <table:table-cell office:value-type="string" table:style-name="ce6">
            <text:p><text:s text:c="2"/>MODELLO F24 - IRAP</text:p>
          </table:table-cell>
          <table:table-cell office:value-type="string" table:style-name="ce6">
            <text:p>IRAP</text:p>
          </table:table-cell>
          <table:table-cell table:number-columns-repeated="16375" table:style-name="ce9"/>
        </table:table-row>
        <table:table-row table:style-name="ro3">
          <table:table-cell office:value-type="float" office:value="1300" table:style-name="ce6">
            <text:p>1300</text:p>
          </table:table-cell>
          <table:table-cell office:value-type="date" office:date-value="2024-11-08T00:00:00" table:style-name="ce7">
            <text:p>0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0198.709999999999" table:style-name="ce8">
            <text:p><text:s/>10.198,7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0198.709999999999" table:style-name="ce8">
            <text:p><text:s/>10.198,71 €<text:s/></text:p>
          </table:table-cell>
          <table:table-cell office:value-type="string" table:style-name="ce6">
            <text:p><text:s text:c="2"/>ONERI RETRIBUITI (INPDAP-ENPDEP-INPGI)</text:p>
          </table:table-cell>
          <table:table-cell office:value-type="string" table:style-name="ce6">
            <text:p>Ritenute previdenziali e assistenziali a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300" table:style-name="ce6">
            <text:p>1300</text:p>
          </table:table-cell>
          <table:table-cell office:value-type="date" office:date-value="2024-11-08T00:00:00" table:style-name="ce7">
            <text:p>0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2.3" table:style-name="ce8">
            <text:p><text:s/>42,3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2.3" table:style-name="ce8">
            <text:p><text:s/>42,30 €<text:s/></text:p>
          </table:table-cell>
          <table:table-cell office:value-type="string" table:style-name="ce6">
            <text:p><text:s text:c="2"/>ONERI RETRIBUITI (INPDAP-ENPDEP-INPGI)</text:p>
          </table:table-cell>
          <table:table-cell office:value-type="string" table:style-name="ce6">
            <text:p>Ritenute previdenziali e assistenziali a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300" table:style-name="ce6">
            <text:p>1300</text:p>
          </table:table-cell>
          <table:table-cell office:value-type="date" office:date-value="2024-11-08T00:00:00" table:style-name="ce7">
            <text:p>0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548.79" table:style-name="ce8">
            <text:p><text:s/>548,79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48.79" table:style-name="ce8">
            <text:p><text:s/>548,79 €<text:s/></text:p>
          </table:table-cell>
          <table:table-cell office:value-type="string" table:style-name="ce6">
            <text:p><text:s text:c="2"/>ONERI RETRIBUITI (INPDAP-ENPDEP-INPGI)</text:p>
          </table:table-cell>
          <table:table-cell office:value-type="string" table:style-name="ce6">
            <text:p>Ritenute previdenziali e assistenziali a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300" table:style-name="ce6">
            <text:p>1300</text:p>
          </table:table-cell>
          <table:table-cell office:value-type="date" office:date-value="2024-11-08T00:00:00" table:style-name="ce7">
            <text:p>0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38.75" table:style-name="ce8">
            <text:p><text:s/>38,7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8.75" table:style-name="ce8">
            <text:p><text:s/>38,75 €<text:s/></text:p>
          </table:table-cell>
          <table:table-cell office:value-type="string" table:style-name="ce6">
            <text:p><text:s text:c="2"/>ONERI RETRIBUITI (INPDAP-ENPDEP-INPGI)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301" table:style-name="ce6">
            <text:p>1301</text:p>
          </table:table-cell>
          <table:table-cell office:value-type="date" office:date-value="2024-11-08T00:00:00" table:style-name="ce7">
            <text:p>0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35547.599999999999" table:style-name="ce8">
            <text:p><text:s/>35.547,6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5547.599999999999" table:style-name="ce8">
            <text:p><text:s/>35.547,60 €<text:s/></text:p>
          </table:table-cell>
          <table:table-cell office:value-type="string" table:style-name="ce6">
            <text:p><text:s text:c="2"/>ONERI RETRIBUITI (INPDAP-ENPDEP-INPGI)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301" table:style-name="ce6">
            <text:p>1301</text:p>
          </table:table-cell>
          <table:table-cell office:value-type="date" office:date-value="2024-11-08T00:00:00" table:style-name="ce7">
            <text:p>0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38.86000000000001" table:style-name="ce8">
            <text:p><text:s/>138,86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38.86000000000001" table:style-name="ce8">
            <text:p><text:s/>138,86 €<text:s/></text:p>
          </table:table-cell>
          <table:table-cell office:value-type="string" table:style-name="ce6">
            <text:p><text:s text:c="2"/>ONERI RETRIBUITI (INPDAP-ENPDEP-INPGI)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302" table:style-name="ce6">
            <text:p>1302</text:p>
          </table:table-cell>
          <table:table-cell office:value-type="date" office:date-value="2024-11-08T00:00:00" table:style-name="ce7">
            <text:p>0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770.49" table:style-name="ce8">
            <text:p><text:s/>1.770,49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770.49" table:style-name="ce8">
            <text:p><text:s/>1.770,49 €<text:s/></text:p>
          </table:table-cell>
          <table:table-cell office:value-type="string" table:style-name="ce6">
            <text:p><text:s text:c="2"/>ONERI RETRIBUITI (INPDAP-ENPDEP-INPGI)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302" table:style-name="ce6">
            <text:p>1302</text:p>
          </table:table-cell>
          <table:table-cell office:value-type="date" office:date-value="2024-11-08T00:00:00" table:style-name="ce7">
            <text:p>0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6.92" table:style-name="ce8">
            <text:p><text:s/>6,9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6.92" table:style-name="ce8">
            <text:p><text:s/>6,92 €<text:s/></text:p>
          </table:table-cell>
          <table:table-cell office:value-type="string" table:style-name="ce6">
            <text:p><text:s text:c="2"/>ONERI RETRIBUITI (INPDAP-ENPDEP-INPGI)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303" table:style-name="ce6">
            <text:p>1303</text:p>
          </table:table-cell>
          <table:table-cell office:value-type="date" office:date-value="2024-11-08T00:00:00" table:style-name="ce7">
            <text:p>0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16" table:style-name="ce8">
            <text:p><text:s/>116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16" table:style-name="ce8">
            <text:p><text:s/>116,00 €<text:s/></text:p>
          </table:table-cell>
          <table:table-cell office:value-type="string" table:style-name="ce6">
            <text:p><text:s text:c="2"/>INPS - ISTITUTO NAZIONALE DELLA PREVIDENZA SOCIALE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304" table:style-name="ce6">
            <text:p>1304</text:p>
          </table:table-cell>
          <table:table-cell office:value-type="date" office:date-value="2024-11-08T00:00:00" table:style-name="ce7">
            <text:p>0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8717.2999999999993" table:style-name="ce8">
            <text:p><text:s/>8.717,3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8717.2999999999993" table:style-name="ce8">
            <text:p><text:s/>8.717,30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305" table:style-name="ce6">
            <text:p>1305</text:p>
          </table:table-cell>
          <table:table-cell office:value-type="date" office:date-value="2024-11-08T00:00:00" table:style-name="ce7">
            <text:p>0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2158" table:style-name="ce8">
            <text:p><text:s/>12.158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2158" table:style-name="ce8">
            <text:p><text:s/>12.158,00 €<text:s/></text:p>
          </table:table-cell>
          <table:table-cell office:value-type="string" table:style-name="ce6">
            <text:p><text:s text:c="2"/>MODELLO F24 - IRAP</text:p>
          </table:table-cell>
          <table:table-cell office:value-type="string" table:style-name="ce6">
            <text:p>IRAP</text:p>
          </table:table-cell>
          <table:table-cell table:number-columns-repeated="16375" table:style-name="ce9"/>
        </table:table-row>
        <table:table-row table:style-name="ro3">
          <table:table-cell office:value-type="float" office:value="1306" table:style-name="ce6">
            <text:p>1306</text:p>
          </table:table-cell>
          <table:table-cell office:value-type="date" office:date-value="2024-11-08T00:00:00" table:style-name="ce7">
            <text:p>0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88.51" table:style-name="ce8">
            <text:p><text:s/>188,5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88.51" table:style-name="ce8">
            <text:p><text:s/>188,51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Ritenute erariali su indennità a organi istituzionali e altri compensi</text:p>
          </table:table-cell>
          <table:table-cell table:number-columns-repeated="16375" table:style-name="ce9"/>
        </table:table-row>
        <table:table-row table:style-name="ro3">
          <table:table-cell office:value-type="float" office:value="1306" table:style-name="ce6">
            <text:p>1306</text:p>
          </table:table-cell>
          <table:table-cell office:value-type="date" office:date-value="2024-11-08T00:00:00" table:style-name="ce7">
            <text:p>0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54.92" table:style-name="ce8">
            <text:p><text:s/>54,9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4.92" table:style-name="ce8">
            <text:p><text:s/>54,92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Ritenute erariali su indennità a organi istituzionali e altri compensi</text:p>
          </table:table-cell>
          <table:table-cell table:number-columns-repeated="16375" table:style-name="ce9"/>
        </table:table-row>
        <table:table-row table:style-name="ro3">
          <table:table-cell office:value-type="float" office:value="1306" table:style-name="ce6">
            <text:p>1306</text:p>
          </table:table-cell>
          <table:table-cell office:value-type="date" office:date-value="2024-11-08T00:00:00" table:style-name="ce7">
            <text:p>0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613.9499999999998" table:style-name="ce8">
            <text:p><text:s/>2.613,9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613.9499999999998" table:style-name="ce8">
            <text:p><text:s/>2.613,95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Ritenute erariali su indennità a organi istituzionali e altri compensi</text:p>
          </table:table-cell>
          <table:table-cell table:number-columns-repeated="16375" table:style-name="ce9"/>
        </table:table-row>
        <table:table-row table:style-name="ro4">
          <table:table-cell office:value-type="float" office:value="1307" table:style-name="ce6">
            <text:p>1307</text:p>
          </table:table-cell>
          <table:table-cell office:value-type="date" office:date-value="2024-11-08T00:00:00" table:style-name="ce7">
            <text:p>0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340" table:style-name="ce8">
            <text:p><text:s/>1.34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340" table:style-name="ce8">
            <text:p><text:s/>1.340,00 €<text:s/></text:p>
          </table:table-cell>
          <table:table-cell office:value-type="string" table:style-name="ce6">
            <text:p><text:s text:c="2"/>INPS - ISTITUTO NAZIONALE DELLA PREVIDENZA SOCIALE</text:p>
          </table:table-cell>
          <table:table-cell office:value-type="string" table:style-name="ce6">
            <text:p>Contributi previdenziali e assistenziali su indennità a organi istituzionali e altri compensi</text:p>
          </table:table-cell>
          <table:table-cell table:number-columns-repeated="16375" table:style-name="ce9"/>
        </table:table-row>
        <table:table-row table:style-name="ro4">
          <table:table-cell office:value-type="float" office:value="1308" table:style-name="ce6">
            <text:p>1308</text:p>
          </table:table-cell>
          <table:table-cell office:value-type="date" office:date-value="2024-11-08T00:00:00" table:style-name="ce7">
            <text:p>0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670" table:style-name="ce8">
            <text:p><text:s/>67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670" table:style-name="ce8">
            <text:p><text:s/>670,00 €<text:s/></text:p>
          </table:table-cell>
          <table:table-cell office:value-type="string" table:style-name="ce6">
            <text:p><text:s text:c="2"/>INPS - ISTITUTO NAZIONALE DELLA PREVIDENZA SOCIALE</text:p>
          </table:table-cell>
          <table:table-cell office:value-type="string" table:style-name="ce6">
            <text:p>Ritenute previdenziali ed assistenziali a carico degli organi istituzionali<text:s/></text:p>
          </table:table-cell>
          <table:table-cell table:number-columns-repeated="16375" table:style-name="ce9"/>
        </table:table-row>
        <table:table-row table:style-name="ro3">
          <table:table-cell office:value-type="float" office:value="1309" table:style-name="ce6">
            <text:p>1309</text:p>
          </table:table-cell>
          <table:table-cell office:value-type="date" office:date-value="2024-11-08T00:00:00" table:style-name="ce7">
            <text:p>0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711.88" table:style-name="ce8">
            <text:p><text:s/>711,8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711.88" table:style-name="ce8">
            <text:p><text:s/>711,88 €<text:s/></text:p>
          </table:table-cell>
          <table:table-cell office:value-type="string" table:style-name="ce6">
            <text:p><text:s text:c="2"/>MODELLO F24 - IRAP</text:p>
          </table:table-cell>
          <table:table-cell office:value-type="string" table:style-name="ce6">
            <text:p>IRAP</text:p>
          </table:table-cell>
          <table:table-cell table:number-columns-repeated="16375" table:style-name="ce9"/>
        </table:table-row>
        <table:table-row table:style-name="ro3">
          <table:table-cell office:value-type="float" office:value="1310" table:style-name="ce6">
            <text:p>1310</text:p>
          </table:table-cell>
          <table:table-cell office:value-type="date" office:date-value="2024-11-08T00:00:00" table:style-name="ce7">
            <text:p>0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6338.08" table:style-name="ce8">
            <text:p><text:s/>6.338,0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6338.08" table:style-name="ce8">
            <text:p><text:s/>6.338,08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I.V.A.</text:p>
          </table:table-cell>
          <table:table-cell table:number-columns-repeated="16375" table:style-name="ce9"/>
        </table:table-row>
        <table:table-row table:style-name="ro3">
          <table:table-cell office:value-type="float" office:value="1311" table:style-name="ce6">
            <text:p>1311</text:p>
          </table:table-cell>
          <table:table-cell office:value-type="date" office:date-value="2024-11-08T00:00:00" table:style-name="ce7">
            <text:p>0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895.05" table:style-name="ce8">
            <text:p><text:s/>2.895,0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895.05" table:style-name="ce8">
            <text:p><text:s/>2.895,05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I.V.A.</text:p>
          </table:table-cell>
          <table:table-cell table:number-columns-repeated="16375" table:style-name="ce9"/>
        </table:table-row>
        <table:table-row table:style-name="ro3">
          <table:table-cell office:value-type="float" office:value="1312" table:style-name="ce6">
            <text:p>1312</text:p>
          </table:table-cell>
          <table:table-cell office:value-type="date" office:date-value="2024-11-08T00:00:00" table:style-name="ce7">
            <text:p>0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710.2" table:style-name="ce8">
            <text:p><text:s/>710,2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710.2" table:style-name="ce8">
            <text:p><text:s/>710,20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312" table:style-name="ce6">
            <text:p>1312</text:p>
          </table:table-cell>
          <table:table-cell office:value-type="date" office:date-value="2024-11-08T00:00:00" table:style-name="ce7">
            <text:p>0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390.88" table:style-name="ce8">
            <text:p><text:s/>4.390,8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390.88" table:style-name="ce8">
            <text:p><text:s/>4.390,88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313" table:style-name="ce6">
            <text:p>1313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146.9399999999996" table:style-name="ce8">
            <text:p><text:s/>4.146,9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146.9399999999996" table:style-name="ce8">
            <text:p><text:s/>4.146,94 €<text:s/></text:p>
          </table:table-cell>
          <table:table-cell office:value-type="string" table:style-name="ce6">
            <text:p><text:s text:c="2"/>TECNOSERVICECAMERE SOCIETA' CONSORTILE PER AZIONI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 table:style-name="ce9"/>
        </table:table-row>
        <table:table-row table:style-name="ro3">
          <table:table-cell office:value-type="float" office:value="1313" table:style-name="ce6">
            <text:p>1313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04.19" table:style-name="ce8">
            <text:p><text:s/>104,19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04.19" table:style-name="ce8">
            <text:p><text:s/>104,19 €<text:s/></text:p>
          </table:table-cell>
          <table:table-cell office:value-type="string" table:style-name="ce6">
            <text:p><text:s text:c="2"/>TECNOSERVICECAMERE SOCIETA' CONSORTILE PER AZIONI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 table:style-name="ce9"/>
        </table:table-row>
        <table:table-row table:style-name="ro3">
          <table:table-cell office:value-type="float" office:value="1314" table:style-name="ce6">
            <text:p>1314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617.9699999999998" table:style-name="ce8">
            <text:p><text:s/>2.617,9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617.9699999999998" table:style-name="ce8">
            <text:p><text:s/>2.617,97 €<text:s/></text:p>
          </table:table-cell>
          <table:table-cell office:value-type="string" table:style-name="ce6">
            <text:p><text:s text:c="2"/>TECNOSERVICECAMERE SOCIETA' CONSORTILE PER AZIONI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 table:style-name="ce9"/>
        </table:table-row>
        <table:table-row table:style-name="ro3">
          <table:table-cell office:value-type="float" office:value="1314" table:style-name="ce6">
            <text:p>1314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899.01" table:style-name="ce8">
            <text:p><text:s/>899,0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899.01" table:style-name="ce8">
            <text:p><text:s/>899,01 €<text:s/></text:p>
          </table:table-cell>
          <table:table-cell office:value-type="string" table:style-name="ce6">
            <text:p><text:s text:c="2"/>TECNOSERVICECAMERE SOCIETA' CONSORTILE PER AZIONI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 table:style-name="ce9"/>
        </table:table-row>
        <table:table-row table:style-name="ro3">
          <table:table-cell office:value-type="float" office:value="1315" table:style-name="ce6">
            <text:p>1315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8.05" table:style-name="ce8">
            <text:p><text:s/>28,0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8.05" table:style-name="ce8">
            <text:p><text:s/>28,05 €<text:s/></text:p>
          </table:table-cell>
          <table:table-cell office:value-type="string" table:style-name="ce6">
            <text:p><text:s text:c="2"/>RENTOKIL INITIAL ITALIA S.P.A.</text:p>
          </table:table-cell>
          <table:table-cell office:value-type="string" table:style-name="ce6">
            <text:p>Altri materiali di consumo</text:p>
          </table:table-cell>
          <table:table-cell table:number-columns-repeated="16375" table:style-name="ce9"/>
        </table:table-row>
        <table:table-row table:style-name="ro3">
          <table:table-cell office:value-type="float" office:value="1315" table:style-name="ce6">
            <text:p>1315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18" table:style-name="ce8">
            <text:p><text:s/>318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18" table:style-name="ce8">
            <text:p><text:s/>318,00 €<text:s/></text:p>
          </table:table-cell>
          <table:table-cell office:value-type="string" table:style-name="ce6">
            <text:p><text:s text:c="2"/>RENTOKIL INITIAL ITALIA S.P.A.</text:p>
          </table:table-cell>
          <table:table-cell office:value-type="string" table:style-name="ce6">
            <text:p>Altri materiali di consumo</text:p>
          </table:table-cell>
          <table:table-cell table:number-columns-repeated="16375" table:style-name="ce9"/>
        </table:table-row>
        <table:table-row table:style-name="ro3">
          <table:table-cell office:value-type="float" office:value="1315" table:style-name="ce6">
            <text:p>1315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63.84" table:style-name="ce8">
            <text:p><text:s/>63,8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63.84" table:style-name="ce8">
            <text:p><text:s/>63,84 €<text:s/></text:p>
          </table:table-cell>
          <table:table-cell office:value-type="string" table:style-name="ce6">
            <text:p><text:s text:c="2"/>RENTOKIL INITIAL ITALIA S.P.A.</text:p>
          </table:table-cell>
          <table:table-cell office:value-type="string" table:style-name="ce6">
            <text:p>Altri materiali di consumo</text:p>
          </table:table-cell>
          <table:table-cell table:number-columns-repeated="16375" table:style-name="ce9"/>
        </table:table-row>
        <table:table-row table:style-name="ro3">
          <table:table-cell office:value-type="float" office:value="1316" table:style-name="ce6">
            <text:p>1316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524.5" table:style-name="ce8">
            <text:p><text:s/>2.524,5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524.5" table:style-name="ce8">
            <text:p><text:s/>2.524,50 €<text:s/></text:p>
          </table:table-cell>
          <table:table-cell office:value-type="string" table:style-name="ce6">
            <text:p><text:s text:c="2"/>DAY RISTOSERVICE S.P.A</text:p>
          </table:table-cell>
          <table:table-cell office:value-type="string" table:style-name="ce6">
            <text:p>Buoni pasto <text:s/>e mensa per il personale dipendente</text:p>
          </table:table-cell>
          <table:table-cell table:number-columns-repeated="16375" table:style-name="ce9"/>
        </table:table-row>
        <table:table-row table:style-name="ro3">
          <table:table-cell office:value-type="float" office:value="1317" table:style-name="ce6">
            <text:p>1317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20" table:style-name="ce8">
            <text:p><text:s/>12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20" table:style-name="ce8">
            <text:p><text:s/>120,00 €<text:s/></text:p>
          </table:table-cell>
          <table:table-cell office:value-type="string" table:style-name="ce6">
            <text:p><text:s text:c="2"/>ISTITUTO DI VIGILANZA PRIVATA DELLA PROVINCIA DI VITERBO SRL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 table:style-name="ce9"/>
        </table:table-row>
        <table:table-row table:style-name="ro3">
          <table:table-cell office:value-type="float" office:value="1318" table:style-name="ce6">
            <text:p>1318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53.84" table:style-name="ce8">
            <text:p><text:s/>153,8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53.84" table:style-name="ce8">
            <text:p><text:s/>153,84 €<text:s/></text:p>
          </table:table-cell>
          <table:table-cell office:value-type="string" table:style-name="ce6">
            <text:p><text:s text:c="2"/>IL TEMPO SRL</text:p>
          </table:table-cell>
          <table:table-cell office:value-type="string" table:style-name="ce6">
            <text:p>Pubblicazioni, giornali e riviste</text:p>
          </table:table-cell>
          <table:table-cell table:number-columns-repeated="16375" table:style-name="ce9"/>
        </table:table-row>
        <table:table-row table:style-name="ro3">
          <table:table-cell office:value-type="float" office:value="1319" table:style-name="ce6">
            <text:p>1319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28.84" table:style-name="ce8">
            <text:p><text:s/>228,8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28.84" table:style-name="ce8">
            <text:p><text:s/>228,84 €<text:s/></text:p>
          </table:table-cell>
          <table:table-cell office:value-type="string" table:style-name="ce6">
            <text:p><text:s text:c="2"/>CANON Italia S.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320" table:style-name="ce6">
            <text:p>1320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95" table:style-name="ce8">
            <text:p><text:s/>195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95" table:style-name="ce8">
            <text:p><text:s/>195,00 €<text:s/></text:p>
          </table:table-cell>
          <table:table-cell office:value-type="string" table:style-name="ce6">
            <text:p><text:s text:c="2"/>SECURITAS METRONOTTE SRL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 table:style-name="ce9"/>
        </table:table-row>
        <table:table-row table:style-name="ro3">
          <table:table-cell office:value-type="float" office:value="1321" table:style-name="ce6">
            <text:p>1321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274.29" table:style-name="ce8">
            <text:p><text:s/>1.274,29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274.29" table:style-name="ce8">
            <text:p><text:s/>1.274,29 €<text:s/></text:p>
          </table:table-cell>
          <table:table-cell office:value-type="string" table:style-name="ce6">
            <text:p><text:s text:c="2"/>HERA COMM S.P.A.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 table:style-name="ce9"/>
        </table:table-row>
        <table:table-row table:style-name="ro3">
          <table:table-cell office:value-type="float" office:value="1321" table:style-name="ce6">
            <text:p>1321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08.62" table:style-name="ce8">
            <text:p><text:s/>108,6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08.62" table:style-name="ce8">
            <text:p><text:s/>108,62 €<text:s/></text:p>
          </table:table-cell>
          <table:table-cell office:value-type="string" table:style-name="ce6">
            <text:p><text:s text:c="2"/>HERA COMM S.P.A.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 table:style-name="ce9"/>
        </table:table-row>
        <table:table-row table:style-name="ro3">
          <table:table-cell office:value-type="float" office:value="1322" table:style-name="ce6">
            <text:p>1322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753.51" table:style-name="ce8">
            <text:p><text:s/>753,5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753.51" table:style-name="ce8">
            <text:p><text:s/>753,51 €<text:s/></text:p>
          </table:table-cell>
          <table:table-cell office:value-type="string" table:style-name="ce6">
            <text:p><text:s text:c="2"/>HERA COMM S.P.A.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 table:style-name="ce9"/>
        </table:table-row>
        <table:table-row table:style-name="ro3">
          <table:table-cell office:value-type="float" office:value="1322" table:style-name="ce6">
            <text:p>1322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9.59" table:style-name="ce8">
            <text:p><text:s/>19,59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9.59" table:style-name="ce8">
            <text:p><text:s/>19,59 €<text:s/></text:p>
          </table:table-cell>
          <table:table-cell office:value-type="string" table:style-name="ce6">
            <text:p><text:s text:c="2"/>HERA COMM S.P.A.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 table:style-name="ce9"/>
        </table:table-row>
        <table:table-row table:style-name="ro3">
          <table:table-cell office:value-type="float" office:value="1323" table:style-name="ce6">
            <text:p>1323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40" table:style-name="ce8">
            <text:p><text:s/>44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40" table:style-name="ce8">
            <text:p><text:s/>440,0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323" table:style-name="ce6">
            <text:p>1323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7.600000000000001" table:style-name="ce8">
            <text:p><text:s/>17,6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7.600000000000001" table:style-name="ce8">
            <text:p><text:s/>17,6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324" table:style-name="ce6">
            <text:p>1324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80" table:style-name="ce8">
            <text:p><text:s/>180,00 €<text:s/></text:p>
          </table:table-cell>
          <table:table-cell office:value-type="currency" office:value="36" table:style-name="ce8">
            <text:p><text:s/>36,00 €<text:s/></text:p>
          </table:table-cell>
          <table:table-cell office:value-type="currency" office:value="144" table:style-name="ce8">
            <text:p><text:s/>144,0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325" table:style-name="ce6">
            <text:p>1325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100" table:style-name="ce8">
            <text:p><text:s/>1.1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100" table:style-name="ce8">
            <text:p><text:s/>1.100,0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325" table:style-name="ce6">
            <text:p>1325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4" table:style-name="ce8">
            <text:p><text:s/>44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4" table:style-name="ce8">
            <text:p><text:s/>44,0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326" table:style-name="ce6">
            <text:p>1326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429" table:style-name="ce8">
            <text:p><text:s/>3.429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429" table:style-name="ce8">
            <text:p><text:s/>3.429,0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326" table:style-name="ce6">
            <text:p>1326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" table:style-name="ce8">
            <text:p><text:s/>2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" table:style-name="ce8">
            <text:p><text:s/>2,0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326" table:style-name="ce6">
            <text:p>1326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37.16" table:style-name="ce8">
            <text:p><text:s/>137,16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37.16" table:style-name="ce8">
            <text:p><text:s/>137,16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327" table:style-name="ce6">
            <text:p>1327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100" table:style-name="ce8">
            <text:p><text:s/>3.1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100" table:style-name="ce8">
            <text:p><text:s/>3.100,0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327" table:style-name="ce6">
            <text:p>1327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24" table:style-name="ce8">
            <text:p><text:s/>124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24" table:style-name="ce8">
            <text:p><text:s/>124,0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328" table:style-name="ce6">
            <text:p>1328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41.6" table:style-name="ce8">
            <text:p><text:s/>341,60 €<text:s/></text:p>
          </table:table-cell>
          <table:table-cell office:value-type="currency" office:value="56" table:style-name="ce8">
            <text:p><text:s/>56,00 €<text:s/></text:p>
          </table:table-cell>
          <table:table-cell office:value-type="currency" office:value="285.60000000000002" table:style-name="ce8">
            <text:p><text:s/>285,6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328" table:style-name="ce6">
            <text:p>1328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3.66" table:style-name="ce8">
            <text:p><text:s/>13,66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3.66" table:style-name="ce8">
            <text:p><text:s/>13,66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329" table:style-name="ce6">
            <text:p>1329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561.20000000000005" table:style-name="ce8">
            <text:p><text:s/>561,20 €<text:s/></text:p>
          </table:table-cell>
          <table:table-cell office:value-type="currency" office:value="92" table:style-name="ce8">
            <text:p><text:s/>92,00 €<text:s/></text:p>
          </table:table-cell>
          <table:table-cell office:value-type="currency" office:value="469.2" table:style-name="ce8">
            <text:p><text:s/>469,2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329" table:style-name="ce6">
            <text:p>1329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2.45" table:style-name="ce8">
            <text:p><text:s/>22,4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2.45" table:style-name="ce8">
            <text:p><text:s/>22,45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330" table:style-name="ce6">
            <text:p>1330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5853.81" table:style-name="ce8">
            <text:p><text:s/>5.853,8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853.81" table:style-name="ce8">
            <text:p><text:s/>5.853,81 €<text:s/></text:p>
          </table:table-cell>
          <table:table-cell office:value-type="string" table:style-name="ce6">
            <text:p><text:s text:c="2"/>AGENZIA DELLE ENTRATE RISCOSSIONE</text:p>
          </table:table-cell>
          <table:table-cell office:value-type="string" table:style-name="ce6">
            <text:p>Acquisto di servizi per <text:s/>la riscossione delle entrate</text:p>
          </table:table-cell>
          <table:table-cell table:number-columns-repeated="16375" table:style-name="ce9"/>
        </table:table-row>
        <table:table-row table:style-name="ro3">
          <table:table-cell office:value-type="float" office:value="1331" table:style-name="ce6">
            <text:p>1331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400" table:style-name="ce8">
            <text:p><text:s/>1.4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400" table:style-name="ce8">
            <text:p><text:s/>1.400,00 €<text:s/></text:p>
          </table:table-cell>
          <table:table-cell office:value-type="string" table:style-name="ce6">
            <text:p><text:s text:c="2"/>DIVERSI</text:p>
          </table:table-cell>
          <table:table-cell office:value-type="string" table:style-name="ce6">
            <text:p>Altri tributi</text:p>
          </table:table-cell>
          <table:table-cell table:number-columns-repeated="16375" table:style-name="ce9"/>
        </table:table-row>
        <table:table-row table:style-name="ro3">
          <table:table-cell office:value-type="float" office:value="1332" table:style-name="ce6">
            <text:p>1332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08.75" table:style-name="ce8">
            <text:p><text:s/>208,7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08.75" table:style-name="ce8">
            <text:p><text:s/>208,75 €<text:s/></text:p>
          </table:table-cell>
          <table:table-cell office:value-type="string" table:style-name="ce6">
            <text:p><text:s text:c="2"/>AGENZIA DELLE ENTRATE</text:p>
          </table:table-cell>
          <table:table-cell office:value-type="string" table:style-name="ce6">
            <text:p>Altri tributi</text:p>
          </table:table-cell>
          <table:table-cell table:number-columns-repeated="16375" table:style-name="ce9"/>
        </table:table-row>
        <table:table-row table:style-name="ro3">
          <table:table-cell office:value-type="float" office:value="1333" table:style-name="ce6">
            <text:p>1333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800" table:style-name="ce8">
            <text:p><text:s/>8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800" table:style-name="ce8">
            <text:p><text:s/>800,00 €<text:s/></text:p>
          </table:table-cell>
          <table:table-cell office:value-type="string" table:style-name="ce6">
            <text:p><text:s text:c="2"/>ASSOCIAZIONE CULTURALE TUSCIAUP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4">
          <table:table-cell office:value-type="float" office:value="1334" table:style-name="ce6">
            <text:p>1334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19.87" table:style-name="ce8">
            <text:p><text:s/>119,8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19.87" table:style-name="ce8">
            <text:p><text:s/>119,87 €<text:s/></text:p>
          </table:table-cell>
          <table:table-cell office:value-type="string" table:style-name="ce6">
            <text:p><text:s text:c="2"/>BANCA DI CREDITO COOPERATIVO DI ROMA - BCC DI ROM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335" table:style-name="ce6">
            <text:p>1335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75" table:style-name="ce8">
            <text:p><text:s/>75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75" table:style-name="ce8">
            <text:p><text:s/>75,00 €<text:s/></text:p>
          </table:table-cell>
          <table:table-cell office:value-type="string" table:style-name="ce6">
            <text:p><text:s text:c="2"/>CLIENTI DIVERSI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336" table:style-name="ce6">
            <text:p>1336</text:p>
          </table:table-cell>
          <table:table-cell office:value-type="date" office:date-value="2024-11-13T00:00:00" table:style-name="ce7">
            <text:p>13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0.01" table:style-name="ce8">
            <text:p><text:s/>0,0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0.01" table:style-name="ce8">
            <text:p><text:s/>0,01 €<text:s/></text:p>
          </table:table-cell>
          <table:table-cell office:value-type="string" table:style-name="ce6">
            <text:p><text:s text:c="2"/>CLIENTI DIVERSI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337" table:style-name="ce6">
            <text:p>1337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641" table:style-name="ce8">
            <text:p><text:s/>4.641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641" table:style-name="ce8">
            <text:p><text:s/>4.641,00 €<text:s/></text:p>
          </table:table-cell>
          <table:table-cell office:value-type="string" table:style-name="ce6">
            <text:p><text:s text:c="2"/>AGENZIA DELLE ENTRATE</text:p>
          </table:table-cell>
          <table:table-cell office:value-type="string" table:style-name="ce6">
            <text:p>Altri tributi</text:p>
          </table:table-cell>
          <table:table-cell table:number-columns-repeated="16375" table:style-name="ce9"/>
        </table:table-row>
        <table:table-row table:style-name="ro3">
          <table:table-cell office:value-type="float" office:value="1338" table:style-name="ce6">
            <text:p>1338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0340" table:style-name="ce8">
            <text:p><text:s/>20.34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0340" table:style-name="ce8">
            <text:p><text:s/>20.340,00 €<text:s/></text:p>
          </table:table-cell>
          <table:table-cell office:value-type="string" table:style-name="ce6">
            <text:p><text:s text:c="2"/>AGENZIA DELLE ENTRATE</text:p>
          </table:table-cell>
          <table:table-cell office:value-type="string" table:style-name="ce6">
            <text:p>Altri tributi</text:p>
          </table:table-cell>
          <table:table-cell table:number-columns-repeated="16375" table:style-name="ce9"/>
        </table:table-row>
        <table:table-row table:style-name="ro3">
          <table:table-cell office:value-type="float" office:value="1339" table:style-name="ce6">
            <text:p>1339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1.83" table:style-name="ce8">
            <text:p><text:s/>11,83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1.83" table:style-name="ce8">
            <text:p><text:s/>11,83 €<text:s/></text:p>
          </table:table-cell>
          <table:table-cell office:value-type="string" table:style-name="ce6">
            <text:p><text:s text:c="2"/>COMUNE DI VITERBO</text:p>
          </table:table-cell>
          <table:table-cell office:value-type="string" table:style-name="ce6">
            <text:p>Acquisto di servizi per <text:s/>la riscossione delle entrate</text:p>
          </table:table-cell>
          <table:table-cell table:number-columns-repeated="16375" table:style-name="ce9"/>
        </table:table-row>
        <table:table-row table:style-name="ro3">
          <table:table-cell office:value-type="float" office:value="1340" table:style-name="ce6">
            <text:p>1340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66" table:style-name="ce8">
            <text:p><text:s/>266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66" table:style-name="ce8">
            <text:p><text:s/>266,00 €<text:s/></text:p>
          </table:table-cell>
          <table:table-cell office:value-type="string" table:style-name="ce6">
            <text:p><text:s text:c="2"/>SiCamera Sistema Camerale Servizi s.c.r.l.</text:p>
          </table:table-cell>
          <table:table-cell office:value-type="string" table:style-name="ce6">
            <text:p>Corsi di formazione per il proprio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341" table:style-name="ce6">
            <text:p>1341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900" table:style-name="ce8">
            <text:p><text:s/>1.9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900" table:style-name="ce8">
            <text:p><text:s/>1.900,00 €<text:s/></text:p>
          </table:table-cell>
          <table:table-cell office:value-type="string" table:style-name="ce6">
            <text:p><text:s text:c="2"/>AZIENDA SPECIALE CENTRO ITALIA</text:p>
          </table:table-cell>
          <table:table-cell office:value-type="string" table:style-name="ce6">
            <text:p>Corsi di formazione per il proprio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342" table:style-name="ce6">
            <text:p>1342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654.15" table:style-name="ce8">
            <text:p><text:s/>654,1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654.15" table:style-name="ce8">
            <text:p><text:s/>654,15 €<text:s/></text:p>
          </table:table-cell>
          <table:table-cell office:value-type="string" table:style-name="ce6">
            <text:p><text:s text:c="2"/>POSTE ITALIANE SPA -</text:p>
          </table:table-cell>
          <table:table-cell office:value-type="string" table:style-name="ce6">
            <text:p>Spese postali e di recapito</text:p>
          </table:table-cell>
          <table:table-cell table:number-columns-repeated="16375" table:style-name="ce9"/>
        </table:table-row>
        <table:table-row table:style-name="ro3">
          <table:table-cell office:value-type="float" office:value="1343" table:style-name="ce6">
            <text:p>1343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66.77" table:style-name="ce8">
            <text:p><text:s/>66,7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66.77" table:style-name="ce8">
            <text:p><text:s/>66,77 €<text:s/></text:p>
          </table:table-cell>
          <table:table-cell office:value-type="string" table:style-name="ce6">
            <text:p><text:s text:c="2"/>POSTE ITALIANE SPA -</text:p>
          </table:table-cell>
          <table:table-cell office:value-type="string" table:style-name="ce6">
            <text:p>Spese postali e di recapito</text:p>
          </table:table-cell>
          <table:table-cell table:number-columns-repeated="16375" table:style-name="ce9"/>
        </table:table-row>
        <table:table-row table:style-name="ro3">
          <table:table-cell office:value-type="float" office:value="1344" table:style-name="ce6">
            <text:p>1344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.2" table:style-name="ce8">
            <text:p><text:s/>3,2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.2" table:style-name="ce8">
            <text:p><text:s/>3,2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344" table:style-name="ce6">
            <text:p>1344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80" table:style-name="ce8">
            <text:p><text:s/>8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80" table:style-name="ce8">
            <text:p><text:s/>80,0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344" table:style-name="ce6">
            <text:p>1344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" table:style-name="ce8">
            <text:p><text:s/>2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" table:style-name="ce8">
            <text:p><text:s/>2,0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345" table:style-name="ce6">
            <text:p>1345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976" table:style-name="ce8">
            <text:p><text:s/>976,00 €<text:s/></text:p>
          </table:table-cell>
          <table:table-cell office:value-type="currency" office:value="160" table:style-name="ce8">
            <text:p><text:s/>160,00 €<text:s/></text:p>
          </table:table-cell>
          <table:table-cell office:value-type="currency" office:value="816" table:style-name="ce8">
            <text:p><text:s/>816,0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345" table:style-name="ce6">
            <text:p>1345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9.04" table:style-name="ce8">
            <text:p><text:s/>39,0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9.04" table:style-name="ce8">
            <text:p><text:s/>39,04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346" table:style-name="ce6">
            <text:p>1346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80" table:style-name="ce8">
            <text:p><text:s/>18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80" table:style-name="ce8">
            <text:p><text:s/>180,0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346" table:style-name="ce6">
            <text:p>1346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7.2" table:style-name="ce8">
            <text:p><text:s/>7,2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7.2" table:style-name="ce8">
            <text:p><text:s/>7,2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347" table:style-name="ce6">
            <text:p>1347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10" table:style-name="ce8">
            <text:p><text:s/>11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10" table:style-name="ce8">
            <text:p><text:s/>110,00 €<text:s/></text:p>
          </table:table-cell>
          <table:table-cell office:value-type="string" table:style-name="ce6">
            <text:p><text:s text:c="2"/>COMUNE DI GRADOLI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348" table:style-name="ce6">
            <text:p>1348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3996.47" table:style-name="ce8">
            <text:p><text:s/>3.996,4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996.47" table:style-name="ce8">
            <text:p><text:s/>3.996,47 €<text:s/></text:p>
          </table:table-cell>
          <table:table-cell office:value-type="string" table:style-name="ce6">
            <text:p><text:s text:c="2"/>DIVERSI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349" table:style-name="ce6">
            <text:p>1349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880.34" table:style-name="ce8">
            <text:p><text:s/>1.880,3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880.34" table:style-name="ce8">
            <text:p><text:s/>1.880,34 €<text:s/></text:p>
          </table:table-cell>
          <table:table-cell office:value-type="string" table:style-name="ce6">
            <text:p><text:s text:c="2"/>CEFAS - CENTRO DI FORMAZIONE PER L'ASSISTENZA ALLO SVILUPPO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350" table:style-name="ce6">
            <text:p>1350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323.3599999999997" table:style-name="ce8">
            <text:p><text:s/>4.323,36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323.3599999999997" table:style-name="ce8">
            <text:p><text:s/>4.323,36 €<text:s/></text:p>
          </table:table-cell>
          <table:table-cell office:value-type="string" table:style-name="ce6">
            <text:p><text:s text:c="2"/>DIVERSI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351" table:style-name="ce6">
            <text:p>1351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000" table:style-name="ce8">
            <text:p><text:s/>2.0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000" table:style-name="ce8">
            <text:p><text:s/>2.000,00 €<text:s/></text:p>
          </table:table-cell>
          <table:table-cell office:value-type="string" table:style-name="ce6">
            <text:p><text:s text:c="2"/>CONFESERCENTI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352" table:style-name="ce6">
            <text:p>1352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000" table:style-name="ce8">
            <text:p><text:s/>2.0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000" table:style-name="ce8">
            <text:p><text:s/>2.000,00 €<text:s/></text:p>
          </table:table-cell>
          <table:table-cell office:value-type="string" table:style-name="ce6">
            <text:p><text:s text:c="2"/>E.G. WATER SRL SEMPLIFICATA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353" table:style-name="ce6">
            <text:p>1353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708.63" table:style-name="ce8">
            <text:p><text:s/>1.708,63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708.63" table:style-name="ce8">
            <text:p><text:s/>1.708,63 €<text:s/></text:p>
          </table:table-cell>
          <table:table-cell office:value-type="string" table:style-name="ce6">
            <text:p><text:s text:c="2"/>RUNNNER S.N.C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354" table:style-name="ce6">
            <text:p>1354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500" table:style-name="ce8">
            <text:p><text:s/>5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00" table:style-name="ce8">
            <text:p><text:s/>500,00 €<text:s/></text:p>
          </table:table-cell>
          <table:table-cell office:value-type="string" table:style-name="ce6">
            <text:p><text:s text:c="2"/>ASSOCIAZIONE 1728 CITTA' DI RONCIGLIONE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355" table:style-name="ce6">
            <text:p>1355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812.6" table:style-name="ce8">
            <text:p><text:s/>1.812,6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812.6" table:style-name="ce8">
            <text:p><text:s/>1.812,60 €<text:s/></text:p>
          </table:table-cell>
          <table:table-cell office:value-type="string" table:style-name="ce6">
            <text:p><text:s text:c="2"/>DIVERSI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356" table:style-name="ce6">
            <text:p>1356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31.36000000000001" table:style-name="ce8">
            <text:p><text:s/>131,36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31.36000000000001" table:style-name="ce8">
            <text:p><text:s/>131,36 €<text:s/></text:p>
          </table:table-cell>
          <table:table-cell office:value-type="string" table:style-name="ce6">
            <text:p><text:s text:c="2"/>CONTO-GRAPH <text:s/>S.R.L.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4">
          <table:table-cell office:value-type="float" office:value="1357" table:style-name="ce6">
            <text:p>1357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120" table:style-name="ce8">
            <text:p><text:s/>2.12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120" table:style-name="ce8">
            <text:p><text:s/>2.120,00 €<text:s/></text:p>
          </table:table-cell>
          <table:table-cell office:value-type="string" table:style-name="ce6">
            <text:p><text:s text:c="2"/>BANCA DI CREDITO COOPERATIVO DI ROMA - BCC DI ROMA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358" table:style-name="ce6">
            <text:p>1358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57.84" table:style-name="ce8">
            <text:p><text:s/>57,8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7.84" table:style-name="ce8">
            <text:p><text:s/>57,84 €<text:s/></text:p>
          </table:table-cell>
          <table:table-cell office:value-type="string" table:style-name="ce6">
            <text:p><text:s text:c="2"/>DIVERSI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359" table:style-name="ce6">
            <text:p>1359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8.3" table:style-name="ce8">
            <text:p><text:s/>18,3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8.3" table:style-name="ce8">
            <text:p><text:s/>18,30 €<text:s/></text:p>
          </table:table-cell>
          <table:table-cell office:value-type="string" table:style-name="ce6">
            <text:p><text:s text:c="2"/>Associazione Slow Food Viterbo e Tuscia APS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360" table:style-name="ce6">
            <text:p>1360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500" table:style-name="ce8">
            <text:p><text:s/>5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00" table:style-name="ce8">
            <text:p><text:s/>500,00 €<text:s/></text:p>
          </table:table-cell>
          <table:table-cell office:value-type="string" table:style-name="ce6">
            <text:p><text:s text:c="2"/>DIVERSI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361" table:style-name="ce6">
            <text:p>1361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914.82" table:style-name="ce8">
            <text:p><text:s/>914,8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914.82" table:style-name="ce8">
            <text:p><text:s/>914,82 €<text:s/></text:p>
          </table:table-cell>
          <table:table-cell office:value-type="string" table:style-name="ce6">
            <text:p><text:s text:c="2"/>TELECOM ITALIA SPA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362" table:style-name="ce6">
            <text:p>1362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332.07" table:style-name="ce8">
            <text:p><text:s/>1.332,0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332.07" table:style-name="ce8">
            <text:p><text:s/>1.332,07 €<text:s/></text:p>
          </table:table-cell>
          <table:table-cell office:value-type="string" table:style-name="ce6">
            <text:p><text:s text:c="2"/>FASTWEB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363" table:style-name="ce6">
            <text:p>1363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000" table:style-name="ce8">
            <text:p><text:s/>2.0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000" table:style-name="ce8">
            <text:p><text:s/>2.000,00 €<text:s/></text:p>
          </table:table-cell>
          <table:table-cell office:value-type="string" table:style-name="ce6">
            <text:p><text:s text:c="2"/>ENEL ENERGIA SPA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364" table:style-name="ce6">
            <text:p>1364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000" table:style-name="ce8">
            <text:p><text:s/>2.0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000" table:style-name="ce8">
            <text:p><text:s/>2.000,00 €<text:s/></text:p>
          </table:table-cell>
          <table:table-cell office:value-type="string" table:style-name="ce6">
            <text:p><text:s text:c="2"/>HERA COMM S.P.A.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365" table:style-name="ce6">
            <text:p>1365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143.8" table:style-name="ce8">
            <text:p><text:s/>3.143,8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143.8" table:style-name="ce8">
            <text:p><text:s/>3.143,80 €<text:s/></text:p>
          </table:table-cell>
          <table:table-cell office:value-type="string" table:style-name="ce6">
            <text:p><text:s text:c="2"/>ELETTRICALOR S.R.L.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366" table:style-name="ce6">
            <text:p>1366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500" table:style-name="ce8">
            <text:p><text:s/>5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00" table:style-name="ce8">
            <text:p><text:s/>500,00 €<text:s/></text:p>
          </table:table-cell>
          <table:table-cell office:value-type="string" table:style-name="ce6">
            <text:p><text:s text:c="2"/>Lanzi Tende srl Unipersonale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367" table:style-name="ce6">
            <text:p>1367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2.7" table:style-name="ce8">
            <text:p><text:s/>42,7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2.7" table:style-name="ce8">
            <text:p><text:s/>42,70 €<text:s/></text:p>
          </table:table-cell>
          <table:table-cell office:value-type="string" table:style-name="ce6">
            <text:p><text:s text:c="2"/>INFOCERT SPA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368" table:style-name="ce6">
            <text:p>1368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521.57" table:style-name="ce8">
            <text:p><text:s/>1.521,5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521.57" table:style-name="ce8">
            <text:p><text:s/>1.521,57 €<text:s/></text:p>
          </table:table-cell>
          <table:table-cell office:value-type="string" table:style-name="ce6">
            <text:p><text:s text:c="2"/>POSTE ITALIANE SPA -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369" table:style-name="ce6">
            <text:p>1369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500" table:style-name="ce8">
            <text:p><text:s/>5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00" table:style-name="ce8">
            <text:p><text:s/>500,00 €<text:s/></text:p>
          </table:table-cell>
          <table:table-cell office:value-type="string" table:style-name="ce6">
            <text:p><text:s text:c="2"/>POSTE ITALIANE SPA -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4">
          <table:table-cell office:value-type="float" office:value="1370" table:style-name="ce6">
            <text:p>1370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50" table:style-name="ce8">
            <text:p><text:s/>45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50" table:style-name="ce8">
            <text:p><text:s/>450,0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4">
          <table:table-cell office:value-type="float" office:value="1370" table:style-name="ce6">
            <text:p>1370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-14066.55" table:style-name="ce8">
            <text:p>-14.066,5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-14066.55" table:style-name="ce8">
            <text:p>-14.066,55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4">
          <table:table-cell office:value-type="float" office:value="1370" table:style-name="ce6">
            <text:p>1370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65.25" table:style-name="ce8">
            <text:p><text:s/>365,2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65.25" table:style-name="ce8">
            <text:p><text:s/>365,25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4">
          <table:table-cell office:value-type="float" office:value="1370" table:style-name="ce6">
            <text:p>1370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4066.55" table:style-name="ce8">
            <text:p><text:s/>14.066,5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4066.55" table:style-name="ce8">
            <text:p><text:s/>14.066,55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4">
          <table:table-cell office:value-type="float" office:value="1372" table:style-name="ce6">
            <text:p>1372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8000" table:style-name="ce8">
            <text:p><text:s/>8.0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8000" table:style-name="ce8">
            <text:p><text:s/>8.000,0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4">
          <table:table-cell office:value-type="float" office:value="1373" table:style-name="ce6">
            <text:p>1373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733.34" table:style-name="ce8">
            <text:p><text:s/>733,3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733.34" table:style-name="ce8">
            <text:p><text:s/>733,34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4">
          <table:table-cell office:value-type="float" office:value="1374" table:style-name="ce6">
            <text:p>1374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0" table:style-name="ce8">
            <text:p><text:s/>1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0" table:style-name="ce8">
            <text:p><text:s/>10,0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4">
          <table:table-cell office:value-type="float" office:value="1375" table:style-name="ce6">
            <text:p>1375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12" table:style-name="ce8">
            <text:p><text:s/>412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12" table:style-name="ce8">
            <text:p><text:s/>412,0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4">
          <table:table-cell office:value-type="float" office:value="1375" table:style-name="ce6">
            <text:p>1375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0" table:style-name="ce8">
            <text:p><text:s/>3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0" table:style-name="ce8">
            <text:p><text:s/>30,0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4">
          <table:table-cell office:value-type="float" office:value="1376" table:style-name="ce6">
            <text:p>1376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24" table:style-name="ce8">
            <text:p><text:s/>124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24" table:style-name="ce8">
            <text:p><text:s/>124,0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4">
          <table:table-cell office:value-type="float" office:value="1377" table:style-name="ce6">
            <text:p>1377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816" table:style-name="ce8">
            <text:p><text:s/>816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816" table:style-name="ce8">
            <text:p><text:s/>816,0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4">
          <table:table-cell office:value-type="float" office:value="1378" table:style-name="ce6">
            <text:p>1378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131.6999999999998" table:style-name="ce8">
            <text:p><text:s/>2.131,7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131.6999999999998" table:style-name="ce8">
            <text:p><text:s/>2.131,7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4">
          <table:table-cell office:value-type="float" office:value="1378" table:style-name="ce6">
            <text:p>1378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562.77" table:style-name="ce8">
            <text:p><text:s/>562,7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62.77" table:style-name="ce8">
            <text:p><text:s/>562,77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4">
          <table:table-cell office:value-type="float" office:value="1378" table:style-name="ce6">
            <text:p>1378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129" table:style-name="ce8">
            <text:p><text:s/>1.129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129" table:style-name="ce8">
            <text:p><text:s/>1.129,0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4">
          <table:table-cell office:value-type="float" office:value="1379" table:style-name="ce6">
            <text:p>1379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370" table:style-name="ce8">
            <text:p><text:s/>2.37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370" table:style-name="ce8">
            <text:p><text:s/>2.370,0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4">
          <table:table-cell office:value-type="float" office:value="1380" table:style-name="ce6">
            <text:p>1380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37.48" table:style-name="ce8">
            <text:p><text:s/>237,4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37.48" table:style-name="ce8">
            <text:p><text:s/>237,48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4">
          <table:table-cell office:value-type="float" office:value="1381" table:style-name="ce6">
            <text:p>1381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35" table:style-name="ce8">
            <text:p><text:s/>135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35" table:style-name="ce8">
            <text:p><text:s/>135,0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4">
          <table:table-cell office:value-type="float" office:value="1382" table:style-name="ce6">
            <text:p>1382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750" table:style-name="ce8">
            <text:p><text:s/>75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750" table:style-name="ce8">
            <text:p><text:s/>750,0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4">
          <table:table-cell office:value-type="float" office:value="1383" table:style-name="ce6">
            <text:p>1383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750" table:style-name="ce8">
            <text:p><text:s/>75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750" table:style-name="ce8">
            <text:p><text:s/>750,0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4">
          <table:table-cell office:value-type="float" office:value="1384" table:style-name="ce6">
            <text:p>1384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42.48" table:style-name="ce8">
            <text:p><text:s/>342,4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42.48" table:style-name="ce8">
            <text:p><text:s/>342,48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4">
          <table:table-cell office:value-type="float" office:value="1385" table:style-name="ce6">
            <text:p>1385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94.76" table:style-name="ce8">
            <text:p><text:s/>194,76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94.76" table:style-name="ce8">
            <text:p><text:s/>194,76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4">
          <table:table-cell office:value-type="float" office:value="1386" table:style-name="ce6">
            <text:p>1386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75" table:style-name="ce8">
            <text:p><text:s/>375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75" table:style-name="ce8">
            <text:p><text:s/>375,0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4">
          <table:table-cell office:value-type="float" office:value="1387" table:style-name="ce6">
            <text:p>1387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99.98" table:style-name="ce8">
            <text:p><text:s/>499,9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99.98" table:style-name="ce8">
            <text:p><text:s/>499,98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4">
          <table:table-cell office:value-type="float" office:value="1388" table:style-name="ce6">
            <text:p>1388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113.11" table:style-name="ce8">
            <text:p><text:s/>2.113,1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113.11" table:style-name="ce8">
            <text:p><text:s/>2.113,11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4">
          <table:table-cell office:value-type="float" office:value="1389" table:style-name="ce6">
            <text:p>1389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99.98" table:style-name="ce8">
            <text:p><text:s/>199,9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99.98" table:style-name="ce8">
            <text:p><text:s/>199,98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4">
          <table:table-cell office:value-type="float" office:value="1389" table:style-name="ce6">
            <text:p>1389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47" table:style-name="ce8">
            <text:p><text:s/>447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47" table:style-name="ce8">
            <text:p><text:s/>447,0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4">
          <table:table-cell office:value-type="float" office:value="1390" table:style-name="ce6">
            <text:p>1390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799.98" table:style-name="ce8">
            <text:p><text:s/>799,9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799.98" table:style-name="ce8">
            <text:p><text:s/>799,98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4">
          <table:table-cell office:value-type="float" office:value="1390" table:style-name="ce6">
            <text:p>1390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725.5" table:style-name="ce8">
            <text:p><text:s/>1.725,5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725.5" table:style-name="ce8">
            <text:p><text:s/>1.725,5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4">
          <table:table-cell office:value-type="float" office:value="1390" table:style-name="ce6">
            <text:p>1390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410.88" table:style-name="ce8">
            <text:p><text:s/>1.410,8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410.88" table:style-name="ce8">
            <text:p><text:s/>1.410,88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4">
          <table:table-cell office:value-type="float" office:value="1390" table:style-name="ce6">
            <text:p>1390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99.98" table:style-name="ce8">
            <text:p><text:s/>499,9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99.98" table:style-name="ce8">
            <text:p><text:s/>499,98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4">
          <table:table-cell office:value-type="float" office:value="1391" table:style-name="ce6">
            <text:p>1391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-2100" table:style-name="ce8">
            <text:p>-2.1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-2100" table:style-name="ce8">
            <text:p>-2.100,0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4">
          <table:table-cell office:value-type="float" office:value="1391" table:style-name="ce6">
            <text:p>1391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2" table:style-name="ce8">
            <text:p><text:s/>12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2" table:style-name="ce8">
            <text:p><text:s/>12,0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4">
          <table:table-cell office:value-type="float" office:value="1391" table:style-name="ce6">
            <text:p>1391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624.99" table:style-name="ce8">
            <text:p><text:s/>624,99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624.99" table:style-name="ce8">
            <text:p><text:s/>624,99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4">
          <table:table-cell office:value-type="float" office:value="1391" table:style-name="ce6">
            <text:p>1391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100" table:style-name="ce8">
            <text:p><text:s/>2.1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100" table:style-name="ce8">
            <text:p><text:s/>2.100,0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4">
          <table:table-cell office:value-type="float" office:value="1392" table:style-name="ce6">
            <text:p>1392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-749.97" table:style-name="ce8">
            <text:p>-749,9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-749.97" table:style-name="ce8">
            <text:p>-749,97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4">
          <table:table-cell office:value-type="float" office:value="1392" table:style-name="ce6">
            <text:p>1392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374.96" table:style-name="ce8">
            <text:p><text:s/>1.374,96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374.96" table:style-name="ce8">
            <text:p><text:s/>1.374,96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4">
          <table:table-cell office:value-type="float" office:value="1393" table:style-name="ce6">
            <text:p>1393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930" table:style-name="ce8">
            <text:p><text:s/>93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930" table:style-name="ce8">
            <text:p><text:s/>930,0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4">
          <table:table-cell office:value-type="float" office:value="1394" table:style-name="ce6">
            <text:p>1394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880" table:style-name="ce8">
            <text:p><text:s/>2.88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880" table:style-name="ce8">
            <text:p><text:s/>2.880,0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Corsi di formazione per il proprio personale</text:p>
          </table:table-cell>
          <table:table-cell table:number-columns-repeated="16375" table:style-name="ce9"/>
        </table:table-row>
        <table:table-row table:style-name="ro4">
          <table:table-cell office:value-type="float" office:value="1394" table:style-name="ce6">
            <text:p>1394</text:p>
          </table:table-cell>
          <table:table-cell office:value-type="date" office:date-value="2024-11-18T00:00:00" table:style-name="ce7">
            <text:p>18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8800" table:style-name="ce8">
            <text:p><text:s/>8.8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8800" table:style-name="ce8">
            <text:p><text:s/>8.800,0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Corsi di formazione per il proprio personale</text:p>
          </table:table-cell>
          <table:table-cell table:number-columns-repeated="16375" table:style-name="ce9"/>
        </table:table-row>
        <table:table-row table:style-name="ro4">
          <table:table-cell office:value-type="float" office:value="1395" table:style-name="ce6">
            <text:p>1395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815.25" table:style-name="ce8">
            <text:p><text:s/>815,2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815.25" table:style-name="ce8">
            <text:p><text:s/>815,25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4">
          <table:table-cell office:value-type="float" office:value="1396" table:style-name="ce6">
            <text:p>1396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0671.919999999998" table:style-name="ce8">
            <text:p><text:s/>40.671,9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0671.919999999998" table:style-name="ce8">
            <text:p><text:s/>40.671,92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4">
          <table:table-cell office:value-type="float" office:value="1397" table:style-name="ce6">
            <text:p>1397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778.13" table:style-name="ce8">
            <text:p><text:s/>2.778,13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778.13" table:style-name="ce8">
            <text:p><text:s/>2.778,13 €<text:s/></text:p>
          </table:table-cell>
          <table:table-cell office:value-type="string" table:style-name="ce6">
            <text:p><text:s text:c="2"/>UNIONCAMERE - UNIONE ITALIANA DELLE CAMERE DI COMMERCIO I.A.A.</text:p>
          </table:table-cell>
          <table:table-cell office:value-type="string" table:style-name="ce6">
            <text:p>Altri oneri per il personale</text:p>
          </table:table-cell>
          <table:table-cell table:number-columns-repeated="16375" table:style-name="ce9"/>
        </table:table-row>
        <table:table-row table:style-name="ro4">
          <table:table-cell office:value-type="float" office:value="1398" table:style-name="ce6">
            <text:p>1398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50801.120000000003" table:style-name="ce8">
            <text:p><text:s/>50.801,1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0801.120000000003" table:style-name="ce8">
            <text:p><text:s/>50.801,12 €<text:s/></text:p>
          </table:table-cell>
          <table:table-cell office:value-type="string" table:style-name="ce6">
            <text:p><text:s text:c="2"/>UNIONCAMERE - UNIONE ITALIANA DELLE CAMERE DI COMMERCIO I.A.A.</text:p>
          </table:table-cell>
          <table:table-cell office:value-type="string" table:style-name="ce6">
            <text:p>Contributi e trasferimenti correnti a Unioncamere per il fondo perequativo</text:p>
          </table:table-cell>
          <table:table-cell table:number-columns-repeated="16375" table:style-name="ce9"/>
        </table:table-row>
        <table:table-row table:style-name="ro3">
          <table:table-cell office:value-type="float" office:value="1399" table:style-name="ce6">
            <text:p>1399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450" table:style-name="ce8">
            <text:p><text:s/>2.45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450" table:style-name="ce8">
            <text:p><text:s/>2.450,00 €<text:s/></text:p>
          </table:table-cell>
          <table:table-cell office:value-type="string" table:style-name="ce6">
            <text:p><text:s text:c="2"/>IC OUTSOURCING SCRL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400" table:style-name="ce6">
            <text:p>1400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20" table:style-name="ce8">
            <text:p><text:s/>22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20" table:style-name="ce8">
            <text:p><text:s/>220,0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400" table:style-name="ce6">
            <text:p>1400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" table:style-name="ce8">
            <text:p><text:s/>2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" table:style-name="ce8">
            <text:p><text:s/>2,0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400" table:style-name="ce6">
            <text:p>1400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8.8000000000000007" table:style-name="ce8">
            <text:p><text:s/>8,8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8.8000000000000007" table:style-name="ce8">
            <text:p><text:s/>8,8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401" table:style-name="ce6">
            <text:p>1401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0.8" table:style-name="ce8">
            <text:p><text:s/>10,8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0.8" table:style-name="ce8">
            <text:p><text:s/>10,80 €<text:s/></text:p>
          </table:table-cell>
          <table:table-cell office:value-type="string" table:style-name="ce6">
            <text:p><text:s text:c="2"/>FASTWEB</text:p>
          </table:table-cell>
          <table:table-cell office:value-type="string" table:style-name="ce6">
            <text:p>Utenze e canoni per telefonia e reti di trasmissione</text:p>
          </table:table-cell>
          <table:table-cell table:number-columns-repeated="16375" table:style-name="ce9"/>
        </table:table-row>
        <table:table-row table:style-name="ro3">
          <table:table-cell office:value-type="float" office:value="1402" table:style-name="ce6">
            <text:p>1402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5.88" table:style-name="ce8">
            <text:p><text:s/>5,8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.88" table:style-name="ce8">
            <text:p><text:s/>5,88 €<text:s/></text:p>
          </table:table-cell>
          <table:table-cell office:value-type="string" table:style-name="ce6">
            <text:p><text:s text:c="2"/>Comune di Castel di Tora</text:p>
          </table:table-cell>
          <table:table-cell office:value-type="string" table:style-name="ce6">
            <text:p>Acquisto di servizi per <text:s/>la riscossione delle entrate</text:p>
          </table:table-cell>
          <table:table-cell table:number-columns-repeated="16375" table:style-name="ce9"/>
        </table:table-row>
        <table:table-row table:style-name="ro3">
          <table:table-cell office:value-type="float" office:value="1403" table:style-name="ce6">
            <text:p>1403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50" table:style-name="ce8">
            <text:p><text:s/>25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50" table:style-name="ce8">
            <text:p><text:s/>250,00 €<text:s/></text:p>
          </table:table-cell>
          <table:table-cell office:value-type="string" table:style-name="ce6">
            <text:p><text:s text:c="2"/>UIL FPL VITERBO</text:p>
          </table:table-cell>
          <table:table-cell office:value-type="string" table:style-name="ce6">
            <text:p>Restituzione di depositi cauzionali</text:p>
          </table:table-cell>
          <table:table-cell table:number-columns-repeated="16375" table:style-name="ce9"/>
        </table:table-row>
        <table:table-row table:style-name="ro3">
          <table:table-cell office:value-type="float" office:value="1404" table:style-name="ce6">
            <text:p>1404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3.71" table:style-name="ce8">
            <text:p><text:s/>13,7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3.71" table:style-name="ce8">
            <text:p><text:s/>13,71 €<text:s/></text:p>
          </table:table-cell>
          <table:table-cell office:value-type="string" table:style-name="ce6">
            <text:p><text:s text:c="2"/>COMUNE DI ROMA</text:p>
          </table:table-cell>
          <table:table-cell office:value-type="string" table:style-name="ce6">
            <text:p>Acquisto di servizi per <text:s/>la riscossione delle entrate</text:p>
          </table:table-cell>
          <table:table-cell table:number-columns-repeated="16375" table:style-name="ce9"/>
        </table:table-row>
        <table:table-row table:style-name="ro3">
          <table:table-cell office:value-type="float" office:value="1405" table:style-name="ce6">
            <text:p>1405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01" table:style-name="ce8">
            <text:p><text:s/>201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01" table:style-name="ce8">
            <text:p><text:s/>201,00 €<text:s/></text:p>
          </table:table-cell>
          <table:table-cell office:value-type="string" table:style-name="ce6">
            <text:p><text:s text:c="2"/>CONDOMINIO PIAZZA VERDI N. 5D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406" table:style-name="ce6">
            <text:p>1406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6540.3" table:style-name="ce8">
            <text:p><text:s/>16.540,3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6540.3" table:style-name="ce8">
            <text:p><text:s/>16.540,30 €<text:s/></text:p>
          </table:table-cell>
          <table:table-cell office:value-type="string" table:style-name="ce6">
            <text:p><text:s text:c="2"/>DE BESI DI GIACOMO SPA</text:p>
          </table:table-cell>
          <table:table-cell office:value-type="string" table:style-name="ce6">
            <text:p>Assicurazioni</text:p>
          </table:table-cell>
          <table:table-cell table:number-columns-repeated="16375" table:style-name="ce9"/>
        </table:table-row>
        <table:table-row table:style-name="ro3">
          <table:table-cell office:value-type="float" office:value="1407" table:style-name="ce6">
            <text:p>1407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70" table:style-name="ce8">
            <text:p><text:s/>27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70" table:style-name="ce8">
            <text:p><text:s/>270,00 €<text:s/></text:p>
          </table:table-cell>
          <table:table-cell office:value-type="string" table:style-name="ce6">
            <text:p><text:s text:c="2"/>SiCamera Sistema Camerale Servizi s.c.r.l.</text:p>
          </table:table-cell>
          <table:table-cell office:value-type="string" table:style-name="ce6">
            <text:p>Corsi di formazione per il proprio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408" table:style-name="ce6">
            <text:p>1408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24" table:style-name="ce8">
            <text:p><text:s/>324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24" table:style-name="ce8">
            <text:p><text:s/>324,00 €<text:s/></text:p>
          </table:table-cell>
          <table:table-cell office:value-type="string" table:style-name="ce6">
            <text:p><text:s text:c="2"/>SiCamera Sistema Camerale Servizi s.c.r.l.</text:p>
          </table:table-cell>
          <table:table-cell office:value-type="string" table:style-name="ce6">
            <text:p>Corsi di formazione per il proprio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409" table:style-name="ce6">
            <text:p>1409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8.78" table:style-name="ce8">
            <text:p><text:s/>18,7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8.78" table:style-name="ce8">
            <text:p><text:s/>18,78 €<text:s/></text:p>
          </table:table-cell>
          <table:table-cell office:value-type="string" table:style-name="ce6">
            <text:p><text:s text:c="2"/>RETETEL ITALIA SRL</text:p>
          </table:table-cell>
          <table:table-cell office:value-type="string" table:style-name="ce6">
            <text:p>Utenze e canoni per telefonia e reti di trasmissione</text:p>
          </table:table-cell>
          <table:table-cell table:number-columns-repeated="16375" table:style-name="ce9"/>
        </table:table-row>
        <table:table-row table:style-name="ro3">
          <table:table-cell office:value-type="float" office:value="1410" table:style-name="ce6">
            <text:p>1410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56.4" table:style-name="ce8">
            <text:p><text:s/>56,4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6.4" table:style-name="ce8">
            <text:p><text:s/>56,40 €<text:s/></text:p>
          </table:table-cell>
          <table:table-cell office:value-type="string" table:style-name="ce6">
            <text:p><text:s text:c="2"/>AGRI SERVICE SRL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11" table:style-name="ce6">
            <text:p>1411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45.19999999999999" table:style-name="ce8">
            <text:p><text:s/>145,2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45.19999999999999" table:style-name="ce8">
            <text:p><text:s/>145,20 €<text:s/></text:p>
          </table:table-cell>
          <table:table-cell office:value-type="string" table:style-name="ce6">
            <text:p><text:s text:c="2"/>AGRICARNI S.R.L.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12" table:style-name="ce6">
            <text:p>1412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8.8" table:style-name="ce8">
            <text:p><text:s/>48,8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8.8" table:style-name="ce8">
            <text:p><text:s/>48,8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13" table:style-name="ce6">
            <text:p>1413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76.9" table:style-name="ce8">
            <text:p><text:s/>176,9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76.9" table:style-name="ce8">
            <text:p><text:s/>176,90 €<text:s/></text:p>
          </table:table-cell>
          <table:table-cell office:value-type="string" table:style-name="ce6">
            <text:p><text:s text:c="2"/>EDILIZIA E MANUFATTI S.R.L.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14" table:style-name="ce6">
            <text:p>1414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17.4" table:style-name="ce8">
            <text:p><text:s/>117,4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17.4" table:style-name="ce8">
            <text:p><text:s/>117,40 €<text:s/></text:p>
          </table:table-cell>
          <table:table-cell office:value-type="string" table:style-name="ce6">
            <text:p><text:s text:c="2"/>LE DELIZIE DI ADRIANA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15" table:style-name="ce6">
            <text:p>1415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31.15" table:style-name="ce8">
            <text:p><text:s/>131,1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31.15" table:style-name="ce8">
            <text:p><text:s/>131,15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16" table:style-name="ce6">
            <text:p>1416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88.35000000000002" table:style-name="ce8">
            <text:p><text:s/>288,3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88.35000000000002" table:style-name="ce8">
            <text:p><text:s/>288,35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17" table:style-name="ce6">
            <text:p>1417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05.35" table:style-name="ce8">
            <text:p><text:s/>205,3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05.35" table:style-name="ce8">
            <text:p><text:s/>205,35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18" table:style-name="ce6">
            <text:p>1418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40" table:style-name="ce8">
            <text:p><text:s/>24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40" table:style-name="ce8">
            <text:p><text:s/>240,0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19" table:style-name="ce6">
            <text:p>1419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78.3" table:style-name="ce8">
            <text:p><text:s/>278,3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78.3" table:style-name="ce8">
            <text:p><text:s/>278,30 €<text:s/></text:p>
          </table:table-cell>
          <table:table-cell office:value-type="string" table:style-name="ce6">
            <text:p><text:s text:c="2"/>N.T. S.R.L.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20" table:style-name="ce6">
            <text:p>1420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17.4" table:style-name="ce8">
            <text:p><text:s/>117,4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17.4" table:style-name="ce8">
            <text:p><text:s/>117,4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21" table:style-name="ce6">
            <text:p>1421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05.7" table:style-name="ce8">
            <text:p><text:s/>205,7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05.7" table:style-name="ce8">
            <text:p><text:s/>205,70 €<text:s/></text:p>
          </table:table-cell>
          <table:table-cell office:value-type="string" table:style-name="ce6">
            <text:p><text:s text:c="2"/>PETROL MAROSTIDE DI NIRO MARIA ANNA SAS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22" table:style-name="ce6">
            <text:p>1422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34.9" table:style-name="ce8">
            <text:p><text:s/>134,9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34.9" table:style-name="ce8">
            <text:p><text:s/>134,90 €<text:s/></text:p>
          </table:table-cell>
          <table:table-cell office:value-type="string" table:style-name="ce6">
            <text:p><text:s text:c="2"/>PIZZA PAZZA DI PELLEGRINI RENATA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23" table:style-name="ce6">
            <text:p>1423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383.5" table:style-name="ce8">
            <text:p><text:s/>383,5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83.5" table:style-name="ce8">
            <text:p><text:s/>383,50 €<text:s/></text:p>
          </table:table-cell>
          <table:table-cell office:value-type="string" table:style-name="ce6">
            <text:p><text:s text:c="2"/>PRODUTTORI AGRICOLI FARENSI SOCIETA' AGRICOLA COOP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24" table:style-name="ce6">
            <text:p>1424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35.05000000000001" table:style-name="ce8">
            <text:p><text:s/>135,0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35.05000000000001" table:style-name="ce8">
            <text:p><text:s/>135,05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25" table:style-name="ce6">
            <text:p>1425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56.4" table:style-name="ce8">
            <text:p><text:s/>56,4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6.4" table:style-name="ce8">
            <text:p><text:s/>56,4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26" table:style-name="ce6">
            <text:p>1426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17.4" table:style-name="ce8">
            <text:p><text:s/>117,4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17.4" table:style-name="ce8">
            <text:p><text:s/>117,4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27" table:style-name="ce6">
            <text:p>1427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84.35" table:style-name="ce8">
            <text:p><text:s/>84,3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84.35" table:style-name="ce8">
            <text:p><text:s/>84,35 €<text:s/></text:p>
          </table:table-cell>
          <table:table-cell office:value-type="string" table:style-name="ce6">
            <text:p><text:s text:c="2"/>SMILE DI CLEMENTI GIOVANNA &amp; C. S.A.S.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28" table:style-name="ce6">
            <text:p>1428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04.35" table:style-name="ce8">
            <text:p><text:s/>204,3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04.35" table:style-name="ce8">
            <text:p><text:s/>204,35 €<text:s/></text:p>
          </table:table-cell>
          <table:table-cell office:value-type="string" table:style-name="ce6">
            <text:p><text:s text:c="2"/>TECNOAUTO DI CARDONE GIANCARLO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29" table:style-name="ce6">
            <text:p>1429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35.05000000000001" table:style-name="ce8">
            <text:p><text:s/>135,0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35.05000000000001" table:style-name="ce8">
            <text:p><text:s/>135,05 €<text:s/></text:p>
          </table:table-cell>
          <table:table-cell office:value-type="string" table:style-name="ce6">
            <text:p><text:s text:c="2"/>VIVERE IL GUSTO S.R.L.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30" table:style-name="ce6">
            <text:p>1430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46.4" table:style-name="ce8">
            <text:p><text:s/>146,4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46.4" table:style-name="ce8">
            <text:p><text:s/>146,40 €<text:s/></text:p>
          </table:table-cell>
          <table:table-cell office:value-type="string" table:style-name="ce6">
            <text:p><text:s text:c="2"/>CLIENTI DIVERSI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31" table:style-name="ce6">
            <text:p>1431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48.80000000000001" table:style-name="ce8">
            <text:p><text:s/>148,8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48.80000000000001" table:style-name="ce8">
            <text:p><text:s/>148,80 €<text:s/></text:p>
          </table:table-cell>
          <table:table-cell office:value-type="string" table:style-name="ce6">
            <text:p><text:s text:c="2"/>CLIENTI DIVERSI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32" table:style-name="ce6">
            <text:p>1432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754.1" table:style-name="ce8">
            <text:p><text:s/>754,1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754.1" table:style-name="ce8">
            <text:p><text:s/>754,10 €<text:s/></text:p>
          </table:table-cell>
          <table:table-cell office:value-type="string" table:style-name="ce6">
            <text:p><text:s text:c="2"/>CLIENTI DIVERSI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33" table:style-name="ce6">
            <text:p>1433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617.1" table:style-name="ce8">
            <text:p><text:s/>617,1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617.1" table:style-name="ce8">
            <text:p><text:s/>617,10 €<text:s/></text:p>
          </table:table-cell>
          <table:table-cell office:value-type="string" table:style-name="ce6">
            <text:p><text:s text:c="2"/>CLIENTI DIVERSI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34" table:style-name="ce6">
            <text:p>1434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594.65" table:style-name="ce8">
            <text:p><text:s/>594,6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94.65" table:style-name="ce8">
            <text:p><text:s/>594,65 €<text:s/></text:p>
          </table:table-cell>
          <table:table-cell office:value-type="string" table:style-name="ce6">
            <text:p><text:s text:c="2"/>CLIENTI DIVERSI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35" table:style-name="ce6">
            <text:p>1435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80.60000000000002" table:style-name="ce8">
            <text:p><text:s/>280,6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80.60000000000002" table:style-name="ce8">
            <text:p><text:s/>280,60 €<text:s/></text:p>
          </table:table-cell>
          <table:table-cell office:value-type="string" table:style-name="ce6">
            <text:p><text:s text:c="2"/>CLIENTI DIVERSI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36" table:style-name="ce6">
            <text:p>1436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79.95" table:style-name="ce8">
            <text:p><text:s/>179,9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79.95" table:style-name="ce8">
            <text:p><text:s/>179,95 €<text:s/></text:p>
          </table:table-cell>
          <table:table-cell office:value-type="string" table:style-name="ce6">
            <text:p><text:s text:c="2"/>CLIENTI DIVERSI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37" table:style-name="ce6">
            <text:p>1437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18.18" table:style-name="ce8">
            <text:p><text:s/>218,1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18.18" table:style-name="ce8">
            <text:p><text:s/>218,18 €<text:s/></text:p>
          </table:table-cell>
          <table:table-cell office:value-type="string" table:style-name="ce6">
            <text:p><text:s text:c="2"/>CLIENTI DIVERSI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38" table:style-name="ce6">
            <text:p>1438</text:p>
          </table:table-cell>
          <table:table-cell office:value-type="date" office:date-value="2024-11-27T00:00:00" table:style-name="ce7">
            <text:p>27/11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987.92" table:style-name="ce8">
            <text:p><text:s/>987,9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987.92" table:style-name="ce8">
            <text:p><text:s/>987,92 €<text:s/></text:p>
          </table:table-cell>
          <table:table-cell office:value-type="string" table:style-name="ce6">
            <text:p><text:s text:c="2"/>CLIENTI DIVERSI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39" table:style-name="ce6">
            <text:p>1439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300" table:style-name="ce8">
            <text:p><text:s/>4.3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300" table:style-name="ce8">
            <text:p><text:s/>4.300,00 €<text:s/></text:p>
          </table:table-cell>
          <table:table-cell office:value-type="string" table:style-name="ce6">
            <text:p><text:s text:c="2"/>ELETTRICALOR S.R.L.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 table:style-name="ce9"/>
        </table:table-row>
        <table:table-row table:style-name="ro3">
          <table:table-cell office:value-type="float" office:value="1440" table:style-name="ce6">
            <text:p>1440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24" table:style-name="ce8">
            <text:p><text:s/>324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24" table:style-name="ce8">
            <text:p><text:s/>324,00 €<text:s/></text:p>
          </table:table-cell>
          <table:table-cell office:value-type="string" table:style-name="ce6">
            <text:p><text:s text:c="2"/>SiCamera Sistema Camerale Servizi s.c.r.l.</text:p>
          </table:table-cell>
          <table:table-cell office:value-type="string" table:style-name="ce6">
            <text:p>Corsi di formazione per il proprio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441" table:style-name="ce6">
            <text:p>1441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76.16" table:style-name="ce8">
            <text:p><text:s/>176,16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76.16" table:style-name="ce8">
            <text:p><text:s/>176,16 €<text:s/></text:p>
          </table:table-cell>
          <table:table-cell office:value-type="string" table:style-name="ce6">
            <text:p><text:s text:c="2"/>AGENZIA DELLE ENTRATE</text:p>
          </table:table-cell>
          <table:table-cell office:value-type="string" table:style-name="ce6">
            <text:p>IRAP</text:p>
          </table:table-cell>
          <table:table-cell table:number-columns-repeated="16375" table:style-name="ce9"/>
        </table:table-row>
        <table:table-row table:style-name="ro3">
          <table:table-cell office:value-type="float" office:value="1441" table:style-name="ce6">
            <text:p>1441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5.62" table:style-name="ce8">
            <text:p><text:s/>45,6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5.62" table:style-name="ce8">
            <text:p><text:s/>45,62 €<text:s/></text:p>
          </table:table-cell>
          <table:table-cell office:value-type="string" table:style-name="ce6">
            <text:p><text:s text:c="2"/>AGENZIA DELLE ENTRATE</text:p>
          </table:table-cell>
          <table:table-cell office:value-type="string" table:style-name="ce6">
            <text:p>IRAP</text:p>
          </table:table-cell>
          <table:table-cell table:number-columns-repeated="16375" table:style-name="ce9"/>
        </table:table-row>
        <table:table-row table:style-name="ro3">
          <table:table-cell office:value-type="float" office:value="1442" table:style-name="ce6">
            <text:p>1442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6975" table:style-name="ce8">
            <text:p><text:s/>6.975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6975" table:style-name="ce8">
            <text:p><text:s/>6.975,00 €<text:s/></text:p>
          </table:table-cell>
          <table:table-cell office:value-type="string" table:style-name="ce6">
            <text:p><text:s text:c="2"/>AGENZIA DELLE ENTRATE</text:p>
          </table:table-cell>
          <table:table-cell office:value-type="string" table:style-name="ce6">
            <text:p>IRES</text:p>
          </table:table-cell>
          <table:table-cell table:number-columns-repeated="16375" table:style-name="ce9"/>
        </table:table-row>
        <table:table-row table:style-name="ro4">
          <table:table-cell office:value-type="float" office:value="1443" table:style-name="ce6">
            <text:p>1443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6" table:style-name="ce8">
            <text:p><text:s/>16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6" table:style-name="ce8">
            <text:p><text:s/>16,00 €<text:s/></text:p>
          </table:table-cell>
          <table:table-cell office:value-type="string" table:style-name="ce6">
            <text:p><text:s text:c="2"/>BANCA DI CREDITO COOPERATIVO DI ROMA - BCC DI ROM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444" table:style-name="ce6">
            <text:p>1444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97.8" table:style-name="ce8">
            <text:p><text:s/>97,8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97.8" table:style-name="ce8">
            <text:p><text:s/>97,80 €<text:s/></text:p>
          </table:table-cell>
          <table:table-cell office:value-type="string" table:style-name="ce6">
            <text:p><text:s text:c="2"/>ARPA LAZIO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 table:style-name="ce9"/>
        </table:table-row>
        <table:table-row table:style-name="ro3">
          <table:table-cell office:value-type="float" office:value="1445" table:style-name="ce6">
            <text:p>1445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06535.88" table:style-name="ce8">
            <text:p><text:s/>206.535,8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06535.88" table:style-name="ce8">
            <text:p><text:s/>206.535,88 €<text:s/></text:p>
          </table:table-cell>
          <table:table-cell office:value-type="string" table:style-name="ce6">
            <text:p><text:s text:c="2"/>BANCA D'ITALIA</text:p>
          </table:table-cell>
          <table:table-cell office:value-type="string" table:style-name="ce6">
            <text:p>Altri tributi</text:p>
          </table:table-cell>
          <table:table-cell table:number-columns-repeated="16375" table:style-name="ce9"/>
        </table:table-row>
        <table:table-row table:style-name="ro3">
          <table:table-cell office:value-type="float" office:value="1445" table:style-name="ce6">
            <text:p>1445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45256.89000000001" table:style-name="ce8">
            <text:p><text:s/>145.256,89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45256.89000000001" table:style-name="ce8">
            <text:p><text:s/>145.256,89 €<text:s/></text:p>
          </table:table-cell>
          <table:table-cell office:value-type="string" table:style-name="ce6">
            <text:p><text:s text:c="2"/>BANCA D'ITALIA</text:p>
          </table:table-cell>
          <table:table-cell office:value-type="string" table:style-name="ce6">
            <text:p>Altri tributi</text:p>
          </table:table-cell>
          <table:table-cell table:number-columns-repeated="16375" table:style-name="ce9"/>
        </table:table-row>
        <table:table-row table:style-name="ro3">
          <table:table-cell office:value-type="float" office:value="1446" table:style-name="ce6">
            <text:p>1446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351792.77" table:style-name="ce8">
            <text:p><text:s/>351.792,7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51792.77" table:style-name="ce8">
            <text:p><text:s/>351.792,77 €<text:s/></text:p>
          </table:table-cell>
          <table:table-cell office:value-type="string" table:style-name="ce6">
            <text:p><text:s text:c="2"/>BANCA D'ITALIA</text:p>
          </table:table-cell>
          <table:table-cell office:value-type="string" table:style-name="ce6">
            <text:p>Altri tributi</text:p>
          </table:table-cell>
          <table:table-cell table:number-columns-repeated="16375" table:style-name="ce9"/>
        </table:table-row>
        <table:table-row table:style-name="ro3">
          <table:table-cell office:value-type="float" office:value="1447" table:style-name="ce6">
            <text:p>1447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3669.76" table:style-name="ce8">
            <text:p><text:s/>3.669,76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669.76" table:style-name="ce8">
            <text:p><text:s/>3.669,76 €<text:s/></text:p>
          </table:table-cell>
          <table:table-cell office:value-type="string" table:style-name="ce6">
            <text:p><text:s text:c="2"/>MARETOUR S.R.L.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48" table:style-name="ce6">
            <text:p>1448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275.1400000000001" table:style-name="ce8">
            <text:p><text:s/>1.275,1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275.1400000000001" table:style-name="ce8">
            <text:p><text:s/>1.275,14 €<text:s/></text:p>
          </table:table-cell>
          <table:table-cell office:value-type="string" table:style-name="ce6">
            <text:p><text:s text:c="2"/>AREA SERVICE FUEL- BAR CAMPOMORINO SNC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49" table:style-name="ce6">
            <text:p>1449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220" table:style-name="ce8">
            <text:p><text:s/>1.22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220" table:style-name="ce8">
            <text:p><text:s/>1.220,0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50" table:style-name="ce6">
            <text:p>1450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956.77" table:style-name="ce8">
            <text:p><text:s/>956,7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956.77" table:style-name="ce8">
            <text:p><text:s/>956,77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51" table:style-name="ce6">
            <text:p>1451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889.43" table:style-name="ce8">
            <text:p><text:s/>2.889,43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889.43" table:style-name="ce8">
            <text:p><text:s/>2.889,43 €<text:s/></text:p>
          </table:table-cell>
          <table:table-cell office:value-type="string" table:style-name="ce6">
            <text:p><text:s text:c="2"/>FRANTOIO ALLA CHIUSACCIA <text:s text:c="2"/>S.R.L.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52" table:style-name="ce6">
            <text:p>1452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249.2" table:style-name="ce8">
            <text:p><text:s/>1.249,2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249.2" table:style-name="ce8">
            <text:p><text:s/>1.249,20 €<text:s/></text:p>
          </table:table-cell>
          <table:table-cell office:value-type="string" table:style-name="ce6">
            <text:p><text:s text:c="2"/>NORTER S.A.S. DI CONTI ANNA RITA &amp; <text:s/>C.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53" table:style-name="ce6">
            <text:p>1453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220" table:style-name="ce8">
            <text:p><text:s/>1.22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220" table:style-name="ce8">
            <text:p><text:s/>1.220,00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54" table:style-name="ce6">
            <text:p>1454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161.5999999999999" table:style-name="ce8">
            <text:p><text:s/>1.161,6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161.5999999999999" table:style-name="ce8">
            <text:p><text:s/>1.161,60 €<text:s/></text:p>
          </table:table-cell>
          <table:table-cell office:value-type="string" table:style-name="ce6">
            <text:p><text:s text:c="2"/>RES AMBIENTE 91 - SOCIETA A RESPONSABILITA LIMITAT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55" table:style-name="ce6">
            <text:p>1455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307" table:style-name="ce8">
            <text:p><text:s/>307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07" table:style-name="ce8">
            <text:p><text:s/>307,00 €<text:s/></text:p>
          </table:table-cell>
          <table:table-cell office:value-type="string" table:style-name="ce6">
            <text:p><text:s text:c="2"/>ADV FINANCE SP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456" table:style-name="ce6">
            <text:p>1456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20" table:style-name="ce8">
            <text:p><text:s/>42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20" table:style-name="ce8">
            <text:p><text:s/>420,00 €<text:s/></text:p>
          </table:table-cell>
          <table:table-cell office:value-type="string" table:style-name="ce6">
            <text:p><text:s text:c="2"/>BNL - BANCA NAZIONALE DEL LAVORO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457" table:style-name="ce6">
            <text:p>1457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17" table:style-name="ce8">
            <text:p><text:s/>217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17" table:style-name="ce8">
            <text:p><text:s/>217,00 €<text:s/></text:p>
          </table:table-cell>
          <table:table-cell office:value-type="string" table:style-name="ce6">
            <text:p><text:s text:c="2"/>IBL BANC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458" table:style-name="ce6">
            <text:p>1458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371" table:style-name="ce8">
            <text:p><text:s/>371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71" table:style-name="ce8">
            <text:p><text:s/>371,00 €<text:s/></text:p>
          </table:table-cell>
          <table:table-cell office:value-type="string" table:style-name="ce6">
            <text:p><text:s text:c="2"/>IBL BANC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459" table:style-name="ce6">
            <text:p>1459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35" table:style-name="ce8">
            <text:p><text:s/>235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35" table:style-name="ce8">
            <text:p><text:s/>235,00 €<text:s/></text:p>
          </table:table-cell>
          <table:table-cell office:value-type="string" table:style-name="ce6">
            <text:p><text:s text:c="2"/>BANCA DI SCONTO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460" table:style-name="ce6">
            <text:p>1460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53.74" table:style-name="ce8">
            <text:p><text:s/>253,7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53.74" table:style-name="ce8">
            <text:p><text:s/>253,74 €<text:s/></text:p>
          </table:table-cell>
          <table:table-cell office:value-type="string" table:style-name="ce6">
            <text:p><text:s text:c="2"/>INPS GESTIONE CREDITI EX INPDAP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461" table:style-name="ce6">
            <text:p>1461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750" table:style-name="ce8">
            <text:p><text:s/>75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750" table:style-name="ce8">
            <text:p><text:s/>750,00 €<text:s/></text:p>
          </table:table-cell>
          <table:table-cell office:value-type="string" table:style-name="ce6">
            <text:p><text:s text:c="2"/>COMPASS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462" table:style-name="ce6">
            <text:p>1462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63.18" table:style-name="ce8">
            <text:p><text:s/>63,1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63.18" table:style-name="ce8">
            <text:p><text:s/>63,18 €<text:s/></text:p>
          </table:table-cell>
          <table:table-cell office:value-type="string" table:style-name="ce6">
            <text:p><text:s text:c="2"/>CISL FP VT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463" table:style-name="ce6">
            <text:p>1463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5.15" table:style-name="ce8">
            <text:p><text:s/>15,1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5.15" table:style-name="ce8">
            <text:p><text:s/>15,15 €<text:s/></text:p>
          </table:table-cell>
          <table:table-cell office:value-type="string" table:style-name="ce6">
            <text:p><text:s text:c="2"/>CISL FP ROMA CAPITALE-RIETI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464" table:style-name="ce6">
            <text:p>1464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21.67" table:style-name="ce8">
            <text:p><text:s/>121,6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21.67" table:style-name="ce8">
            <text:p><text:s/>121,67 €<text:s/></text:p>
          </table:table-cell>
          <table:table-cell office:value-type="string" table:style-name="ce6">
            <text:p><text:s text:c="2"/>FUNZIONE PUBBLICA - CGIL VITERBO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465" table:style-name="ce6">
            <text:p>1465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7.829999999999998" table:style-name="ce8">
            <text:p><text:s/>17,83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7.829999999999998" table:style-name="ce8">
            <text:p><text:s/>17,83 €<text:s/></text:p>
          </table:table-cell>
          <table:table-cell office:value-type="string" table:style-name="ce6">
            <text:p><text:s text:c="2"/>FUNZIONE PUBBLICA - CGIL RIETI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466" table:style-name="ce6">
            <text:p>1466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8.489999999999998" table:style-name="ce8">
            <text:p><text:s/>18,49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8.489999999999998" table:style-name="ce8">
            <text:p><text:s/>18,49 €<text:s/></text:p>
          </table:table-cell>
          <table:table-cell office:value-type="string" table:style-name="ce6">
            <text:p><text:s text:c="2"/>CSA REGIONI AUTONOMIE LOCALI - ROM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467" table:style-name="ce6">
            <text:p>1467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4.51" table:style-name="ce8">
            <text:p><text:s/>14,5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4.51" table:style-name="ce8">
            <text:p><text:s/>14,51 €<text:s/></text:p>
          </table:table-cell>
          <table:table-cell office:value-type="string" table:style-name="ce6">
            <text:p><text:s text:c="2"/>UIL RIETI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468" table:style-name="ce6">
            <text:p>1468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306" table:style-name="ce8">
            <text:p><text:s/>306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06" table:style-name="ce8">
            <text:p><text:s/>306,00 €<text:s/></text:p>
          </table:table-cell>
          <table:table-cell office:value-type="string" table:style-name="ce6">
            <text:p><text:s text:c="2"/>ADV FINANCE SP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469" table:style-name="ce6">
            <text:p>1469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350" table:style-name="ce8">
            <text:p><text:s/>35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50" table:style-name="ce8">
            <text:p><text:s/>350,00 €<text:s/></text:p>
          </table:table-cell>
          <table:table-cell office:value-type="string" table:style-name="ce6">
            <text:p><text:s text:c="2"/>DYNAMICA RETAIL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470" table:style-name="ce6">
            <text:p>1470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51" table:style-name="ce8">
            <text:p><text:s/>251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51" table:style-name="ce8">
            <text:p><text:s/>251,00 €<text:s/></text:p>
          </table:table-cell>
          <table:table-cell office:value-type="string" table:style-name="ce6">
            <text:p><text:s text:c="2"/>IBL BANCA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4">
          <table:table-cell office:value-type="float" office:value="1471" table:style-name="ce6">
            <text:p>1471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83.23" table:style-name="ce8">
            <text:p><text:s/>83,23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83.23" table:style-name="ce8">
            <text:p><text:s/>83,23 €<text:s/></text:p>
          </table:table-cell>
          <table:table-cell office:value-type="string" table:style-name="ce6">
            <text:p><text:s text:c="2"/>BANCA DI CREDITO COOPERATIVO DI ROMA - BCC DI ROM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472" table:style-name="ce6">
            <text:p>1472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700" table:style-name="ce8">
            <text:p><text:s/>3.7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700" table:style-name="ce8">
            <text:p><text:s/>3.700,00 €<text:s/></text:p>
          </table:table-cell>
          <table:table-cell office:value-type="string" table:style-name="ce6">
            <text:p><text:s text:c="2"/>DIVERSI</text:p>
          </table:table-cell>
          <table:table-cell office:value-type="string" table:style-name="ce6">
            <text:p>Fabbricati</text:p>
          </table:table-cell>
          <table:table-cell table:number-columns-repeated="16375" table:style-name="ce9"/>
        </table:table-row>
        <table:table-row table:style-name="ro3">
          <table:table-cell office:value-type="float" office:value="1473" table:style-name="ce6">
            <text:p>1473</text:p>
          </table:table-cell>
          <table:table-cell office:value-type="date" office:date-value="2024-12-03T00:00:00" table:style-name="ce7">
            <text:p>03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7127.81" table:style-name="ce8">
            <text:p><text:s/>7.127,8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7127.81" table:style-name="ce8">
            <text:p><text:s/>7.127,81 €<text:s/></text:p>
          </table:table-cell>
          <table:table-cell office:value-type="string" table:style-name="ce6">
            <text:p><text:s text:c="2"/>DIVERSI DIRITTO ANNUALE</text:p>
          </table:table-cell>
          <table:table-cell office:value-type="string" table:style-name="ce6">
            <text:p>Acquisto di servizi per <text:s/>la riscossione delle entrate</text:p>
          </table:table-cell>
          <table:table-cell table:number-columns-repeated="16375" table:style-name="ce9"/>
        </table:table-row>
        <table:table-row table:style-name="ro3">
          <table:table-cell office:value-type="float" office:value="1474" table:style-name="ce6">
            <text:p>1474</text:p>
          </table:table-cell>
          <table:table-cell office:value-type="date" office:date-value="2024-12-05T00:00:00" table:style-name="ce7">
            <text:p>05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532.13" table:style-name="ce8">
            <text:p><text:s/>1.532,13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532.13" table:style-name="ce8">
            <text:p><text:s/>1.532,13 €<text:s/></text:p>
          </table:table-cell>
          <table:table-cell office:value-type="string" table:style-name="ce6">
            <text:p><text:s text:c="2"/>PERSONALE DIPENDENTE - VEDI LISTA ALLEGATA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475" table:style-name="ce6">
            <text:p>1475</text:p>
          </table:table-cell>
          <table:table-cell office:value-type="date" office:date-value="2024-12-05T00:00:00" table:style-name="ce7">
            <text:p>05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002.87" table:style-name="ce8">
            <text:p><text:s/>4.002,8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002.87" table:style-name="ce8">
            <text:p><text:s/>4.002,87 €<text:s/></text:p>
          </table:table-cell>
          <table:table-cell office:value-type="string" table:style-name="ce6">
            <text:p><text:s text:c="2"/>PERSONALE DIPENDENTE - VEDI LISTA ALLEGATA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476" table:style-name="ce6">
            <text:p>1476</text:p>
          </table:table-cell>
          <table:table-cell office:value-type="date" office:date-value="2024-12-05T00:00:00" table:style-name="ce7">
            <text:p>05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29.5" table:style-name="ce8">
            <text:p><text:s/>129,5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29.5" table:style-name="ce8">
            <text:p><text:s/>129,50 €<text:s/></text:p>
          </table:table-cell>
          <table:table-cell office:value-type="string" table:style-name="ce6">
            <text:p><text:s text:c="2"/>PERSONALE DIPENDENTE - VEDI LISTA ALLEGATA</text:p>
          </table:table-cell>
          <table:table-cell office:value-type="string" table:style-name="ce6">
            <text:p>Trattamento di missione e rimborsi spese viaggi</text:p>
          </table:table-cell>
          <table:table-cell table:number-columns-repeated="16375" table:style-name="ce9"/>
        </table:table-row>
        <table:table-row table:style-name="ro3">
          <table:table-cell office:value-type="float" office:value="1476" table:style-name="ce6">
            <text:p>1476</text:p>
          </table:table-cell>
          <table:table-cell office:value-type="date" office:date-value="2024-12-05T00:00:00" table:style-name="ce7">
            <text:p>05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6429.279999999999" table:style-name="ce8">
            <text:p><text:s/>26.429,2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6429.279999999999" table:style-name="ce8">
            <text:p><text:s/>26.429,28 €<text:s/></text:p>
          </table:table-cell>
          <table:table-cell office:value-type="string" table:style-name="ce6">
            <text:p><text:s text:c="2"/>PERSONALE DIPENDENTE - VEDI LISTA ALLEGATA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477" table:style-name="ce6">
            <text:p>1477</text:p>
          </table:table-cell>
          <table:table-cell office:value-type="date" office:date-value="2024-12-05T00:00:00" table:style-name="ce7">
            <text:p>05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0876.62" table:style-name="ce8">
            <text:p><text:s/>10.876,6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0876.62" table:style-name="ce8">
            <text:p><text:s/>10.876,62 €<text:s/></text:p>
          </table:table-cell>
          <table:table-cell office:value-type="string" table:style-name="ce6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477" table:style-name="ce6">
            <text:p>1477</text:p>
          </table:table-cell>
          <table:table-cell office:value-type="date" office:date-value="2024-12-05T00:00:00" table:style-name="ce7">
            <text:p>05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5545.5" table:style-name="ce8">
            <text:p><text:s/>15.545,5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5545.5" table:style-name="ce8">
            <text:p><text:s/>15.545,50 €<text:s/></text:p>
          </table:table-cell>
          <table:table-cell office:value-type="string" table:style-name="ce6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477" table:style-name="ce6">
            <text:p>1477</text:p>
          </table:table-cell>
          <table:table-cell office:value-type="date" office:date-value="2024-12-05T00:00:00" table:style-name="ce7">
            <text:p>05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1079.77" table:style-name="ce8">
            <text:p><text:s/>11.079,7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1079.77" table:style-name="ce8">
            <text:p><text:s/>11.079,77 €<text:s/></text:p>
          </table:table-cell>
          <table:table-cell office:value-type="string" table:style-name="ce6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477" table:style-name="ce6">
            <text:p>1477</text:p>
          </table:table-cell>
          <table:table-cell office:value-type="date" office:date-value="2024-12-05T00:00:00" table:style-name="ce7">
            <text:p>05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2445.97" table:style-name="ce8">
            <text:p><text:s/>12.445,9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2445.97" table:style-name="ce8">
            <text:p><text:s/>12.445,97 €<text:s/></text:p>
          </table:table-cell>
          <table:table-cell office:value-type="string" table:style-name="ce6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477" table:style-name="ce6">
            <text:p>1477</text:p>
          </table:table-cell>
          <table:table-cell office:value-type="date" office:date-value="2024-12-05T00:00:00" table:style-name="ce7">
            <text:p>05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92.01" table:style-name="ce8">
            <text:p><text:s/>392,0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92.01" table:style-name="ce8">
            <text:p><text:s/>392,01 €<text:s/></text:p>
          </table:table-cell>
          <table:table-cell office:value-type="string" table:style-name="ce6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477" table:style-name="ce6">
            <text:p>1477</text:p>
          </table:table-cell>
          <table:table-cell office:value-type="date" office:date-value="2024-12-05T00:00:00" table:style-name="ce7">
            <text:p>05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003.05" table:style-name="ce8">
            <text:p><text:s/>3.003,0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003.05" table:style-name="ce8">
            <text:p><text:s/>3.003,05 €<text:s/></text:p>
          </table:table-cell>
          <table:table-cell office:value-type="string" table:style-name="ce6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477" table:style-name="ce6">
            <text:p>1477</text:p>
          </table:table-cell>
          <table:table-cell office:value-type="date" office:date-value="2024-12-05T00:00:00" table:style-name="ce7">
            <text:p>05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524.41" table:style-name="ce8">
            <text:p><text:s/>4.524,4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524.41" table:style-name="ce8">
            <text:p><text:s/>4.524,41 €<text:s/></text:p>
          </table:table-cell>
          <table:table-cell office:value-type="string" table:style-name="ce6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477" table:style-name="ce6">
            <text:p>1477</text:p>
          </table:table-cell>
          <table:table-cell office:value-type="date" office:date-value="2024-12-05T00:00:00" table:style-name="ce7">
            <text:p>05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532.58" table:style-name="ce8">
            <text:p><text:s/>3.532,5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532.58" table:style-name="ce8">
            <text:p><text:s/>3.532,58 €<text:s/></text:p>
          </table:table-cell>
          <table:table-cell office:value-type="string" table:style-name="ce6">
            <text:p><text:s text:c="2"/>PERSONALE DIPENDENTE - RETRIBUZIONI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478" table:style-name="ce6">
            <text:p>1478</text:p>
          </table:table-cell>
          <table:table-cell office:value-type="date" office:date-value="2024-12-05T00:00:00" table:style-name="ce7">
            <text:p>05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89.44" table:style-name="ce8">
            <text:p><text:s/>489,4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89.44" table:style-name="ce8">
            <text:p><text:s/>489,44 €<text:s/></text:p>
          </table:table-cell>
          <table:table-cell office:value-type="string" table:style-name="ce6">
            <text:p><text:s text:c="2"/>PERSONALE DIPENDENTE - VEDI LISTA ALLEGATA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479" table:style-name="ce6">
            <text:p>1479</text:p>
          </table:table-cell>
          <table:table-cell office:value-type="date" office:date-value="2024-12-05T00:00:00" table:style-name="ce7">
            <text:p>05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688.14" table:style-name="ce8">
            <text:p><text:s/>688,1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688.14" table:style-name="ce8">
            <text:p><text:s/>688,14 €<text:s/></text:p>
          </table:table-cell>
          <table:table-cell office:value-type="string" table:style-name="ce6">
            <text:p><text:s text:c="2"/>COMPENSI COLLABORAZIONI - VEDI LISTA ALLEGATA</text:p>
          </table:table-cell>
          <table:table-cell office:value-type="string" table:style-name="ce6">
            <text:p>Commissioni e Comitati</text:p>
          </table:table-cell>
          <table:table-cell table:number-columns-repeated="16375" table:style-name="ce9"/>
        </table:table-row>
        <table:table-row table:style-name="ro3">
          <table:table-cell office:value-type="float" office:value="1480" table:style-name="ce6">
            <text:p>1480</text:p>
          </table:table-cell>
          <table:table-cell office:value-type="date" office:date-value="2024-12-05T00:00:00" table:style-name="ce7">
            <text:p>05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91.04000000000002" table:style-name="ce8">
            <text:p><text:s/>291,0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91.04000000000002" table:style-name="ce8">
            <text:p><text:s/>291,04 €<text:s/></text:p>
          </table:table-cell>
          <table:table-cell office:value-type="string" table:style-name="ce6">
            <text:p><text:s text:c="2"/>COMPENSI COLLABORAZIONI - VEDI LISTA ALLEGATA</text:p>
          </table:table-cell>
          <table:table-cell office:value-type="string" table:style-name="ce6">
            <text:p>Indennità e rimborso spese <text:s/>per il Nucleo di valutazione</text:p>
          </table:table-cell>
          <table:table-cell table:number-columns-repeated="16375" table:style-name="ce9"/>
        </table:table-row>
        <table:table-row table:style-name="ro3">
          <table:table-cell office:value-type="float" office:value="1481" table:style-name="ce6">
            <text:p>1481</text:p>
          </table:table-cell>
          <table:table-cell office:value-type="date" office:date-value="2024-12-05T00:00:00" table:style-name="ce7">
            <text:p>05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708.61" table:style-name="ce8">
            <text:p><text:s/>708,6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708.61" table:style-name="ce8">
            <text:p><text:s/>708,61 €<text:s/></text:p>
          </table:table-cell>
          <table:table-cell office:value-type="string" table:style-name="ce6">
            <text:p><text:s text:c="2"/>COMPENSI COLLABORAZIONI - VEDI LISTA ALLEGATA</text:p>
          </table:table-cell>
          <table:table-cell office:value-type="string" table:style-name="ce6">
            <text:p>Indennità e rimborso spese <text:s/>per la Giunta</text:p>
          </table:table-cell>
          <table:table-cell table:number-columns-repeated="16375" table:style-name="ce9"/>
        </table:table-row>
        <table:table-row table:style-name="ro3">
          <table:table-cell office:value-type="float" office:value="1482" table:style-name="ce6">
            <text:p>1482</text:p>
          </table:table-cell>
          <table:table-cell office:value-type="date" office:date-value="2024-12-05T00:00:00" table:style-name="ce7">
            <text:p>05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042.89" table:style-name="ce8">
            <text:p><text:s/>2.042,89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042.89" table:style-name="ce8">
            <text:p><text:s/>2.042,89 €<text:s/></text:p>
          </table:table-cell>
          <table:table-cell office:value-type="string" table:style-name="ce6">
            <text:p><text:s text:c="2"/>COMPENSI COLLABORAZIONI - VEDI LISTA ALLEGATA</text:p>
          </table:table-cell>
          <table:table-cell office:value-type="string" table:style-name="ce6">
            <text:p>Indennità e rimborso spese <text:s text:c="2"/>per il Presidente</text:p>
          </table:table-cell>
          <table:table-cell table:number-columns-repeated="16375" table:style-name="ce9"/>
        </table:table-row>
        <table:table-row table:style-name="ro3">
          <table:table-cell office:value-type="float" office:value="1482" table:style-name="ce6">
            <text:p>1482</text:p>
          </table:table-cell>
          <table:table-cell office:value-type="date" office:date-value="2024-12-05T00:00:00" table:style-name="ce7">
            <text:p>05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54.5" table:style-name="ce8">
            <text:p><text:s/>154,5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54.5" table:style-name="ce8">
            <text:p><text:s/>154,50 €<text:s/></text:p>
          </table:table-cell>
          <table:table-cell office:value-type="string" table:style-name="ce6">
            <text:p><text:s text:c="2"/>COMPENSI COLLABORAZIONI - VEDI LISTA ALLEGATA</text:p>
          </table:table-cell>
          <table:table-cell office:value-type="string" table:style-name="ce6">
            <text:p>Indennità e rimborso spese <text:s/>per la Giunta</text:p>
          </table:table-cell>
          <table:table-cell table:number-columns-repeated="16375" table:style-name="ce9"/>
        </table:table-row>
        <table:table-row table:style-name="ro3">
          <table:table-cell office:value-type="float" office:value="1483" table:style-name="ce6">
            <text:p>1483</text:p>
          </table:table-cell>
          <table:table-cell office:value-type="date" office:date-value="2024-12-09T00:00:00" table:style-name="ce7">
            <text:p>09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700" table:style-name="ce8">
            <text:p><text:s/>7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700" table:style-name="ce8">
            <text:p><text:s/>700,00 €<text:s/></text:p>
          </table:table-cell>
          <table:table-cell office:value-type="string" table:style-name="ce6">
            <text:p><text:s text:c="2"/>TREXOM SISTEMI SRL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484" table:style-name="ce6">
            <text:p>1484</text:p>
          </table:table-cell>
          <table:table-cell office:value-type="date" office:date-value="2024-12-09T00:00:00" table:style-name="ce7">
            <text:p>09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01.68" table:style-name="ce8">
            <text:p><text:s/>101,6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01.68" table:style-name="ce8">
            <text:p><text:s/>101,68 €<text:s/></text:p>
          </table:table-cell>
          <table:table-cell office:value-type="string" table:style-name="ce6">
            <text:p><text:s text:c="2"/>GBR ROSSETTO SPA</text:p>
          </table:table-cell>
          <table:table-cell office:value-type="string" table:style-name="ce6">
            <text:p>Cancelleria e materiale informatico e tecnico</text:p>
          </table:table-cell>
          <table:table-cell table:number-columns-repeated="16375" table:style-name="ce9"/>
        </table:table-row>
        <table:table-row table:style-name="ro3">
          <table:table-cell office:value-type="float" office:value="1485" table:style-name="ce6">
            <text:p>1485</text:p>
          </table:table-cell>
          <table:table-cell office:value-type="date" office:date-value="2024-12-09T00:00:00" table:style-name="ce7">
            <text:p>09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644.29999999999995" table:style-name="ce8">
            <text:p><text:s/>644,3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644.29999999999995" table:style-name="ce8">
            <text:p><text:s/>644,30 €<text:s/></text:p>
          </table:table-cell>
          <table:table-cell office:value-type="string" table:style-name="ce6">
            <text:p><text:s text:c="2"/>POSTE ITALIANE SPA -</text:p>
          </table:table-cell>
          <table:table-cell office:value-type="string" table:style-name="ce6">
            <text:p>Spese postali e di recapito</text:p>
          </table:table-cell>
          <table:table-cell table:number-columns-repeated="16375" table:style-name="ce9"/>
        </table:table-row>
        <table:table-row table:style-name="ro3">
          <table:table-cell office:value-type="float" office:value="1486" table:style-name="ce6">
            <text:p>1486</text:p>
          </table:table-cell>
          <table:table-cell office:value-type="date" office:date-value="2024-12-09T00:00:00" table:style-name="ce7">
            <text:p>09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96.99" table:style-name="ce8">
            <text:p><text:s/>296,99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96.99" table:style-name="ce8">
            <text:p><text:s/>296,99 €<text:s/></text:p>
          </table:table-cell>
          <table:table-cell office:value-type="string" table:style-name="ce6">
            <text:p><text:s text:c="2"/>CONDOMINIO ALLOGGI IMPIEGATI CAMERA-LI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487" table:style-name="ce6">
            <text:p>1487</text:p>
          </table:table-cell>
          <table:table-cell office:value-type="date" office:date-value="2024-12-09T00:00:00" table:style-name="ce7">
            <text:p>09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80" table:style-name="ce8">
            <text:p><text:s/>48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80" table:style-name="ce8">
            <text:p><text:s/>480,00 €<text:s/></text:p>
          </table:table-cell>
          <table:table-cell office:value-type="string" table:style-name="ce6">
            <text:p><text:s text:c="2"/>RETETEL ITALIA SRL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488" table:style-name="ce6">
            <text:p>1488</text:p>
          </table:table-cell>
          <table:table-cell office:value-type="date" office:date-value="2024-12-09T00:00:00" table:style-name="ce7">
            <text:p>09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04.19" table:style-name="ce8">
            <text:p><text:s/>104,19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04.19" table:style-name="ce8">
            <text:p><text:s/>104,19 €<text:s/></text:p>
          </table:table-cell>
          <table:table-cell office:value-type="string" table:style-name="ce6">
            <text:p><text:s text:c="2"/>TECNOSERVICECAMERE SOCIETA' CONSORTILE PER AZIONI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 table:style-name="ce9"/>
        </table:table-row>
        <table:table-row table:style-name="ro3">
          <table:table-cell office:value-type="float" office:value="1488" table:style-name="ce6">
            <text:p>1488</text:p>
          </table:table-cell>
          <table:table-cell office:value-type="date" office:date-value="2024-12-09T00:00:00" table:style-name="ce7">
            <text:p>09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146.9399999999996" table:style-name="ce8">
            <text:p><text:s/>4.146,9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146.9399999999996" table:style-name="ce8">
            <text:p><text:s/>4.146,94 €<text:s/></text:p>
          </table:table-cell>
          <table:table-cell office:value-type="string" table:style-name="ce6">
            <text:p><text:s text:c="2"/>TECNOSERVICECAMERE SOCIETA' CONSORTILE PER AZIONI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 table:style-name="ce9"/>
        </table:table-row>
        <table:table-row table:style-name="ro3">
          <table:table-cell office:value-type="float" office:value="1489" table:style-name="ce6">
            <text:p>1489</text:p>
          </table:table-cell>
          <table:table-cell office:value-type="date" office:date-value="2024-12-09T00:00:00" table:style-name="ce7">
            <text:p>09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617.9699999999998" table:style-name="ce8">
            <text:p><text:s/>2.617,9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617.9699999999998" table:style-name="ce8">
            <text:p><text:s/>2.617,97 €<text:s/></text:p>
          </table:table-cell>
          <table:table-cell office:value-type="string" table:style-name="ce6">
            <text:p><text:s text:c="2"/>TECNOSERVICECAMERE SOCIETA' CONSORTILE PER AZIONI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 table:style-name="ce9"/>
        </table:table-row>
        <table:table-row table:style-name="ro3">
          <table:table-cell office:value-type="float" office:value="1489" table:style-name="ce6">
            <text:p>1489</text:p>
          </table:table-cell>
          <table:table-cell office:value-type="date" office:date-value="2024-12-09T00:00:00" table:style-name="ce7">
            <text:p>09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899.01" table:style-name="ce8">
            <text:p><text:s/>899,0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899.01" table:style-name="ce8">
            <text:p><text:s/>899,01 €<text:s/></text:p>
          </table:table-cell>
          <table:table-cell office:value-type="string" table:style-name="ce6">
            <text:p><text:s text:c="2"/>TECNOSERVICECAMERE SOCIETA' CONSORTILE PER AZIONI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 table:style-name="ce9"/>
        </table:table-row>
        <table:table-row table:style-name="ro3">
          <table:table-cell office:value-type="float" office:value="1490" table:style-name="ce6">
            <text:p>1490</text:p>
          </table:table-cell>
          <table:table-cell office:value-type="date" office:date-value="2024-12-09T00:00:00" table:style-name="ce7">
            <text:p>09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43.26" table:style-name="ce8">
            <text:p><text:s/>243,26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43.26" table:style-name="ce8">
            <text:p><text:s/>243,26 €<text:s/></text:p>
          </table:table-cell>
          <table:table-cell office:value-type="string" table:style-name="ce6">
            <text:p><text:s text:c="2"/>ESTRA ENERGIE SRL</text:p>
          </table:table-cell>
          <table:table-cell office:value-type="string" table:style-name="ce6">
            <text:p>Riscaldamento e condizionamento</text:p>
          </table:table-cell>
          <table:table-cell table:number-columns-repeated="16375" table:style-name="ce9"/>
        </table:table-row>
        <table:table-row table:style-name="ro3">
          <table:table-cell office:value-type="float" office:value="1491" table:style-name="ce6">
            <text:p>1491</text:p>
          </table:table-cell>
          <table:table-cell office:value-type="date" office:date-value="2024-12-09T00:00:00" table:style-name="ce7">
            <text:p>09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8.54" table:style-name="ce8">
            <text:p><text:s/>48,5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8.54" table:style-name="ce8">
            <text:p><text:s/>48,54 €<text:s/></text:p>
          </table:table-cell>
          <table:table-cell office:value-type="string" table:style-name="ce6">
            <text:p><text:s text:c="2"/>ESTRA ENERGIE SRL</text:p>
          </table:table-cell>
          <table:table-cell office:value-type="string" table:style-name="ce6">
            <text:p>Riscaldamento e condizionamento</text:p>
          </table:table-cell>
          <table:table-cell table:number-columns-repeated="16375" table:style-name="ce9"/>
        </table:table-row>
        <table:table-row table:style-name="ro3">
          <table:table-cell office:value-type="float" office:value="1492" table:style-name="ce6">
            <text:p>1492</text:p>
          </table:table-cell>
          <table:table-cell office:value-type="date" office:date-value="2024-12-09T00:00:00" table:style-name="ce7">
            <text:p>09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81.03" table:style-name="ce8">
            <text:p><text:s/>81,03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81.03" table:style-name="ce8">
            <text:p><text:s/>81,03 €<text:s/></text:p>
          </table:table-cell>
          <table:table-cell office:value-type="string" table:style-name="ce6">
            <text:p><text:s text:c="2"/>POSTE ITALIANE SPA -</text:p>
          </table:table-cell>
          <table:table-cell office:value-type="string" table:style-name="ce6">
            <text:p>Spese postali e di recapito</text:p>
          </table:table-cell>
          <table:table-cell table:number-columns-repeated="16375" table:style-name="ce9"/>
        </table:table-row>
        <table:table-row table:style-name="ro3">
          <table:table-cell office:value-type="float" office:value="1493" table:style-name="ce6">
            <text:p>1493</text:p>
          </table:table-cell>
          <table:table-cell office:value-type="date" office:date-value="2024-12-09T00:00:00" table:style-name="ce7">
            <text:p>09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000" table:style-name="ce8">
            <text:p><text:s/>1.0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000" table:style-name="ce8">
            <text:p><text:s/>1.000,00 €<text:s/></text:p>
          </table:table-cell>
          <table:table-cell office:value-type="string" table:style-name="ce6">
            <text:p><text:s text:c="2"/>Laboratorio Chimico Camera Commercio Torino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494" table:style-name="ce6">
            <text:p>1494</text:p>
          </table:table-cell>
          <table:table-cell office:value-type="date" office:date-value="2024-12-09T00:00:00" table:style-name="ce7">
            <text:p>09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33570.32999999999" table:style-name="ce8">
            <text:p><text:s/>133.570,33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33570.32999999999" table:style-name="ce8">
            <text:p><text:s/>133.570,33 €<text:s/></text:p>
          </table:table-cell>
          <table:table-cell office:value-type="string" table:style-name="ce6">
            <text:p><text:s text:c="2"/>AGENZIA DELLE ENTRATE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495" table:style-name="ce6">
            <text:p>1495</text:p>
          </table:table-cell>
          <table:table-cell office:value-type="date" office:date-value="2024-12-09T00:00:00" table:style-name="ce7">
            <text:p>09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9056" table:style-name="ce8">
            <text:p><text:s/>29.056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9056" table:style-name="ce8">
            <text:p><text:s/>29.056,00 €<text:s/></text:p>
          </table:table-cell>
          <table:table-cell office:value-type="string" table:style-name="ce6">
            <text:p><text:s text:c="2"/>AGENZIA DELLE ENTRATE</text:p>
          </table:table-cell>
          <table:table-cell office:value-type="string" table:style-name="ce6">
            <text:p>Altri tributi</text:p>
          </table:table-cell>
          <table:table-cell table:number-columns-repeated="16375" table:style-name="ce9"/>
        </table:table-row>
        <table:table-row table:style-name="ro3">
          <table:table-cell office:value-type="float" office:value="1496" table:style-name="ce6">
            <text:p>1496</text:p>
          </table:table-cell>
          <table:table-cell office:value-type="date" office:date-value="2024-12-10T00:00:00" table:style-name="ce7">
            <text:p>10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20" table:style-name="ce8">
            <text:p><text:s/>12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20" table:style-name="ce8">
            <text:p><text:s/>120,00 €<text:s/></text:p>
          </table:table-cell>
          <table:table-cell office:value-type="string" table:style-name="ce6">
            <text:p><text:s text:c="2"/>ISTITUTO DI VIGILANZA PRIVATA DELLA PROVINCIA DI VITERBO SRL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 table:style-name="ce9"/>
        </table:table-row>
        <table:table-row table:style-name="ro3">
          <table:table-cell office:value-type="float" office:value="1497" table:style-name="ce6">
            <text:p>1497</text:p>
          </table:table-cell>
          <table:table-cell office:value-type="date" office:date-value="2024-12-10T00:00:00" table:style-name="ce7">
            <text:p>10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44.5" table:style-name="ce8">
            <text:p><text:s/>144,5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44.5" table:style-name="ce8">
            <text:p><text:s/>144,50 €<text:s/></text:p>
          </table:table-cell>
          <table:table-cell office:value-type="string" table:style-name="ce6">
            <text:p><text:s text:c="2"/>ISTITUTO DI VIGILANZA PRIVATA DELLA PROVINCIA DI VITERBO SRL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 table:style-name="ce9"/>
        </table:table-row>
        <table:table-row table:style-name="ro3">
          <table:table-cell office:value-type="float" office:value="1498" table:style-name="ce6">
            <text:p>1498</text:p>
          </table:table-cell>
          <table:table-cell office:value-type="date" office:date-value="2024-12-10T00:00:00" table:style-name="ce7">
            <text:p>10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339.12" table:style-name="ce8">
            <text:p><text:s/>339,1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39.12" table:style-name="ce8">
            <text:p><text:s/>339,12 €<text:s/></text:p>
          </table:table-cell>
          <table:table-cell office:value-type="string" table:style-name="ce6">
            <text:p><text:s text:c="2"/>CENTRO ANTINCENDIO VITERBO SRL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 table:style-name="ce9"/>
        </table:table-row>
        <table:table-row table:style-name="ro3">
          <table:table-cell office:value-type="float" office:value="1499" table:style-name="ce6">
            <text:p>1499</text:p>
          </table:table-cell>
          <table:table-cell office:value-type="date" office:date-value="2024-12-10T00:00:00" table:style-name="ce7">
            <text:p>10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732" table:style-name="ce8">
            <text:p><text:s/>732,00 €<text:s/></text:p>
          </table:table-cell>
          <table:table-cell office:value-type="currency" office:value="120" table:style-name="ce8">
            <text:p><text:s/>120,00 €<text:s/></text:p>
          </table:table-cell>
          <table:table-cell office:value-type="currency" office:value="612" table:style-name="ce8">
            <text:p><text:s/>612,00 €<text:s/></text:p>
          </table:table-cell>
          <table:table-cell office:value-type="string" table:style-name="ce6">
            <text:p><text:s text:c="2"/>STUDIO ASSOCIATO DOTTORI COMMERCIALISTI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499" table:style-name="ce6">
            <text:p>1499</text:p>
          </table:table-cell>
          <table:table-cell office:value-type="date" office:date-value="2024-12-10T00:00:00" table:style-name="ce7">
            <text:p>10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9.28" table:style-name="ce8">
            <text:p><text:s/>29,2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9.28" table:style-name="ce8">
            <text:p><text:s/>29,28 €<text:s/></text:p>
          </table:table-cell>
          <table:table-cell office:value-type="string" table:style-name="ce6">
            <text:p><text:s text:c="2"/>STUDIO ASSOCIATO DOTTORI COMMERCIALISTI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500" table:style-name="ce6">
            <text:p>1500</text:p>
          </table:table-cell>
          <table:table-cell office:value-type="date" office:date-value="2024-12-10T00:00:00" table:style-name="ce7">
            <text:p>10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980" table:style-name="ce8">
            <text:p><text:s/>98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980" table:style-name="ce8">
            <text:p><text:s/>980,00 €<text:s/></text:p>
          </table:table-cell>
          <table:table-cell office:value-type="string" table:style-name="ce6">
            <text:p><text:s text:c="2"/>GALLIANI SRL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 table:style-name="ce9"/>
        </table:table-row>
        <table:table-row table:style-name="ro3">
          <table:table-cell office:value-type="float" office:value="1501" table:style-name="ce6">
            <text:p>1501</text:p>
          </table:table-cell>
          <table:table-cell office:value-type="date" office:date-value="2024-12-10T00:00:00" table:style-name="ce7">
            <text:p>10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94.88" table:style-name="ce8">
            <text:p><text:s/>94,8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94.88" table:style-name="ce8">
            <text:p><text:s/>94,88 €<text:s/></text:p>
          </table:table-cell>
          <table:table-cell office:value-type="string" table:style-name="ce6">
            <text:p><text:s text:c="2"/>VODAFONE OMNITEL N.V.</text:p>
          </table:table-cell>
          <table:table-cell office:value-type="string" table:style-name="ce6">
            <text:p>Utenze e canoni per telefonia e reti di trasmissione</text:p>
          </table:table-cell>
          <table:table-cell table:number-columns-repeated="16375" table:style-name="ce9"/>
        </table:table-row>
        <table:table-row table:style-name="ro3">
          <table:table-cell office:value-type="float" office:value="1502" table:style-name="ce6">
            <text:p>1502</text:p>
          </table:table-cell>
          <table:table-cell office:value-type="date" office:date-value="2024-12-10T00:00:00" table:style-name="ce7">
            <text:p>10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345" table:style-name="ce8">
            <text:p><text:s/>1.345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345" table:style-name="ce8">
            <text:p><text:s/>1.345,00 €<text:s/></text:p>
          </table:table-cell>
          <table:table-cell office:value-type="string" table:style-name="ce6">
            <text:p><text:s text:c="2"/>Lanzi Tende srl Unipersonale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 table:style-name="ce9"/>
        </table:table-row>
        <table:table-row table:style-name="ro3">
          <table:table-cell office:value-type="float" office:value="1503" table:style-name="ce6">
            <text:p>1503</text:p>
          </table:table-cell>
          <table:table-cell office:value-type="date" office:date-value="2024-12-11T00:00:00" table:style-name="ce7">
            <text:p>11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3720.72" table:style-name="ce8">
            <text:p><text:s/>3.720,7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720.72" table:style-name="ce8">
            <text:p><text:s/>3.720,72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503" table:style-name="ce6">
            <text:p>1503</text:p>
          </table:table-cell>
          <table:table-cell office:value-type="date" office:date-value="2024-12-11T00:00:00" table:style-name="ce7">
            <text:p>11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31465.86" table:style-name="ce8">
            <text:p><text:s/>31.465,86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1465.86" table:style-name="ce8">
            <text:p><text:s/>31.465,86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503" table:style-name="ce6">
            <text:p>1503</text:p>
          </table:table-cell>
          <table:table-cell office:value-type="date" office:date-value="2024-12-11T00:00:00" table:style-name="ce7">
            <text:p>11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159.96" table:style-name="ce8">
            <text:p><text:s/>4.159,96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159.96" table:style-name="ce8">
            <text:p><text:s/>4.159,96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503" table:style-name="ce6">
            <text:p>1503</text:p>
          </table:table-cell>
          <table:table-cell office:value-type="date" office:date-value="2024-12-11T00:00:00" table:style-name="ce7">
            <text:p>11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310.58" table:style-name="ce8">
            <text:p><text:s/>1.310,5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310.58" table:style-name="ce8">
            <text:p><text:s/>1.310,58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Ritenute erariali a carico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504" table:style-name="ce6">
            <text:p>1504</text:p>
          </table:table-cell>
          <table:table-cell office:value-type="date" office:date-value="2024-12-11T00:00:00" table:style-name="ce7">
            <text:p>11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460.58" table:style-name="ce8">
            <text:p><text:s/>2.460,5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460.58" table:style-name="ce8">
            <text:p><text:s/>2.460,58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TFR a carico direttamente <text:s/>dell'Ente</text:p>
          </table:table-cell>
          <table:table-cell table:number-columns-repeated="16375" table:style-name="ce9"/>
        </table:table-row>
        <table:table-row table:style-name="ro3">
          <table:table-cell office:value-type="float" office:value="1505" table:style-name="ce6">
            <text:p>1505</text:p>
          </table:table-cell>
          <table:table-cell office:value-type="date" office:date-value="2024-12-11T00:00:00" table:style-name="ce7">
            <text:p>11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1725" table:style-name="ce8">
            <text:p><text:s/>11.725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1725" table:style-name="ce8">
            <text:p><text:s/>11.725,00 €<text:s/></text:p>
          </table:table-cell>
          <table:table-cell office:value-type="string" table:style-name="ce6">
            <text:p><text:s text:c="2"/>MODELLO F24 - IRAP</text:p>
          </table:table-cell>
          <table:table-cell office:value-type="string" table:style-name="ce6">
            <text:p>IRAP</text:p>
          </table:table-cell>
          <table:table-cell table:number-columns-repeated="16375" table:style-name="ce9"/>
        </table:table-row>
        <table:table-row table:style-name="ro3">
          <table:table-cell office:value-type="float" office:value="1506" table:style-name="ce6">
            <text:p>1506</text:p>
          </table:table-cell>
          <table:table-cell office:value-type="date" office:date-value="2024-12-11T00:00:00" table:style-name="ce7">
            <text:p>11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33752.82" table:style-name="ce8">
            <text:p><text:s/>33.752,8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3752.82" table:style-name="ce8">
            <text:p><text:s/>33.752,82 €<text:s/></text:p>
          </table:table-cell>
          <table:table-cell office:value-type="string" table:style-name="ce6">
            <text:p><text:s text:c="2"/>ONERI RETRIBUITI (INPDAP-ENPDEP-INPGI)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506" table:style-name="ce6">
            <text:p>1506</text:p>
          </table:table-cell>
          <table:table-cell office:value-type="date" office:date-value="2024-12-11T00:00:00" table:style-name="ce7">
            <text:p>11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31.85" table:style-name="ce8">
            <text:p><text:s/>131,8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31.85" table:style-name="ce8">
            <text:p><text:s/>131,85 €<text:s/></text:p>
          </table:table-cell>
          <table:table-cell office:value-type="string" table:style-name="ce6">
            <text:p><text:s text:c="2"/>ONERI RETRIBUITI (INPDAP-ENPDEP-INPGI)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507" table:style-name="ce6">
            <text:p>1507</text:p>
          </table:table-cell>
          <table:table-cell office:value-type="date" office:date-value="2024-12-11T00:00:00" table:style-name="ce7">
            <text:p>11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407.31" table:style-name="ce8">
            <text:p><text:s/>1.407,3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407.31" table:style-name="ce8">
            <text:p><text:s/>1.407,31 €<text:s/></text:p>
          </table:table-cell>
          <table:table-cell office:value-type="string" table:style-name="ce6">
            <text:p><text:s text:c="2"/>ONERI RETRIBUITI (INPDAP-ENPDEP-INPGI)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507" table:style-name="ce6">
            <text:p>1507</text:p>
          </table:table-cell>
          <table:table-cell office:value-type="date" office:date-value="2024-12-11T00:00:00" table:style-name="ce7">
            <text:p>11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5.5" table:style-name="ce8">
            <text:p><text:s/>5,5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.5" table:style-name="ce8">
            <text:p><text:s/>5,50 €<text:s/></text:p>
          </table:table-cell>
          <table:table-cell office:value-type="string" table:style-name="ce6">
            <text:p><text:s text:c="2"/>ONERI RETRIBUITI (INPDAP-ENPDEP-INPGI)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508" table:style-name="ce6">
            <text:p>1508</text:p>
          </table:table-cell>
          <table:table-cell office:value-type="date" office:date-value="2024-12-11T00:00:00" table:style-name="ce7">
            <text:p>11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39.86" table:style-name="ce8">
            <text:p><text:s/>39,86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9.86" table:style-name="ce8">
            <text:p><text:s/>39,86 €<text:s/></text:p>
          </table:table-cell>
          <table:table-cell office:value-type="string" table:style-name="ce6">
            <text:p><text:s text:c="2"/>ONERI RETRIBUITI (INPDAP-ENPDEP-INPGI)</text:p>
          </table:table-cell>
          <table:table-cell office:value-type="string" table:style-name="ce6">
            <text:p>Ritenute previdenziali e assistenziali a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508" table:style-name="ce6">
            <text:p>1508</text:p>
          </table:table-cell>
          <table:table-cell office:value-type="date" office:date-value="2024-12-11T00:00:00" table:style-name="ce7">
            <text:p>11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9048.66" table:style-name="ce8">
            <text:p><text:s/>9.048,66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9048.66" table:style-name="ce8">
            <text:p><text:s/>9.048,66 €<text:s/></text:p>
          </table:table-cell>
          <table:table-cell office:value-type="string" table:style-name="ce6">
            <text:p><text:s text:c="2"/>ONERI RETRIBUITI (INPDAP-ENPDEP-INPGI)</text:p>
          </table:table-cell>
          <table:table-cell office:value-type="string" table:style-name="ce6">
            <text:p>Ritenute previdenziali e assistenziali a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508" table:style-name="ce6">
            <text:p>1508</text:p>
          </table:table-cell>
          <table:table-cell office:value-type="date" office:date-value="2024-12-11T00:00:00" table:style-name="ce7">
            <text:p>11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517" table:style-name="ce8">
            <text:p><text:s/>517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17" table:style-name="ce8">
            <text:p><text:s/>517,00 €<text:s/></text:p>
          </table:table-cell>
          <table:table-cell office:value-type="string" table:style-name="ce6">
            <text:p><text:s text:c="2"/>ONERI RETRIBUITI (INPDAP-ENPDEP-INPGI)</text:p>
          </table:table-cell>
          <table:table-cell office:value-type="string" table:style-name="ce6">
            <text:p>Ritenute previdenziali e assistenziali a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508" table:style-name="ce6">
            <text:p>1508</text:p>
          </table:table-cell>
          <table:table-cell office:value-type="date" office:date-value="2024-12-11T00:00:00" table:style-name="ce7">
            <text:p>11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38.75" table:style-name="ce8">
            <text:p><text:s/>38,7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8.75" table:style-name="ce8">
            <text:p><text:s/>38,75 €<text:s/></text:p>
          </table:table-cell>
          <table:table-cell office:value-type="string" table:style-name="ce6">
            <text:p><text:s text:c="2"/>ONERI RETRIBUITI (INPDAP-ENPDEP-INPGI)</text:p>
          </table:table-cell>
          <table:table-cell office:value-type="string" table:style-name="ce6">
            <text:p>Altre ritenute al personale per conto di terzi</text:p>
          </table:table-cell>
          <table:table-cell table:number-columns-repeated="16375" table:style-name="ce9"/>
        </table:table-row>
        <table:table-row table:style-name="ro3">
          <table:table-cell office:value-type="float" office:value="1509" table:style-name="ce6">
            <text:p>1509</text:p>
          </table:table-cell>
          <table:table-cell office:value-type="date" office:date-value="2024-12-11T00:00:00" table:style-name="ce7">
            <text:p>11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16" table:style-name="ce8">
            <text:p><text:s/>116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16" table:style-name="ce8">
            <text:p><text:s/>116,00 €<text:s/></text:p>
          </table:table-cell>
          <table:table-cell office:value-type="string" table:style-name="ce6">
            <text:p><text:s text:c="2"/>INPS - ISTITUTO NAZIONALE DELLA PREVIDENZA SOCIALE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510" table:style-name="ce6">
            <text:p>1510</text:p>
          </table:table-cell>
          <table:table-cell office:value-type="date" office:date-value="2024-12-11T00:00:00" table:style-name="ce7">
            <text:p>11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157.4499999999998" table:style-name="ce8">
            <text:p><text:s/>2.157,4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157.4499999999998" table:style-name="ce8">
            <text:p><text:s/>2.157,45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Ritenute erariali su indennità a organi istituzionali e altri compensi</text:p>
          </table:table-cell>
          <table:table-cell table:number-columns-repeated="16375" table:style-name="ce9"/>
        </table:table-row>
        <table:table-row table:style-name="ro3">
          <table:table-cell office:value-type="float" office:value="1510" table:style-name="ce6">
            <text:p>1510</text:p>
          </table:table-cell>
          <table:table-cell office:value-type="date" office:date-value="2024-12-11T00:00:00" table:style-name="ce7">
            <text:p>11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24.37" table:style-name="ce8">
            <text:p><text:s/>224,3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24.37" table:style-name="ce8">
            <text:p><text:s/>224,37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Ritenute erariali su indennità a organi istituzionali e altri compensi</text:p>
          </table:table-cell>
          <table:table-cell table:number-columns-repeated="16375" table:style-name="ce9"/>
        </table:table-row>
        <table:table-row table:style-name="ro3">
          <table:table-cell office:value-type="float" office:value="1510" table:style-name="ce6">
            <text:p>1510</text:p>
          </table:table-cell>
          <table:table-cell office:value-type="date" office:date-value="2024-12-11T00:00:00" table:style-name="ce7">
            <text:p>11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2.26" table:style-name="ce8">
            <text:p><text:s/>42,26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2.26" table:style-name="ce8">
            <text:p><text:s/>42,26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Ritenute erariali su indennità a organi istituzionali e altri compensi</text:p>
          </table:table-cell>
          <table:table-cell table:number-columns-repeated="16375" table:style-name="ce9"/>
        </table:table-row>
        <table:table-row table:style-name="ro4">
          <table:table-cell office:value-type="float" office:value="1511" table:style-name="ce6">
            <text:p>1511</text:p>
          </table:table-cell>
          <table:table-cell office:value-type="date" office:date-value="2024-12-11T00:00:00" table:style-name="ce7">
            <text:p>11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101.26" table:style-name="ce8">
            <text:p><text:s/>1.101,26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101.26" table:style-name="ce8">
            <text:p><text:s/>1.101,26 €<text:s/></text:p>
          </table:table-cell>
          <table:table-cell office:value-type="string" table:style-name="ce6">
            <text:p><text:s text:c="2"/>INPS - ISTITUTO NAZIONALE DELLA PREVIDENZA SOCIALE</text:p>
          </table:table-cell>
          <table:table-cell office:value-type="string" table:style-name="ce6">
            <text:p>Contributi previdenziali e assistenziali su indennità a organi istituzionali e altri compensi</text:p>
          </table:table-cell>
          <table:table-cell table:number-columns-repeated="16375" table:style-name="ce9"/>
        </table:table-row>
        <table:table-row table:style-name="ro4">
          <table:table-cell office:value-type="float" office:value="1512" table:style-name="ce6">
            <text:p>1512</text:p>
          </table:table-cell>
          <table:table-cell office:value-type="date" office:date-value="2024-12-11T00:00:00" table:style-name="ce7">
            <text:p>11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550.74" table:style-name="ce8">
            <text:p><text:s/>550,7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50.74" table:style-name="ce8">
            <text:p><text:s/>550,74 €<text:s/></text:p>
          </table:table-cell>
          <table:table-cell office:value-type="string" table:style-name="ce6">
            <text:p><text:s text:c="2"/>INPS - ISTITUTO NAZIONALE DELLA PREVIDENZA SOCIALE</text:p>
          </table:table-cell>
          <table:table-cell office:value-type="string" table:style-name="ce6">
            <text:p>Ritenute previdenziali ed assistenziali a carico degli organi istituzionali<text:s/></text:p>
          </table:table-cell>
          <table:table-cell table:number-columns-repeated="16375" table:style-name="ce9"/>
        </table:table-row>
        <table:table-row table:style-name="ro3">
          <table:table-cell office:value-type="float" office:value="1513" table:style-name="ce6">
            <text:p>1513</text:p>
          </table:table-cell>
          <table:table-cell office:value-type="date" office:date-value="2024-12-11T00:00:00" table:style-name="ce7">
            <text:p>11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583.1" table:style-name="ce8">
            <text:p><text:s/>583,1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83.1" table:style-name="ce8">
            <text:p><text:s/>583,10 €<text:s/></text:p>
          </table:table-cell>
          <table:table-cell office:value-type="string" table:style-name="ce6">
            <text:p><text:s text:c="2"/>MODELLO F24 - IRAP</text:p>
          </table:table-cell>
          <table:table-cell office:value-type="string" table:style-name="ce6">
            <text:p>IRAP</text:p>
          </table:table-cell>
          <table:table-cell table:number-columns-repeated="16375" table:style-name="ce9"/>
        </table:table-row>
        <table:table-row table:style-name="ro3">
          <table:table-cell office:value-type="float" office:value="1514" table:style-name="ce6">
            <text:p>1514</text:p>
          </table:table-cell>
          <table:table-cell office:value-type="date" office:date-value="2024-12-11T00:00:00" table:style-name="ce7">
            <text:p>11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693.87" table:style-name="ce8">
            <text:p><text:s/>1.693,8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693.87" table:style-name="ce8">
            <text:p><text:s/>1.693,87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I.V.A.</text:p>
          </table:table-cell>
          <table:table-cell table:number-columns-repeated="16375" table:style-name="ce9"/>
        </table:table-row>
        <table:table-row table:style-name="ro3">
          <table:table-cell office:value-type="float" office:value="1514" table:style-name="ce6">
            <text:p>1514</text:p>
          </table:table-cell>
          <table:table-cell office:value-type="date" office:date-value="2024-12-11T00:00:00" table:style-name="ce7">
            <text:p>11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8355.81" table:style-name="ce8">
            <text:p><text:s/>8.355,8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8355.81" table:style-name="ce8">
            <text:p><text:s/>8.355,81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I.V.A.</text:p>
          </table:table-cell>
          <table:table-cell table:number-columns-repeated="16375" table:style-name="ce9"/>
        </table:table-row>
        <table:table-row table:style-name="ro3">
          <table:table-cell office:value-type="float" office:value="1515" table:style-name="ce6">
            <text:p>1515</text:p>
          </table:table-cell>
          <table:table-cell office:value-type="date" office:date-value="2024-12-11T00:00:00" table:style-name="ce7">
            <text:p>11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344" table:style-name="ce8">
            <text:p><text:s/>344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44" table:style-name="ce8">
            <text:p><text:s/>344,00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515" table:style-name="ce6">
            <text:p>1515</text:p>
          </table:table-cell>
          <table:table-cell office:value-type="date" office:date-value="2024-12-11T00:00:00" table:style-name="ce7">
            <text:p>11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680" table:style-name="ce8">
            <text:p><text:s/>68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680" table:style-name="ce8">
            <text:p><text:s/>680,00 €<text:s/></text:p>
          </table:table-cell>
          <table:table-cell office:value-type="string" table:style-name="ce6">
            <text:p><text:s text:c="2"/>AGENZIA DELLE ENTRATE- VITERBO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516" table:style-name="ce6">
            <text:p>1516</text:p>
          </table:table-cell>
          <table:table-cell office:value-type="date" office:date-value="2024-12-12T00:00:00" table:style-name="ce7">
            <text:p>12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741.13" table:style-name="ce8">
            <text:p><text:s/>741,13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741.13" table:style-name="ce8">
            <text:p><text:s/>741,13 €<text:s/></text:p>
          </table:table-cell>
          <table:table-cell office:value-type="string" table:style-name="ce6">
            <text:p><text:s text:c="2"/>HERA COMM S.P.A.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 table:style-name="ce9"/>
        </table:table-row>
        <table:table-row table:style-name="ro3">
          <table:table-cell office:value-type="float" office:value="1516" table:style-name="ce6">
            <text:p>1516</text:p>
          </table:table-cell>
          <table:table-cell office:value-type="date" office:date-value="2024-12-12T00:00:00" table:style-name="ce7">
            <text:p>12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9.600000000000001" table:style-name="ce8">
            <text:p><text:s/>19,6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9.600000000000001" table:style-name="ce8">
            <text:p><text:s/>19,60 €<text:s/></text:p>
          </table:table-cell>
          <table:table-cell office:value-type="string" table:style-name="ce6">
            <text:p><text:s text:c="2"/>HERA COMM S.P.A.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 table:style-name="ce9"/>
        </table:table-row>
        <table:table-row table:style-name="ro3">
          <table:table-cell office:value-type="float" office:value="1517" table:style-name="ce6">
            <text:p>1517</text:p>
          </table:table-cell>
          <table:table-cell office:value-type="date" office:date-value="2024-12-12T00:00:00" table:style-name="ce7">
            <text:p>12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75.01" table:style-name="ce8">
            <text:p><text:s/>275,0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75.01" table:style-name="ce8">
            <text:p><text:s/>275,01 €<text:s/></text:p>
          </table:table-cell>
          <table:table-cell office:value-type="string" table:style-name="ce6">
            <text:p><text:s text:c="2"/>HERA COMM S.P.A.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 table:style-name="ce9"/>
        </table:table-row>
        <table:table-row table:style-name="ro3">
          <table:table-cell office:value-type="float" office:value="1517" table:style-name="ce6">
            <text:p>1517</text:p>
          </table:table-cell>
          <table:table-cell office:value-type="date" office:date-value="2024-12-12T00:00:00" table:style-name="ce7">
            <text:p>12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635.5" table:style-name="ce8">
            <text:p><text:s/>1.635,5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635.5" table:style-name="ce8">
            <text:p><text:s/>1.635,50 €<text:s/></text:p>
          </table:table-cell>
          <table:table-cell office:value-type="string" table:style-name="ce6">
            <text:p><text:s text:c="2"/>HERA COMM S.P.A.</text:p>
          </table:table-cell>
          <table:table-cell office:value-type="string" table:style-name="ce6">
            <text:p>Utenze e canoni per energia elettrica, acqua e gas</text:p>
          </table:table-cell>
          <table:table-cell table:number-columns-repeated="16375" table:style-name="ce9"/>
        </table:table-row>
        <table:table-row table:style-name="ro3">
          <table:table-cell office:value-type="float" office:value="1518" table:style-name="ce6">
            <text:p>1518</text:p>
          </table:table-cell>
          <table:table-cell office:value-type="date" office:date-value="2024-12-12T00:00:00" table:style-name="ce7">
            <text:p>12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560" table:style-name="ce8">
            <text:p><text:s/>56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60" table:style-name="ce8">
            <text:p><text:s/>560,00 €<text:s/></text:p>
          </table:table-cell>
          <table:table-cell office:value-type="string" table:style-name="ce6">
            <text:p><text:s text:c="2"/>SPOLETINI ASCENSORI SRL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 table:style-name="ce9"/>
        </table:table-row>
        <table:table-row table:style-name="ro4">
          <table:table-cell office:value-type="float" office:value="1519" table:style-name="ce6">
            <text:p>1519</text:p>
          </table:table-cell>
          <table:table-cell office:value-type="date" office:date-value="2024-12-12T00:00:00" table:style-name="ce7">
            <text:p>12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6557.38" table:style-name="ce8">
            <text:p><text:s/>6.557,3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6557.38" table:style-name="ce8">
            <text:p><text:s/>6.557,38 €<text:s/></text:p>
          </table:table-cell>
          <table:table-cell office:value-type="string" table:style-name="ce6">
            <text:p><text:s text:c="2"/>BANCA DI CREDITO COOPERATIVO DI ROMA - BCC DI ROMA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520" table:style-name="ce6">
            <text:p>1520</text:p>
          </table:table-cell>
          <table:table-cell office:value-type="date" office:date-value="2024-12-12T00:00:00" table:style-name="ce7">
            <text:p>12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23" table:style-name="ce8">
            <text:p><text:s/>123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23" table:style-name="ce8">
            <text:p><text:s/>123,00 €<text:s/></text:p>
          </table:table-cell>
          <table:table-cell office:value-type="string" table:style-name="ce6">
            <text:p><text:s text:c="2"/>UNIVERSAL COPY SRL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521" table:style-name="ce6">
            <text:p>1521</text:p>
          </table:table-cell>
          <table:table-cell office:value-type="date" office:date-value="2024-12-12T00:00:00" table:style-name="ce7">
            <text:p>12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340" table:style-name="ce8">
            <text:p><text:s/>1.34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340" table:style-name="ce8">
            <text:p><text:s/>1.340,00 €<text:s/></text:p>
          </table:table-cell>
          <table:table-cell office:value-type="string" table:style-name="ce6">
            <text:p><text:s text:c="2"/>COS.MO. S.R.L.</text:p>
          </table:table-cell>
          <table:table-cell office:value-type="string" table:style-name="ce6">
            <text:p>Altre spese di manutenzione ordinaria e riparazioni</text:p>
          </table:table-cell>
          <table:table-cell table:number-columns-repeated="16375" table:style-name="ce9"/>
        </table:table-row>
        <table:table-row table:style-name="ro3">
          <table:table-cell office:value-type="float" office:value="1522" table:style-name="ce6">
            <text:p>1522</text:p>
          </table:table-cell>
          <table:table-cell office:value-type="date" office:date-value="2024-12-12T00:00:00" table:style-name="ce7">
            <text:p>12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260.83" table:style-name="ce8">
            <text:p><text:s/>2.260,83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260.83" table:style-name="ce8">
            <text:p><text:s/>2.260,83 €<text:s/></text:p>
          </table:table-cell>
          <table:table-cell office:value-type="string" table:style-name="ce6">
            <text:p><text:s text:c="2"/>DAY RISTOSERVICE S.P.A</text:p>
          </table:table-cell>
          <table:table-cell office:value-type="string" table:style-name="ce6">
            <text:p>Buoni pasto <text:s/>e mensa per il personale dipendente</text:p>
          </table:table-cell>
          <table:table-cell table:number-columns-repeated="16375" table:style-name="ce9"/>
        </table:table-row>
        <table:table-row table:style-name="ro4">
          <table:table-cell office:value-type="float" office:value="1523" table:style-name="ce6">
            <text:p>1523</text:p>
          </table:table-cell>
          <table:table-cell office:value-type="date" office:date-value="2024-12-12T00:00:00" table:style-name="ce7">
            <text:p>12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50" table:style-name="ce8">
            <text:p><text:s/>25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50" table:style-name="ce8">
            <text:p><text:s/>250,00 €<text:s/></text:p>
          </table:table-cell>
          <table:table-cell office:value-type="string" table:style-name="ce6">
            <text:p><text:s text:c="2"/>Ordine Dei Dottori Commercialisti e Degli Esperti Contabili di Viterbo</text:p>
          </table:table-cell>
          <table:table-cell office:value-type="string" table:style-name="ce6">
            <text:p>Restituzione di depositi cauzionali</text:p>
          </table:table-cell>
          <table:table-cell table:number-columns-repeated="16375" table:style-name="ce9"/>
        </table:table-row>
        <table:table-row table:style-name="ro3">
          <table:table-cell office:value-type="float" office:value="1524" table:style-name="ce6">
            <text:p>1524</text:p>
          </table:table-cell>
          <table:table-cell office:value-type="date" office:date-value="2024-12-12T00:00:00" table:style-name="ce7">
            <text:p>12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53.09" table:style-name="ce8">
            <text:p><text:s/>53,09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3.09" table:style-name="ce8">
            <text:p><text:s/>53,09 €<text:s/></text:p>
          </table:table-cell>
          <table:table-cell office:value-type="string" table:style-name="ce6">
            <text:p>OMISSIS</text:p>
          </table:table-cell>
          <table:table-cell office:value-type="string" table:style-name="ce6">
            <text:p>Rimborso diritto annuale</text:p>
          </table:table-cell>
          <table:table-cell table:number-columns-repeated="16375" table:style-name="ce9"/>
        </table:table-row>
        <table:table-row table:style-name="ro4">
          <table:table-cell office:value-type="float" office:value="1525" table:style-name="ce6">
            <text:p>1525</text:p>
          </table:table-cell>
          <table:table-cell office:value-type="date" office:date-value="2024-12-12T00:00:00" table:style-name="ce7">
            <text:p>12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970" table:style-name="ce8">
            <text:p><text:s/>1.97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970" table:style-name="ce8">
            <text:p><text:s/>1.970,0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4">
          <table:table-cell office:value-type="float" office:value="1526" table:style-name="ce6">
            <text:p>1526</text:p>
          </table:table-cell>
          <table:table-cell office:value-type="date" office:date-value="2024-12-12T00:00:00" table:style-name="ce7">
            <text:p>12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630.22" table:style-name="ce8">
            <text:p><text:s/>630,2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630.22" table:style-name="ce8">
            <text:p><text:s/>630,22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4">
          <table:table-cell office:value-type="float" office:value="1526" table:style-name="ce6">
            <text:p>1526</text:p>
          </table:table-cell>
          <table:table-cell office:value-type="date" office:date-value="2024-12-12T00:00:00" table:style-name="ce7">
            <text:p>12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048.1" table:style-name="ce8">
            <text:p><text:s/>2.048,1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048.1" table:style-name="ce8">
            <text:p><text:s/>2.048,1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4">
          <table:table-cell office:value-type="float" office:value="1526" table:style-name="ce6">
            <text:p>1526</text:p>
          </table:table-cell>
          <table:table-cell office:value-type="date" office:date-value="2024-12-12T00:00:00" table:style-name="ce7">
            <text:p>12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270" table:style-name="ce8">
            <text:p><text:s/>1.27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270" table:style-name="ce8">
            <text:p><text:s/>1.270,0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4">
          <table:table-cell office:value-type="float" office:value="1527" table:style-name="ce6">
            <text:p>1527</text:p>
          </table:table-cell>
          <table:table-cell office:value-type="date" office:date-value="2024-12-12T00:00:00" table:style-name="ce7">
            <text:p>12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796" table:style-name="ce8">
            <text:p><text:s/>796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796" table:style-name="ce8">
            <text:p><text:s/>796,0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4">
          <table:table-cell office:value-type="float" office:value="1528" table:style-name="ce6">
            <text:p>1528</text:p>
          </table:table-cell>
          <table:table-cell office:value-type="date" office:date-value="2024-12-12T00:00:00" table:style-name="ce7">
            <text:p>12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570" table:style-name="ce8">
            <text:p><text:s/>57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70" table:style-name="ce8">
            <text:p><text:s/>570,00 €<text:s/></text:p>
          </table:table-cell>
          <table:table-cell office:value-type="string" table:style-name="ce6">
            <text:p><text:s text:c="2"/>INFOCAMERE - SOCIETA' CONSORTILE INFORMATICA DELLE C.C.I.A.A ITALIANE P.A.</text:p>
          </table:table-cell>
          <table:table-cell office:value-type="string" table:style-name="ce6">
            <text:p>Assistenza informatica e manutenzione software</text:p>
          </table:table-cell>
          <table:table-cell table:number-columns-repeated="16375" table:style-name="ce9"/>
        </table:table-row>
        <table:table-row table:style-name="ro3">
          <table:table-cell office:value-type="float" office:value="1529" table:style-name="ce6">
            <text:p>1529</text:p>
          </table:table-cell>
          <table:table-cell office:value-type="date" office:date-value="2024-12-12T00:00:00" table:style-name="ce7">
            <text:p>12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0000" table:style-name="ce8">
            <text:p><text:s/>20.0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0000" table:style-name="ce8">
            <text:p><text:s/>20.000,00 €<text:s/></text:p>
          </table:table-cell>
          <table:table-cell office:value-type="string" table:style-name="ce6">
            <text:p><text:s text:c="2"/>CNA ASSOCIAZIONE DI VITERBO E CIVITAVECCHIA</text:p>
          </table:table-cell>
          <table:table-cell office:value-type="string" table:style-name="ce6">
            <text:p>Altri contributi e trasferimenti <text:s/>ordinari a imprese</text:p>
          </table:table-cell>
          <table:table-cell table:number-columns-repeated="16375" table:style-name="ce9"/>
        </table:table-row>
        <table:table-row table:style-name="ro3">
          <table:table-cell office:value-type="float" office:value="1530" table:style-name="ce6">
            <text:p>1530</text:p>
          </table:table-cell>
          <table:table-cell office:value-type="date" office:date-value="2024-12-12T00:00:00" table:style-name="ce7">
            <text:p>12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9927.7199999999993" table:style-name="ce8">
            <text:p><text:s/>9.927,7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9927.7199999999993" table:style-name="ce8">
            <text:p><text:s/>9.927,72 €<text:s/></text:p>
          </table:table-cell>
          <table:table-cell office:value-type="string" table:style-name="ce6">
            <text:p><text:s text:c="2"/>CIA LAZIO NORD - AGRICOLTORI ITALIANI</text:p>
          </table:table-cell>
          <table:table-cell office:value-type="string" table:style-name="ce6">
            <text:p>Altri contributi e trasferimenti <text:s/>ordinari a imprese</text:p>
          </table:table-cell>
          <table:table-cell table:number-columns-repeated="16375" table:style-name="ce9"/>
        </table:table-row>
        <table:table-row table:style-name="ro3">
          <table:table-cell office:value-type="float" office:value="1531" table:style-name="ce6">
            <text:p>1531</text:p>
          </table:table-cell>
          <table:table-cell office:value-type="date" office:date-value="2024-12-12T00:00:00" table:style-name="ce7">
            <text:p>12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9927.72" table:style-name="ce8">
            <text:p><text:s/>29.927,7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9927.72" table:style-name="ce8">
            <text:p><text:s/>29.927,72 €<text:s/></text:p>
          </table:table-cell>
          <table:table-cell office:value-type="string" table:style-name="ce6">
            <text:p><text:s text:c="2"/>DIVERSI</text:p>
          </table:table-cell>
          <table:table-cell office:value-type="string" table:style-name="ce6">
            <text:p>Altre operazioni finanziarie</text:p>
          </table:table-cell>
          <table:table-cell table:number-columns-repeated="16375" table:style-name="ce9"/>
        </table:table-row>
        <table:table-row table:style-name="ro3">
          <table:table-cell office:value-type="float" office:value="1532" table:style-name="ce6">
            <text:p>1532</text:p>
          </table:table-cell>
          <table:table-cell office:value-type="date" office:date-value="2024-12-16T00:00:00" table:style-name="ce7">
            <text:p>16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900" table:style-name="ce8">
            <text:p><text:s/>4.9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900" table:style-name="ce8">
            <text:p><text:s/>4.900,00 €<text:s/></text:p>
          </table:table-cell>
          <table:table-cell office:value-type="string" table:style-name="ce6">
            <text:p><text:s text:c="2"/>STAR ROME PUBBLICITA’ SRL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3">
          <table:table-cell office:value-type="float" office:value="1533" table:style-name="ce6">
            <text:p>1533</text:p>
          </table:table-cell>
          <table:table-cell office:value-type="date" office:date-value="2024-12-16T00:00:00" table:style-name="ce7">
            <text:p>16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450" table:style-name="ce8">
            <text:p><text:s/>2.45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450" table:style-name="ce8">
            <text:p><text:s/>2.450,00 €<text:s/></text:p>
          </table:table-cell>
          <table:table-cell office:value-type="string" table:style-name="ce6">
            <text:p><text:s text:c="2"/>IC OUTSOURCING SCRL</text:p>
          </table:table-cell>
          <table:table-cell office:value-type="string" table:style-name="ce6">
            <text:p>Altre spese per acquisto di servizi</text:p>
          </table:table-cell>
          <table:table-cell table:number-columns-repeated="16375" table:style-name="ce9"/>
        </table:table-row>
        <table:table-row table:style-name="ro4">
          <table:table-cell office:value-type="float" office:value="1534" table:style-name="ce6">
            <text:p>1534</text:p>
          </table:table-cell>
          <table:table-cell office:value-type="date" office:date-value="2024-12-16T00:00:00" table:style-name="ce7">
            <text:p>16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625" table:style-name="ce8">
            <text:p><text:s/>625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625" table:style-name="ce8">
            <text:p><text:s/>625,00 €<text:s/></text:p>
          </table:table-cell>
          <table:table-cell office:value-type="string" table:style-name="ce6">
            <text:p><text:s text:c="2"/>UNIONCAMERE - UNIONE ITALIANA DELLE CAMERE DI COMMERCIO I.A.A.</text:p>
          </table:table-cell>
          <table:table-cell office:value-type="string" table:style-name="ce6">
            <text:p>Cancelleria e materiale informatico e tecnico</text:p>
          </table:table-cell>
          <table:table-cell table:number-columns-repeated="16375" table:style-name="ce9"/>
        </table:table-row>
        <table:table-row table:style-name="ro4">
          <table:table-cell office:value-type="float" office:value="1535" table:style-name="ce6">
            <text:p>1535</text:p>
          </table:table-cell>
          <table:table-cell office:value-type="date" office:date-value="2024-12-16T00:00:00" table:style-name="ce7">
            <text:p>16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" table:style-name="ce8">
            <text:p><text:s/>4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" table:style-name="ce8">
            <text:p><text:s/>4,00 €<text:s/></text:p>
          </table:table-cell>
          <table:table-cell office:value-type="string" table:style-name="ce6">
            <text:p><text:s text:c="2"/>BANCA DI CREDITO COOPERATIVO DI ROMA - BCC DI ROMA</text:p>
          </table:table-cell>
          <table:table-cell office:value-type="string" table:style-name="ce6">
            <text:p>Altri tributi</text:p>
          </table:table-cell>
          <table:table-cell table:number-columns-repeated="16375" table:style-name="ce9"/>
        </table:table-row>
        <table:table-row table:style-name="ro3">
          <table:table-cell office:value-type="float" office:value="1536" table:style-name="ce6">
            <text:p>1536</text:p>
          </table:table-cell>
          <table:table-cell office:value-type="date" office:date-value="2024-12-16T00:00:00" table:style-name="ce7">
            <text:p>16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84206.18" table:style-name="ce8">
            <text:p><text:s/>84.206,1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84206.18" table:style-name="ce8">
            <text:p><text:s/>84.206,18 €<text:s/></text:p>
          </table:table-cell>
          <table:table-cell office:value-type="string" table:style-name="ce6">
            <text:p><text:s text:c="2"/>PERSONALE DIPENDENTE - VEDI LISTA ALLEGATA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537" table:style-name="ce6">
            <text:p>1537</text:p>
          </table:table-cell>
          <table:table-cell office:value-type="date" office:date-value="2024-12-16T00:00:00" table:style-name="ce7">
            <text:p>16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1385.25" table:style-name="ce8">
            <text:p><text:s/>1.385,2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385.25" table:style-name="ce8">
            <text:p><text:s/>1.385,25 €<text:s/></text:p>
          </table:table-cell>
          <table:table-cell office:value-type="string" table:style-name="ce6">
            <text:p><text:s text:c="2"/>PERSONALE DIPENDENTE - VEDI LISTA ALLEGATA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538" table:style-name="ce6">
            <text:p>1538</text:p>
          </table:table-cell>
          <table:table-cell office:value-type="date" office:date-value="2024-12-16T00:00:00" table:style-name="ce7">
            <text:p>16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3899.52" table:style-name="ce8">
            <text:p><text:s/>3.899,5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899.52" table:style-name="ce8">
            <text:p><text:s/>3.899,52 €<text:s/></text:p>
          </table:table-cell>
          <table:table-cell office:value-type="string" table:style-name="ce6">
            <text:p><text:s text:c="2"/>PERSONALE DIPENDENTE - VEDI LISTA ALLEGATA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539" table:style-name="ce6">
            <text:p>1539</text:p>
          </table:table-cell>
          <table:table-cell office:value-type="date" office:date-value="2024-12-16T00:00:00" table:style-name="ce7">
            <text:p>16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20" table:style-name="ce8">
            <text:p><text:s/>12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20" table:style-name="ce8">
            <text:p><text:s/>120,00 €<text:s/></text:p>
          </table:table-cell>
          <table:table-cell office:value-type="string" table:style-name="ce6">
            <text:p><text:s text:c="2"/>PUBLIKA SRL</text:p>
          </table:table-cell>
          <table:table-cell office:value-type="string" table:style-name="ce6">
            <text:p>Corsi di formazione per il proprio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540" table:style-name="ce6">
            <text:p>1540</text:p>
          </table:table-cell>
          <table:table-cell office:value-type="date" office:date-value="2024-12-16T00:00:00" table:style-name="ce7">
            <text:p>16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00" table:style-name="ce8">
            <text:p><text:s/>200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00" table:style-name="ce8">
            <text:p><text:s/>200,00 €<text:s/></text:p>
          </table:table-cell>
          <table:table-cell office:value-type="string" table:style-name="ce6">
            <text:p><text:s text:c="2"/>SECURITAS METRONOTTE SRL</text:p>
          </table:table-cell>
          <table:table-cell office:value-type="string" table:style-name="ce6">
            <text:p>Servizi ausiliari, <text:s/>spese di pulizia e servizi di vigilanza</text:p>
          </table:table-cell>
          <table:table-cell table:number-columns-repeated="16375" table:style-name="ce9"/>
        </table:table-row>
        <table:table-row table:style-name="ro3">
          <table:table-cell office:value-type="float" office:value="1541" table:style-name="ce6">
            <text:p>1541</text:p>
          </table:table-cell>
          <table:table-cell office:value-type="date" office:date-value="2024-12-16T00:00:00" table:style-name="ce7">
            <text:p>16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6.47" table:style-name="ce8">
            <text:p><text:s/>26,4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6.47" table:style-name="ce8">
            <text:p><text:s/>26,47 €<text:s/></text:p>
          </table:table-cell>
          <table:table-cell office:value-type="string" table:style-name="ce6">
            <text:p><text:s text:c="2"/>TELECOM ITALIA SPA</text:p>
          </table:table-cell>
          <table:table-cell office:value-type="string" table:style-name="ce6">
            <text:p>Utenze e canoni per telefonia e reti di trasmissione</text:p>
          </table:table-cell>
          <table:table-cell table:number-columns-repeated="16375" table:style-name="ce9"/>
        </table:table-row>
        <table:table-row table:style-name="ro3">
          <table:table-cell office:value-type="float" office:value="1541" table:style-name="ce6">
            <text:p>1541</text:p>
          </table:table-cell>
          <table:table-cell office:value-type="date" office:date-value="2024-12-16T00:00:00" table:style-name="ce7">
            <text:p>16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52" table:style-name="ce8">
            <text:p><text:s/>52,0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52" table:style-name="ce8">
            <text:p><text:s/>52,00 €<text:s/></text:p>
          </table:table-cell>
          <table:table-cell office:value-type="string" table:style-name="ce6">
            <text:p><text:s text:c="2"/>TELECOM ITALIA SPA</text:p>
          </table:table-cell>
          <table:table-cell office:value-type="string" table:style-name="ce6">
            <text:p>Utenze e canoni per telefonia e reti di trasmissione</text:p>
          </table:table-cell>
          <table:table-cell table:number-columns-repeated="16375" table:style-name="ce9"/>
        </table:table-row>
        <table:table-row table:style-name="ro3">
          <table:table-cell office:value-type="float" office:value="1542" table:style-name="ce6">
            <text:p>1542</text:p>
          </table:table-cell>
          <table:table-cell office:value-type="date" office:date-value="2024-12-16T00:00:00" table:style-name="ce7">
            <text:p>16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7.1" table:style-name="ce8">
            <text:p><text:s/>27,1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7.1" table:style-name="ce8">
            <text:p><text:s/>27,10 €<text:s/></text:p>
          </table:table-cell>
          <table:table-cell office:value-type="string" table:style-name="ce6">
            <text:p><text:s text:c="2"/>TELECOM ITALIA SPA</text:p>
          </table:table-cell>
          <table:table-cell office:value-type="string" table:style-name="ce6">
            <text:p>Utenze e canoni per telefonia e reti di trasmissione</text:p>
          </table:table-cell>
          <table:table-cell table:number-columns-repeated="16375" table:style-name="ce9"/>
        </table:table-row>
        <table:table-row table:style-name="ro3">
          <table:table-cell office:value-type="float" office:value="1543" table:style-name="ce6">
            <text:p>1543</text:p>
          </table:table-cell>
          <table:table-cell office:value-type="date" office:date-value="2024-12-18T00:00:00" table:style-name="ce7">
            <text:p>18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29.79" table:style-name="ce8">
            <text:p><text:s/>29,79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9.79" table:style-name="ce8">
            <text:p><text:s/>29,79 €<text:s/></text:p>
          </table:table-cell>
          <table:table-cell office:value-type="string" table:style-name="ce6">
            <text:p><text:s text:c="2"/>AGENZIA DELLE ENTRATE</text:p>
          </table:table-cell>
          <table:table-cell office:value-type="string" table:style-name="ce6">
            <text:p>IRES</text:p>
          </table:table-cell>
          <table:table-cell table:number-columns-repeated="16375" table:style-name="ce9"/>
        </table:table-row>
        <table:table-row table:style-name="ro3">
          <table:table-cell office:value-type="float" office:value="1544" table:style-name="ce6">
            <text:p>1544</text:p>
          </table:table-cell>
          <table:table-cell office:value-type="date" office:date-value="2024-12-18T00:00:00" table:style-name="ce7">
            <text:p>18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363.2" table:style-name="ce8">
            <text:p><text:s/>363,2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63.2" table:style-name="ce8">
            <text:p><text:s/>363,20 €<text:s/></text:p>
          </table:table-cell>
          <table:table-cell office:value-type="string" table:style-name="ce6">
            <text:p><text:s text:c="2"/>AGENZIA DELLE ENTRATE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544" table:style-name="ce6">
            <text:p>1544</text:p>
          </table:table-cell>
          <table:table-cell office:value-type="date" office:date-value="2024-12-18T00:00:00" table:style-name="ce7">
            <text:p>18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75.44" table:style-name="ce8">
            <text:p><text:s/>75,4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75.44" table:style-name="ce8">
            <text:p><text:s/>75,44 €<text:s/></text:p>
          </table:table-cell>
          <table:table-cell office:value-type="string" table:style-name="ce6">
            <text:p><text:s text:c="2"/>AGENZIA DELLE ENTRATE</text:p>
          </table:table-cell>
          <table:table-cell office:value-type="string" table:style-name="ce6">
            <text:p>Contributi obbligatori per i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545" table:style-name="ce6">
            <text:p>1545</text:p>
          </table:table-cell>
          <table:table-cell office:value-type="date" office:date-value="2024-12-23T00:00:00" table:style-name="ce7">
            <text:p>2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29.22" table:style-name="ce8">
            <text:p><text:s/>429,2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29.22" table:style-name="ce8">
            <text:p><text:s/>429,22 €<text:s/></text:p>
          </table:table-cell>
          <table:table-cell office:value-type="string" table:style-name="ce6">
            <text:p><text:s text:c="2"/>AGENZIA DELLE ENTRATE</text:p>
          </table:table-cell>
          <table:table-cell office:value-type="string" table:style-name="ce6">
            <text:p>I.V.A.</text:p>
          </table:table-cell>
          <table:table-cell table:number-columns-repeated="16375" table:style-name="ce9"/>
        </table:table-row>
        <table:table-row table:style-name="ro3">
          <table:table-cell office:value-type="float" office:value="1546" table:style-name="ce6">
            <text:p>1546</text:p>
          </table:table-cell>
          <table:table-cell office:value-type="date" office:date-value="2024-12-23T00:00:00" table:style-name="ce7">
            <text:p>2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222.64" table:style-name="ce8">
            <text:p><text:s/>2.222,6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222.64" table:style-name="ce8">
            <text:p><text:s/>2.222,64 €<text:s/></text:p>
          </table:table-cell>
          <table:table-cell office:value-type="string" table:style-name="ce6">
            <text:p><text:s text:c="2"/>PERSONALE DIPENDENTE - VEDI LISTA ALLEGATA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547" table:style-name="ce6">
            <text:p>1547</text:p>
          </table:table-cell>
          <table:table-cell office:value-type="date" office:date-value="2024-12-23T00:00:00" table:style-name="ce7">
            <text:p>2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99709.85" table:style-name="ce8">
            <text:p><text:s/>99.709,85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99709.85" table:style-name="ce8">
            <text:p><text:s/>99.709,85 €<text:s/></text:p>
          </table:table-cell>
          <table:table-cell office:value-type="string" table:style-name="ce6">
            <text:p><text:s text:c="2"/>PERSONALE DIPENDENTE - VEDI LISTA ALLEGATA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547" table:style-name="ce6">
            <text:p>1547</text:p>
          </table:table-cell>
          <table:table-cell office:value-type="date" office:date-value="2024-12-23T00:00:00" table:style-name="ce7">
            <text:p>2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314.89" table:style-name="ce8">
            <text:p><text:s/>314,89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314.89" table:style-name="ce8">
            <text:p><text:s/>314,89 €<text:s/></text:p>
          </table:table-cell>
          <table:table-cell office:value-type="string" table:style-name="ce6">
            <text:p><text:s text:c="2"/>PERSONALE DIPENDENTE - VEDI LISTA ALLEGATA</text:p>
          </table:table-cell>
          <table:table-cell office:value-type="string" table:style-name="ce6">
            <text:p>Trattamento di missione e rimborsi spese viaggi</text:p>
          </table:table-cell>
          <table:table-cell table:number-columns-repeated="16375" table:style-name="ce9"/>
        </table:table-row>
        <table:table-row table:style-name="ro3">
          <table:table-cell office:value-type="float" office:value="1548" table:style-name="ce6">
            <text:p>1548</text:p>
          </table:table-cell>
          <table:table-cell office:value-type="date" office:date-value="2024-12-23T00:00:00" table:style-name="ce7">
            <text:p>2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084.81" table:style-name="ce8">
            <text:p><text:s/>4.084,81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084.81" table:style-name="ce8">
            <text:p><text:s/>4.084,81 €<text:s/></text:p>
          </table:table-cell>
          <table:table-cell office:value-type="string" table:style-name="ce6">
            <text:p><text:s text:c="2"/>PERSONALE DIPENDENTE - VEDI LISTA ALLEGATA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549" table:style-name="ce6">
            <text:p>1549</text:p>
          </table:table-cell>
          <table:table-cell office:value-type="date" office:date-value="2024-12-23T00:00:00" table:style-name="ce7">
            <text:p>2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89.44" table:style-name="ce8">
            <text:p><text:s/>489,44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89.44" table:style-name="ce8">
            <text:p><text:s/>489,44 €<text:s/></text:p>
          </table:table-cell>
          <table:table-cell office:value-type="string" table:style-name="ce6">
            <text:p><text:s text:c="2"/>PERSONALE DIPENDENTE - VEDI LISTA ALLEGATA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550" table:style-name="ce6">
            <text:p>1550</text:p>
          </table:table-cell>
          <table:table-cell office:value-type="date" office:date-value="2024-12-23T00:00:00" table:style-name="ce7">
            <text:p>2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62.59" table:style-name="ce8">
            <text:p><text:s/>62,59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62.59" table:style-name="ce8">
            <text:p><text:s/>62,59 €<text:s/></text:p>
          </table:table-cell>
          <table:table-cell office:value-type="string" table:style-name="ce6">
            <text:p><text:s text:c="2"/>PERSONALE DIPENDENTE - VEDI LISTA ALLEGATA</text:p>
          </table:table-cell>
          <table:table-cell office:value-type="string" table:style-name="ce6">
            <text:p>Competenze fisse e accessorie a favore del personale</text:p>
          </table:table-cell>
          <table:table-cell table:number-columns-repeated="16375" table:style-name="ce9"/>
        </table:table-row>
        <table:table-row table:style-name="ro3">
          <table:table-cell office:value-type="float" office:value="1551" table:style-name="ce6">
            <text:p>1551</text:p>
          </table:table-cell>
          <table:table-cell office:value-type="date" office:date-value="2024-12-23T00:00:00" table:style-name="ce7">
            <text:p>2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7278.48" table:style-name="ce8">
            <text:p><text:s/>7.278,4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7278.48" table:style-name="ce8">
            <text:p><text:s/>7.278,48 €<text:s/></text:p>
          </table:table-cell>
          <table:table-cell office:value-type="string" table:style-name="ce6">
            <text:p><text:s text:c="2"/>PERSONALE DIPENDENTE - VEDI LISTA ALLEGATA</text:p>
          </table:table-cell>
          <table:table-cell office:value-type="string" table:style-name="ce6">
            <text:p>TFR a carico direttamente <text:s/>dell'Ente</text:p>
          </table:table-cell>
          <table:table-cell table:number-columns-repeated="16375" table:style-name="ce9"/>
        </table:table-row>
        <table:table-row table:style-name="ro3">
          <table:table-cell office:value-type="float" office:value="1552" table:style-name="ce6">
            <text:p>1552</text:p>
          </table:table-cell>
          <table:table-cell office:value-type="date" office:date-value="2024-12-23T00:00:00" table:style-name="ce7">
            <text:p>2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2721.52" table:style-name="ce8">
            <text:p><text:s/>42.721,52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2721.52" table:style-name="ce8">
            <text:p><text:s/>42.721,52 €<text:s/></text:p>
          </table:table-cell>
          <table:table-cell office:value-type="string" table:style-name="ce6">
            <text:p><text:s text:c="2"/>PERSONALE DIPENDENTE - VEDI LISTA ALLEGATA</text:p>
          </table:table-cell>
          <table:table-cell office:value-type="string" table:style-name="ce6">
            <text:p>TFR a carico direttamente <text:s/>dell'Ente</text:p>
          </table:table-cell>
          <table:table-cell table:number-columns-repeated="16375" table:style-name="ce9"/>
        </table:table-row>
        <table:table-row table:style-name="ro3">
          <table:table-cell office:value-type="float" office:value="1553" table:style-name="ce6">
            <text:p>1553</text:p>
          </table:table-cell>
          <table:table-cell office:value-type="date" office:date-value="2024-12-23T00:00:00" table:style-name="ce7">
            <text:p>2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81.36" table:style-name="ce8">
            <text:p><text:s/>281,36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81.36" table:style-name="ce8">
            <text:p><text:s/>281,36 €<text:s/></text:p>
          </table:table-cell>
          <table:table-cell office:value-type="string" table:style-name="ce6">
            <text:p><text:s text:c="2"/>COMPENSI COLLABORAZIONI - VEDI LISTA ALLEGATA</text:p>
          </table:table-cell>
          <table:table-cell office:value-type="string" table:style-name="ce6">
            <text:p>Indennità e rimborso spese <text:s/>per il Nucleo di valutazione</text:p>
          </table:table-cell>
          <table:table-cell table:number-columns-repeated="16375" table:style-name="ce9"/>
        </table:table-row>
        <table:table-row table:style-name="ro3">
          <table:table-cell office:value-type="float" office:value="1554" table:style-name="ce6">
            <text:p>1554</text:p>
          </table:table-cell>
          <table:table-cell office:value-type="date" office:date-value="2024-12-23T00:00:00" table:style-name="ce7">
            <text:p>23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411.07" table:style-name="ce8">
            <text:p><text:s/>411,0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11.07" table:style-name="ce8">
            <text:p><text:s/>411,07 €<text:s/></text:p>
          </table:table-cell>
          <table:table-cell office:value-type="string" table:style-name="ce6">
            <text:p><text:s text:c="2"/>COMPENSI COLLABORAZIONI - VEDI LISTA ALLEGATA</text:p>
          </table:table-cell>
          <table:table-cell office:value-type="string" table:style-name="ce6">
            <text:p>Indennità e rimborso spese <text:s/>per il Consiglio</text:p>
          </table:table-cell>
          <table:table-cell table:number-columns-repeated="16375" table:style-name="ce9"/>
        </table:table-row>
        <table:table-row table:style-name="ro3">
          <table:table-cell office:value-type="float" office:value="1555" table:style-name="ce6">
            <text:p>1555</text:p>
          </table:table-cell>
          <table:table-cell office:value-type="date" office:date-value="2024-12-23T00:00:00" table:style-name="ce7">
            <text:p>2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51.38" table:style-name="ce8">
            <text:p><text:s/>451,38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51.38" table:style-name="ce8">
            <text:p><text:s/>451,38 €<text:s/></text:p>
          </table:table-cell>
          <table:table-cell office:value-type="string" table:style-name="ce6">
            <text:p><text:s text:c="2"/>COMPENSI COLLABORAZIONI - VEDI LISTA ALLEGATA</text:p>
          </table:table-cell>
          <table:table-cell office:value-type="string" table:style-name="ce6">
            <text:p>Indennità e rimborso spese <text:s/>per la Giunta</text:p>
          </table:table-cell>
          <table:table-cell table:number-columns-repeated="16375" table:style-name="ce9"/>
        </table:table-row>
        <table:table-row table:style-name="ro3">
          <table:table-cell office:value-type="float" office:value="1556" table:style-name="ce6">
            <text:p>1556</text:p>
          </table:table-cell>
          <table:table-cell office:value-type="date" office:date-value="2024-12-23T00:00:00" table:style-name="ce7">
            <text:p>2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411.07" table:style-name="ce8">
            <text:p><text:s/>411,07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411.07" table:style-name="ce8">
            <text:p><text:s/>411,07 €<text:s/></text:p>
          </table:table-cell>
          <table:table-cell office:value-type="string" table:style-name="ce6">
            <text:p><text:s text:c="2"/>COMPENSI COLLABORAZIONI - VEDI LISTA ALLEGATA</text:p>
          </table:table-cell>
          <table:table-cell office:value-type="string" table:style-name="ce6">
            <text:p>Indennità e rimborso spese <text:s/>per la Giunta</text:p>
          </table:table-cell>
          <table:table-cell table:number-columns-repeated="16375" table:style-name="ce9"/>
        </table:table-row>
        <table:table-row table:style-name="ro3">
          <table:table-cell office:value-type="float" office:value="1556" table:style-name="ce6">
            <text:p>1556</text:p>
          </table:table-cell>
          <table:table-cell office:value-type="date" office:date-value="2024-12-23T00:00:00" table:style-name="ce7">
            <text:p>23/12/2024</text:p>
          </table:table-cell>
          <table:table-cell office:value-type="string" table:style-name="ce6">
            <text:p>Senza documento in competenza</text:p>
          </table:table-cell>
          <table:table-cell office:value-type="string" table:style-name="ce6">
            <text:p>Anno in Corso</text:p>
          </table:table-cell>
          <table:table-cell office:value-type="currency" office:value="2101.4" table:style-name="ce8">
            <text:p><text:s/>2.101,40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2101.4" table:style-name="ce8">
            <text:p><text:s/>2.101,40 €<text:s/></text:p>
          </table:table-cell>
          <table:table-cell office:value-type="string" table:style-name="ce6">
            <text:p><text:s text:c="2"/>COMPENSI COLLABORAZIONI - VEDI LISTA ALLEGATA</text:p>
          </table:table-cell>
          <table:table-cell office:value-type="string" table:style-name="ce6">
            <text:p>Indennità e rimborso spese <text:s text:c="2"/>per il Presidente</text:p>
          </table:table-cell>
          <table:table-cell table:number-columns-repeated="16375" table:style-name="ce9"/>
        </table:table-row>
        <table:table-row table:style-name="ro2">
          <table:table-cell office:value-type="float" office:value="1557" table:style-name="ce6">
            <text:p>1557</text:p>
          </table:table-cell>
          <table:table-cell office:value-type="date" office:date-value="2024-12-23T00:00:00" table:style-name="ce7">
            <text:p>23/12/2024</text:p>
          </table:table-cell>
          <table:table-cell office:value-type="string" table:style-name="ce6">
            <text:p>Con documento</text:p>
          </table:table-cell>
          <table:table-cell office:value-type="string" table:style-name="ce6">
            <text:p>Anno in Corso</text:p>
          </table:table-cell>
          <table:table-cell office:value-type="currency" office:value="188.93" table:style-name="ce10">
            <text:p><text:s/>188,93 €<text:s/></text:p>
          </table:table-cell>
          <table:table-cell office:value-type="currency" office:value="0" table:style-name="ce8">
            <text:p><text:s/>-00 €<text:s/></text:p>
          </table:table-cell>
          <table:table-cell office:value-type="currency" office:value="188.93" table:style-name="ce8">
            <text:p><text:s/>188,93 €<text:s/></text:p>
          </table:table-cell>
          <table:table-cell office:value-type="string" table:style-name="ce6">
            <text:p><text:s text:c="2"/>COMPENSI COLLABORAZIONI - VEDI LISTA ALLEGATA</text:p>
          </table:table-cell>
          <table:table-cell office:value-type="string" table:style-name="ce6">
            <text:p>Indennità e rimborso spese <text:s/>per il Consiglio</text:p>
          </table:table-cell>
          <table:table-cell table:number-columns-repeated="16375" table:style-name="ce9"/>
        </table:table-row>
        <table:table-row table:style-name="ro1">
          <table:table-cell table:number-columns-repeated="4" table:style-name="ce1"/>
          <table:table-cell office:value-type="currency" office:value="2780976.0900000022" table:formula="of:=SUM([.E3:.E540])" table:style-name="ce11">
            <text:p><text:s/>2.780.976,09 €<text:s/></text:p>
          </table:table-cell>
          <table:table-cell office:value-type="currency" office:value="6395.08" table:formula="of:=SUM([.F3:.F540])" table:style-name="ce11">
            <text:p><text:s/>6.395,08 €<text:s/></text:p>
          </table:table-cell>
          <table:table-cell office:value-type="currency" office:value="2774581.0100000021" table:formula="of:=SUM([.G3:.G540])" table:style-name="ce11">
            <text:p><text:s/>2.774.581,01 €<text:s/></text:p>
          </table:table-cell>
          <table:table-cell table:number-columns-repeated="16377" table:style-name="ce1"/>
        </table:table-row>
        <table:table-row table:number-rows-repeated="4" table:style-name="ro5">
          <table:table-cell table:number-columns-repeated="16384"/>
        </table:table-row>
        <table:table-row table:number-rows-repeated="2" table:style-name="ro6">
          <table:table-cell table:number-columns-repeated="16384"/>
        </table:table-row>
        <table:table-row table:number-rows-repeated="1048029" table:style-name="ro5">
          <table:table-cell table:number-columns-repeated="16384"/>
        </table:table-row>
      </table:table>
      <table:database-ranges>
        <table:database-range table:target-range-address="ELENCO_MANDATI.A2:ELENCO_MANDATI.AJ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P0" number:language="it" number:country="IT">
      <number:text> </number:text>
      <number:number number: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1" number:language="it" number:country="IT">
      <number:text>-</number:text>
      <number:number number: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2" number:language="it" number:country="IT">
      <number:text> -</number:text>
      <number:number number:decimal-places="0" number:min-integer-digits="2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date-style style:name="N37" number:language="it" number:country="IT" number:transliteration-format="1" number:transliteration-language="it" number:transliteration-country="IT" number:transliteration-style="short">
      <number:day number:calendar="gregorian" number:style="long"/>
      <number:text>/</number:text>
      <number:month number:calendar="gregorian" number:style="long"/>
      <number:text>/</number:text>
      <number:year number:calendar="gregorian"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6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Neri Daniela</meta:initial-creator>
    <dc:creator>Savi Maria Teresa</dc:creator>
    <meta:creation-date>2015-06-05T18:19:34Z</meta:creation-date>
    <dc:date>2025-10-28T11:52:56Z</dc:date>
    <meta:print-date>2025-01-07T11:04:05Z</meta:print-date>
  </office:meta>
</office:document-meta>
</file>