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2pt" style:font-size-asian="12pt" style:font-size-complex="12pt"/>
    </style:style>
    <style:style style:name="ce2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fo:background-color="#FFFFFF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background-color="#D9E1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Valuta" style:data-style-name="N34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Valuta" style:data-style-name="N3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9" style:family="table-cell" style:parent-style-name="Valuta" style:data-style-name="N34">
      <style:table-cell-properties style:vertical-align="middle" fo:background-color="#FFFFFF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middle" fo:background-color="#D9E1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5.953125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3.04270833333333cm"/>
    </style:style>
    <style:style style:name="co6" style:family="table-column">
      <style:table-column-properties fo:break-before="auto" style:column-width="5.63562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number-columns-repeated="2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2" table:default-cell-style-name="ce9"/>
        <table:table-column table:style-name="co5" table:default-cell-style-name="ce9"/>
        <table:table-column table:style-name="co6" table:default-cell-style-name="ce3"/>
        <table:table-column table:style-name="co1" table:number-columns-repeated="16376" table:default-cell-style-name="ce3"/>
        <table:table-row table:style-name="ro1">
          <table:table-cell office:value-type="string" table:number-columns-spanned="8" table:number-rows-spanned="1" table:style-name="ce10">
            <text:p>CAMERA DI COMMERCIO RIETI-VITERBO: ELENCO MANDATI EMESSI NEL 4° TRIMESTRE 2025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4">
            <text:p>Anno</text:p>
          </table:table-cell>
          <table:table-cell office:value-type="string" table:style-name="ce4">
            <text:p>Trimestre</text:p>
          </table:table-cell>
          <table:table-cell office:value-type="string" table:style-name="ce5">
            <text:p>Categoria Spesa</text:p>
          </table:table-cell>
          <table:table-cell office:value-type="string" table:style-name="ce5">
            <text:p>Tipologia di spesa</text:p>
          </table:table-cell>
          <table:table-cell office:value-type="string" table:style-name="ce7">
            <text:p>Importo Lordo</text:p>
          </table:table-cell>
          <table:table-cell office:value-type="string" table:style-name="ce7">
            <text:p>Ritenuta</text:p>
          </table:table-cell>
          <table:table-cell office:value-type="string" table:style-name="ce7">
            <text:p>Importo Netto</text:p>
          </table:table-cell>
          <table:table-cell office:value-type="string" table:style-name="ce5">
            <text:p>Codice Fiscale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53.74" table:style-name="ce8">
            <text:p><text:s/>253,7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3.74" table:style-name="ce8">
            <text:p><text:s/>253,7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71.45" table:style-name="ce8">
            <text:p><text:s/>71,4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1.45" table:style-name="ce8">
            <text:p><text:s/>71,4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182.6799999999998" table:style-name="ce8">
            <text:p><text:s/>2.182,6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82.6799999999998" table:style-name="ce8">
            <text:p><text:s/>2.182,6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318.58999999999997" table:style-name="ce8">
            <text:p><text:s/>318,5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8.58999999999997" table:style-name="ce8">
            <text:p><text:s/>318,5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479.98" table:style-name="ce8">
            <text:p><text:s/>479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79.98" table:style-name="ce8">
            <text:p><text:s/>479,9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374.76" table:style-name="ce8">
            <text:p><text:s/>374,7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4.76" table:style-name="ce8">
            <text:p><text:s/>374,76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41.59" table:style-name="ce8">
            <text:p><text:s/>41,5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.59" table:style-name="ce8">
            <text:p><text:s/>41,5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153.8699999999999" table:style-name="ce8">
            <text:p><text:s/>1.153,8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53.8699999999999" table:style-name="ce8">
            <text:p><text:s/>1.153,8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649.19" table:style-name="ce8">
            <text:p><text:s/>1.649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49.19" table:style-name="ce8">
            <text:p><text:s/>1.649,1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175.43" table:style-name="ce8">
            <text:p><text:s/>1.175,4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75.43" table:style-name="ce8">
            <text:p><text:s/>1.175,4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320.36" table:style-name="ce8">
            <text:p><text:s/>1.320,3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20.36" table:style-name="ce8">
            <text:p><text:s/>1.320,36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37.83" table:style-name="ce8">
            <text:p><text:s/>37,8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.83" table:style-name="ce8">
            <text:p><text:s/>37,8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1.23" table:style-name="ce8">
            <text:p><text:s/>11,2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.23" table:style-name="ce8">
            <text:p><text:s/>11,2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63.55000000000001" table:style-name="ce8">
            <text:p><text:s/>163,5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3.55000000000001" table:style-name="ce8">
            <text:p><text:s/>163,5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48.38" table:style-name="ce8">
            <text:p><text:s/>48,3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8.38" table:style-name="ce8">
            <text:p><text:s/>48,3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90.31" table:style-name="ce8">
            <text:p><text:s/>190,3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0.31" table:style-name="ce8">
            <text:p><text:s/>190,31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74.52" table:style-name="ce8">
            <text:p><text:s/>74,5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4.52" table:style-name="ce8">
            <text:p><text:s/>74,5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26.35" table:style-name="ce8">
            <text:p><text:s/>226,3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6.35" table:style-name="ce8">
            <text:p><text:s/>226,3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7039.439999999999" table:style-name="ce8">
            <text:p><text:s/>17.039,4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039.439999999999" table:style-name="ce8">
            <text:p><text:s/>17.039,4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4326.13" table:style-name="ce8">
            <text:p><text:s/>14.326,1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326.13" table:style-name="ce8">
            <text:p><text:s/>14.326,1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3641.81" table:style-name="ce8">
            <text:p><text:s/>3.641,8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641.81" table:style-name="ce8">
            <text:p><text:s/>3.641,81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2311.63" table:style-name="ce8">
            <text:p><text:s/>12.311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311.63" table:style-name="ce8">
            <text:p><text:s/>12.311,6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845.49" table:style-name="ce8">
            <text:p><text:s/>845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45.49" table:style-name="ce8">
            <text:p><text:s/>845,4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5378.24" table:style-name="ce8">
            <text:p><text:s/>5.378,2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378.24" table:style-name="ce8">
            <text:p><text:s/>5.378,2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5609.34" table:style-name="ce8">
            <text:p><text:s/>5.609,3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609.34" table:style-name="ce8">
            <text:p><text:s/>5.609,3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848.1" table:style-name="ce8">
            <text:p><text:s/>2.848,1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48.1" table:style-name="ce8">
            <text:p><text:s/>2.848,1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80409.78" table:style-name="ce8">
            <text:p><text:s/>80.409,7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409.78" table:style-name="ce8">
            <text:p><text:s/>80.409,7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Trattamento di missione e rimborsi spese viaggi</text:p>
          </table:table-cell>
          <table:table-cell office:value-type="currency" office:value="331.36" table:style-name="ce8">
            <text:p><text:s/>331,3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31.36" table:style-name="ce8">
            <text:p><text:s/>331,36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5832.82" table:style-name="ce8">
            <text:p><text:s/>5.832,8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832.82" table:style-name="ce8">
            <text:p><text:s/>5.832,8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538.19000000000005" table:style-name="ce8">
            <text:p><text:s/>538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38.19000000000005" table:style-name="ce8">
            <text:p><text:s/>538,19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561.94000000000005" table:style-name="ce8">
            <text:p><text:s/>561,9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61.94000000000005" table:style-name="ce8">
            <text:p><text:s/>561,94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586.94000000000005" table:style-name="ce8">
            <text:p><text:s/>586,9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86.94000000000005" table:style-name="ce8">
            <text:p><text:s/>586,94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1597.79" table:style-name="ce8">
            <text:p><text:s/>1.597,7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97.79" table:style-name="ce8">
            <text:p><text:s/>1.597,79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5612.96" table:style-name="ce8">
            <text:p><text:s/>5.612,9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612.96" table:style-name="ce8">
            <text:p><text:s/>5.612,96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87191.81" table:style-name="ce8">
            <text:p><text:s/>87.191,8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7191.81" table:style-name="ce8">
            <text:p><text:s/>87.191,81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2118.4899999999998" table:style-name="ce8">
            <text:p><text:s/>2.118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18.4899999999998" table:style-name="ce8">
            <text:p><text:s/>2.118,49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3607.63" table:style-name="ce8">
            <text:p><text:s/>3.607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607.63" table:style-name="ce8">
            <text:p><text:s/>3.607,63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1728.29" table:style-name="ce8">
            <text:p><text:s/>1.728,2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28.29" table:style-name="ce8">
            <text:p><text:s/>1.728,29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88426.21" table:style-name="ce8">
            <text:p><text:s/>88.426,2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8426.21" table:style-name="ce8">
            <text:p><text:s/>88.426,21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7703.84" table:style-name="ce8">
            <text:p><text:s/>7.703,8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703.84" table:style-name="ce8">
            <text:p><text:s/>7.703,84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5551.26" table:style-name="ce8">
            <text:p><text:s/>5.551,2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551.26" table:style-name="ce8">
            <text:p><text:s/>5.551,26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80857.009999999995" table:style-name="ce8">
            <text:p><text:s/>80.857,0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857.009999999995" table:style-name="ce8">
            <text:p><text:s/>80.857,01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658.61" table:style-name="ce8">
            <text:p><text:s/>658,6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58.61" table:style-name="ce8">
            <text:p><text:s/>658,61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5561.35" table:style-name="ce8">
            <text:p><text:s/>5.561,3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561.35" table:style-name="ce8">
            <text:p><text:s/>5.561,35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1808.86" table:style-name="ce8">
            <text:p><text:s/>1.808,8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08.86" table:style-name="ce8">
            <text:p><text:s/>1.808,86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mpetenze fisse e accessorie a favore del personale</text:p>
          </table:table-cell>
          <table:table-cell office:value-type="currency" office:value="104347.8" table:style-name="ce8">
            <text:p><text:s/>104.347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4347.8" table:style-name="ce8">
            <text:p><text:s/>104.347,80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rattamento di missione e rimborsi spese viaggi</text:p>
          </table:table-cell>
          <table:table-cell office:value-type="currency" office:value="147.36000000000001" table:style-name="ce8">
            <text:p><text:s/>147,3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7.36000000000001" table:style-name="ce8">
            <text:p><text:s/>147,36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rattamento di missione e rimborsi spese viaggi</text:p>
          </table:table-cell>
          <table:table-cell office:value-type="currency" office:value="202.75" table:style-name="ce8">
            <text:p><text:s/>202,7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2.75" table:style-name="ce8">
            <text:p><text:s/>202,75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rattamento di missione e rimborsi spese viaggi</text:p>
          </table:table-cell>
          <table:table-cell office:value-type="currency" office:value="563.92999999999995" table:style-name="ce8">
            <text:p><text:s/>563,9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63.92999999999995" table:style-name="ce8">
            <text:p><text:s/>563,93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44109.55" table:style-name="ce8">
            <text:p><text:s/>44.109,5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4109.55" table:style-name="ce8">
            <text:p><text:s/>44.109,55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5890.45" table:style-name="ce8">
            <text:p><text:s/>5.890,4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890.45" table:style-name="ce8">
            <text:p><text:s/>5.890,45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27910.14" table:style-name="ce8">
            <text:p><text:s/>27.910,1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7910.14" table:style-name="ce8">
            <text:p><text:s/>27.910,14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6168.47" table:style-name="ce8">
            <text:p><text:s/>6.168,4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168.47" table:style-name="ce8">
            <text:p><text:s/>6.168,47 €<text:s/></text:p>
          </table:table-cell>
          <table:table-cell office:value-type="string" table:style-name="ce1">
            <text:p>00000000000102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14.51" table:style-name="ce8">
            <text:p><text:s/>14,5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.51" table:style-name="ce8">
            <text:p><text:s/>14,51 €<text:s/></text:p>
          </table:table-cell>
          <table:table-cell office:value-type="string" table:style-name="ce1">
            <text:p>00000000003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78.33" table:style-name="ce8">
            <text:p><text:s/>78,3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8.33" table:style-name="ce8">
            <text:p><text:s/>78,33 €<text:s/></text:p>
          </table:table-cell>
          <table:table-cell office:value-type="string" table:style-name="ce1">
            <text:p>00000000006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string" table:style-name="ce1">
            <text:p>0000000002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1">
            <text:p>0010070057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1">
            <text:p>0011048057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Mobili e arredi</text:p>
          </table:table-cell>
          <table:table-cell office:value-type="currency" office:value="418" table:style-name="ce8">
            <text:p><text:s/>41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8" table:style-name="ce8">
            <text:p><text:s/>418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ancelleria e materiale informatico e tecnico</text:p>
          </table:table-cell>
          <table:table-cell office:value-type="currency" office:value="169.66" table:style-name="ce8">
            <text:p><text:s/>169,6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9.66" table:style-name="ce8">
            <text:p><text:s/>169,66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59" table:style-name="ce8">
            <text:p><text:s/>459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59" table:style-name="ce8">
            <text:p><text:s/>459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30" table:style-name="ce8">
            <text:p><text:s/>33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30" table:style-name="ce8">
            <text:p><text:s/>330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14" table:style-name="ce8">
            <text:p><text:s/>114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4" table:style-name="ce8">
            <text:p><text:s/>114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173" table:style-name="ce8">
            <text:p><text:s/>1.17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73" table:style-name="ce8">
            <text:p><text:s/>1.173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16" table:style-name="ce8">
            <text:p><text:s/>21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6" table:style-name="ce8">
            <text:p><text:s/>216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73" table:style-name="ce8">
            <text:p><text:s/>27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73" table:style-name="ce8">
            <text:p><text:s/>273,00 €<text:s/></text:p>
          </table:table-cell>
          <table:table-cell office:value-type="string" table:style-name="ce1">
            <text:p>00304720287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3" table:style-name="ce8">
            <text:p><text:s/>12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3" table:style-name="ce8">
            <text:p><text:s/>123,00 €<text:s/></text:p>
          </table:table-cell>
          <table:table-cell office:value-type="string" table:style-name="ce1">
            <text:p>0031621056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034056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17693.79" table:style-name="ce8">
            <text:p><text:s/>17.693,7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693.79" table:style-name="ce8">
            <text:p><text:s/>17.693,79 €<text:s/></text:p>
          </table:table-cell>
          <table:table-cell office:value-type="string" table:style-name="ce1">
            <text:p>0034817010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17" table:style-name="ce8">
            <text:p><text:s/>21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7" table:style-name="ce8">
            <text:p><text:s/>217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25" table:style-name="ce8">
            <text:p><text:s/>32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25" table:style-name="ce8">
            <text:p><text:s/>325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35" table:style-name="ce8">
            <text:p><text:s/>23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5" table:style-name="ce8">
            <text:p><text:s/>235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51" table:style-name="ce8">
            <text:p><text:s/>25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1" table:style-name="ce8">
            <text:p><text:s/>251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17" table:style-name="ce8">
            <text:p><text:s/>21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7" table:style-name="ce8">
            <text:p><text:s/>217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25" table:style-name="ce8">
            <text:p><text:s/>32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25" table:style-name="ce8">
            <text:p><text:s/>325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35" table:style-name="ce8">
            <text:p><text:s/>23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5" table:style-name="ce8">
            <text:p><text:s/>235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51" table:style-name="ce8">
            <text:p><text:s/>25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1" table:style-name="ce8">
            <text:p><text:s/>251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17" table:style-name="ce8">
            <text:p><text:s/>21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7" table:style-name="ce8">
            <text:p><text:s/>217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25" table:style-name="ce8">
            <text:p><text:s/>32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25" table:style-name="ce8">
            <text:p><text:s/>325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35" table:style-name="ce8">
            <text:p><text:s/>23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5" table:style-name="ce8">
            <text:p><text:s/>235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251" table:style-name="ce8">
            <text:p><text:s/>25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1" table:style-name="ce8">
            <text:p><text:s/>251,00 €<text:s/></text:p>
          </table:table-cell>
          <table:table-cell office:value-type="string" table:style-name="ce1">
            <text:p>0045255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0.63" table:style-name="ce8">
            <text:p><text:s/>0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0.63" table:style-name="ce8">
            <text:p><text:s/>0,63 €<text:s/></text:p>
          </table:table-cell>
          <table:table-cell office:value-type="string" table:style-name="ce1">
            <text:p>0048841001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0.09" table:style-name="ce8">
            <text:p><text:s/>0,0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0.09" table:style-name="ce8">
            <text:p><text:s/>0,09 €<text:s/></text:p>
          </table:table-cell>
          <table:table-cell office:value-type="string" table:style-name="ce1">
            <text:p>0048841001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ancelleria e materiale informatico e tecnico</text:p>
          </table:table-cell>
          <table:table-cell office:value-type="currency" office:value="1910" table:style-name="ce8">
            <text:p><text:s/>1.91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10" table:style-name="ce8">
            <text:p><text:s/>1.910,00 €<text:s/></text:p>
          </table:table-cell>
          <table:table-cell office:value-type="string" table:style-name="ce1">
            <text:p>0061413012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4450" table:style-name="ce8">
            <text:p><text:s/>14.4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450" table:style-name="ce8">
            <text:p><text:s/>14.450,00 €<text:s/></text:p>
          </table:table-cell>
          <table:table-cell office:value-type="string" table:style-name="ce1">
            <text:p>0062156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18300" table:style-name="ce8">
            <text:p><text:s/>18.3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300" table:style-name="ce8">
            <text:p><text:s/>18.300,00 €<text:s/></text:p>
          </table:table-cell>
          <table:table-cell office:value-type="string" table:style-name="ce1">
            <text:p>0062156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1560" table:style-name="ce8">
            <text:p><text:s/>1.56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60" table:style-name="ce8">
            <text:p><text:s/>1.560,00 €<text:s/></text:p>
          </table:table-cell>
          <table:table-cell office:value-type="string" table:style-name="ce1">
            <text:p>00621560564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1">
            <text:p>0062809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-85" table:style-name="ce8">
            <text:p>-8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85" table:style-name="ce8">
            <text:p>-85,00 €<text:s/></text:p>
          </table:table-cell>
          <table:table-cell office:value-type="string" table:style-name="ce1">
            <text:p>0062809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221" table:style-name="ce8">
            <text:p><text:s/>22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1" table:style-name="ce8">
            <text:p><text:s/>221,00 €<text:s/></text:p>
          </table:table-cell>
          <table:table-cell office:value-type="string" table:style-name="ce1">
            <text:p>0062809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1">
            <text:p>0062809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221" table:style-name="ce8">
            <text:p><text:s/>22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1" table:style-name="ce8">
            <text:p><text:s/>221,00 €<text:s/></text:p>
          </table:table-cell>
          <table:table-cell office:value-type="string" table:style-name="ce1">
            <text:p>0062809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6930" table:style-name="ce8">
            <text:p><text:s/>6.930,00 €<text:s/></text:p>
          </table:table-cell>
          <table:table-cell office:value-type="currency" office:value="277.2" table:style-name="ce8">
            <text:p><text:s/>277,20 €<text:s/></text:p>
          </table:table-cell>
          <table:table-cell office:value-type="currency" office:value="6652.8" table:style-name="ce8">
            <text:p><text:s/>6.652,80 €<text:s/></text:p>
          </table:table-cell>
          <table:table-cell office:value-type="string" table:style-name="ce1">
            <text:p>0070863057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28.84" table:style-name="ce8">
            <text:p><text:s/>228,8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8.84" table:style-name="ce8">
            <text:p><text:s/>228,84 €<text:s/></text:p>
          </table:table-cell>
          <table:table-cell office:value-type="string" table:style-name="ce1">
            <text:p>0086522015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73.52" table:style-name="ce8">
            <text:p><text:s/>173,5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3.52" table:style-name="ce8">
            <text:p><text:s/>173,52 €<text:s/></text:p>
          </table:table-cell>
          <table:table-cell office:value-type="string" table:style-name="ce1">
            <text:p>0086522015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70" table:style-name="ce8">
            <text:p><text:s/>37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0" table:style-name="ce8">
            <text:p><text:s/>370,00 €<text:s/></text:p>
          </table:table-cell>
          <table:table-cell office:value-type="string" table:style-name="ce1">
            <text:p>00948890579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81" table:style-name="ce8">
            <text:p><text:s/>8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1" table:style-name="ce8">
            <text:p><text:s/>81,00 €<text:s/></text:p>
          </table:table-cell>
          <table:table-cell office:value-type="string" table:style-name="ce1">
            <text:p>0096895100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" table:style-name="ce8">
            <text:p><text:s/>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" table:style-name="ce8">
            <text:p><text:s/>1,00 €<text:s/></text:p>
          </table:table-cell>
          <table:table-cell office:value-type="string" table:style-name="ce1">
            <text:p>0096895100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0491.8" table:style-name="ce8">
            <text:p><text:s/>20.491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491.8" table:style-name="ce8">
            <text:p><text:s/>20.491,80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196.72" table:style-name="ce8">
            <text:p><text:s/>3.196,7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96.72" table:style-name="ce8">
            <text:p><text:s/>3.196,72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 text:c="2"/>a aziende speciali</text:p>
          </table:table-cell>
          <table:table-cell office:value-type="currency" office:value="3750" table:style-name="ce8">
            <text:p><text:s/>3.750,00 €<text:s/></text:p>
          </table:table-cell>
          <table:table-cell office:value-type="currency" office:value="150" table:style-name="ce8">
            <text:p><text:s/>150,00 €<text:s/></text:p>
          </table:table-cell>
          <table:table-cell office:value-type="currency" office:value="3600" table:style-name="ce8">
            <text:p><text:s/>3.600,00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639.34" table:style-name="ce8">
            <text:p><text:s/>1.639,3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39.34" table:style-name="ce8">
            <text:p><text:s/>1.639,34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825.17" table:style-name="ce8">
            <text:p><text:s/>3.825,1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825.17" table:style-name="ce8">
            <text:p><text:s/>3.825,17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350" table:style-name="ce8">
            <text:p><text:s/>1.3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50" table:style-name="ce8">
            <text:p><text:s/>1.350,00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500" table:style-name="ce8">
            <text:p><text:s/>2.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0" table:style-name="ce8">
            <text:p><text:s/>2.500,00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33.33" table:style-name="ce8">
            <text:p><text:s/>333,3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33.33" table:style-name="ce8">
            <text:p><text:s/>333,33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892" table:style-name="ce8">
            <text:p><text:s/>1.89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92" table:style-name="ce8">
            <text:p><text:s/>1.892,00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248.67" table:style-name="ce8">
            <text:p><text:s/>4.248,6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248.67" table:style-name="ce8">
            <text:p><text:s/>4.248,67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639.34" table:style-name="ce8">
            <text:p><text:s/>1.639,3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39.34" table:style-name="ce8">
            <text:p><text:s/>1.639,34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340" table:style-name="ce8">
            <text:p><text:s/>34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40" table:style-name="ce8">
            <text:p><text:s/>340,00 €<text:s/></text:p>
          </table:table-cell>
          <table:table-cell office:value-type="string" table:style-name="ce1">
            <text:p>00987490570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420" table:style-name="ce8">
            <text:p><text:s/>4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20" table:style-name="ce8">
            <text:p><text:s/>420,00 €<text:s/></text:p>
          </table:table-cell>
          <table:table-cell office:value-type="string" table:style-name="ce1">
            <text:p>010000000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24.48" table:style-name="ce8">
            <text:p><text:s/>224,4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4.48" table:style-name="ce8">
            <text:p><text:s/>224,48 €<text:s/></text:p>
          </table:table-cell>
          <table:table-cell office:value-type="string" table:style-name="ce1">
            <text:p>0101010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97.6" table:style-name="ce8">
            <text:p><text:s/>97,6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7.6" table:style-name="ce8">
            <text:p><text:s/>97,60 €<text:s/></text:p>
          </table:table-cell>
          <table:table-cell office:value-type="string" table:style-name="ce1">
            <text:p>01010101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90.32" table:style-name="ce8">
            <text:p><text:s/>190,3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0.32" table:style-name="ce8">
            <text:p><text:s/>190,32 €<text:s/></text:p>
          </table:table-cell>
          <table:table-cell office:value-type="string" table:style-name="ce1">
            <text:p>01010101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0.6" table:style-name="ce8">
            <text:p><text:s/>0,6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0.6" table:style-name="ce8">
            <text:p><text:s/>0,60 €<text:s/></text:p>
          </table:table-cell>
          <table:table-cell office:value-type="string" table:style-name="ce1">
            <text:p>01010101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567.09" table:style-name="ce8">
            <text:p><text:s/>1.567,0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67.09" table:style-name="ce8">
            <text:p><text:s/>1.567,09 €<text:s/></text:p>
          </table:table-cell>
          <table:table-cell office:value-type="string" table:style-name="ce1">
            <text:p>0113899057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4.29" table:style-name="ce8">
            <text:p><text:s/>4,2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.29" table:style-name="ce8">
            <text:p><text:s/>4,29 €<text:s/></text:p>
          </table:table-cell>
          <table:table-cell office:value-type="string" table:style-name="ce1">
            <text:p>0113899057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46.95" table:style-name="ce8">
            <text:p><text:s/>46,9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6.95" table:style-name="ce8">
            <text:p><text:s/>46,95 €<text:s/></text:p>
          </table:table-cell>
          <table:table-cell office:value-type="string" table:style-name="ce1">
            <text:p>0113899057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1">
            <text:p>0119925015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21454056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string" table:style-name="ce1">
            <text:p>0121851057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iscaldamento e condizionamento</text:p>
          </table:table-cell>
          <table:table-cell office:value-type="currency" office:value="64.599999999999994" table:style-name="ce8">
            <text:p><text:s/>64,6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4.599999999999994" table:style-name="ce8">
            <text:p><text:s/>64,60 €<text:s/></text:p>
          </table:table-cell>
          <table:table-cell office:value-type="string" table:style-name="ce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iscaldamento e condizionamento</text:p>
          </table:table-cell>
          <table:table-cell office:value-type="currency" office:value="72.989999999999995" table:style-name="ce8">
            <text:p><text:s/>72,9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2.989999999999995" table:style-name="ce8">
            <text:p><text:s/>72,99 €<text:s/></text:p>
          </table:table-cell>
          <table:table-cell office:value-type="string" table:style-name="ce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iscaldamento e condizionamento</text:p>
          </table:table-cell>
          <table:table-cell office:value-type="currency" office:value="69.3" table:style-name="ce8">
            <text:p><text:s/>69,3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9.3" table:style-name="ce8">
            <text:p><text:s/>69,30 €<text:s/></text:p>
          </table:table-cell>
          <table:table-cell office:value-type="string" table:style-name="ce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iscaldamento e condizionamento</text:p>
          </table:table-cell>
          <table:table-cell office:value-type="currency" office:value="72.989999999999995" table:style-name="ce8">
            <text:p><text:s/>72,9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2.989999999999995" table:style-name="ce8">
            <text:p><text:s/>72,99 €<text:s/></text:p>
          </table:table-cell>
          <table:table-cell office:value-type="string" table:style-name="ce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iscaldamento e condizionamento</text:p>
          </table:table-cell>
          <table:table-cell office:value-type="currency" office:value="675.09" table:style-name="ce8">
            <text:p><text:s/>675,0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75.09" table:style-name="ce8">
            <text:p><text:s/>675,09 €<text:s/></text:p>
          </table:table-cell>
          <table:table-cell office:value-type="string" table:style-name="ce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iscaldamento e condizionamento</text:p>
          </table:table-cell>
          <table:table-cell office:value-type="currency" office:value="87.57" table:style-name="ce8">
            <text:p><text:s/>87,5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7.57" table:style-name="ce8">
            <text:p><text:s/>87,57 €<text:s/></text:p>
          </table:table-cell>
          <table:table-cell office:value-type="string" table:style-name="ce1">
            <text:p>0121998052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700" table:style-name="ce8">
            <text:p><text:s/>7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" table:style-name="ce8">
            <text:p><text:s/>700,00 €<text:s/></text:p>
          </table:table-cell>
          <table:table-cell office:value-type="string" table:style-name="ce1">
            <text:p>0124112057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26496057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5.8" table:style-name="ce8">
            <text:p><text:s/>125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5.8" table:style-name="ce8">
            <text:p><text:s/>125,80 €<text:s/></text:p>
          </table:table-cell>
          <table:table-cell office:value-type="string" table:style-name="ce1">
            <text:p>0127524058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44.22" table:style-name="ce8">
            <text:p><text:s/>144,2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4.22" table:style-name="ce8">
            <text:p><text:s/>144,22 €<text:s/></text:p>
          </table:table-cell>
          <table:table-cell office:value-type="string" table:style-name="ce1">
            <text:p>0127524058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8.81" table:style-name="ce8">
            <text:p><text:s/>128,8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8.81" table:style-name="ce8">
            <text:p><text:s/>128,81 €<text:s/></text:p>
          </table:table-cell>
          <table:table-cell office:value-type="string" table:style-name="ce1">
            <text:p>01275240586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curazioni</text:p>
          </table:table-cell>
          <table:table-cell office:value-type="currency" office:value="16541.11" table:style-name="ce8">
            <text:p><text:s/>16.541,1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541.11" table:style-name="ce8">
            <text:p><text:s/>16.541,11 €<text:s/></text:p>
          </table:table-cell>
          <table:table-cell office:value-type="string" table:style-name="ce1">
            <text:p>01330590587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557.78" table:style-name="ce8">
            <text:p><text:s/>557,7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57.78" table:style-name="ce8">
            <text:p><text:s/>557,78 €<text:s/></text:p>
          </table:table-cell>
          <table:table-cell office:value-type="string" table:style-name="ce1">
            <text:p>0145557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oneri per il personale</text:p>
          </table:table-cell>
          <table:table-cell office:value-type="currency" office:value="161.19999999999999" table:style-name="ce8">
            <text:p><text:s/>161,2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1.19999999999999" table:style-name="ce8">
            <text:p><text:s/>161,20 €<text:s/></text:p>
          </table:table-cell>
          <table:table-cell office:value-type="string" table:style-name="ce1">
            <text:p>014844605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576" table:style-name="ce8">
            <text:p><text:s/>1.57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76" table:style-name="ce8">
            <text:p><text:s/>1.576,00 €<text:s/></text:p>
          </table:table-cell>
          <table:table-cell office:value-type="string" table:style-name="ce1">
            <text:p>014844605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7301.31" table:style-name="ce8">
            <text:p><text:s/>7.301,3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301.31" table:style-name="ce8">
            <text:p><text:s/>7.301,31 €<text:s/></text:p>
          </table:table-cell>
          <table:table-cell office:value-type="string" table:style-name="ce1">
            <text:p>01484460587</text:p>
          </table:table-cell>
          <table:table-cell table:number-columns-repeated="16376"/>
        </table:table-row>
        <table:table-row table:number-rows-repeated="2"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e trasferimenti correnti a Unioncamere per il fondo perequativo</text:p>
          </table:table-cell>
          <table:table-cell office:value-type="currency" office:value="51162.52" table:style-name="ce8">
            <text:p><text:s/>51.162,5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1162.52" table:style-name="ce8">
            <text:p><text:s/>51.162,52 €<text:s/></text:p>
          </table:table-cell>
          <table:table-cell office:value-type="string" table:style-name="ce1">
            <text:p>0148446058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licenze d' uso</text:p>
          </table:table-cell>
          <table:table-cell office:value-type="currency" office:value="668" table:style-name="ce8">
            <text:p><text:s/>66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68" table:style-name="ce8">
            <text:p><text:s/>668,00 €<text:s/></text:p>
          </table:table-cell>
          <table:table-cell office:value-type="string" table:style-name="ce1">
            <text:p>0148633030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49106056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currency" office:value="400" table:style-name="ce8">
            <text:p><text:s/>400,00 €<text:s/></text:p>
          </table:table-cell>
          <table:table-cell office:value-type="currency" office:value="9600" table:style-name="ce8">
            <text:p><text:s/>9.600,00 €<text:s/></text:p>
          </table:table-cell>
          <table:table-cell office:value-type="string" table:style-name="ce1">
            <text:p>0160477056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63368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6987.4" table:style-name="ce8">
            <text:p><text:s/>6.987,40 €<text:s/></text:p>
          </table:table-cell>
          <table:table-cell office:value-type="currency" office:value="279.5" table:style-name="ce8">
            <text:p><text:s/>279,50 €<text:s/></text:p>
          </table:table-cell>
          <table:table-cell office:value-type="currency" office:value="6707.9" table:style-name="ce8">
            <text:p><text:s/>6.707,90 €<text:s/></text:p>
          </table:table-cell>
          <table:table-cell office:value-type="string" table:style-name="ce1">
            <text:p>0164688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705440566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332.15" table:style-name="ce8">
            <text:p><text:s/>2.332,1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32.15" table:style-name="ce8">
            <text:p><text:s/>2.332,15 €<text:s/></text:p>
          </table:table-cell>
          <table:table-cell office:value-type="string" table:style-name="ce1">
            <text:p>0176732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70" table:style-name="ce8">
            <text:p><text:s/>7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" table:style-name="ce8">
            <text:p><text:s/>70,00 €<text:s/></text:p>
          </table:table-cell>
          <table:table-cell office:value-type="string" table:style-name="ce1">
            <text:p>0176732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79100056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456" table:style-name="ce8">
            <text:p><text:s/>45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56" table:style-name="ce8">
            <text:p><text:s/>456,00 €<text:s/></text:p>
          </table:table-cell>
          <table:table-cell office:value-type="string" table:style-name="ce1">
            <text:p>0185038056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195208056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500" table:style-name="ce8">
            <text:p><text:s/>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00" table:style-name="ce8">
            <text:p><text:s/>500,00 €<text:s/></text:p>
          </table:table-cell>
          <table:table-cell office:value-type="string" table:style-name="ce1">
            <text:p>0198656056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003850563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545.77" table:style-name="ce8">
            <text:p><text:s/>545,7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45.77" table:style-name="ce8">
            <text:p><text:s/>545,77 €<text:s/></text:p>
          </table:table-cell>
          <table:table-cell office:value-type="string" table:style-name="ce1">
            <text:p>0201635066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01745056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02178056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143430565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0" table:style-name="ce8">
            <text:p><text:s/>4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0" table:style-name="ce8">
            <text:p><text:s/>40,00 €<text:s/></text:p>
          </table:table-cell>
          <table:table-cell office:value-type="string" table:style-name="ce1">
            <text:p>02187480567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1">
            <text:p>0221382020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964.65" table:style-name="ce8">
            <text:p><text:s/>964,6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64.65" table:style-name="ce8">
            <text:p><text:s/>964,65 €<text:s/></text:p>
          </table:table-cell>
          <table:table-cell office:value-type="string" table:style-name="ce1">
            <text:p>0222110120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333.11" table:style-name="ce8">
            <text:p><text:s/>333,1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33.11" table:style-name="ce8">
            <text:p><text:s/>333,11 €<text:s/></text:p>
          </table:table-cell>
          <table:table-cell office:value-type="string" table:style-name="ce1">
            <text:p>0222110120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433.29" table:style-name="ce8">
            <text:p><text:s/>433,2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33.29" table:style-name="ce8">
            <text:p><text:s/>433,29 €<text:s/></text:p>
          </table:table-cell>
          <table:table-cell office:value-type="string" table:style-name="ce1">
            <text:p>0222110120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7.45" table:style-name="ce8">
            <text:p><text:s/>17,4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.45" table:style-name="ce8">
            <text:p><text:s/>17,45 €<text:s/></text:p>
          </table:table-cell>
          <table:table-cell office:value-type="string" table:style-name="ce1">
            <text:p>0222110120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0223504056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243030562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1">
            <text:p>0227923035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4149.04" table:style-name="ce8">
            <text:p><text:s/>14.149,0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149.04" table:style-name="ce8">
            <text:p><text:s/>14.149,04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-14149.04" table:style-name="ce8">
            <text:p>-14.149,0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14149.04" table:style-name="ce8">
            <text:p>-14.149,04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76" table:style-name="ce8">
            <text:p><text:s/>47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76" table:style-name="ce8">
            <text:p><text:s/>476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779.9" table:style-name="ce8">
            <text:p><text:s/>1.779,9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79.9" table:style-name="ce8">
            <text:p><text:s/>1.779,9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683" table:style-name="ce8">
            <text:p><text:s/>1.68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83" table:style-name="ce8">
            <text:p><text:s/>1.683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409.68" table:style-name="ce8">
            <text:p><text:s/>1.409,6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09.68" table:style-name="ce8">
            <text:p><text:s/>1.409,6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588" table:style-name="ce8">
            <text:p><text:s/>58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88" table:style-name="ce8">
            <text:p><text:s/>588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666.59" table:style-name="ce8">
            <text:p><text:s/>666,5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66.59" table:style-name="ce8">
            <text:p><text:s/>666,59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119.5" table:style-name="ce8">
            <text:p><text:s/>2.119,5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19.5" table:style-name="ce8">
            <text:p><text:s/>2.119,5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-20.100000000000001" table:style-name="ce8">
            <text:p>-20,1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20.100000000000001" table:style-name="ce8">
            <text:p>-20,1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970" table:style-name="ce8">
            <text:p><text:s/>1.97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70" table:style-name="ce8">
            <text:p><text:s/>1.97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6243" table:style-name="ce8">
            <text:p><text:s/>16.24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243" table:style-name="ce8">
            <text:p><text:s/>16.243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714.8" table:style-name="ce8">
            <text:p><text:s/>2.714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714.8" table:style-name="ce8">
            <text:p><text:s/>2.714,8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00" table:style-name="ce8">
            <text:p><text:s/>7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" table:style-name="ce8">
            <text:p><text:s/>70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548.12" table:style-name="ce8">
            <text:p><text:s/>548,1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48.12" table:style-name="ce8">
            <text:p><text:s/>548,12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763" table:style-name="ce8">
            <text:p><text:s/>76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63" table:style-name="ce8">
            <text:p><text:s/>763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237.48" table:style-name="ce8">
            <text:p><text:s/>237,4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7.48" table:style-name="ce8">
            <text:p><text:s/>237,4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624.99" table:style-name="ce8">
            <text:p><text:s/>624,9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24.99" table:style-name="ce8">
            <text:p><text:s/>624,99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499.98" table:style-name="ce8">
            <text:p><text:s/>499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99.98" table:style-name="ce8">
            <text:p><text:s/>499,9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447" table:style-name="ce8">
            <text:p><text:s/>44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47" table:style-name="ce8">
            <text:p><text:s/>447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99.98" table:style-name="ce8">
            <text:p><text:s/>199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9.98" table:style-name="ce8">
            <text:p><text:s/>199,9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624.99" table:style-name="ce8">
            <text:p><text:s/>624,9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24.99" table:style-name="ce8">
            <text:p><text:s/>624,99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2" table:style-name="ce8">
            <text:p><text:s/>1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" table:style-name="ce8">
            <text:p><text:s/>12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2370" table:style-name="ce8">
            <text:p><text:s/>2.37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70" table:style-name="ce8">
            <text:p><text:s/>2.37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421.98" table:style-name="ce8">
            <text:p><text:s/>421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21.98" table:style-name="ce8">
            <text:p><text:s/>421,9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37" table:style-name="ce8">
            <text:p><text:s/>13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7" table:style-name="ce8">
            <text:p><text:s/>137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4" table:style-name="ce8">
            <text:p><text:s/>14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" table:style-name="ce8">
            <text:p><text:s/>14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428.32" table:style-name="ce8">
            <text:p><text:s/>428,3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28.32" table:style-name="ce8">
            <text:p><text:s/>428,32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575" table:style-name="ce8">
            <text:p><text:s/>1.57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75" table:style-name="ce8">
            <text:p><text:s/>1.575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709.42" table:style-name="ce8">
            <text:p><text:s/>709,4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9.42" table:style-name="ce8">
            <text:p><text:s/>709,42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020" table:style-name="ce8">
            <text:p><text:s/>1.0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20" table:style-name="ce8">
            <text:p><text:s/>1.02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35" table:style-name="ce8">
            <text:p><text:s/>13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5" table:style-name="ce8">
            <text:p><text:s/>135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2113.11" table:style-name="ce8">
            <text:p><text:s/>2.113,1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13.11" table:style-name="ce8">
            <text:p><text:s/>2.113,11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499.98" table:style-name="ce8">
            <text:p><text:s/>499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99.98" table:style-name="ce8">
            <text:p><text:s/>499,9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799.98" table:style-name="ce8">
            <text:p><text:s/>799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99.98" table:style-name="ce8">
            <text:p><text:s/>799,98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60" table:style-name="ce8">
            <text:p><text:s/>6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0" table:style-name="ce8">
            <text:p><text:s/>6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375" table:style-name="ce8">
            <text:p><text:s/>37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5" table:style-name="ce8">
            <text:p><text:s/>375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1250.01" table:style-name="ce8">
            <text:p><text:s/>1.250,0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50.01" table:style-name="ce8">
            <text:p><text:s/>1.250,01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338.25" table:style-name="ce8">
            <text:p><text:s/>338,2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38.25" table:style-name="ce8">
            <text:p><text:s/>338,25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2107" table:style-name="ce8">
            <text:p><text:s/>2.10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07" table:style-name="ce8">
            <text:p><text:s/>2.107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3000" table:style-name="ce8">
            <text:p><text:s/>3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00" table:style-name="ce8">
            <text:p><text:s/>3.000,00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ssistenza informatica e manutenzione software</text:p>
          </table:table-cell>
          <table:table-cell office:value-type="currency" office:value="690.92" table:style-name="ce8">
            <text:p><text:s/>690,9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90.92" table:style-name="ce8">
            <text:p><text:s/>690,92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13841.45" table:style-name="ce8">
            <text:p><text:s/>13.841,4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841.45" table:style-name="ce8">
            <text:p><text:s/>13.841,45 €<text:s/></text:p>
          </table:table-cell>
          <table:table-cell office:value-type="string" table:style-name="ce1">
            <text:p>0231382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31495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32056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33625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35491056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36977056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37519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0238314056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000" table:style-name="ce8">
            <text:p><text:s/>1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00" table:style-name="ce8">
            <text:p><text:s/>1.000,00 €<text:s/></text:p>
          </table:table-cell>
          <table:table-cell office:value-type="string" table:style-name="ce1">
            <text:p>0239948056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5252.97" table:style-name="ce8">
            <text:p><text:s/>5.252,97 €<text:s/></text:p>
          </table:table-cell>
          <table:table-cell office:value-type="currency" office:value="210.12" table:style-name="ce8">
            <text:p><text:s/>210,12 €<text:s/></text:p>
          </table:table-cell>
          <table:table-cell office:value-type="currency" office:value="5042.8500000000004" table:style-name="ce8">
            <text:p><text:s/>5.042,85 €<text:s/></text:p>
          </table:table-cell>
          <table:table-cell office:value-type="string" table:style-name="ce1">
            <text:p>0240417056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1747.03" table:style-name="ce8">
            <text:p><text:s/>1.747,03 €<text:s/></text:p>
          </table:table-cell>
          <table:table-cell office:value-type="currency" office:value="69.88" table:style-name="ce8">
            <text:p><text:s/>69,88 €<text:s/></text:p>
          </table:table-cell>
          <table:table-cell office:value-type="currency" office:value="1677.15" table:style-name="ce8">
            <text:p><text:s/>1.677,15 €<text:s/></text:p>
          </table:table-cell>
          <table:table-cell office:value-type="string" table:style-name="ce1">
            <text:p>0240417056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4473805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0246700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190" table:style-name="ce8">
            <text:p><text:s/>19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0" table:style-name="ce8">
            <text:p><text:s/>190,00 €<text:s/></text:p>
          </table:table-cell>
          <table:table-cell office:value-type="string" table:style-name="ce1">
            <text:p>0265296058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195" table:style-name="ce8">
            <text:p><text:s/>19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5" table:style-name="ce8">
            <text:p><text:s/>195,00 €<text:s/></text:p>
          </table:table-cell>
          <table:table-cell office:value-type="string" table:style-name="ce1">
            <text:p>0265296058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200" table:style-name="ce8">
            <text:p><text:s/>2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0" table:style-name="ce8">
            <text:p><text:s/>200,00 €<text:s/></text:p>
          </table:table-cell>
          <table:table-cell office:value-type="string" table:style-name="ce1">
            <text:p>026529605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127.2" table:style-name="ce8">
            <text:p><text:s/>127,2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7.2" table:style-name="ce8">
            <text:p><text:s/>127,20 €<text:s/></text:p>
          </table:table-cell>
          <table:table-cell office:value-type="string" table:style-name="ce1">
            <text:p>0292271064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20.079999999999998" table:style-name="ce8">
            <text:p><text:s/>20,0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.079999999999998" table:style-name="ce8">
            <text:p><text:s/>20,08 €<text:s/></text:p>
          </table:table-cell>
          <table:table-cell office:value-type="string" table:style-name="ce1">
            <text:p>0292271064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07" table:style-name="ce8">
            <text:p><text:s/>30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7" table:style-name="ce8">
            <text:p><text:s/>307,00 €<text:s/></text:p>
          </table:table-cell>
          <table:table-cell office:value-type="string" table:style-name="ce1">
            <text:p>0294428035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06" table:style-name="ce8">
            <text:p><text:s/>30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6" table:style-name="ce8">
            <text:p><text:s/>306,00 €<text:s/></text:p>
          </table:table-cell>
          <table:table-cell office:value-type="string" table:style-name="ce1">
            <text:p>0294428035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07" table:style-name="ce8">
            <text:p><text:s/>30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7" table:style-name="ce8">
            <text:p><text:s/>307,00 €<text:s/></text:p>
          </table:table-cell>
          <table:table-cell office:value-type="string" table:style-name="ce1">
            <text:p>0294428035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06" table:style-name="ce8">
            <text:p><text:s/>30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6" table:style-name="ce8">
            <text:p><text:s/>306,00 €<text:s/></text:p>
          </table:table-cell>
          <table:table-cell office:value-type="string" table:style-name="ce1">
            <text:p>0294428035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07" table:style-name="ce8">
            <text:p><text:s/>30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7" table:style-name="ce8">
            <text:p><text:s/>307,00 €<text:s/></text:p>
          </table:table-cell>
          <table:table-cell office:value-type="string" table:style-name="ce1">
            <text:p>0294428035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06" table:style-name="ce8">
            <text:p><text:s/>30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6" table:style-name="ce8">
            <text:p><text:s/>306,00 €<text:s/></text:p>
          </table:table-cell>
          <table:table-cell office:value-type="string" table:style-name="ce1">
            <text:p>02944280359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d assistenziali a carico degli organi istituzionali<text:s/></text:p>
          </table:table-cell>
          <table:table-cell office:value-type="currency" office:value="2804.18" table:style-name="ce8">
            <text:p><text:s/>2.804,1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04.18" table:style-name="ce8">
            <text:p><text:s/>2.804,18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d assistenziali a carico degli organi istituzionali<text:s/></text:p>
          </table:table-cell>
          <table:table-cell office:value-type="currency" office:value="808" table:style-name="ce8">
            <text:p><text:s/>80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8" table:style-name="ce8">
            <text:p><text:s/>808,00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d assistenziali a carico degli organi istituzionali<text:s/></text:p>
          </table:table-cell>
          <table:table-cell office:value-type="currency" office:value="598" table:style-name="ce8">
            <text:p><text:s/>59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98" table:style-name="ce8">
            <text:p><text:s/>598,00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118" table:style-name="ce8">
            <text:p><text:s/>11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8" table:style-name="ce8">
            <text:p><text:s/>118,00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previdenziali e assistenziali su indennità a organi istituzionali e altri compensi</text:p>
          </table:table-cell>
          <table:table-cell office:value-type="currency" office:value="5607.82" table:style-name="ce8">
            <text:p><text:s/>5.607,8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607.82" table:style-name="ce8">
            <text:p><text:s/>5.607,82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previdenziali e assistenziali su indennità a organi istituzionali e altri compensi</text:p>
          </table:table-cell>
          <table:table-cell office:value-type="currency" office:value="1616" table:style-name="ce8">
            <text:p><text:s/>1.61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16" table:style-name="ce8">
            <text:p><text:s/>1.616,00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4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previdenziali e assistenziali su indennità a organi istituzionali e altri compensi</text:p>
          </table:table-cell>
          <table:table-cell office:value-type="currency" office:value="1196" table:style-name="ce8">
            <text:p><text:s/>1.19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96" table:style-name="ce8">
            <text:p><text:s/>1.196,00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600" table:style-name="ce8">
            <text:p><text:s/>6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00" table:style-name="ce8">
            <text:p><text:s/>600,00 €<text:s/></text:p>
          </table:table-cell>
          <table:table-cell office:value-type="string" table:style-name="ce1">
            <text:p>0295998058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480" table:style-name="ce8">
            <text:p><text:s/>48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80" table:style-name="ce8">
            <text:p><text:s/>480,00 €<text:s/></text:p>
          </table:table-cell>
          <table:table-cell office:value-type="string" table:style-name="ce1">
            <text:p>0301680098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-450" table:style-name="ce8">
            <text:p>-4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450" table:style-name="ce8">
            <text:p>-450,00 €<text:s/></text:p>
          </table:table-cell>
          <table:table-cell office:value-type="string" table:style-name="ce1">
            <text:p>0301680098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480" table:style-name="ce8">
            <text:p><text:s/>48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80" table:style-name="ce8">
            <text:p><text:s/>480,00 €<text:s/></text:p>
          </table:table-cell>
          <table:table-cell office:value-type="string" table:style-name="ce1">
            <text:p>0301680098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-179.86" table:style-name="ce8">
            <text:p>-179,8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179.86" table:style-name="ce8">
            <text:p>-179,86 €<text:s/></text:p>
          </table:table-cell>
          <table:table-cell office:value-type="string" table:style-name="ce1">
            <text:p>03016800983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string" table:style-name="ce1">
            <text:p>0343613024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405.01" table:style-name="ce8">
            <text:p><text:s/>405,0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05.01" table:style-name="ce8">
            <text:p><text:s/>405,01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98.9" table:style-name="ce8">
            <text:p><text:s/>198,9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8.9" table:style-name="ce8">
            <text:p><text:s/>198,90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278.27" table:style-name="ce8">
            <text:p><text:s/>1.278,2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78.27" table:style-name="ce8">
            <text:p><text:s/>1.278,27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7.239999999999998" table:style-name="ce8">
            <text:p><text:s/>17,2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.239999999999998" table:style-name="ce8">
            <text:p><text:s/>17,24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708.88" table:style-name="ce8">
            <text:p><text:s/>708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8.88" table:style-name="ce8">
            <text:p><text:s/>708,88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-7.71" table:style-name="ce8">
            <text:p>-7,7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7.71" table:style-name="ce8">
            <text:p>-7,71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134.33" table:style-name="ce8">
            <text:p><text:s/>1.134,3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34.33" table:style-name="ce8">
            <text:p><text:s/>1.134,33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-15.4" table:style-name="ce8">
            <text:p>-15,4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-15.4" table:style-name="ce8">
            <text:p>-15,40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605.19000000000005" table:style-name="ce8">
            <text:p><text:s/>605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05.19000000000005" table:style-name="ce8">
            <text:p><text:s/>605,19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611.37" table:style-name="ce8">
            <text:p><text:s/>611,3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11.37" table:style-name="ce8">
            <text:p><text:s/>611,37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16.399999999999999" table:style-name="ce8">
            <text:p><text:s/>16,4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.399999999999999" table:style-name="ce8">
            <text:p><text:s/>16,40 €<text:s/></text:p>
          </table:table-cell>
          <table:table-cell office:value-type="string" table:style-name="ce1">
            <text:p>0344342023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Buoni pasto <text:s/>e mensa per il personale dipendente</text:p>
          </table:table-cell>
          <table:table-cell office:value-type="currency" office:value="2002.77" table:style-name="ce8">
            <text:p><text:s/>2.002,7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02.77" table:style-name="ce8">
            <text:p><text:s/>2.002,77 €<text:s/></text:p>
          </table:table-cell>
          <table:table-cell office:value-type="string" table:style-name="ce1">
            <text:p>035430003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Buoni pasto <text:s/>e mensa per il personale dipendente</text:p>
          </table:table-cell>
          <table:table-cell office:value-type="currency" office:value="2238.39" table:style-name="ce8">
            <text:p><text:s/>2.238,3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38.39" table:style-name="ce8">
            <text:p><text:s/>2.238,39 €<text:s/></text:p>
          </table:table-cell>
          <table:table-cell office:value-type="string" table:style-name="ce1">
            <text:p>0354300037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Buoni pasto <text:s/>e mensa per il personale dipendente</text:p>
          </table:table-cell>
          <table:table-cell office:value-type="currency" office:value="2013.99" table:style-name="ce8">
            <text:p><text:s/>2.013,9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13.99" table:style-name="ce8">
            <text:p><text:s/>2.013,99 €<text:s/></text:p>
          </table:table-cell>
          <table:table-cell office:value-type="string" table:style-name="ce1">
            <text:p>03543000370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200" table:style-name="ce8">
            <text:p><text:s/>3.2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200" table:style-name="ce8">
            <text:p><text:s/>3.200,00 €<text:s/></text:p>
          </table:table-cell>
          <table:table-cell office:value-type="string" table:style-name="ce1">
            <text:p>04408300285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50" table:style-name="ce8">
            <text:p><text:s/>1.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50" table:style-name="ce8">
            <text:p><text:s/>1.250,00 €<text:s/></text:p>
          </table:table-cell>
          <table:table-cell office:value-type="string" table:style-name="ce1">
            <text:p>044083002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in conto capitale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648.9" table:style-name="ce8">
            <text:p><text:s/>648,9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48.9" table:style-name="ce8">
            <text:p><text:s/>648,90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899.01" table:style-name="ce8">
            <text:p><text:s/>899,0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99.01" table:style-name="ce8">
            <text:p><text:s/>899,01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104.19" table:style-name="ce8">
            <text:p><text:s/>104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4.19" table:style-name="ce8">
            <text:p><text:s/>104,19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655.20000000000005" table:style-name="ce8">
            <text:p><text:s/>655,2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55.20000000000005" table:style-name="ce8">
            <text:p><text:s/>655,20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899.01" table:style-name="ce8">
            <text:p><text:s/>899,0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99.01" table:style-name="ce8">
            <text:p><text:s/>899,01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104.19" table:style-name="ce8">
            <text:p><text:s/>104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4.19" table:style-name="ce8">
            <text:p><text:s/>104,19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378" table:style-name="ce8">
            <text:p><text:s/>37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8" table:style-name="ce8">
            <text:p><text:s/>378,00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899.01" table:style-name="ce8">
            <text:p><text:s/>899,0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99.01" table:style-name="ce8">
            <text:p><text:s/>899,01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104.19" table:style-name="ce8">
            <text:p><text:s/>104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4.19" table:style-name="ce8">
            <text:p><text:s/>104,19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ervizi ausiliari, <text:s/>spese di pulizia e servizi di vigilanza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string" table:style-name="ce1">
            <text:p>04786421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326.08999999999997" table:style-name="ce8">
            <text:p><text:s/>326,0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26.08999999999997" table:style-name="ce8">
            <text:p><text:s/>326,09 €<text:s/></text:p>
          </table:table-cell>
          <table:table-cell office:value-type="string" table:style-name="ce1">
            <text:p>05379380875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22" table:style-name="ce8">
            <text:p><text:s/>2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" table:style-name="ce8">
            <text:p><text:s/>22,00 €<text:s/></text:p>
          </table:table-cell>
          <table:table-cell office:value-type="string" table:style-name="ce1">
            <text:p>0537938087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330" table:style-name="ce8">
            <text:p><text:s/>33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30" table:style-name="ce8">
            <text:p><text:s/>330,00 €<text:s/></text:p>
          </table:table-cell>
          <table:table-cell office:value-type="string" table:style-name="ce1">
            <text:p>0599458072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5" table:style-name="ce8">
            <text:p><text:s/>7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5" table:style-name="ce8">
            <text:p><text:s/>75,00 €<text:s/></text:p>
          </table:table-cell>
          <table:table-cell office:value-type="string" table:style-name="ce1">
            <text:p>0626144072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670" table:style-name="ce8">
            <text:p><text:s/>67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70" table:style-name="ce8">
            <text:p><text:s/>670,00 €<text:s/></text:p>
          </table:table-cell>
          <table:table-cell office:value-type="string" table:style-name="ce1">
            <text:p>06261440728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75" table:style-name="ce8">
            <text:p><text:s/>37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5" table:style-name="ce8">
            <text:p><text:s/>375,00 €<text:s/></text:p>
          </table:table-cell>
          <table:table-cell office:value-type="string" table:style-name="ce1">
            <text:p>0626144072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40" table:style-name="ce8">
            <text:p><text:s/>24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40" table:style-name="ce8">
            <text:p><text:s/>240,00 €<text:s/></text:p>
          </table:table-cell>
          <table:table-cell office:value-type="string" table:style-name="ce1">
            <text:p>0626144072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75" table:style-name="ce8">
            <text:p><text:s/>37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75" table:style-name="ce8">
            <text:p><text:s/>375,00 €<text:s/></text:p>
          </table:table-cell>
          <table:table-cell office:value-type="string" table:style-name="ce1">
            <text:p>06261440728</text:p>
          </table:table-cell>
          <table:table-cell table:number-columns-repeated="16376"/>
        </table:table-row>
        <table:table-row table:number-rows-repeated="2"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32066.57999999999" table:style-name="ce8">
            <text:p><text:s/>132.066,5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2066.57999999999" table:style-name="ce8">
            <text:p><text:s/>132.066,58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725.72" table:style-name="ce8">
            <text:p><text:s/>725,7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25.72" table:style-name="ce8">
            <text:p><text:s/>725,72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10741.44" table:style-name="ce8">
            <text:p><text:s/>10.741,4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741.44" table:style-name="ce8">
            <text:p><text:s/>10.741,44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200" table:style-name="ce8">
            <text:p><text:s/>1.2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00" table:style-name="ce8">
            <text:p><text:s/>1.200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7" table:style-name="ce8">
            <text:p><text:s/>2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7" table:style-name="ce8">
            <text:p><text:s/>27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1471.49" table:style-name="ce8">
            <text:p><text:s/>1.471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71.49" table:style-name="ce8">
            <text:p><text:s/>1.471,49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800" table:style-name="ce8">
            <text:p><text:s/>8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0" table:style-name="ce8">
            <text:p><text:s/>800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4191" table:style-name="ce8">
            <text:p><text:s/>4.191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91" table:style-name="ce8">
            <text:p><text:s/>4.191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20358" table:style-name="ce8">
            <text:p><text:s/>20.35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358" table:style-name="ce8">
            <text:p><text:s/>20.358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4190" table:style-name="ce8">
            <text:p><text:s/>4.19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190" table:style-name="ce8">
            <text:p><text:s/>4.190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29056" table:style-name="ce8">
            <text:p><text:s/>29.05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9056" table:style-name="ce8">
            <text:p><text:s/>29.056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210.73" table:style-name="ce8">
            <text:p><text:s/>210,7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0.73" table:style-name="ce8">
            <text:p><text:s/>210,73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ES</text:p>
          </table:table-cell>
          <table:table-cell office:value-type="currency" office:value="154.91" table:style-name="ce8">
            <text:p><text:s/>154,9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4.91" table:style-name="ce8">
            <text:p><text:s/>154,91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ES</text:p>
          </table:table-cell>
          <table:table-cell office:value-type="currency" office:value="6974.4" table:style-name="ce8">
            <text:p><text:s/>6.974,4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974.4" table:style-name="ce8">
            <text:p><text:s/>6.974,4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895" table:style-name="ce8">
            <text:p><text:s/>1.89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95" table:style-name="ce8">
            <text:p><text:s/>1.895,00 €<text:s/></text:p>
          </table:table-cell>
          <table:table-cell office:value-type="string" table:style-name="ce1">
            <text:p>06363391001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26.5" table:style-name="ce8">
            <text:p><text:s/>326,5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26.5" table:style-name="ce8">
            <text:p><text:s/>326,50 €<text:s/></text:p>
          </table:table-cell>
          <table:table-cell office:value-type="string" table:style-name="ce1">
            <text:p>0671402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ancelleria e materiale informatico e tecnico</text:p>
          </table:table-cell>
          <table:table-cell office:value-type="currency" office:value="777" table:style-name="ce8">
            <text:p><text:s/>77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77" table:style-name="ce8">
            <text:p><text:s/>777,00 €<text:s/></text:p>
          </table:table-cell>
          <table:table-cell office:value-type="string" table:style-name="ce1">
            <text:p>0678030048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980" table:style-name="ce8">
            <text:p><text:s/>98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80" table:style-name="ce8">
            <text:p><text:s/>980,00 €<text:s/></text:p>
          </table:table-cell>
          <table:table-cell office:value-type="string" table:style-name="ce1">
            <text:p>076126609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138.6199999999999" table:style-name="ce8">
            <text:p><text:s/>1.138,6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38.6199999999999" table:style-name="ce8">
            <text:p><text:s/>1.138,62 €<text:s/></text:p>
          </table:table-cell>
          <table:table-cell office:value-type="string" table:style-name="ce1">
            <text:p>0839789058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542.9" table:style-name="ce8">
            <text:p><text:s/>542,9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42.9" table:style-name="ce8">
            <text:p><text:s/>542,90 €<text:s/></text:p>
          </table:table-cell>
          <table:table-cell office:value-type="string" table:style-name="ce1">
            <text:p>0930017100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6000" table:style-name="ce8">
            <text:p><text:s/>6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000" table:style-name="ce8">
            <text:p><text:s/>6.000,00 €<text:s/></text:p>
          </table:table-cell>
          <table:table-cell office:value-type="string" table:style-name="ce1">
            <text:p>1024938100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100" table:style-name="ce8">
            <text:p><text:s/>2.1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00" table:style-name="ce8">
            <text:p><text:s/>2.100,00 €<text:s/></text:p>
          </table:table-cell>
          <table:table-cell office:value-type="string" table:style-name="ce1">
            <text:p>1032239096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3420" table:style-name="ce8">
            <text:p><text:s/>23.4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420" table:style-name="ce8">
            <text:p><text:s/>23.420,00 €<text:s/></text:p>
          </table:table-cell>
          <table:table-cell office:value-type="string" table:style-name="ce1">
            <text:p>10322390963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562" table:style-name="ce8">
            <text:p><text:s/>2.56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62" table:style-name="ce8">
            <text:p><text:s/>2.562,00 €<text:s/></text:p>
          </table:table-cell>
          <table:table-cell office:value-type="string" table:style-name="ce1">
            <text:p>1032239096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1159652015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12168611007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238" table:style-name="ce8">
            <text:p><text:s/>23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8" table:style-name="ce8">
            <text:p><text:s/>238,00 €<text:s/></text:p>
          </table:table-cell>
          <table:table-cell office:value-type="string" table:style-name="ce1">
            <text:p>1242054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249" table:style-name="ce8">
            <text:p><text:s/>249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49" table:style-name="ce8">
            <text:p><text:s/>249,00 €<text:s/></text:p>
          </table:table-cell>
          <table:table-cell office:value-type="string" table:style-name="ce1">
            <text:p>1261802096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310" table:style-name="ce8">
            <text:p><text:s/>31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0" table:style-name="ce8">
            <text:p><text:s/>310,00 €<text:s/></text:p>
          </table:table-cell>
          <table:table-cell office:value-type="string" table:style-name="ce1">
            <text:p>1262049100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3108" table:style-name="ce8">
            <text:p><text:s/>3.10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08" table:style-name="ce8">
            <text:p><text:s/>3.108,00 €<text:s/></text:p>
          </table:table-cell>
          <table:table-cell office:value-type="string" table:style-name="ce1">
            <text:p>1262049100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270" table:style-name="ce8">
            <text:p><text:s/>27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70" table:style-name="ce8">
            <text:p><text:s/>270,00 €<text:s/></text:p>
          </table:table-cell>
          <table:table-cell office:value-type="string" table:style-name="ce1">
            <text:p>1262049100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310" table:style-name="ce8">
            <text:p><text:s/>31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0" table:style-name="ce8">
            <text:p><text:s/>310,00 €<text:s/></text:p>
          </table:table-cell>
          <table:table-cell office:value-type="string" table:style-name="ce1">
            <text:p>1262049100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10.8" table:style-name="ce8">
            <text:p><text:s/>10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.8" table:style-name="ce8">
            <text:p><text:s/>10,80 €<text:s/></text:p>
          </table:table-cell>
          <table:table-cell office:value-type="string" table:style-name="ce1">
            <text:p>1287847015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8604.98" table:style-name="ce8">
            <text:p><text:s/>18.604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604.98" table:style-name="ce8">
            <text:p><text:s/>18.604,98 €<text:s/></text:p>
          </table:table-cell>
          <table:table-cell office:value-type="string" table:style-name="ce1">
            <text:p>13408081001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2295.02" table:style-name="ce8">
            <text:p><text:s/>22.295,0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2295.02" table:style-name="ce8">
            <text:p><text:s/>22.295,02 €<text:s/></text:p>
          </table:table-cell>
          <table:table-cell office:value-type="string" table:style-name="ce1">
            <text:p>134080810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Pubblicazioni, giornali e riviste</text:p>
          </table:table-cell>
          <table:table-cell office:value-type="currency" office:value="153.84" table:style-name="ce8">
            <text:p><text:s/>153,8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3.84" table:style-name="ce8">
            <text:p><text:s/>153,84 €<text:s/></text:p>
          </table:table-cell>
          <table:table-cell office:value-type="string" table:style-name="ce1">
            <text:p>1348639100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5853.81" table:style-name="ce8">
            <text:p><text:s/>5.853,8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853.81" table:style-name="ce8">
            <text:p><text:s/>5.853,81 €<text:s/></text:p>
          </table:table-cell>
          <table:table-cell office:value-type="string" table:style-name="ce1">
            <text:p>137568810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658.8" table:style-name="ce8">
            <text:p><text:s/>658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58.8" table:style-name="ce8">
            <text:p><text:s/>658,80 €<text:s/></text:p>
          </table:table-cell>
          <table:table-cell office:value-type="string" table:style-name="ce1">
            <text:p>14006111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9788.6299999999992" table:style-name="ce8">
            <text:p><text:s/>9.788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788.6299999999992" table:style-name="ce8">
            <text:p><text:s/>9.788,63 €<text:s/></text:p>
          </table:table-cell>
          <table:table-cell office:value-type="string" table:style-name="ce1">
            <text:p>80001870577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string" table:style-name="ce1">
            <text:p>80001870577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53" table:style-name="ce8">
            <text:p><text:s/>53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3" table:style-name="ce8">
            <text:p><text:s/>53,00 €<text:s/></text:p>
          </table:table-cell>
          <table:table-cell office:value-type="string" table:style-name="ce1">
            <text:p>80004270619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1">
            <text:p>8000457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servizi per <text:s/>la riscossione delle entrate</text:p>
          </table:table-cell>
          <table:table-cell office:value-type="currency" office:value="11.83" table:style-name="ce8">
            <text:p><text:s/>11,8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.83" table:style-name="ce8">
            <text:p><text:s/>11,83 €<text:s/></text:p>
          </table:table-cell>
          <table:table-cell office:value-type="string" table:style-name="ce1">
            <text:p>80008850564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9893.08" table:style-name="ce8">
            <text:p><text:s/>9.893,0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893.08" table:style-name="ce8">
            <text:p><text:s/>9.893,08 €<text:s/></text:p>
          </table:table-cell>
          <table:table-cell office:value-type="string" table:style-name="ce1">
            <text:p>80011010560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8001109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8001143056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9954.77" table:style-name="ce8">
            <text:p><text:s/>9.954,77 €<text:s/></text:p>
          </table:table-cell>
          <table:table-cell office:value-type="currency" office:value="398.19" table:style-name="ce8">
            <text:p><text:s/>398,19 €<text:s/></text:p>
          </table:table-cell>
          <table:table-cell office:value-type="currency" office:value="9556.58" table:style-name="ce8">
            <text:p><text:s/>9.556,58 €<text:s/></text:p>
          </table:table-cell>
          <table:table-cell office:value-type="string" table:style-name="ce1">
            <text:p>80012870566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currency" office:value="400" table:style-name="ce8">
            <text:p><text:s/>400,00 €<text:s/></text:p>
          </table:table-cell>
          <table:table-cell office:value-type="currency" office:value="9600" table:style-name="ce8">
            <text:p><text:s/>9.600,00 €<text:s/></text:p>
          </table:table-cell>
          <table:table-cell office:value-type="string" table:style-name="ce1">
            <text:p>8001287056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8001819056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24434.69" table:style-name="ce8">
            <text:p><text:s/>24.434,6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4434.69" table:style-name="ce8">
            <text:p><text:s/>24.434,69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4616.96" table:style-name="ce8">
            <text:p><text:s/>4.616,9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616.96" table:style-name="ce8">
            <text:p><text:s/>4.616,96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1470.34" table:style-name="ce8">
            <text:p><text:s/>1.470,3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70.34" table:style-name="ce8">
            <text:p><text:s/>1.470,34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438.63" table:style-name="ce8">
            <text:p><text:s/>438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38.63" table:style-name="ce8">
            <text:p><text:s/>438,63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216.83" table:style-name="ce8">
            <text:p><text:s/>216,8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6.83" table:style-name="ce8">
            <text:p><text:s/>216,83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708.93" table:style-name="ce8">
            <text:p><text:s/>708,9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8.93" table:style-name="ce8">
            <text:p><text:s/>708,93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9985.32" table:style-name="ce8">
            <text:p><text:s/>9.985,3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985.32" table:style-name="ce8">
            <text:p><text:s/>9.985,32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48" table:style-name="ce8">
            <text:p><text:s/>48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8" table:style-name="ce8">
            <text:p><text:s/>48,00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19101.689999999999" table:style-name="ce8">
            <text:p><text:s/>19.101,6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101.689999999999" table:style-name="ce8">
            <text:p><text:s/>19.101,69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1648.42" table:style-name="ce8">
            <text:p><text:s/>1.648,4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48.42" table:style-name="ce8">
            <text:p><text:s/>1.648,42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5257.66" table:style-name="ce8">
            <text:p><text:s/>5.257,6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257.66" table:style-name="ce8">
            <text:p><text:s/>5.257,66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709" table:style-name="ce8">
            <text:p><text:s/>709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9" table:style-name="ce8">
            <text:p><text:s/>709,00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19850.61" table:style-name="ce8">
            <text:p><text:s/>19.850,6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850.61" table:style-name="ce8">
            <text:p><text:s/>19.850,61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4346.8999999999996" table:style-name="ce8">
            <text:p><text:s/>4.346,9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346.8999999999996" table:style-name="ce8">
            <text:p><text:s/>4.346,90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183.89" table:style-name="ce8">
            <text:p><text:s/>183,8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3.89" table:style-name="ce8">
            <text:p><text:s/>183,89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53.8" table:style-name="ce8">
            <text:p><text:s/>53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3.8" table:style-name="ce8">
            <text:p><text:s/>53,80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2922.61" table:style-name="ce8">
            <text:p><text:s/>2.922,6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922.61" table:style-name="ce8">
            <text:p><text:s/>2.922,61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814.65" table:style-name="ce8">
            <text:p><text:s/>814,6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14.65" table:style-name="ce8">
            <text:p><text:s/>814,65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7216.65" table:style-name="ce8">
            <text:p><text:s/>7.216,6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216.65" table:style-name="ce8">
            <text:p><text:s/>7.216,65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1447.44" table:style-name="ce8">
            <text:p><text:s/>1.447,4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47.44" table:style-name="ce8">
            <text:p><text:s/>1.447,44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4577.2299999999996" table:style-name="ce8">
            <text:p><text:s/>4.577,2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577.2299999999996" table:style-name="ce8">
            <text:p><text:s/>4.577,23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31827.26" table:style-name="ce8">
            <text:p><text:s/>31.827,2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827.26" table:style-name="ce8">
            <text:p><text:s/>31.827,26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a carico del personale</text:p>
          </table:table-cell>
          <table:table-cell office:value-type="currency" office:value="98.63" table:style-name="ce8">
            <text:p><text:s/>98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8.63" table:style-name="ce8">
            <text:p><text:s/>98,63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202.12" table:style-name="ce8">
            <text:p><text:s/>202,1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2.12" table:style-name="ce8">
            <text:p><text:s/>202,12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35.869999999999997" table:style-name="ce8">
            <text:p><text:s/>35,8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5.869999999999997" table:style-name="ce8">
            <text:p><text:s/>35,87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erariali su indennità a organi istituzionali e altri compensi</text:p>
          </table:table-cell>
          <table:table-cell office:value-type="currency" office:value="2160.16" table:style-name="ce8">
            <text:p><text:s/>2.160,1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60.16" table:style-name="ce8">
            <text:p><text:s/>2.160,16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12115.26" table:style-name="ce8">
            <text:p><text:s/>12.115,2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115.26" table:style-name="ce8">
            <text:p><text:s/>12.115,26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31903.89" table:style-name="ce8">
            <text:p><text:s/>31.903,8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903.89" table:style-name="ce8">
            <text:p><text:s/>31.903,89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548.19000000000005" table:style-name="ce8">
            <text:p><text:s/>548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48.19000000000005" table:style-name="ce8">
            <text:p><text:s/>548,19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1590.6" table:style-name="ce8">
            <text:p><text:s/>1.590,6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90.6" table:style-name="ce8">
            <text:p><text:s/>1.590,60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.V.A.</text:p>
          </table:table-cell>
          <table:table-cell office:value-type="currency" office:value="2401.62" table:style-name="ce8">
            <text:p><text:s/>2.401,6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401.62" table:style-name="ce8">
            <text:p><text:s/>2.401,62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2500" table:style-name="ce8">
            <text:p><text:s/>2.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0" table:style-name="ce8">
            <text:p><text:s/>2.500,00 €<text:s/></text:p>
          </table:table-cell>
          <table:table-cell office:value-type="string" table:style-name="ce1">
            <text:p>8002248056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500" table:style-name="ce8">
            <text:p><text:s/>7.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500" table:style-name="ce8">
            <text:p><text:s/>7.500,00 €<text:s/></text:p>
          </table:table-cell>
          <table:table-cell office:value-type="string" table:style-name="ce1">
            <text:p>80029030568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25298.71" table:style-name="ce8">
            <text:p><text:s/>25.298,7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298.71" table:style-name="ce8">
            <text:p><text:s/>25.298,71 €<text:s/></text:p>
          </table:table-cell>
          <table:table-cell office:value-type="string" table:style-name="ce1">
            <text:p>8009979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187.23" table:style-name="ce8">
            <text:p><text:s/>187,2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7.23" table:style-name="ce8">
            <text:p><text:s/>187,23 €<text:s/></text:p>
          </table:table-cell>
          <table:table-cell office:value-type="string" table:style-name="ce1">
            <text:p>800997905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34.799999999999997" table:style-name="ce8">
            <text:p><text:s/>34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4.799999999999997" table:style-name="ce8">
            <text:p><text:s/>34,80 €<text:s/></text:p>
          </table:table-cell>
          <table:table-cell office:value-type="string" table:style-name="ce1">
            <text:p>8009979058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il Collegio dei revisori</text:p>
          </table:table-cell>
          <table:table-cell office:value-type="currency" office:value="2479.16" table:style-name="ce8">
            <text:p><text:s/>2.479,1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479.16" table:style-name="ce8">
            <text:p><text:s/>2.479,16 €<text:s/></text:p>
          </table:table-cell>
          <table:table-cell office:value-type="string" table:style-name="ce1">
            <text:p>80232730582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18.489999999999998" table:style-name="ce8">
            <text:p><text:s/>18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.489999999999998" table:style-name="ce8">
            <text:p><text:s/>18,49 €<text:s/></text:p>
          </table:table-cell>
          <table:table-cell office:value-type="string" table:style-name="ce1">
            <text:p>8041852058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89.81" table:style-name="ce8">
            <text:p><text:s/>289,8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9.81" table:style-name="ce8">
            <text:p><text:s/>289,81 €<text:s/></text:p>
          </table:table-cell>
          <table:table-cell office:value-type="string" table:style-name="ce1">
            <text:p>9001144057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90086040566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12500" table:style-name="ce8">
            <text:p><text:s/>12.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500" table:style-name="ce8">
            <text:p><text:s/>12.500,00 €<text:s/></text:p>
          </table:table-cell>
          <table:table-cell office:value-type="string" table:style-name="ce1">
            <text:p>90105910567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800" table:style-name="ce8">
            <text:p><text:s/>8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0" table:style-name="ce8">
            <text:p><text:s/>800,00 €<text:s/></text:p>
          </table:table-cell>
          <table:table-cell office:value-type="string" table:style-name="ce1">
            <text:p>9011478056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90150940568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1067.27" table:style-name="ce8">
            <text:p><text:s/>1.067,2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67.27" table:style-name="ce8">
            <text:p><text:s/>1.067,27 €<text:s/></text:p>
          </table:table-cell>
          <table:table-cell office:value-type="string" table:style-name="ce1">
            <text:p>93009350252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Utenze e canoni per telefonia e reti di trasmissione</text:p>
          </table:table-cell>
          <table:table-cell office:value-type="currency" office:value="100.8" table:style-name="ce8">
            <text:p><text:s/>100,8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0.8" table:style-name="ce8">
            <text:p><text:s/>100,80 €<text:s/></text:p>
          </table:table-cell>
          <table:table-cell office:value-type="string" table:style-name="ce1">
            <text:p>93026890017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138.57" table:style-name="ce8">
            <text:p><text:s/>138,5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8.57" table:style-name="ce8">
            <text:p><text:s/>138,57 €<text:s/></text:p>
          </table:table-cell>
          <table:table-cell office:value-type="string" table:style-name="ce1">
            <text:p>97006090589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518.19" table:style-name="ce8">
            <text:p><text:s/>1.518,1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18.19" table:style-name="ce8">
            <text:p><text:s/>1.518,19 €<text:s/></text:p>
          </table:table-cell>
          <table:table-cell office:value-type="string" table:style-name="ce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postali e di recapito</text:p>
          </table:table-cell>
          <table:table-cell office:value-type="currency" office:value="107.9" table:style-name="ce8">
            <text:p><text:s/>107,9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7.9" table:style-name="ce8">
            <text:p><text:s/>107,90 €<text:s/></text:p>
          </table:table-cell>
          <table:table-cell office:value-type="string" table:style-name="ce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postali e di recapito</text:p>
          </table:table-cell>
          <table:table-cell office:value-type="currency" office:value="174.82" table:style-name="ce8">
            <text:p><text:s/>174,8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4.82" table:style-name="ce8">
            <text:p><text:s/>174,82 €<text:s/></text:p>
          </table:table-cell>
          <table:table-cell office:value-type="string" table:style-name="ce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postali e di recapito</text:p>
          </table:table-cell>
          <table:table-cell office:value-type="currency" office:value="536.54" table:style-name="ce8">
            <text:p><text:s/>536,5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36.54" table:style-name="ce8">
            <text:p><text:s/>536,54 €<text:s/></text:p>
          </table:table-cell>
          <table:table-cell office:value-type="string" table:style-name="ce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postali e di recapito</text:p>
          </table:table-cell>
          <table:table-cell office:value-type="currency" office:value="134.25" table:style-name="ce8">
            <text:p><text:s/>134,2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4.25" table:style-name="ce8">
            <text:p><text:s/>134,25 €<text:s/></text:p>
          </table:table-cell>
          <table:table-cell office:value-type="string" table:style-name="ce1">
            <text:p>97103880585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postali e di recapito</text:p>
          </table:table-cell>
          <table:table-cell office:value-type="currency" office:value="1.75" table:style-name="ce8">
            <text:p><text:s/>1,7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.75" table:style-name="ce8">
            <text:p><text:s/>1,75 €<text:s/></text:p>
          </table:table-cell>
          <table:table-cell office:value-type="string" table:style-name="ce1">
            <text:p>97103880585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Restituzione di depositi cauzion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97151960583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96" table:style-name="ce8">
            <text:p><text:s/>9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6" table:style-name="ce8">
            <text:p><text:s/>96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.84" table:style-name="ce8">
            <text:p><text:s/>3,8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.84" table:style-name="ce8">
            <text:p><text:s/>3,84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corsi, recuperi e rimborsi a soggetti privati</text:p>
          </table:table-cell>
          <table:table-cell office:value-type="currency" office:value="117.12" table:style-name="ce8">
            <text:p><text:s/>117,1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7.12" table:style-name="ce8">
            <text:p><text:s/>117,12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.55" table:style-name="ce8">
            <text:p><text:s/>12,5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.55" table:style-name="ce8">
            <text:p><text:s/>12,5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13.83999999999997" table:style-name="ce8">
            <text:p><text:s/>313,84 €<text:s/></text:p>
          </table:table-cell>
          <table:table-cell office:value-type="currency" office:value="51.45" table:style-name="ce8">
            <text:p><text:s/>51,45 €<text:s/></text:p>
          </table:table-cell>
          <table:table-cell office:value-type="currency" office:value="262.39" table:style-name="ce8">
            <text:p><text:s/>262,39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3.27" table:style-name="ce8">
            <text:p><text:s/>13,2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.27" table:style-name="ce8">
            <text:p><text:s/>13,27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31.84" table:style-name="ce8">
            <text:p><text:s/>331,84 €<text:s/></text:p>
          </table:table-cell>
          <table:table-cell office:value-type="currency" office:value="54.4" table:style-name="ce8">
            <text:p><text:s/>54,40 €<text:s/></text:p>
          </table:table-cell>
          <table:table-cell office:value-type="currency" office:value="277.44" table:style-name="ce8">
            <text:p><text:s/>277,44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0" table:style-name="ce8">
            <text:p><text:s/>4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0" table:style-name="ce8">
            <text:p><text:s/>4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.6" table:style-name="ce8">
            <text:p><text:s/>1,6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.6" table:style-name="ce8">
            <text:p><text:s/>1,6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36" table:style-name="ce8">
            <text:p><text:s/>136,00 €<text:s/></text:p>
          </table:table-cell>
          <table:table-cell office:value-type="currency" office:value="27.2" table:style-name="ce8">
            <text:p><text:s/>27,20 €<text:s/></text:p>
          </table:table-cell>
          <table:table-cell office:value-type="currency" office:value="108.8" table:style-name="ce8">
            <text:p><text:s/>108,8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0" table:style-name="ce8">
            <text:p><text:s/>4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0" table:style-name="ce8">
            <text:p><text:s/>4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.6" table:style-name="ce8">
            <text:p><text:s/>1,6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.6" table:style-name="ce8">
            <text:p><text:s/>1,6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76" table:style-name="ce8">
            <text:p><text:s/>17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6" table:style-name="ce8">
            <text:p><text:s/>176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.04" table:style-name="ce8">
            <text:p><text:s/>7,0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04" table:style-name="ce8">
            <text:p><text:s/>7,04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1625" table:style-name="ce8">
            <text:p><text:s/>1.625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25" table:style-name="ce8">
            <text:p><text:s/>1.625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di manutenzione ordinaria e riparazioni</text:p>
          </table:table-cell>
          <table:table-cell office:value-type="currency" office:value="308.45999999999998" table:style-name="ce8">
            <text:p><text:s/>308,4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8.45999999999998" table:style-name="ce8">
            <text:p><text:s/>308,46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36" table:style-name="ce8">
            <text:p><text:s/>136,00 €<text:s/></text:p>
          </table:table-cell>
          <table:table-cell office:value-type="currency" office:value="27.2" table:style-name="ce8">
            <text:p><text:s/>27,20 €<text:s/></text:p>
          </table:table-cell>
          <table:table-cell office:value-type="currency" office:value="108.8" table:style-name="ce8">
            <text:p><text:s/>108,8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1000" table:style-name="ce8">
            <text:p><text:s/>1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00" table:style-name="ce8">
            <text:p><text:s/>1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rsi di formazione per il proprio personale</text:p>
          </table:table-cell>
          <table:table-cell office:value-type="currency" office:value="40" table:style-name="ce8">
            <text:p><text:s/>4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0" table:style-name="ce8">
            <text:p><text:s/>4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legali</text:p>
          </table:table-cell>
          <table:table-cell office:value-type="currency" office:value="7.05" table:style-name="ce8">
            <text:p><text:s/>7,0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05" table:style-name="ce8">
            <text:p><text:s/>7,0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legali</text:p>
          </table:table-cell>
          <table:table-cell office:value-type="currency" office:value="10" table:style-name="ce8">
            <text:p><text:s/>1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" table:style-name="ce8">
            <text:p><text:s/>1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legali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legali</text:p>
          </table:table-cell>
          <table:table-cell office:value-type="currency" office:value="96.15" table:style-name="ce8">
            <text:p><text:s/>96,1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6.15" table:style-name="ce8">
            <text:p><text:s/>96,1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Spese legali</text:p>
          </table:table-cell>
          <table:table-cell office:value-type="currency" office:value="3.85" table:style-name="ce8">
            <text:p><text:s/>3,8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.85" table:style-name="ce8">
            <text:p><text:s/>3,8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number-rows-repeated="2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4200" table:style-name="ce8">
            <text:p><text:s/>4.200,00 €<text:s/></text:p>
          </table:table-cell>
          <table:table-cell office:value-type="currency" office:value="168" table:style-name="ce8">
            <text:p><text:s/>168,00 €<text:s/></text:p>
          </table:table-cell>
          <table:table-cell office:value-type="currency" office:value="4032" table:style-name="ce8">
            <text:p><text:s/>4.03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09" table:style-name="ce8">
            <text:p><text:s/>309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9" table:style-name="ce8">
            <text:p><text:s/>309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cessione di crediti a famiglie</text:p>
          </table:table-cell>
          <table:table-cell office:value-type="currency" office:value="19000" table:style-name="ce8">
            <text:p><text:s/>19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000" table:style-name="ce8">
            <text:p><text:s/>19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cessione di crediti a famiglie</text:p>
          </table:table-cell>
          <table:table-cell office:value-type="currency" office:value="12000" table:style-name="ce8">
            <text:p><text:s/>12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000" table:style-name="ce8">
            <text:p><text:s/>12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cessione di crediti a famiglie</text:p>
          </table:table-cell>
          <table:table-cell office:value-type="currency" office:value="8000" table:style-name="ce8">
            <text:p><text:s/>8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00" table:style-name="ce8">
            <text:p><text:s/>8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cessione di crediti a famiglie</text:p>
          </table:table-cell>
          <table:table-cell office:value-type="currency" office:value="5500" table:style-name="ce8">
            <text:p><text:s/>5.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500" table:style-name="ce8">
            <text:p><text:s/>5.5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67" table:style-name="ce8">
            <text:p><text:s/>67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7" table:style-name="ce8">
            <text:p><text:s/>67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51.55" table:style-name="ce8">
            <text:p><text:s/>351,5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51.55" table:style-name="ce8">
            <text:p><text:s/>351,5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4.06" table:style-name="ce8">
            <text:p><text:s/>14,0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4.06" table:style-name="ce8">
            <text:p><text:s/>14,06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84" table:style-name="ce8">
            <text:p><text:s/>184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84" table:style-name="ce8">
            <text:p><text:s/>184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.36" table:style-name="ce8">
            <text:p><text:s/>7,3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36" table:style-name="ce8">
            <text:p><text:s/>7,36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.04" table:style-name="ce8">
            <text:p><text:s/>7,0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04" table:style-name="ce8">
            <text:p><text:s/>7,04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76" table:style-name="ce8">
            <text:p><text:s/>17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6" table:style-name="ce8">
            <text:p><text:s/>176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2" table:style-name="ce8">
            <text:p><text:s/>12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2" table:style-name="ce8">
            <text:p><text:s/>12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.88" table:style-name="ce8">
            <text:p><text:s/>4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.88" table:style-name="ce8">
            <text:p><text:s/>4,88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cquisto di beni e servizi per spese di rappresentanza</text:p>
          </table:table-cell>
          <table:table-cell office:value-type="currency" office:value="510" table:style-name="ce8">
            <text:p><text:s/>51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10" table:style-name="ce8">
            <text:p><text:s/>51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92.98" table:style-name="ce8">
            <text:p><text:s/>292,9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92.98" table:style-name="ce8">
            <text:p><text:s/>292,98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1.72" table:style-name="ce8">
            <text:p><text:s/>11,7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.72" table:style-name="ce8">
            <text:p><text:s/>11,72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5.41" table:style-name="ce8">
            <text:p><text:s/>45,4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5.41" table:style-name="ce8">
            <text:p><text:s/>45,41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135.2" table:style-name="ce8">
            <text:p><text:s/>1.135,2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35.2" table:style-name="ce8">
            <text:p><text:s/>1.135,2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il Collegio dei revisori</text:p>
          </table:table-cell>
          <table:table-cell office:value-type="currency" office:value="2135" table:style-name="ce8">
            <text:p><text:s/>2.135,00 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1785" table:style-name="ce8">
            <text:p><text:s/>1.785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il Collegio dei revisori</text:p>
          </table:table-cell>
          <table:table-cell office:value-type="currency" office:value="85.4" table:style-name="ce8">
            <text:p><text:s/>85,4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5.4" table:style-name="ce8">
            <text:p><text:s/>85,4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3187.37" table:style-name="ce8">
            <text:p><text:s/>3.187,37 €<text:s/></text:p>
          </table:table-cell>
          <table:table-cell office:value-type="currency" office:value="522.52" table:style-name="ce8">
            <text:p><text:s/>522,52 €<text:s/></text:p>
          </table:table-cell>
          <table:table-cell office:value-type="currency" office:value="2664.85" table:style-name="ce8">
            <text:p><text:s/>2.664,8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27.49" table:style-name="ce8">
            <text:p><text:s/>127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7.49" table:style-name="ce8">
            <text:p><text:s/>127,49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.95" table:style-name="ce8">
            <text:p><text:s/>1,9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.95" table:style-name="ce8">
            <text:p><text:s/>1,9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48.8" table:style-name="ce8">
            <text:p><text:s/>48,80 €<text:s/></text:p>
          </table:table-cell>
          <table:table-cell office:value-type="currency" office:value="8" table:style-name="ce8">
            <text:p><text:s/>8,00 €<text:s/></text:p>
          </table:table-cell>
          <table:table-cell office:value-type="currency" office:value="40.799999999999997" table:style-name="ce8">
            <text:p><text:s/>40,8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il Collegio dei revisori</text:p>
          </table:table-cell>
          <table:table-cell office:value-type="currency" office:value="85.4" table:style-name="ce8">
            <text:p><text:s/>85,4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5.4" table:style-name="ce8">
            <text:p><text:s/>85,4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il Collegio dei revisori</text:p>
          </table:table-cell>
          <table:table-cell office:value-type="currency" office:value="2135" table:style-name="ce8">
            <text:p><text:s/>2.135,00 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1785" table:style-name="ce8">
            <text:p><text:s/>1.785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8.7799999999999994" table:style-name="ce8">
            <text:p><text:s/>8,7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.7799999999999994" table:style-name="ce8">
            <text:p><text:s/>8,78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19.6" table:style-name="ce8">
            <text:p><text:s/>219,60 €<text:s/></text:p>
          </table:table-cell>
          <table:table-cell office:value-type="currency" office:value="36" table:style-name="ce8">
            <text:p><text:s/>36,00 €<text:s/></text:p>
          </table:table-cell>
          <table:table-cell office:value-type="currency" office:value="183.6" table:style-name="ce8">
            <text:p><text:s/>183,6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46.4" table:style-name="ce8">
            <text:p><text:s/>146,40 €<text:s/></text:p>
          </table:table-cell>
          <table:table-cell office:value-type="currency" office:value="24" table:style-name="ce8">
            <text:p><text:s/>24,00 €<text:s/></text:p>
          </table:table-cell>
          <table:table-cell office:value-type="currency" office:value="122.4" table:style-name="ce8">
            <text:p><text:s/>122,4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5.86" table:style-name="ce8">
            <text:p><text:s/>5,8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.86" table:style-name="ce8">
            <text:p><text:s/>5,86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6790" table:style-name="ce8">
            <text:p><text:s/>6.79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6790" table:style-name="ce8">
            <text:p><text:s/>6.79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47.68" table:style-name="ce8">
            <text:p><text:s/>47,6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7.68" table:style-name="ce8">
            <text:p><text:s/>47,68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90.32" table:style-name="ce8">
            <text:p><text:s/>190,3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0.32" table:style-name="ce8">
            <text:p><text:s/>190,32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76" table:style-name="ce8">
            <text:p><text:s/>17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6" table:style-name="ce8">
            <text:p><text:s/>176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7.04" table:style-name="ce8">
            <text:p><text:s/>7,0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04" table:style-name="ce8">
            <text:p><text:s/>7,04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88.27999999999997" table:style-name="ce8">
            <text:p><text:s/>288,2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8.27999999999997" table:style-name="ce8">
            <text:p><text:s/>288,28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000" table:style-name="ce8">
            <text:p><text:s/>7.00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8.59" table:style-name="ce8">
            <text:p><text:s/>8,5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.59" table:style-name="ce8">
            <text:p><text:s/>8,59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14.72" table:style-name="ce8">
            <text:p><text:s/>214,72 €<text:s/></text:p>
          </table:table-cell>
          <table:table-cell office:value-type="currency" office:value="35.200000000000003" table:style-name="ce8">
            <text:p><text:s/>35,20 €<text:s/></text:p>
          </table:table-cell>
          <table:table-cell office:value-type="currency" office:value="179.52" table:style-name="ce8">
            <text:p><text:s/>179,52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2509.5" table:style-name="ce8">
            <text:p><text:s/>2.509,50 €<text:s/></text:p>
          </table:table-cell>
          <table:table-cell office:value-type="currency" office:value="100.38" table:style-name="ce8">
            <text:p><text:s/>100,38 €<text:s/></text:p>
          </table:table-cell>
          <table:table-cell office:value-type="currency" office:value="2409.12" table:style-name="ce8">
            <text:p><text:s/>2.409,12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8028.25" table:style-name="ce8">
            <text:p><text:s/>8.028,2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28.25" table:style-name="ce8">
            <text:p><text:s/>8.028,25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5137.53" table:style-name="ce8">
            <text:p><text:s/>5.137,53 €<text:s/></text:p>
          </table:table-cell>
          <table:table-cell office:value-type="currency" office:value="205.5" table:style-name="ce8">
            <text:p><text:s/>205,50 €<text:s/></text:p>
          </table:table-cell>
          <table:table-cell office:value-type="currency" office:value="4932.03" table:style-name="ce8">
            <text:p><text:s/>4.932,03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17.12" table:style-name="ce8">
            <text:p><text:s/>117,1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7.12" table:style-name="ce8">
            <text:p><text:s/>117,12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272" table:style-name="ce8">
            <text:p><text:s/>272,00 €<text:s/></text:p>
          </table:table-cell>
          <table:table-cell office:value-type="currency" office:value="54.4" table:style-name="ce8">
            <text:p><text:s/>54,40 €<text:s/></text:p>
          </table:table-cell>
          <table:table-cell office:value-type="currency" office:value="217.6" table:style-name="ce8">
            <text:p><text:s/>217,6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7000" table:style-name="ce8">
            <text:p><text:s/>7.000,00 €<text:s/></text:p>
          </table:table-cell>
          <table:table-cell office:value-type="currency" office:value="280" table:style-name="ce8">
            <text:p><text:s/>280,00 €<text:s/></text:p>
          </table:table-cell>
          <table:table-cell office:value-type="currency" office:value="6720" table:style-name="ce8">
            <text:p><text:s/>6.720,00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mborso diritto annuale</text:p>
          </table:table-cell>
          <table:table-cell office:value-type="currency" office:value="106.21" table:style-name="ce8">
            <text:p><text:s/>106,21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6.21" table:style-name="ce8">
            <text:p><text:s/>106,21 €<text:s/></text:p>
          </table:table-cell>
          <table:table-cell office:value-type="string" table:style-name="ce1">
            <text:p>OMISSIS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3134.25" table:style-name="ce8">
            <text:p><text:s/>3.134,2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134.25" table:style-name="ce8">
            <text:p><text:s/>3.134,2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816.25" table:style-name="ce8">
            <text:p><text:s/>2.816,2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16.25" table:style-name="ce8">
            <text:p><text:s/>2.816,2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number-rows-repeated="3"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ritenute al personale per conto di terzi</text:p>
          </table:table-cell>
          <table:table-cell office:value-type="currency" office:value="38.75" table:style-name="ce8">
            <text:p><text:s/>38,7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8.75" table:style-name="ce8">
            <text:p><text:s/>38,7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30096.2" table:style-name="ce8">
            <text:p><text:s/>30.096,2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096.2" table:style-name="ce8">
            <text:p><text:s/>30.096,2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117.78" table:style-name="ce8">
            <text:p><text:s/>117,7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7.78" table:style-name="ce8">
            <text:p><text:s/>117,7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1995.7" table:style-name="ce8">
            <text:p><text:s/>1.995,7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995.7" table:style-name="ce8">
            <text:p><text:s/>1.995,7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7.79" table:style-name="ce8">
            <text:p><text:s/>7,7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79" table:style-name="ce8">
            <text:p><text:s/>7,7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30452.45" table:style-name="ce8">
            <text:p><text:s/>30.452,4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452.45" table:style-name="ce8">
            <text:p><text:s/>30.452,4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119.12" table:style-name="ce8">
            <text:p><text:s/>119,1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9.12" table:style-name="ce8">
            <text:p><text:s/>119,1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7.92" table:style-name="ce8">
            <text:p><text:s/>7,9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.92" table:style-name="ce8">
            <text:p><text:s/>7,9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2029.74" table:style-name="ce8">
            <text:p><text:s/>2.029,7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29.74" table:style-name="ce8">
            <text:p><text:s/>2.029,7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137.88" table:style-name="ce8">
            <text:p><text:s/>137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7.88" table:style-name="ce8">
            <text:p><text:s/>137,8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35377.49" table:style-name="ce8">
            <text:p><text:s/>35.377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5377.49" table:style-name="ce8">
            <text:p><text:s/>35.377,4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11.09" table:style-name="ce8">
            <text:p><text:s/>11,0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.09" table:style-name="ce8">
            <text:p><text:s/>11,0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Contributi obbligatori per il personale</text:p>
          </table:table-cell>
          <table:table-cell office:value-type="currency" office:value="2840.32" table:style-name="ce8">
            <text:p><text:s/>2.840,3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40.32" table:style-name="ce8">
            <text:p><text:s/>2.840,3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36.450000000000003" table:style-name="ce8">
            <text:p><text:s/>36,4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6.450000000000003" table:style-name="ce8">
            <text:p><text:s/>36,4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472.58" table:style-name="ce8">
            <text:p><text:s/>472,5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72.58" table:style-name="ce8">
            <text:p><text:s/>472,5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11839.47" table:style-name="ce8">
            <text:p><text:s/>11.839,4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839.47" table:style-name="ce8">
            <text:p><text:s/>11.839,4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11283.53" table:style-name="ce8">
            <text:p><text:s/>11.283,5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283.53" table:style-name="ce8">
            <text:p><text:s/>11.283,5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36.869999999999997" table:style-name="ce8">
            <text:p><text:s/>36,8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6.869999999999997" table:style-name="ce8">
            <text:p><text:s/>36,8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478.12" table:style-name="ce8">
            <text:p><text:s/>478,1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78.12" table:style-name="ce8">
            <text:p><text:s/>478,1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560.69000000000005" table:style-name="ce8">
            <text:p><text:s/>560,6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60.69000000000005" table:style-name="ce8">
            <text:p><text:s/>560,6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13727.43" table:style-name="ce8">
            <text:p><text:s/>13.727,4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727.43" table:style-name="ce8">
            <text:p><text:s/>13.727,4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Ritenute previdenziali e assistenziali al personale</text:p>
          </table:table-cell>
          <table:table-cell office:value-type="currency" office:value="43.26" table:style-name="ce8">
            <text:p><text:s/>43,2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3.26" table:style-name="ce8">
            <text:p><text:s/>43,26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594.47" table:style-name="ce8">
            <text:p><text:s/>1.594,4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594.47" table:style-name="ce8">
            <text:p><text:s/>1.594,4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54.24" table:style-name="ce8">
            <text:p><text:s/>254,2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4.24" table:style-name="ce8">
            <text:p><text:s/>254,2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54.25" table:style-name="ce8">
            <text:p><text:s/>254,2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4.25" table:style-name="ce8">
            <text:p><text:s/>254,2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254.24" table:style-name="ce8">
            <text:p><text:s/>254,2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54.24" table:style-name="ce8">
            <text:p><text:s/>254,2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 text:c="2"/>per il Presidente</text:p>
          </table:table-cell>
          <table:table-cell office:value-type="currency" office:value="1752.38" table:style-name="ce8">
            <text:p><text:s/>1.752,3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52.38" table:style-name="ce8">
            <text:p><text:s/>1.752,3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la Giunta</text:p>
          </table:table-cell>
          <table:table-cell office:value-type="currency" office:value="216.65" table:style-name="ce8">
            <text:p><text:s/>216,6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6.65" table:style-name="ce8">
            <text:p><text:s/>216,6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la Giunta</text:p>
          </table:table-cell>
          <table:table-cell office:value-type="currency" office:value="2183.4299999999998" table:style-name="ce8">
            <text:p><text:s/>2.183,4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183.4299999999998" table:style-name="ce8">
            <text:p><text:s/>2.183,4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 text:c="2"/>per il Presidente</text:p>
          </table:table-cell>
          <table:table-cell office:value-type="currency" office:value="1692.38" table:style-name="ce8">
            <text:p><text:s/>1.692,3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92.38" table:style-name="ce8">
            <text:p><text:s/>1.692,3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la Giunta</text:p>
          </table:table-cell>
          <table:table-cell office:value-type="currency" office:value="807.22" table:style-name="ce8">
            <text:p><text:s/>807,2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07.22" table:style-name="ce8">
            <text:p><text:s/>807,2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la Giunta</text:p>
          </table:table-cell>
          <table:table-cell office:value-type="currency" office:value="1632.67" table:style-name="ce8">
            <text:p><text:s/>1.632,6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632.67" table:style-name="ce8">
            <text:p><text:s/>1.632,6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 text:c="2"/>per il Presidente</text:p>
          </table:table-cell>
          <table:table-cell office:value-type="currency" office:value="1752.38" table:style-name="ce8">
            <text:p><text:s/>1.752,3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752.38" table:style-name="ce8">
            <text:p><text:s/>1.752,3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ndennità e rimborso spese <text:s/>per la Giunta</text:p>
          </table:table-cell>
          <table:table-cell office:value-type="currency" office:value="2360.2199999999998" table:style-name="ce8">
            <text:p><text:s/>2.360,2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360.2199999999998" table:style-name="ce8">
            <text:p><text:s/>2.360,2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7146.49" table:style-name="ce8">
            <text:p><text:s/>7.146,4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146.49" table:style-name="ce8">
            <text:p><text:s/>7.146,4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TFR a carico direttamente <text:s/>dell'Ente</text:p>
          </table:table-cell>
          <table:table-cell office:value-type="currency" office:value="12236.23" table:style-name="ce8">
            <text:p><text:s/>12.236,2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236.23" table:style-name="ce8">
            <text:p><text:s/>12.236,2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9954.77" table:style-name="ce8">
            <text:p><text:s/>9.954,7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954.77" table:style-name="ce8">
            <text:p><text:s/>9.954,7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12500" table:style-name="ce8">
            <text:p><text:s/>12.5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2500" table:style-name="ce8">
            <text:p><text:s/>12.500,0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9893.08" table:style-name="ce8">
            <text:p><text:s/>9.893,0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893.08" table:style-name="ce8">
            <text:p><text:s/>9.893,0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9788.6299999999992" table:style-name="ce8">
            <text:p><text:s/>9.788,63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788.6299999999992" table:style-name="ce8">
            <text:p><text:s/>9.788,63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contributi e trasferimenti <text:s/>ordinari a imprese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i tributi</text:p>
          </table:table-cell>
          <table:table-cell office:value-type="currency" office:value="36" table:style-name="ce8">
            <text:p><text:s/>36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6" table:style-name="ce8">
            <text:p><text:s/>36,0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2830.72" table:style-name="ce8">
            <text:p><text:s/>2.830,7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830.72" table:style-name="ce8">
            <text:p><text:s/>2.830,7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711.88" table:style-name="ce8">
            <text:p><text:s/>711,88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711.88" table:style-name="ce8">
            <text:p><text:s/>711,88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488.75" table:style-name="ce8">
            <text:p><text:s/>488,75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488.75" table:style-name="ce8">
            <text:p><text:s/>488,75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9971.5400000000009" table:style-name="ce8">
            <text:p><text:s/>9.971,5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9971.5400000000009" table:style-name="ce8">
            <text:p><text:s/>9.971,5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10100.92" table:style-name="ce8">
            <text:p><text:s/>10.100,9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0100.92" table:style-name="ce8">
            <text:p><text:s/>10.100,9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IRAP</text:p>
          </table:table-cell>
          <table:table-cell office:value-type="currency" office:value="11692.16" table:style-name="ce8">
            <text:p><text:s/>11.692,16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1692.16" table:style-name="ce8">
            <text:p><text:s/>11.692,16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843.97" table:style-name="ce8">
            <text:p><text:s/>843,9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843.97" table:style-name="ce8">
            <text:p><text:s/>843,9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138.99" table:style-name="ce8">
            <text:p><text:s/>138,99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138.99" table:style-name="ce8">
            <text:p><text:s/>138,99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307.44" table:style-name="ce8">
            <text:p><text:s/>307,44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307.44" table:style-name="ce8">
            <text:p><text:s/>307,44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1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operazioni finanziarie</text:p>
          </table:table-cell>
          <table:table-cell office:value-type="currency" office:value="50.57" table:style-name="ce8">
            <text:p><text:s/>50,57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50.57" table:style-name="ce8">
            <text:p><text:s/>50,57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2">
            <text:p>Uscite correnti</text:p>
          </table:table-cell>
          <table:table-cell office:value-type="string" table:style-name="ce1">
            <text:p>Utenze e canoni per energia elettrica, acqua e gas</text:p>
          </table:table-cell>
          <table:table-cell office:value-type="currency" office:value="2000" table:style-name="ce8">
            <text:p><text:s/>2.000,00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2000" table:style-name="ce8">
            <text:p><text:s/>2.000,00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style-name="ro2">
          <table:table-cell office:value-type="float" office:value="2025" table:style-name="ce6">
            <text:p>2025</text:p>
          </table:table-cell>
          <table:table-cell office:value-type="float" office:value="4" table:style-name="ce6">
            <text:p>4</text:p>
          </table:table-cell>
          <table:table-cell office:value-type="string" table:style-name="ce1">
            <text:p>Uscite correnti</text:p>
          </table:table-cell>
          <table:table-cell office:value-type="string" table:style-name="ce1">
            <text:p>Altre spese per acquisto di servizi</text:p>
          </table:table-cell>
          <table:table-cell office:value-type="currency" office:value="0.02" table:style-name="ce8">
            <text:p><text:s/>0,02 €<text:s/></text:p>
          </table:table-cell>
          <table:table-cell office:value-type="currency" office:value="0" table:style-name="ce8">
            <text:p><text:s/>- <text:s text:c="2"/>€<text:s/></text:p>
          </table:table-cell>
          <table:table-cell office:value-type="currency" office:value="0.02" table:style-name="ce8">
            <text:p><text:s/>0,02 €<text:s/></text:p>
          </table:table-cell>
          <table:table-cell office:value-type="string" table:style-name="ce1">
            <text:p>0000000000000000</text:p>
          </table:table-cell>
          <table:table-cell table:number-columns-repeated="16376"/>
        </table:table-row>
        <table:table-row table:number-rows-repeated="1048010" table:style-name="ro1">
          <table:table-cell table:number-columns-repeated="16384"/>
        </table:table-row>
      </table:table>
      <table:named-expressions>
        <table:named-expression table:name="__bookmark_1" table:expression="of:=[Sheet0.#REF!]" table:base-cell-address="Sheet0.$A$1"/>
        <table:named-range table:name="__bookmark_3" table:cell-range-address="Sheet0.$E$1:Sheet0.$H$566" table:base-cell-address="Sheet0.$A$1"/>
      </table:named-expressions>
      <table:database-ranges>
        <table:database-range table:target-range-address="Sheet0.A2:Sheet0.H56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393700787401575in" fo:margin-right="0.393700787401575in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1-16T08:17:12Z</meta:creation-date>
    <dc:date>2026-01-16T09:14:12Z</dc:date>
  </office:meta>
</office:document-meta>
</file>