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fo:background-color="#8EA9DB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8EA9DB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automatic" fo:wrap-option="wrap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o1" style:family="table-column">
      <style:table-column-properties fo:break-before="auto" style:column-width="2.35479166666667cm" style:use-optimal-column-width="true"/>
    </style:style>
    <style:style style:name="co2" style:family="table-column">
      <style:table-column-properties fo:break-before="auto" style:column-width="3.46604166666667cm" style:use-optimal-column-width="true"/>
    </style:style>
    <style:style style:name="co3" style:family="table-column">
      <style:table-column-properties fo:break-before="auto" style:column-width="7.48770833333333cm" style:use-optimal-column-width="true"/>
    </style:style>
    <style:style style:name="co4" style:family="table-column">
      <style:table-column-properties fo:break-before="auto" style:column-width="16.536458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75pt" style:use-optimal-row-height="true" fo:break-before="auto"/>
    </style:style>
    <style:style style:name="ro7" style:family="table-row">
      <style:table-row-properties style:row-height="101.25pt" style:use-optimal-row-height="false" fo:break-before="auto"/>
    </style:style>
    <style:style style:name="ro8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number-columns-repeated="16380" table:default-cell-style-name="ce1"/>
        <table:table-row table:style-name="ro1">
          <table:table-cell office:value-type="string" table:style-name="ce3">
            <text:p>Numero atto</text:p>
          </table:table-cell>
          <table:table-cell office:value-type="string" table:style-name="ce3">
            <text:p>Data atto</text:p>
          </table:table-cell>
          <table:table-cell office:value-type="string" table:style-name="ce3">
            <text:p>Tipo atto</text:p>
          </table:table-cell>
          <table:table-cell office:value-type="string" table:style-name="ce4">
            <text:p>Oggetto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1</text:p>
          </table:table-cell>
          <table:table-cell office:value-type="string" table:style-name="ce5">
            <text:p>08/01/2026 <text:s text:c="2"/>10:1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ssegnazione budget ann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1</text:p>
          </table:table-cell>
          <table:table-cell office:value-type="string" table:style-name="ce5">
            <text:p>09/01/2026 <text:s text:c="2"/>13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o di vigilanza – Prenotazione oneri 2026<text:s/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1</text:p>
          </table:table-cell>
          <table:table-cell office:value-type="string" table:style-name="ce5">
            <text:p>11/02/2026 <text:s text:c="2"/>08:56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ancellazione d’ufficio dell’iscrizione della cancellazione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02</text:p>
          </table:table-cell>
          <table:table-cell office:value-type="string" table:style-name="ce5">
            <text:p>11/03/2026 <text:s text:c="2"/>16:45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Cancellazione d’ufficio dal Registro delle Imprese di società di capitali in liquidazione ai sensi dell’art. 2490, <text:s/>ultimo comma c.c. <text:s/>- avvio del procedimento per n. 69 imprese come da elenchi allegati. Ann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2</text:p>
          </table:table-cell>
          <table:table-cell office:value-type="string" table:style-name="ce5">
            <text:p>09/01/2026 <text:s text:c="2"/>11:0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Nomina Commissione esami di abilitazione agenti di affari in mediazione anno 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2</text:p>
          </table:table-cell>
          <table:table-cell office:value-type="string" table:style-name="ce5">
            <text:p>09/01/2026 <text:s text:c="2"/>13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ll’omesso versamento del diritto annuale 2010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3</text:p>
          </table:table-cell>
          <table:table-cell office:value-type="string" table:style-name="ce5">
            <text:p>13/01/2026 <text:s text:c="2"/>09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o esattoriale relativo ad omesso versamento del diritto annuale 2017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3</text:p>
          </table:table-cell>
          <table:table-cell office:value-type="string" table:style-name="ce5">
            <text:p>12/01/2026 <text:s text:c="2"/>08:5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diretto servizi in outsourcing Azienda Speciale Centro Italia 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3</text:p>
          </table:table-cell>
          <table:table-cell office:value-type="string" table:style-name="ce5">
            <text:p>11/03/2026 <text:s text:c="2"/>16:45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Cancellazione dal Registro delle imprese degli indirizzi di posta elettronica certificata revocati: avvio del procedimento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04</text:p>
          </table:table-cell>
          <table:table-cell office:value-type="string" table:style-name="ce5">
            <text:p>13/01/2026 <text:s text:c="2"/>16:2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isciplinare per lo svolgimento dei controlli sulle dichiarazioni sostitutive prodotte ai fini del rinnovo del Consiglio della Camera di Commercio Industria Artigianato e Agricoltura di Rieti-Viterbo. Adozione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4</text:p>
          </table:table-cell>
          <table:table-cell office:value-type="string" table:style-name="ce5">
            <text:p>18/03/2026 <text:s text:c="2"/>15:12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ancellazione d’ufficio dell’iscrizione della cancellazione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4</text:p>
          </table:table-cell>
          <table:table-cell office:value-type="string" table:style-name="ce5">
            <text:p>13/01/2026 <text:s text:c="2"/>15:5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supporto al PID anno 2026: prenotazione oneri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05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ogetto “INTERVENTO DI MANUTENZIONE STRAORDINARIA DELLA SALA CONFERENZE E DELL'ATRIO DELLA SEDE DI RIETI - via Paolo Borsellino n. 16” – CUP J13J25000040005 - Incarico per prestazioni professionali tecniche aventi ad oggetto la progettazione esecutiva, l’esecuzione dei lavori e la presentazione di SCIA al Comune di Riet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5</text:p>
          </table:table-cell>
          <table:table-cell office:value-type="string" table:style-name="ce5">
            <text:p>15/01/2026 <text:s text:c="2"/>11:5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i di spesa per oneri di informatizzazione Staff Segreteria Generale – UOS Affari Generali Programmazione e Controllo - ann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5</text:p>
          </table:table-cell>
          <table:table-cell office:value-type="string" table:style-name="ce5">
            <text:p>24/03/2026 <text:s text:c="2"/>18:34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ancellazione d’ufficio dell’iscrizione della cancellazione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6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buoni pasto elettronici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6</text:p>
          </table:table-cell>
          <table:table-cell office:value-type="string" table:style-name="ce5">
            <text:p>15/01/2026 <text:s text:c="2"/>11:5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BANNER tusciaup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6</text:p>
          </table:table-cell>
          <table:table-cell office:value-type="string" table:style-name="ce5">
            <text:p>03/04/2026 <text:s text:c="2"/>08:47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ancellazione d’ufficio dell’iscrizione della cancellazione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7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versamento del diritto annuale 2020, 2021 e 2022 – OMISSIS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07</text:p>
          </table:table-cell>
          <table:table-cell office:value-type="string" table:style-name="ce5">
            <text:p>30/04/2026 <text:s text:c="2"/>12:51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ancellazione d’ufficio dell’iscrizione della cancellazione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07</text:p>
          </table:table-cell>
          <table:table-cell office:value-type="string" table:style-name="ce5">
            <text:p>19/01/2026 <text:s text:c="2"/>11:4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ervizio di noleggio auto con conducente per esigenze istituzionali – Biennio 2026 - 2027 Affidamento e prenotazione oneri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8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d incompleto versamento del diritto annuale 2022 – OMISSIS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8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Cancellazione d’ufficio dal Registro delle Imprese di società di capitali in liquidazione ai sensi dell’art. 2490, ultimo comma c.c. <text:s/>– cancellazione di imprese come da elenchi allegat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8</text:p>
          </table:table-cell>
          <table:table-cell office:value-type="string" table:style-name="ce5">
            <text:p>23/01/2026 <text:s text:c="2"/>10:20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SERVIZI GESTIONE V EDIZIONE SALONE ENOGASTRONOMIA LAZIALE ASSAGGI 2026 RTI PROMOTUSCIA-ARKE'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9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incompleto versamento del diritto annual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9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Cancellazione dal Registro delle imprese degli indirizzi di Posta Elettronica Certificata -PEC- irregolari. Provvedimento conclusivo del procediment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09</text:p>
          </table:table-cell>
          <table:table-cell office:value-type="string" table:style-name="ce5">
            <text:p>23/01/2026 <text:s text:c="2"/>10:20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pprovazione graduatoria permessi retribuiti per diritto allo studio ex art. 46 CCNL del <text:s/>16.11.2022 per l’ann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0</text:p>
          </table:table-cell>
          <table:table-cell office:value-type="string" table:style-name="ce5">
            <text:p>14/01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pese per polizze assicurative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0</text:p>
          </table:table-cell>
          <table:table-cell office:value-type="string" table:style-name="ce5">
            <text:p>03/06/2026 <text:s text:c="2"/>09:00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essazione attività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0</text:p>
          </table:table-cell>
          <table:table-cell office:value-type="string" table:style-name="ce5">
            <text:p>23/01/2026 <text:s text:c="2"/>13:1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i oneri 2026 domini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1</text:p>
          </table:table-cell>
          <table:table-cell office:value-type="string" table:style-name="ce5">
            <text:p>02/02/2026 <text:s text:c="2"/>08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IVISTA CARTACEA FORMAT<text:s/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1</text:p>
          </table:table-cell>
          <table:table-cell office:value-type="string" table:style-name="ce5">
            <text:p>03/06/2026 <text:s text:c="2"/>09:00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società OMISSIS: cancellazione d’ufficio dell’iscrizione della cancellazione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1</text:p>
          </table:table-cell>
          <table:table-cell office:value-type="string" table:style-name="ce5">
            <text:p>14/01/2026 <text:s text:c="2"/>12:0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Utenze Villa Tedeschi (Energia Elettrica e Servizio Idrico) – Cessazion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12</text:p>
          </table:table-cell>
          <table:table-cell office:value-type="string" table:style-name="ce5">
            <text:p>03/02/2026 <text:s text:c="2"/>12:2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fferta per la fornitura di servizi Infosoft srl - rif. RIVT.CAMCOM.IT</text:p>
            <text:p>-ann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2</text:p>
          </table:table-cell>
          <table:table-cell office:value-type="string" table:style-name="ce5">
            <text:p>03/06/2026 <text:s text:c="2"/>09:00</text:p>
          </table:table-cell>
          <table:table-cell office:value-type="string" table:style-name="ce5">
            <text:p>DETERMINAZIONE <text:s/>DEL CONSERVATORE</text:p>
          </table:table-cell>
          <table:table-cell office:value-type="string" table:style-name="ce6">
            <text:p>impresa OMISSIS: cessazione preposto sig. OMISSIS per cessazione rapporto di lavor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12</text:p>
          </table:table-cell>
          <table:table-cell office:value-type="string" table:style-name="ce5">
            <text:p>14/01/2026 <text:s text:c="2"/>13:2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 – CUP:J88C26000000005 - Approvazione <text:s/>Avviso/Bando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2026000013</text:p>
          </table:table-cell>
          <table:table-cell office:value-type="string" table:style-name="ce5">
            <text:p>14/01/2026 <text:s text:c="2"/>13:2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Lavori per la realizzazione del progetto "Bonifica STRAORDINARIA dell'infiltrazione acqua dal</text:p>
            <text:p>giardino e ripulitura muffe dell'archivio al piano seminterrato di Via della Sorgente - VITERBO " – CUP</text:p>
            <text:p>J83J25000150005– CIG B9C95BBC33 - Prenotazione oneri 2026</text:p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3</text:p>
          </table:table-cell>
          <table:table-cell office:value-type="string" table:style-name="ce5">
            <text:p>03/02/2026 <text:s text:c="2"/>15:20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ettifica conferimento incarico di vice cassiere per la sede di Rieti per l’ann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4</text:p>
          </table:table-cell>
          <table:table-cell office:value-type="string" table:style-name="ce5">
            <text:p>16/01/2026 <text:s text:c="2"/>08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Infocamere ann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4</text:p>
          </table:table-cell>
          <table:table-cell office:value-type="string" table:style-name="ce5">
            <text:p>05/02/2026 <text:s text:c="2"/>11:4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ssegnazione budget anno 2026 integrazione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5</text:p>
          </table:table-cell>
          <table:table-cell office:value-type="string" table:style-name="ce5">
            <text:p>16/01/2026 <text:s text:c="2"/>08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o esattoriale relativo ad incompleto versamento del diritto annuale 2022 -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5</text:p>
          </table:table-cell>
          <table:table-cell office:value-type="string" table:style-name="ce5">
            <text:p>10/02/2026 <text:s text:c="2"/>13:2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banner RIETINVETRINA giornale di informazione on lin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16</text:p>
          </table:table-cell>
          <table:table-cell office:value-type="string" table:style-name="ce5">
            <text:p>16/01/2026 <text:s text:c="2"/>08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ll’omesso versamento del diritto annuale 2021 – OMISSIS.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16</text:p>
          </table:table-cell>
          <table:table-cell office:value-type="string" table:style-name="ce5">
            <text:p>16/02/2026 <text:s text:c="2"/>12:35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signazione membri Commissione d’esame per l’iscrizione al ruolo dei conducenti di</text:p>
            <text:p>veicoli di taxi e ncc della Provincia di Rieti 2026</text:p>
            <text:p/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7</text:p>
          </table:table-cell>
          <table:table-cell office:value-type="string" table:style-name="ce5">
            <text:p>16/01/2026 <text:s text:c="2"/>08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LUSSI DI CASSA AL 31.12.2025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17</text:p>
          </table:table-cell>
          <table:table-cell office:value-type="string" table:style-name="ce5">
            <text:p>26/02/2026 <text:s text:c="2"/>17:0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Nomina commissione di gara e spostamento al giorno 4 marzo 2026 della seduta di asta pubblica avente ad oggetto la vendita di tre unità immobiliari, di cui due a destinazione uffici e una a garage, site in Rieti in via dei Lauri 8, di proprietà della Camera di Commercio I.A.A Rieti - Viterbo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18</text:p>
          </table:table-cell>
          <table:table-cell office:value-type="string" table:style-name="ce5">
            <text:p>16/01/2026 <text:s text:c="2"/>12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desione Convenzione quadro stipulata tra la Regione Lazio e RTI Poste Italiane S.p.A. - Postel e SDA Express Courier per servizi postali destinati alle Amministrazioni del territorio della Regione Lazio, Lotto n. 1 – CIG Master B2F0B43B9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18</text:p>
          </table:table-cell>
          <table:table-cell office:value-type="string" table:style-name="ce5">
            <text:p>02/03/2026 <text:s text:c="2"/>09:2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e oneri su budget 2026 per portale strumenti per l’orientamento e l’alternanza forniti da Infocamere<text:s text:c="2"/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9</text:p>
          </table:table-cell>
          <table:table-cell office:value-type="string" table:style-name="ce5">
            <text:p>17/01/2026 <text:s text:c="2"/>16:3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cquisto moduli per commercio estero Carnet ATA - gennai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19</text:p>
          </table:table-cell>
          <table:table-cell office:value-type="string" table:style-name="ce5">
            <text:p>03/03/2026 <text:s text:c="2"/>09:5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banner home page la fun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0</text:p>
          </table:table-cell>
          <table:table-cell office:value-type="string" table:style-name="ce5">
            <text:p>17/01/2026 <text:s text:c="2"/>16:3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in house a Infocamere S.C.p.A. per acquisto di token wireless e per rilascio firma digitale – gennai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0</text:p>
          </table:table-cell>
          <table:table-cell office:value-type="string" table:style-name="ce5">
            <text:p>03/03/2026 <text:s text:c="2"/>09:5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e oneri e liquidazione quota 2026 fondo di dotazione Comitato Organizzatore denominato “Rieti 2026”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21</text:p>
          </table:table-cell>
          <table:table-cell office:value-type="string" table:style-name="ce5">
            <text:p>12/03/2026 <text:s text:c="2"/>10:5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ggiudicazione definitiva dei Lotti A e C all’esito dell’asta pubblica avente ad oggetto la vendita di tre unità immobiliari, di cui due a destinazione uffici e una a garage, site in Rieti in via dei Lauri 8, di proprietà della Camera di Commercio I.A.A Rieti - Viterb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1</text:p>
          </table:table-cell>
          <table:table-cell office:value-type="string" table:style-name="ce5">
            <text:p>17/01/2026 <text:s text:c="2"/>16:3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nnovo biennale Autorizzazione Ministeriale Unica per i tachigrafi analogici-digitali-intelligenti n. 0001412 del 24/10/2025 – OMISSIS<text:s/>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22</text:p>
          </table:table-cell>
          <table:table-cell office:value-type="string" table:style-name="ce5">
            <text:p>12/03/2026 <text:s text:c="2"/>17:1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diretto in house a Infocamere S.C.p.A. del servizio annuale <text:s/>Piattaforma tecnologica e-learning per la Certificazione delle Competenze (servizio B2) 2025-2026</text:p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2</text:p>
          </table:table-cell>
          <table:table-cell office:value-type="string" table:style-name="ce5">
            <text:p>19/01/2026 <text:s text:c="2"/>09:1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pese per acquisto cancelleria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3</text:p>
          </table:table-cell>
          <table:table-cell office:value-type="string" table:style-name="ce5">
            <text:p>13/03/2026 <text:s text:c="2"/>09:3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ettifica conferimento incarico di vice cassiere per le sedi di Rieti e di Viterbo per l’ann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3</text:p>
          </table:table-cell>
          <table:table-cell office:value-type="string" table:style-name="ce5">
            <text:p>19/01/2026 <text:s text:c="2"/>09:1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pese per materiale di consumo – Prenotazione oneri 2026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2026000024</text:p>
          </table:table-cell>
          <table:table-cell office:value-type="string" table:style-name="ce5">
            <text:p>18/03/2026 <text:s text:c="2"/>15:1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pprovazione della convenzione ai sensi dell’art. 11 della legge n. 68/1999 e ss.mm.ii. con la Regione Lazio - Direzione Regionale istruzione, Formazione e Politiche per l’Occupazione – Area “Attuazione, Tutela della Fragilità e Punto di Contratto” – SILD Viterbo per il reclutamento di n. 1 unità di personale a tempo pieno ed indeterminato da inquadrare nell’Area degli “Operatori Esperti “ CCNL Funzioni Locali appartenente all’art. 1 della legge n. 68/1999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4</text:p>
          </table:table-cell>
          <table:table-cell office:value-type="string" table:style-name="ce5">
            <text:p>19/01/2026 <text:s text:c="2"/>09:1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UTO CAMERALE - PRENOTAZIONE ONERI 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5</text:p>
          </table:table-cell>
          <table:table-cell office:value-type="string" table:style-name="ce5">
            <text:p>19/01/2026 <text:s text:c="2"/>09:5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neri gestione condominiale unità immobiliari P.zza G. Verdi - Viterbo e Via dei Lauri - Rieti - Prenotazione oneri 20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25</text:p>
          </table:table-cell>
          <table:table-cell office:value-type="string" table:style-name="ce5">
            <text:p>18/03/2026 <text:s text:c="2"/>15:1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rt. 37 D. Lgs 36/2023 - Programma triennale dei Lavori pubblici triennio 2026-2028 e programma annuale 2026 - Programma triennale degli acquisti di beni e servizi triennio 2026 -2028 e programma annuale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6</text:p>
          </table:table-cell>
          <table:table-cell office:value-type="string" table:style-name="ce5">
            <text:p>19/01/2026 <text:s text:c="2"/>09:5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a Gierre Servizi Srl del servizio erogazione corso “Programmazione, assunzioni, fondo: Le novità del 2026 per il personale degli enti Locali” del <text:s/>26 gennai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6</text:p>
          </table:table-cell>
          <table:table-cell office:value-type="string" table:style-name="ce5">
            <text:p>18/03/2026 <text:s text:c="2"/>15:1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SSAGGI 2026 – V EDIZIONE SALONE ENOGASTRONOMICO LAZIALE <text:s text:c="2"/>16-18 Maggio 2026 - <text:s/>Nomina Commissione<text:s text:c="2"/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7</text:p>
          </table:table-cell>
          <table:table-cell office:value-type="string" table:style-name="ce5">
            <text:p>20/01/2026 <text:s text:c="2"/>09:2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supporto al PID anno 2026: prenotazione oner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7</text:p>
          </table:table-cell>
          <table:table-cell office:value-type="string" table:style-name="ce5">
            <text:p>18/03/2026 <text:s text:c="2"/>15:1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Contributo in conto esercizio Azienda Speciale “Centro Italia” 2026: prenotazione oneri a valere sul budget Staff alle dirette dipendenze del Segretario General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8</text:p>
          </table:table-cell>
          <table:table-cell office:value-type="string" table:style-name="ce5">
            <text:p>20/01/2026 <text:s text:c="2"/>13:4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cognizione rimborso spese esecutive su partite annullate ex L. 228/2012 e liquidazione annualità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8</text:p>
          </table:table-cell>
          <table:table-cell office:value-type="string" table:style-name="ce5">
            <text:p>19/03/2026 <text:s text:c="2"/>12:5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Vinitaly 2026 – Oneri Contributo per Collaborazione ex Convenzione con Regione Lazi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29</text:p>
          </table:table-cell>
          <table:table-cell office:value-type="string" table:style-name="ce5">
            <text:p>20/01/2026 <text:s text:c="2"/>13:4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MBORSO SPESE ESECUTIVE SU PARTITE ANNULLATE EX DL 119/2018 liquidazione quote ann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29</text:p>
          </table:table-cell>
          <table:table-cell office:value-type="string" table:style-name="ce5">
            <text:p>24/03/2026 <text:s text:c="2"/>18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ERMINA ISCRIZIONE AL RUOLO NCC DEL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0</text:p>
          </table:table-cell>
          <table:table-cell office:value-type="string" table:style-name="ce5">
            <text:p>20/01/2026 <text:s text:c="2"/>13:4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Infocamere anno 2026: Servizi di fatturazione elettronica e Portale PID - CIG B971E46DD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0</text:p>
          </table:table-cell>
          <table:table-cell office:value-type="string" table:style-name="ce5">
            <text:p>30/03/2026 <text:s text:c="2"/>10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1</text:p>
          </table:table-cell>
          <table:table-cell office:value-type="string" table:style-name="ce5">
            <text:p>20/01/2026 <text:s text:c="2"/>13:4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MBORSO SPESE DI NOTIFICA SU PARTITE ANNULLATE EX DL 119/2018 liquidazione quote anno 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1</text:p>
          </table:table-cell>
          <table:table-cell office:value-type="string" table:style-name="ce5">
            <text:p>30/03/2026 <text:s text:c="2"/>10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2</text:p>
          </table:table-cell>
          <table:table-cell office:value-type="string" table:style-name="ce5">
            <text:p>20/01/2026 <text:s text:c="2"/>17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smissione sito TUSCIA SPORT &amp; LEISURE 2026 e adempimenti Privacy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32</text:p>
          </table:table-cell>
          <table:table-cell office:value-type="string" table:style-name="ce5">
            <text:p>31/03/2026 <text:s text:c="2"/>08:5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e oneri quote associative e contributi consortili anno 2026 e liquidazione quote associative e contributi consortili anno 2026 Associazione Nazionale Città dell’Olio, Assonautica Italiana, Sabina Universitas scpa, Tecnoborsa scpa, Fondazione Flavio Vespasian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3</text:p>
          </table:table-cell>
          <table:table-cell office:value-type="string" table:style-name="ce5">
            <text:p>20/01/2026 <text:s text:c="2"/>19:4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Esame abilitante all’esercizio dell’attività di agente immobiliare: ammissione candidati alla sessione del 27 gennaio 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3</text:p>
          </table:table-cell>
          <table:table-cell office:value-type="string" table:style-name="ce5">
            <text:p>31/03/2026 <text:s text:c="2"/>08:5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banner Tuscia Times quotidiano online della Tuscia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4</text:p>
          </table:table-cell>
          <table:table-cell office:value-type="string" table:style-name="ce5">
            <text:p>31/03/2026 <text:s text:c="2"/>09:5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icarica Carta Prepagata anno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4</text:p>
          </table:table-cell>
          <table:table-cell office:value-type="string" table:style-name="ce5">
            <text:p>20/01/2026 <text:s text:c="2"/>19:4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mediatori e conciliato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5</text:p>
          </table:table-cell>
          <table:table-cell office:value-type="string" table:style-name="ce5">
            <text:p>01/04/2026 <text:s text:c="2"/>15:3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scrizione Diritto Annuale camerale. Presa d'atto dell'orientamento giurisprudenziale in materia di prescrizione quinquennale e direttive agli uffici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5</text:p>
          </table:table-cell>
          <table:table-cell office:value-type="string" table:style-name="ce5">
            <text:p>20/01/2026 <text:s text:c="2"/>19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Infocamere 2026 servizio Regolazione del mercato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36</text:p>
          </table:table-cell>
          <table:table-cell office:value-type="string" table:style-name="ce5">
            <text:p>22/01/2026 <text:s text:c="2"/>13:4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i ruoli relativi ad omesso versamento del diritto annuale 2015, 2016, 2017, 2018, 2019 e 2020 e sgravio totale dei ruoli relativi ad omesso versamento del diritto annuale 2014, 2021 e 2022 –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36</text:p>
          </table:table-cell>
          <table:table-cell office:value-type="string" table:style-name="ce5">
            <text:p>02/04/2026 <text:s text:c="2"/>11:3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di diritto al Ruolo provinciale di Viterbo dei conducenti dei veicoli non di linea, sez. NCC, per le imprese esercenti noleggio di autobus con conducente (LREG Lazio 23/2019). Variazione nominativi iscritti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37</text:p>
          </table:table-cell>
          <table:table-cell office:value-type="string" table:style-name="ce5">
            <text:p>22/01/2026 <text:s text:c="2"/>13:4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i ruolo esattoriale relativo a tardato versamento del diritto annuale 2022 – OMISSIS</text:p>
            <text:p><text:s/></text:p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7</text:p>
          </table:table-cell>
          <table:table-cell office:value-type="string" table:style-name="ce5">
            <text:p>03/04/2026 <text:s text:c="2"/>08:4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Quantificazione e liquidazione conguaglio Retribuzione di Posizione gennaio-febbrai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8</text:p>
          </table:table-cell>
          <table:table-cell office:value-type="string" table:style-name="ce5">
            <text:p>22/01/2026 <text:s text:c="2"/>13:4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i esattoriali relativi ad omesso versamento del diritto annuale 2016, 2017, 2019, 2020 e 2021 –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8</text:p>
          </table:table-cell>
          <table:table-cell office:value-type="string" table:style-name="ce5">
            <text:p>03/04/2026 <text:s text:c="2"/>08:4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e oneri vari per esigenze di gestione della Segreteria Generale - 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39</text:p>
          </table:table-cell>
          <table:table-cell office:value-type="string" table:style-name="ce5">
            <text:p>22/01/2026 <text:s text:c="2"/>13:4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i ruolo esattoriale relativo ad omesso versamento del diritto annuale 2022 -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39</text:p>
          </table:table-cell>
          <table:table-cell office:value-type="string" table:style-name="ce5">
            <text:p>03/04/2026 <text:s text:c="2"/>08:4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erminazione e liquidazione arretrati retribuzione posizione e risultato 2024-202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40</text:p>
          </table:table-cell>
          <table:table-cell office:value-type="string" table:style-name="ce5">
            <text:p>23/01/2026 <text:s text:c="2"/>09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per l’acquisto dei campioni nell’ambito della convenzione per la realizzazione di un programma settoriale di vigilanza del mercato su specifiche tipologie di prodotti del Settore Moda – annualità 2025 – Prodotti Tessili / Calzature da bambin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0</text:p>
          </table:table-cell>
          <table:table-cell office:value-type="string" table:style-name="ce5">
            <text:p>08/04/2026 <text:s text:c="2"/>15:3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ermina prenotazione oneri piemme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1</text:p>
          </table:table-cell>
          <table:table-cell office:value-type="string" table:style-name="ce5">
            <text:p>14/04/2026 <text:s text:c="2"/>09:5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ssione di n.1 circuito manifestazioni in Viterbo e Affissione di n.1 poster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1</text:p>
          </table:table-cell>
          <table:table-cell office:value-type="string" table:style-name="ce5">
            <text:p>23/01/2026 <text:s text:c="2"/>11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ntributo in conto esercizio Azienda Speciale “Centro Italia” 2026: prenotazione oneri a valere sul budget Area B “Servizi Amministrativi e Promozione”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2</text:p>
          </table:table-cell>
          <table:table-cell office:value-type="string" table:style-name="ce5">
            <text:p>23/01/2026 <text:s text:c="2"/>11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pese per contratti di noleggio, copie eccedenti stampanti e locazione operativa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2</text:p>
          </table:table-cell>
          <table:table-cell office:value-type="string" table:style-name="ce5">
            <text:p>15/04/2026 <text:s text:c="2"/>11:2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iscrizione nel Ruolo Periti ed Esperti – sig.ra OMISSIS, cat. XXII- Attività varie, sub 2) periti calligrafi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3</text:p>
          </table:table-cell>
          <table:table-cell office:value-type="string" table:style-name="ce5">
            <text:p>23/01/2026 <text:s text:c="2"/>11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o di R.S.P.P.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3</text:p>
          </table:table-cell>
          <table:table-cell office:value-type="string" table:style-name="ce5">
            <text:p>15/04/2026 <text:s text:c="2"/>11:2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iscrizione nel Ruolo Periti ed Esperti – sig. OMISSIS, cat. IX, Meccanica elettromeccanica ottica e preziosi - sub 35) preziosi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4</text:p>
          </table:table-cell>
          <table:table-cell office:value-type="string" table:style-name="ce5">
            <text:p>15/04/2026 <text:s text:c="2"/>15:2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pot Radio Globo – affidamento servizio e accordo di partnership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4</text:p>
          </table:table-cell>
          <table:table-cell office:value-type="string" table:style-name="ce5">
            <text:p>23/01/2026 <text:s text:c="2"/>11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neri di Informatizzazione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5</text:p>
          </table:table-cell>
          <table:table-cell office:value-type="string" table:style-name="ce5">
            <text:p>23/01/2026 <text:s text:c="2"/>11:4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editoriali piattaforma “SMART 24 PA”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5</text:p>
          </table:table-cell>
          <table:table-cell office:value-type="string" table:style-name="ce5">
            <text:p>15/04/2026 <text:s text:c="2"/>15:2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TAMPA MANIFESTI - SERVIZIO CONSEGNA MANIFESTI – RIMBORSO CANONI AFFISSIONE/PUBBLICITA' CITTA’ TERNI E GROSSETO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6</text:p>
          </table:table-cell>
          <table:table-cell office:value-type="string" table:style-name="ce5">
            <text:p>27/01/2026 <text:s text:c="2"/>09:3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Sportello etichettatura <text:s/>- convenzione anno 20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46</text:p>
          </table:table-cell>
          <table:table-cell office:value-type="string" table:style-name="ce5">
            <text:p>15/04/2026 <text:s text:c="2"/>15:2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ubblicazione Banner Superheader – Skin Masthead Skin, in Cibotoday, Romatoday, Viterbotoday<text:s text:c="2"/></text:p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7</text:p>
          </table:table-cell>
          <table:table-cell office:value-type="string" table:style-name="ce5">
            <text:p>28/01/2026 <text:s text:c="2"/>15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ERMINA REISCRIZIONE RUOLO NCC N. 523 SIG. OMISSIS -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7</text:p>
          </table:table-cell>
          <table:table-cell office:value-type="string" table:style-name="ce5">
            <text:p>22/04/2026 <text:s text:c="2"/>09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ubblicità 5 led formato 3 x 2 metri - Roma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48</text:p>
          </table:table-cell>
          <table:table-cell office:value-type="string" table:style-name="ce5">
            <text:p>28/01/2026 <text:s text:c="2"/>15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ERMINA ISCRIZIONE AL RUOLO NCC SIG. OMISSIS-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8</text:p>
          </table:table-cell>
          <table:table-cell office:value-type="string" table:style-name="ce5">
            <text:p>22/04/2026 <text:s text:c="2"/>09:3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re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49</text:p>
          </table:table-cell>
          <table:table-cell office:value-type="string" table:style-name="ce5">
            <text:p>28/01/2026 <text:s text:c="2"/>15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Infocamere anno 2026 – oneri informatizzazione (Alca, Nubo, Libri Digitali, Proac, Deposito pratiche telematiche, Visual Grafo, PROAC , Certificati di Origine, <text:s/>Certificati digitali, <text:s/>Contact Center, Suap Comuni, Sue Comuni, Carte Tachigrafiche, Domicilio Digitale )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49</text:p>
          </table:table-cell>
          <table:table-cell office:value-type="string" table:style-name="ce5">
            <text:p>28/04/2026 <text:s text:c="2"/>08:5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enotazione oneri su budget 2026 per servizio standard “Analisi evoluta del dato” fornito da Infocamer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0</text:p>
          </table:table-cell>
          <table:table-cell office:value-type="string" table:style-name="ce5">
            <text:p>28/01/2026 <text:s text:c="2"/>15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iscrizione nel Ruolo Periti ed Esperti – sig. OMISSIS, cat. IX, Meccanica elettromeccanica ottica e preziosi - sub 35) prezios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0</text:p>
          </table:table-cell>
          <table:table-cell office:value-type="string" table:style-name="ce5">
            <text:p>28/04/2026 <text:s text:c="2"/>13:5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diretto in house a Infocamere S.C.p.A. per acquisto di token wireless e per rilascio firma digitale – aprile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51</text:p>
          </table:table-cell>
          <table:table-cell office:value-type="string" table:style-name="ce5">
            <text:p>29/01/2026 <text:s text:c="2"/>09:2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Manutenzione beni mobili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1</text:p>
          </table:table-cell>
          <table:table-cell office:value-type="string" table:style-name="ce5">
            <text:p>29/04/2026 <text:s text:c="2"/>10:0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ervizio di noleggio, stampa e affissione dal 4 al 17 maggio 2026 di n. 10 parapedonali 100x70 cm<text:s/>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2</text:p>
          </table:table-cell>
          <table:table-cell office:value-type="string" table:style-name="ce5">
            <text:p>29/01/2026 <text:s text:c="2"/>09:2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cognizione compenso e IVA trattenuti da Agenzia Entrate Riscossione sulle somme riscosse nell’anno 20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52</text:p>
          </table:table-cell>
          <table:table-cell office:value-type="string" table:style-name="ce5">
            <text:p>29/04/2026 <text:s text:c="2"/>10:0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1 Pushbar sotto la testata dal 1 al 17 maggio - 1 redazionale di un giorno in www.tusciaweb.eu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3</text:p>
          </table:table-cell>
          <table:table-cell office:value-type="string" table:style-name="ce5">
            <text:p>29/01/2026 <text:s text:c="2"/>15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d omesso versamento del diritto annuale 2022 - OMISSIS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3</text:p>
          </table:table-cell>
          <table:table-cell office:value-type="string" table:style-name="ce5">
            <text:p>29/04/2026 <text:s text:c="2"/>10:0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tampa, allestimento e disallestimento 3 forex 1,50x2,50 mt per postazioni totem a Viterbo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4</text:p>
          </table:table-cell>
          <table:table-cell office:value-type="string" table:style-name="ce5">
            <text:p>30/04/2026 <text:s text:c="2"/>12:5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54</text:p>
          </table:table-cell>
          <table:table-cell office:value-type="string" table:style-name="ce5">
            <text:p>29/01/2026 <text:s text:c="2"/>15:2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ulizia Facchinaggio e Smaltimento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5</text:p>
          </table:table-cell>
          <table:table-cell office:value-type="string" table:style-name="ce5">
            <text:p>30/04/2026 <text:s text:c="2"/>12:5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5</text:p>
          </table:table-cell>
          <table:table-cell office:value-type="string" table:style-name="ce5">
            <text:p>29/01/2026 <text:s text:c="2"/>15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 tardato versamento del diritto annuale 2020 –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56</text:p>
          </table:table-cell>
          <table:table-cell office:value-type="string" table:style-name="ce5">
            <text:p>29/01/2026 <text:s text:c="2"/>15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 incompleto ed omesso versamento del diritto annuale 2021 e 2022.</text:p>
            <text:p/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56</text:p>
          </table:table-cell>
          <table:table-cell office:value-type="string" table:style-name="ce5">
            <text:p>04/05/2026 <text:s text:c="2"/>10:01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ddendum Convenzione per la disciplina dei rapporti concernenti la prestazione da parte di Azienda Speciale Centro Italia dei servizi in outsourcing richiesti dalla Camera di Commercio di Rieti Viterbo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57</text:p>
          </table:table-cell>
          <table:table-cell office:value-type="string" table:style-name="ce5">
            <text:p>04/05/2026 <text:s text:c="2"/>15:29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vviso di mobilità volontaria ai sensi dell’art. 30 del Dlgs n. 165/2001 e s.m.i. per la copertura di n. 2 posti a tempo pieno e indeterminato nell’Area degli Istruttori, comparto “Funzioni locali” profilo professionale di “Specialista servizi tecnico amministrativi” da assegnare alla <text:s/>sede di Rieti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57</text:p>
          </table:table-cell>
          <table:table-cell office:value-type="string" table:style-name="ce5">
            <text:p>29/01/2026 <text:s text:c="2"/>15:2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postali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8</text:p>
          </table:table-cell>
          <table:table-cell office:value-type="string" table:style-name="ce5">
            <text:p>29/01/2026 <text:s text:c="2"/>15:2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ed incompleto versamento del diritto annuale degli anni 2021 e 2022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8</text:p>
          </table:table-cell>
          <table:table-cell office:value-type="string" table:style-name="ce5">
            <text:p>12/05/2026 <text:s text:c="2"/>08:5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innovo del Comitato Unico di Garanzia per le pari opportunità, la valorizzazione del benessere di chi lavora e contro le discriminazioni – art. 57 D.lgs n. 165/2001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59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59</text:p>
          </table:table-cell>
          <table:table-cell office:value-type="string" table:style-name="ce5">
            <text:p>29/01/2026 <text:s text:c="2"/>16:1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ettifica Determina n. 412 del 24/11/25 e Annullamento Prenotazione spesa n. 274/2025.<text:s text:c="2"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0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60</text:p>
          </table:table-cell>
          <table:table-cell office:value-type="string" table:style-name="ce5">
            <text:p>30/01/2026 <text:s text:c="2"/>10:1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ntributo Unioncamere Carte Tachigrafiche 2026<text:s/></text:p>
            <text:p/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1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61</text:p>
          </table:table-cell>
          <table:table-cell office:value-type="string" table:style-name="ce5">
            <text:p>30/01/2026 <text:s text:c="2"/>10:1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/>
            <text:p>Contributo in conto esercizio Azienda Speciale “Centro Italia” 2026 progetto SUAP: prenotazione oneri a valere sul budget Area A “Area Anagrafico- Certificativa e Tutela del Mercato”.</text:p>
            <text:p/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62</text:p>
          </table:table-cell>
          <table:table-cell office:value-type="string" table:style-name="ce5">
            <text:p>30/01/2026 <text:s text:c="2"/>12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de camerale di Rieti – Pagamento canone abbonamento RAI primo semestre anno 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2</text:p>
          </table:table-cell>
          <table:table-cell office:value-type="string" table:style-name="ce5">
            <text:p>14/05/2026 <text:s text:c="2"/>16:22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3</text:p>
          </table:table-cell>
          <table:table-cell office:value-type="string" table:style-name="ce5">
            <text:p>14/05/2026 <text:s text:c="2"/>16:2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3</text:p>
          </table:table-cell>
          <table:table-cell office:value-type="string" table:style-name="ce5">
            <text:p>30/01/2026 <text:s text:c="2"/>12:4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” Anno 2025 – RINUNCE n. 1/202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4</text:p>
          </table:table-cell>
          <table:table-cell office:value-type="string" table:style-name="ce5">
            <text:p>14/05/2026 <text:s text:c="2"/>16:2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Sig. OMISSIS: cancellazione dal Ruolo provinciale di Viterbo dei conducenti dei veicoli non di linea, sez. 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4</text:p>
          </table:table-cell>
          <table:table-cell office:value-type="string" table:style-name="ce5">
            <text:p>03/02/2026 <text:s text:c="2"/>09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” Anno 2025 – CONCESSIONE n. 4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5</text:p>
          </table:table-cell>
          <table:table-cell office:value-type="string" table:style-name="ce5">
            <text:p>14/05/2026 <text:s text:c="2"/>16:2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 <text:s/>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65</text:p>
          </table:table-cell>
          <table:table-cell office:value-type="string" table:style-name="ce5">
            <text:p>03/02/2026 <text:s text:c="2"/>12:1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pese per utenze –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6</text:p>
          </table:table-cell>
          <table:table-cell office:value-type="string" table:style-name="ce5">
            <text:p>03/02/2026 <text:s text:c="2"/>12:1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Misurazione ed analisi radon dosimetri passivi (CR39) sede camerale Viterbo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66</text:p>
          </table:table-cell>
          <table:table-cell office:value-type="string" table:style-name="ce5">
            <text:p>25/05/2026 <text:s text:c="2"/>13:1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 ARCHIVIAZIONE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67</text:p>
          </table:table-cell>
          <table:table-cell office:value-type="string" table:style-name="ce5">
            <text:p>04/02/2026 <text:s text:c="2"/>10:0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 - Rinnovo Autorizzazione ministeriale n. 0024572 del 03/02/2012 per il Tachigrafo Digitale estesa al Tachigrafo Intelligente con Autorizzazione ministeriale n. OMISSIS –provvista di Autorizzazione n. OMISSIS per il tachigrafo analogico codice identificativo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7</text:p>
          </table:table-cell>
          <table:table-cell office:value-type="string" table:style-name="ce5">
            <text:p>29/05/2026 <text:s text:c="2"/>13:5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Versamento allo Stato delle somme derivanti da interventi di razionalizzazione per la riduzione delle spese - annualità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8</text:p>
          </table:table-cell>
          <table:table-cell office:value-type="string" table:style-name="ce5">
            <text:p>03/06/2026 <text:s text:c="2"/>09:00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: re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68</text:p>
          </table:table-cell>
          <table:table-cell office:value-type="string" table:style-name="ce5">
            <text:p>04/02/2026 <text:s text:c="2"/>10:0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-Rinnovo Aut.ne Min.le n. OMISSIS per i tachigrafi digitali – Centro Tecnico per primo montaggio, attivazione ed intervento tecnico OMISSIS – <text:s/>Codice Identificativo OMISSIS – Provvisto di Autorizzazione n.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9</text:p>
          </table:table-cell>
          <table:table-cell office:value-type="string" table:style-name="ce5">
            <text:p>04/02/2026 <text:s text:c="2"/>10:0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69</text:p>
          </table:table-cell>
          <table:table-cell office:value-type="string" table:style-name="ce5">
            <text:p>03/06/2026 <text:s text:c="2"/>09:00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uolo provinciale di Viterbo dei conducenti dei veicoli non di linea: ammissione candidati alla sessione di esame del 7/07/2026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0</text:p>
          </table:table-cell>
          <table:table-cell office:value-type="string" table:style-name="ce5">
            <text:p>04/02/2026 <text:s text:c="2"/>13:3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Quantificazione Oneri 2025 per GETTONI PRESENZA C.I.F. II° Semestre 20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0</text:p>
          </table:table-cell>
          <table:table-cell office:value-type="string" table:style-name="ce5">
            <text:p>04/06/2026 <text:s text:c="2"/>13:44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isciplina dei criteri e degli istituti previsti dal CCNL per la dirigenza.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1</text:p>
          </table:table-cell>
          <table:table-cell office:value-type="string" table:style-name="ce5">
            <text:p>04/06/2026 <text:s text:c="2"/>13:4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OMISSIS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1</text:p>
          </table:table-cell>
          <table:table-cell office:value-type="string" table:style-name="ce5">
            <text:p>05/02/2026 <text:s text:c="2"/>13:1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 tardato versamento del diritto annuale 2020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2</text:p>
          </table:table-cell>
          <table:table-cell office:value-type="string" table:style-name="ce5">
            <text:p>04/06/2026 <text:s text:c="2"/>13:4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Ruolo provinciale di Viterbo dei conducenti dei veicoli non di linea: ammissione candidati alla sessione di esame del 7/07/2026. integrazione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72</text:p>
          </table:table-cell>
          <table:table-cell office:value-type="string" table:style-name="ce5">
            <text:p>05/02/2026 <text:s text:c="2"/>13:1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relativo ad incompleto versamento del diritto 2019 ed annullamento dell’anagrafica di OMISSIS, iscritto nei ruoli relativi ad incompleto versamento del diritto 2020-2021-2022, in qualità di coobbligato dell’impresa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3</text:p>
          </table:table-cell>
          <table:table-cell office:value-type="string" table:style-name="ce5">
            <text:p>05/06/2026 <text:s text:c="2"/>11:08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RTICOLO+CITAZIONE NEWSLETTER+BANNER IL GOLOSARIO.IT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3</text:p>
          </table:table-cell>
          <table:table-cell office:value-type="string" table:style-name="ce5">
            <text:p>05/02/2026 <text:s text:c="2"/>13:1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 omesso versamento del diritto annuale 2022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4</text:p>
          </table:table-cell>
          <table:table-cell office:value-type="string" table:style-name="ce5">
            <text:p>05/02/2026 <text:s text:c="2"/>13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Realizzazione Evento Salone dell'Enogastronomia laziale ASSAGGI Edizione 2026 - CUP: J88C26000000005 - CIG: B5553837B0 - PRENOTAZIONE ONERI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4</text:p>
          </table:table-cell>
          <table:table-cell office:value-type="string" table:style-name="ce5">
            <text:p>09/06/2026 <text:s text:c="2"/>12:5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ERMINA AMMISSIONE ESAME NCC DEL 29/06/2026 PROVINCIA DI RIETI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5</text:p>
          </table:table-cell>
          <table:table-cell office:value-type="string" table:style-name="ce5">
            <text:p>05/02/2026 <text:s text:c="2"/>13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PER IL SOSTEGNO ALLA COMPETITIVITÀ DELLE IMPRESE E PER LO SVILUPPO ECONOMICO DEL TERRITORIO ANNO 2024 – SOPRAVVENIENZA ATTIVA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5</text:p>
          </table:table-cell>
          <table:table-cell office:value-type="string" table:style-name="ce5">
            <text:p>11/06/2026 <text:s text:c="2"/>11:05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alla Prometeia Spa del servizio di indagine statistica “Scenari per le economie locali” / periodo luglio 2026 – aprile 2027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76</text:p>
          </table:table-cell>
          <table:table-cell office:value-type="string" table:style-name="ce5">
            <text:p>12/06/2026 <text:s text:c="2"/>12:2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Nomina Commissione esaminatrice preposta alla procedura di mobilità volontaria ai sensi art. 30 D.lgs n. 165/2001 e s.m.i. per la copertura di n. 2 posti a tempo indeterminato e pieno nell’Area degli Istruttori, profilo professionale di “Specialista servizi tecnico amministrativi” per la sede di Rieti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6</text:p>
          </table:table-cell>
          <table:table-cell office:value-type="string" table:style-name="ce5">
            <text:p>06/02/2026 <text:s text:c="2"/>09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Manutenzione beni immobili – Prenotazione oneri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77</text:p>
          </table:table-cell>
          <table:table-cell office:value-type="string" table:style-name="ce5">
            <text:p>18/06/2026 <text:s text:c="2"/>10:1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otocollo di intesa Arci solidarietà Viterbo Impresa Sociale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7</text:p>
          </table:table-cell>
          <table:table-cell office:value-type="string" table:style-name="ce5">
            <text:p>06/02/2026 <text:s text:c="2"/>09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1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8</text:p>
          </table:table-cell>
          <table:table-cell office:value-type="string" table:style-name="ce5">
            <text:p>18/06/2026 <text:s text:c="2"/>10:16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Provvedimento di archiviazione istanza di composizione negoziata della crisi presentata dalla impresa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8</text:p>
          </table:table-cell>
          <table:table-cell office:value-type="string" table:style-name="ce5">
            <text:p>06/02/2026 <text:s text:c="2"/>09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d omesso versamento del diritto annuale 2020 – OMISSIS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079</text:p>
          </table:table-cell>
          <table:table-cell office:value-type="string" table:style-name="ce5">
            <text:p>25/06/2026 <text:s text:c="2"/>12:4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vviso di mobilità volontaria ai sensi dell’art. 30 del Dlgs n. 165/2001 e s.m.i. per la copertura di n. 2 posti a tempo pieno e indeterminato nell’Area degli Istruttori, comparto “Funzioni locali” profilo professionale di “Specialista servizi tecnico amministrativi” da assegnare alla sede di Rieti: ammissione dei candidati.-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79</text:p>
          </table:table-cell>
          <table:table-cell office:value-type="string" table:style-name="ce5">
            <text:p>09/02/2026 <text:s text:c="2"/>11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PROROGA AVVISO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0</text:p>
          </table:table-cell>
          <table:table-cell office:value-type="string" table:style-name="ce5">
            <text:p>26/06/2026 <text:s text:c="2"/>12:23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Affidamento del Servizio di Catering per il giorno 07.07.2026 presso la sede di Viterbo della CCIAA – Giornata dell’Economia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80</text:p>
          </table:table-cell>
          <table:table-cell office:value-type="string" table:style-name="ce5">
            <text:p>09/02/2026 <text:s text:c="2"/>15:2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ERMINA DI CONVALIDA REVISIONE RUOLO NCC DEL 05-02-2026 -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81</text:p>
          </table:table-cell>
          <table:table-cell office:value-type="string" table:style-name="ce5">
            <text:p>09/02/2026 <text:s text:c="2"/>15:2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ERMINA REISCRIZIONE AL RUOLO NCC SIG.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81</text:p>
          </table:table-cell>
          <table:table-cell office:value-type="string" table:style-name="ce5">
            <text:p>30/06/2026 <text:s text:c="2"/>08:47</text:p>
          </table:table-cell>
          <table:table-cell office:value-type="string" table:style-name="ce5">
            <text:p>DETERMINAZIONE SEGRETARIO GENERALE</text:p>
          </table:table-cell>
          <table:table-cell office:value-type="string" table:style-name="ce6">
            <text:p>Determina Servizio Catering GIORNATA ECONOMIA 2026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2</text:p>
          </table:table-cell>
          <table:table-cell office:value-type="string" table:style-name="ce5">
            <text:p>12/02/2026 <text:s text:c="2"/>08:5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versamento del diritto annuale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3</text:p>
          </table:table-cell>
          <table:table-cell office:value-type="string" table:style-name="ce5">
            <text:p>12/02/2026 <text:s text:c="2"/>08:5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versamento del diritto annuale 2019,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4</text:p>
          </table:table-cell>
          <table:table-cell office:value-type="string" table:style-name="ce5">
            <text:p>12/02/2026 <text:s text:c="2"/>08:5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i ruoli esattoriali relativi ad omesso versamento del diritto annuale 2019 e 2020 e sgravio totale dei ruoli relativi ad omesso versamento del diritto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5</text:p>
          </table:table-cell>
          <table:table-cell office:value-type="string" table:style-name="ce5">
            <text:p>12/02/2026 <text:s text:c="2"/>11:1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6</text:p>
          </table:table-cell>
          <table:table-cell office:value-type="string" table:style-name="ce5">
            <text:p>16/02/2026 <text:s text:c="2"/>08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a INFOCERT SPA del servizio di fornitura delle caselle di posta elettronica certificata “LEGALMAIL” per l’anno 2026</text:p>
          </table:table-cell>
          <table:table-cell table:number-columns-repeated="16380"/>
        </table:table-row>
        <table:table-row table:style-name="ro7">
          <table:table-cell office:value-type="string" table:style-name="ce5">
            <text:p>2026000087</text:p>
          </table:table-cell>
          <table:table-cell office:value-type="string" table:style-name="ce5">
            <text:p>16/02/2026 <text:s text:c="2"/>10:2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7">
            <text:p>IMPRESA: OMISSIS - Marchio di identificazione dei metalli preziosi -OMISSIS - - VARIAZIONE della ragione sociale OMISSIS e della qualifica da socio accomandatario a socio accomandante del Sig.OMISSIS e da socio accomandante a socio accomandatario con poteri di rappresentanza alla Sig.r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88</text:p>
          </table:table-cell>
          <table:table-cell office:value-type="string" table:style-name="ce5">
            <text:p>18/02/2026 <text:s text:c="2"/>13:0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Noleggio apparecchiature informatiche (n. 2 multifunzione e n. 2 stampanti) – Periodo dal 01.03.2026 al 28.02.2031 – CIG BA727AAE00 - Affidamento e prenotazione oneri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89</text:p>
          </table:table-cell>
          <table:table-cell office:value-type="string" table:style-name="ce5">
            <text:p>18/02/2026 <text:s text:c="2"/>13:0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a INFOCAMERE del Servizio di N. 3 Corsi Web ReSTART – AGEF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0</text:p>
          </table:table-cell>
          <table:table-cell office:value-type="string" table:style-name="ce5">
            <text:p>20/02/2026 <text:s text:c="2"/>12:3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d omesso versamento del diritto annuale 2015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1</text:p>
          </table:table-cell>
          <table:table-cell office:value-type="string" table:style-name="ce5">
            <text:p>20/02/2026 <text:s text:c="2"/>12:3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Verifiche a campione su possesso requisiti ex artt. 94-95 del D.lgs. 36/2023 (Codice dei Contratti Pubblici) – definizione modalità per l’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2</text:p>
          </table:table-cell>
          <table:table-cell office:value-type="string" table:style-name="ce5">
            <text:p>20/02/2026 <text:s text:c="2"/>12:3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cognizione credito/debito iscritto a bilancio quale diritto annuale erroneamente versato dalle imprese, periodo 2015-2024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3</text:p>
          </table:table-cell>
          <table:table-cell office:value-type="string" table:style-name="ce5">
            <text:p>20/02/2026 <text:s text:c="2"/>12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PROROGA AVVIS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4</text:p>
          </table:table-cell>
          <table:table-cell office:value-type="string" table:style-name="ce5">
            <text:p>24/02/2026 <text:s text:c="2"/>11:1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: iscrizione al Ruolo provinciale di Viterbo dei conducenti dei veicoli non di linea, sez. <text:s/>NCC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5</text:p>
          </table:table-cell>
          <table:table-cell office:value-type="string" table:style-name="ce5">
            <text:p>24/02/2026 <text:s text:c="2"/>11:1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uolo provinciale di Viterbo dei conducenti dei veicoli non di linea: ammissione candidati alla sessione di esame del 14/04/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6</text:p>
          </table:table-cell>
          <table:table-cell office:value-type="string" table:style-name="ce5">
            <text:p>26/02/2026 <text:s text:c="2"/>09:1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omesso versamento del diritto annuale 2018, 2019, 2021 e 2022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097</text:p>
          </table:table-cell>
          <table:table-cell office:value-type="string" table:style-name="ce5">
            <text:p>26/02/2026 <text:s text:c="2"/>11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n 4 Tablet per la Giunta Camerale – SMARTCIG BA6E6F9B6F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098</text:p>
          </table:table-cell>
          <table:table-cell office:value-type="string" table:style-name="ce5">
            <text:p>26/02/2026 <text:s text:c="2"/>11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incarico per prestazioni professionali tecniche aventi ad oggetto l’aggiornamento della planimetria catastale e la redazione di n. 2 APE (Attestazione di Prestazione Energetica) per le unità immobiliari di Via dei Lauri, Riet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099</text:p>
          </table:table-cell>
          <table:table-cell office:value-type="string" table:style-name="ce5">
            <text:p>26/02/2026 <text:s text:c="2"/>17:3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rso di formazione riguardante le strategie e le relazioni in ambito lavorativo – Affidamento e prenotazione oner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0</text:p>
          </table:table-cell>
          <table:table-cell office:value-type="string" table:style-name="ce5">
            <text:p>26/02/2026 <text:s text:c="2"/>18:5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iscrizione nel Ruolo Periti ed Esperti – sig. OMISSIS, cat. IX, Meccanica elettromeccanica ottica e preziosi - sub 35) preziosi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01</text:p>
          </table:table-cell>
          <table:table-cell office:value-type="string" table:style-name="ce5">
            <text:p>26/02/2026 <text:s text:c="2"/>18:5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oc. OMISSIS: iscrizione di diritto al Ruolo provinciale di Viterbo dei conducenti dei veicoli non di linea, sez. NCC, per le imprese esercenti noleggio di autobus con conducente (L.REG. Lazio 23/2019)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2</text:p>
          </table:table-cell>
          <table:table-cell office:value-type="string" table:style-name="ce5">
            <text:p>27/02/2026 <text:s text:c="2"/>10:5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e posa in opera di n. 31 lampade di emergenza e di n. 3 telecamere per la sede camerale di Viterbo - Affidamento e prenotazione oner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3</text:p>
          </table:table-cell>
          <table:table-cell office:value-type="string" table:style-name="ce5">
            <text:p>03/03/2026 <text:s text:c="2"/>10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“Formazione Segretari Generali - <text:s/>Linea manageriale di aggiornamento permanente 2025-2026”: prenotazione oner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4</text:p>
          </table:table-cell>
          <table:table-cell office:value-type="string" table:style-name="ce5">
            <text:p>03/03/2026 <text:s text:c="2"/>10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Indagine di mercato per acquisire manifestazioni di interesse per l’affidamento del servizio di cassa della Camera di Commercio di Rieti – Viterbo per 36 mes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5</text:p>
          </table:table-cell>
          <table:table-cell office:value-type="string" table:style-name="ce5">
            <text:p>03/03/2026 <text:s text:c="2"/>10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ll’omesso pagamento del diritto annuale 2009 -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06</text:p>
          </table:table-cell>
          <table:table-cell office:value-type="string" table:style-name="ce5">
            <text:p>03/03/2026 <text:s text:c="2"/>10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Eventi Comitato Imprenditoria femminile – Prenotazione oneri var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7</text:p>
          </table:table-cell>
          <table:table-cell office:value-type="string" table:style-name="ce5">
            <text:p>03/03/2026 <text:s text:c="2"/>13:3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PROROGA AVVISO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08</text:p>
          </table:table-cell>
          <table:table-cell office:value-type="string" table:style-name="ce5">
            <text:p>03/03/2026 <text:s text:c="2"/>15:1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ettifica termine per la presentazione manifestazione di interesse di cui alla determina n. 2026000104 del 03/03/20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09</text:p>
          </table:table-cell>
          <table:table-cell office:value-type="string" table:style-name="ce5">
            <text:p>03/03/2026 <text:s text:c="2"/>15:1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i ruoli relativi ad omesso versamento del diritto annuale 2016, 2017, 2018, e 2019 e sgravio totale dei ruoli relativi ad omesso versamento del diritto annuale 2015,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10</text:p>
          </table:table-cell>
          <table:table-cell office:value-type="string" table:style-name="ce5">
            <text:p>03/03/2026 <text:s text:c="2"/>15:1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 tardato versamento del diritto annuale 2015 e ad omesso versamento del diritto annuale 2016 –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11</text:p>
          </table:table-cell>
          <table:table-cell office:value-type="string" table:style-name="ce5">
            <text:p>06/03/2026 <text:s text:c="2"/>08:4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lega funzioni dirigenziali alla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12</text:p>
          </table:table-cell>
          <table:table-cell office:value-type="string" table:style-name="ce5">
            <text:p>10/03/2026 <text:s text:c="2"/>11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nvenzione Consip "Telefonia Mobile 9" – CIG derivato B128B38906 - Disattivazione SIM "solo dati"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13</text:p>
          </table:table-cell>
          <table:table-cell office:value-type="string" table:style-name="ce5">
            <text:p>10/03/2026 <text:s text:c="2"/>13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o esattoriale relativo ad omesso versamento del diritto annuale 2017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14</text:p>
          </table:table-cell>
          <table:table-cell office:value-type="string" table:style-name="ce5">
            <text:p>10/03/2026 <text:s text:c="2"/>13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o esattoriale relativo ad omesso versamento del diritto annuale 2021 –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15</text:p>
          </table:table-cell>
          <table:table-cell office:value-type="string" table:style-name="ce5">
            <text:p>10/03/2026 <text:s text:c="2"/>16:3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” Anno 2025 – REVOCA n. 2/202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16</text:p>
          </table:table-cell>
          <table:table-cell office:value-type="string" table:style-name="ce5">
            <text:p>13/03/2026 <text:s text:c="2"/>10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mazione personale camerale applicativo Infocamere Gemin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17</text:p>
          </table:table-cell>
          <table:table-cell office:value-type="string" table:style-name="ce5">
            <text:p>13/03/2026 <text:s text:c="2"/>10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cquisto scatole con maniglie per trasloco documenti di archivio – Ordine Diretto MEPA n. 8998287 del 10.03.2026 - Affidamento e prenotazione oner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18</text:p>
          </table:table-cell>
          <table:table-cell office:value-type="string" table:style-name="ce5">
            <text:p>14/03/2026 <text:s text:c="2"/>16:3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Restyling e potenziamento dei 2 SITI web dedicati alla promozione turistica dei territori della provincia di Viterbo e di Rieti CUP J88J260000000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19</text:p>
          </table:table-cell>
          <table:table-cell office:value-type="string" table:style-name="ce5">
            <text:p>14/03/2026 <text:s text:c="2"/>17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Stampa del Bilancio di Mandato 2021-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0</text:p>
          </table:table-cell>
          <table:table-cell office:value-type="string" table:style-name="ce5">
            <text:p>16/03/2026 <text:s text:c="2"/>08:4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1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1</text:p>
          </table:table-cell>
          <table:table-cell office:value-type="string" table:style-name="ce5">
            <text:p>16/03/2026 <text:s text:c="2"/>08:4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a Gierre Servizi Srl del servizio erogazione corso “ Assenze e permessi, orario di lavoro nel contratto collettivo 2022-2024 <text:s/>” del <text:s/>17 marzo <text:s/>2026.-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2</text:p>
          </table:table-cell>
          <table:table-cell office:value-type="string" table:style-name="ce5">
            <text:p>16/03/2026 <text:s text:c="2"/>10:0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linee guida emissione ordinanze ingiuntive su verbali per omessa pec, art. 37 del D.L. n. 76/2020 convertito con modificazioni nella Legge n. 120/2020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23</text:p>
          </table:table-cell>
          <table:table-cell office:value-type="string" table:style-name="ce5">
            <text:p>16/03/2026 <text:s text:c="2"/>10:0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gevolazioni per la Partecipazione Delle Imprese Aderenti Al Marchio Collettivo Tuscia Viterbese e Marchio REA-QUALITA’ REATINA alle iniziative di promozione agroalimentare della Regione Lazio <text:s/>- Anno 2026: Approvazione Bando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2026000124</text:p>
          </table:table-cell>
          <table:table-cell office:value-type="string" table:style-name="ce5">
            <text:p>17/03/2026 <text:s text:c="2"/>16:1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essazione del marchio OMISSIS e cancellazione dal Registro degli assegnatari del marchio di identificazione per metalli preziosi della Società: OMISSIS – Pubblicazione in Gazzetta Ufficiale.<text:s/></text:p>
            <text:p>Aggiornamento del Registro degli Assegnatari dei marchi di identificazione dei metalli preziosi di cui al D.Lgs 22 maggio 1999, n. 251- D.P.R. 30 maggio 2002 n.150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5</text:p>
          </table:table-cell>
          <table:table-cell office:value-type="string" table:style-name="ce5">
            <text:p>17/03/2026 <text:s text:c="2"/>18:0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d omesso versamento del diritto annuale 2015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6</text:p>
          </table:table-cell>
          <table:table-cell office:value-type="string" table:style-name="ce5">
            <text:p>18/03/2026 <text:s text:c="2"/>09:2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erminazione importi applicabili alle ordinanze di ingiunzione relativi a processi verbali di accertamento e contestazione emessi dagli Enti esterni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7</text:p>
          </table:table-cell>
          <table:table-cell office:value-type="string" table:style-name="ce5">
            <text:p>18/03/2026 <text:s text:c="2"/>17:3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T. BANDO VOUCHER “DOPPIA TRANSIZIONE DIGITALE ED ECOLOGICA” Anno 2025 – CONCESSIONE <text:s/>n. 5/202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8</text:p>
          </table:table-cell>
          <table:table-cell office:value-type="string" table:style-name="ce5">
            <text:p>19/03/2026 <text:s text:c="2"/>14:0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alone dell'Enogastronomia Laziale ASSAGGI 2026 CUP J88C26000000005 – PRENOTAZIONE ONERI VAR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29</text:p>
          </table:table-cell>
          <table:table-cell office:value-type="string" table:style-name="ce5">
            <text:p>19/03/2026 <text:s text:c="2"/>16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cquisto campioni oli Dop per sedute di allenamento Comitati d’assaggio professionali RI-VT1 e RI-VT2 CCIAA Rieti Viterbo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0</text:p>
          </table:table-cell>
          <table:table-cell office:value-type="string" table:style-name="ce5">
            <text:p>19/03/2026 <text:s text:c="2"/>16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fornitura pacchetto immagini fotografiche per realizzazione siti internet Marchio TT Tuscia Viterbese e Marchio Rea Qualità Reatina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1</text:p>
          </table:table-cell>
          <table:table-cell office:value-type="string" table:style-name="ce5">
            <text:p>23/03/2026 <text:s text:c="2"/>10:5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d omesso versamento del diritto annuale 2021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2</text:p>
          </table:table-cell>
          <table:table-cell office:value-type="string" table:style-name="ce5">
            <text:p>23/03/2026 <text:s text:c="2"/>12:1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omesso versamento del diritto annuale 2014, 2015, 2016, 2017, 2019 e 2020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3</text:p>
          </table:table-cell>
          <table:table-cell office:value-type="string" table:style-name="ce5">
            <text:p>24/03/2026 <text:s text:c="2"/>14:0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alone dell'Enogastronomia Laziale ASSAGGI 2026 CUP J88C26000000005 – Oneri Università della Tuscia a titolo di Rimborso per attività vigilanza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34</text:p>
          </table:table-cell>
          <table:table-cell office:value-type="string" table:style-name="ce5">
            <text:p>24/03/2026 <text:s text:c="2"/>14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ogetto “INTERVENTO DI MANUTENZIONE STRAORDINARIA DELLA SALA CONFERENZE E DELL'ATRIO DELLA SEDE DI RIETI - via Paolo Borsellino n. 16” – CUP J13J25000040005 – Affidamento diretto per l’esecuzione dei lavori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35</text:p>
          </table:table-cell>
          <table:table-cell office:value-type="string" table:style-name="ce5">
            <text:p>24/03/2026 <text:s text:c="2"/>14:0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Progettazione, Organizzazione e Svolgimento Visite guidate in occasione del Salone dell'Enogastronomia laziale ASSAGGI - Edizione 2026 - CUP J88C2600000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6</text:p>
          </table:table-cell>
          <table:table-cell office:value-type="string" table:style-name="ce5">
            <text:p>26/03/2026 <text:s text:c="2"/>15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Realizzazione Evento Salone dell'Enogastronomia laziale ASSAGGI Edizione 2026 - CUP: J88C26000000005 - CIG: B5553837B0 – Concessione Anticipazione del 20%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7</text:p>
          </table:table-cell>
          <table:table-cell office:value-type="string" table:style-name="ce5">
            <text:p>26/03/2026 <text:s text:c="2"/>15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omesso versamento del diritto annuale –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38</text:p>
          </table:table-cell>
          <table:table-cell office:value-type="string" table:style-name="ce5">
            <text:p>26/03/2026 <text:s text:c="2"/>15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17 –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39</text:p>
          </table:table-cell>
          <table:table-cell office:value-type="string" table:style-name="ce5">
            <text:p>27/03/2026 <text:s text:c="2"/>12:3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realizzazione e gestione di laboratori, show cooking e talk show- ASSAGGI 2026 – V EDIZIONE SALONE ENOGASTRONOMICO LAZIALE 16-18 Maggio 2026 - CUP J88C2600000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0</text:p>
          </table:table-cell>
          <table:table-cell office:value-type="string" table:style-name="ce5">
            <text:p>30/03/2026 <text:s text:c="2"/>16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d omesso versamento del diritto annuale 2011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1</text:p>
          </table:table-cell>
          <table:table-cell office:value-type="string" table:style-name="ce5">
            <text:p>30/03/2026 <text:s text:c="2"/>16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parziale del ruolo esattoriale relativo all’omesso versamento del diritto annual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2</text:p>
          </table:table-cell>
          <table:table-cell office:value-type="string" table:style-name="ce5">
            <text:p>31/03/2026 <text:s text:c="2"/>12:0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ovvedimento in autotutela per la modifica dell’art. 27 dello “Schema di Convenzione” approvato con determina n. 2026000104 del 03 marz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3</text:p>
          </table:table-cell>
          <table:table-cell office:value-type="string" table:style-name="ce5">
            <text:p>02/04/2026 <text:s text:c="2"/>12:0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<text:s/>ammissibilità imprese<text:s/>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44</text:p>
          </table:table-cell>
          <table:table-cell office:value-type="string" table:style-name="ce5">
            <text:p>02/04/2026 <text:s text:c="2"/>12:0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renotazione oneri servizio di medico competente ex D.Lgs. 81/2008 2026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45</text:p>
          </table:table-cell>
          <table:table-cell office:value-type="string" table:style-name="ce5">
            <text:p>02/04/2026 <text:s text:c="2"/>12:3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an Pellegrino in Fiore 2026 – Adesione per Promozione Salone Assagg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6</text:p>
          </table:table-cell>
          <table:table-cell office:value-type="string" table:style-name="ce5">
            <text:p>02/04/2026 <text:s text:c="2"/>12:3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llaborazione occasionale per presenza Testimonial - ShowCooking e Talk - per Promozione ASSAGGI 2026 CUP J88C260000000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47</text:p>
          </table:table-cell>
          <table:table-cell office:value-type="string" table:style-name="ce5">
            <text:p>02/04/2026 <text:s text:c="2"/>16:3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nnullamento precedente determina n. 135 del 24/03/2026 per Rinuncia Confguid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8</text:p>
          </table:table-cell>
          <table:table-cell office:value-type="string" table:style-name="ce5">
            <text:p>03/04/2026 <text:s text:c="2"/>12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e posa in opera di n. 3 telecamere per la sede camerale di Viterbo – annullamento della prenotazione di spesa n. 92/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49</text:p>
          </table:table-cell>
          <table:table-cell office:value-type="string" table:style-name="ce5">
            <text:p>08/04/2026 <text:s text:c="2"/>10:3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le Attività legate al Progetto F.P. Unioncamere 2025 -2026 “Competenze per le imprese: orientare e formare i giovani per il mondo del lavoro” – CUP J81J2600066000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0</text:p>
          </table:table-cell>
          <table:table-cell office:value-type="string" table:style-name="ce5">
            <text:p>09/04/2026 <text:s text:c="2"/>11:1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<text:s/>Approvazione Elenco imprese ammess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1</text:p>
          </table:table-cell>
          <table:table-cell office:value-type="string" table:style-name="ce5">
            <text:p>09/04/2026 <text:s text:c="2"/>16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una Progettazione integrata FOOD EXPORT LAB &amp; B2B CONNECTION ASSAGGI 2026 CUP J88C26000000005 - CUP J88C26000200005 -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2</text:p>
          </table:table-cell>
          <table:table-cell office:value-type="string" table:style-name="ce5">
            <text:p>09/04/2026 <text:s text:c="2"/>16:2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o relativo ad omesso versamento del diritto 2014 e 2015 e sgravio di ruoli relativi ad omesso versamento del diritto annuale 2013, 2017, 2018 e 2019 –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53</text:p>
          </table:table-cell>
          <table:table-cell office:value-type="string" table:style-name="ce5">
            <text:p>09/04/2026 <text:s text:c="2"/>16:2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incompleto versamento del diritto annuale 2010, 2011, 2012 e ad omesso versamento del diritto annuale 2014, 2015, e 2016; sgravio totale del ruolo relativo ad omesso versamento del diritto annuale 2017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4</text:p>
          </table:table-cell>
          <table:table-cell office:value-type="string" table:style-name="ce5">
            <text:p>14/04/2026 <text:s text:c="2"/>09:4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i ruoli relativi ad omesso versamento del diritto annuale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5</text:p>
          </table:table-cell>
          <table:table-cell office:value-type="string" table:style-name="ce5">
            <text:p>14/04/2026 <text:s text:c="2"/>09:4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2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56</text:p>
          </table:table-cell>
          <table:table-cell office:value-type="string" table:style-name="ce5">
            <text:p>14/04/2026 <text:s text:c="2"/>09:4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ggiornamento Piano annuale dei flussi di Cassa dell’anno 2026 - primo trimestr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7</text:p>
          </table:table-cell>
          <table:table-cell office:value-type="string" table:style-name="ce5">
            <text:p>14/04/2026 <text:s text:c="2"/>09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<text:s/>perfezionamento su RNA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8</text:p>
          </table:table-cell>
          <table:table-cell office:value-type="string" table:style-name="ce5">
            <text:p>14/04/2026 <text:s text:c="2"/>09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SSAGGI 2026 – V EDIZIONE SALONE ENOGASTRONOMICO LAZIALE <text:s text:c="2"/>16-18 Maggio 2026: <text:s/>Approvazione Elenco imprese ammesse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59</text:p>
          </table:table-cell>
          <table:table-cell office:value-type="string" table:style-name="ce5">
            <text:p>14/04/2026 <text:s text:c="2"/>14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Ambulanza e Assistenza Sanitaria per Salone dell'Enogastronomia laziale ASSAGGI Edizione 2026 CUP J88C2600000000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60</text:p>
          </table:table-cell>
          <table:table-cell office:value-type="string" table:style-name="ce5">
            <text:p>14/04/2026 <text:s text:c="2"/>14:4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Allestimento punto informativo per promozione ASSAGGI 2026 nell'ambito delle manifestazioni San Pellegrino in Fiore e Rieti in fiore CUP J88C2600000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61</text:p>
          </table:table-cell>
          <table:table-cell office:value-type="string" table:style-name="ce5">
            <text:p>16/04/2026 <text:s text:c="2"/>11:0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incompleto versamento del diritto annuale 2022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62</text:p>
          </table:table-cell>
          <table:table-cell office:value-type="string" table:style-name="ce5">
            <text:p>17/04/2026 <text:s text:c="2"/>11:3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smissione ed eliminazione da inventario di attrezzature informatiche e beni mobili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63</text:p>
          </table:table-cell>
          <table:table-cell office:value-type="string" table:style-name="ce5">
            <text:p>21/04/2026 <text:s text:c="2"/>17:0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nnovo dell’Autorizzazione Ministeriale n. OMISSIS per i tachigrafi digitali come estesa con Autorizzazione Ministeriale n. OMISSIS ai tachigrafi c.d. “intelligenti” 4.0 – Centro Tecnico per primo montaggio, attivazione ed intervento tecnico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64</text:p>
          </table:table-cell>
          <table:table-cell office:value-type="string" table:style-name="ce5">
            <text:p>22/04/2026 <text:s text:c="2"/>15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Assistenza SCIA Sanitaria per Salone dell'Enogastronomia laziale ASSAGGI Edizione 2026 CUP J88C2600000000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65</text:p>
          </table:table-cell>
          <table:table-cell office:value-type="string" table:style-name="ce5">
            <text:p>22/04/2026 <text:s text:c="2"/>15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omesso versamento del diritto annuale 2010, 2012, e 2013; sgravio totale del ruolo relativo ad omesso versamento del diritto annuale 2011 – OMISSIS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166</text:p>
          </table:table-cell>
          <table:table-cell office:value-type="string" table:style-name="ce5">
            <text:p>22/04/2026 <text:s text:c="2"/>15:2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<text:s/>OMISSIS - Rinnovo dell’Autorizzazione Ministeriale n. OMISSIS (Variazione del provvedimento di autorizzazione n. OMISSIS) per il tachigrafo digitale – Centro Tecnico per primo montaggio, attivazione ed intervento tecnico– OMISSIS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67</text:p>
          </table:table-cell>
          <table:table-cell office:value-type="string" table:style-name="ce5">
            <text:p>24/04/2026 <text:s text:c="2"/>11:3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incompleto versamento del diritto annual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68</text:p>
          </table:table-cell>
          <table:table-cell office:value-type="string" table:style-name="ce5">
            <text:p>27/04/2026 <text:s text:c="2"/>18:5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o esattoriale relativo ad omesso versamento del diritto annuale 2017 – OMISSIS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69</text:p>
          </table:table-cell>
          <table:table-cell office:value-type="string" table:style-name="ce5">
            <text:p>28/04/2026 <text:s text:c="2"/>15:3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rdine diretto di acquisto sul MEPA per fornitura n. 3 PC Desktop e 3 Monitor per la sede di Rieti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170</text:p>
          </table:table-cell>
          <table:table-cell office:value-type="string" table:style-name="ce5">
            <text:p>28/04/2026 <text:s text:c="2"/>15:3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rso di aggiornamento per mediatori professionisti civili e commerciali - accreditato dal Ministero della Giustizia - (in linea e secondo le disposizioni del Decreto 24 ottobre 2023, n. 150) organizzato da “Concilia s.r.l.” di Roma - partecipazione della Dott.ssa Anna Cecchetti e della Dott.ssa Katia Santantonio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1</text:p>
          </table:table-cell>
          <table:table-cell office:value-type="string" table:style-name="ce5">
            <text:p>28/04/2026 <text:s text:c="2"/>15:3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vigilanza diurna, notturna e di piantonamento fisso occasionale presso la sede camerale di Rieti – Periodo dal 01.05.2026 al 30.04.2028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2</text:p>
          </table:table-cell>
          <table:table-cell office:value-type="string" table:style-name="ce5">
            <text:p>29/04/2026 <text:s text:c="2"/>09:4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TORNO e Affidamento diretto a INFOCAMERE del Servizio di Gestione e Caricamento bandi in AGEF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3</text:p>
          </table:table-cell>
          <table:table-cell office:value-type="string" table:style-name="ce5">
            <text:p>29/04/2026 <text:s text:c="2"/>09:5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formazione specialistica sulla contabilità Infocamere – Carattere d'urgenza per continuità operativa Servizio Bilancio – Impegno di spesa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4</text:p>
          </table:table-cell>
          <table:table-cell office:value-type="string" table:style-name="ce5">
            <text:p>29/04/2026 <text:s text:c="2"/>09:5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noleggio spazi pubblicitari e stampe per la pubblicizzazione Marchio REA CUP J88H26000430002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5</text:p>
          </table:table-cell>
          <table:table-cell office:value-type="string" table:style-name="ce5">
            <text:p>29/04/2026 <text:s text:c="2"/>10:0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 di vigilanza notturna, televigilanza/telesorveglianza/pronto intervento h24 – sede camerale di Viterbo - Periodo dal 01.05.2026 al 30.04.2027 – Affidamento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6</text:p>
          </table:table-cell>
          <table:table-cell office:value-type="string" table:style-name="ce5">
            <text:p>29/04/2026 <text:s text:c="2"/>10:0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o di portierato occasionale a richiesta – sede camerale di Viterbo - Periodo dal 01.05.2026 al 30.04.2028 – Affidamento e prenotazione oneri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177</text:p>
          </table:table-cell>
          <table:table-cell office:value-type="string" table:style-name="ce5">
            <text:p>30/04/2026 <text:s text:c="2"/>11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/>
            <text:p>Ex dipendente OMISSIS: quantificazione e liquidazione del trattamento di fine servizio (riferimento CCNL 2022/2024 del 23.02.2026).</text:p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78</text:p>
          </table:table-cell>
          <table:table-cell office:value-type="string" table:style-name="ce5">
            <text:p>30/04/2026 <text:s text:c="2"/>11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i ruoli relativi ad omesso versamento del diritto annuale 2015, 2016, 2019, 2020, 2021 e 2022 –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79</text:p>
          </table:table-cell>
          <table:table-cell office:value-type="string" table:style-name="ce5">
            <text:p>30/04/2026 <text:s text:c="2"/>16:5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ntributo in conto esercizio Azienda Speciale “Centro Italia” 2026: prenotazione oneri a valere sul budget Area B “Servizi Amministrativi e Promozione” – progetti incremento diritto annuale 20%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80</text:p>
          </table:table-cell>
          <table:table-cell office:value-type="string" table:style-name="ce5">
            <text:p>04/05/2026 <text:s text:c="2"/>10:3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per azione esecutiva nei confronti dell’ex dipendente OMISSIS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81</text:p>
          </table:table-cell>
          <table:table-cell office:value-type="string" table:style-name="ce5">
            <text:p>05/05/2026 <text:s text:c="2"/>14:0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MISSIS.- Rinnovo biennale dell’Autorizzazione Ministeriale n. OMISSIS per i tachigrafi digitali come estesa con Autorizzazione Ministeriale n.OMISSIS ai tachigrafi c.d. “intelligenti” 4.0 – Centro Tecnico per primo montaggio, attivazione ed intervento tecnico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82</text:p>
          </table:table-cell>
          <table:table-cell office:value-type="string" table:style-name="ce5">
            <text:p>05/05/2026 <text:s text:c="2"/>14:0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Manutenzione piattaforma elevatrice per persone con disabilità presso la sede di Viterbo CIG B7A60ADF5C - Prenotazione oneri 2026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83</text:p>
          </table:table-cell>
          <table:table-cell office:value-type="string" table:style-name="ce5">
            <text:p>07/05/2026 <text:s text:c="2"/>09:5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Realizzazione e Stampa di Materiale vario pubblicitario/informativo per ASSAGGI 2026 – V EDIZIONE SALONE 16-18 Maggio 2026 - CUP J88C260000000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84</text:p>
          </table:table-cell>
          <table:table-cell office:value-type="string" table:style-name="ce5">
            <text:p>07/05/2026 <text:s text:c="2"/>13:1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Parificazione conti giudiziali anno 202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85</text:p>
          </table:table-cell>
          <table:table-cell office:value-type="string" table:style-name="ce5">
            <text:p>07/05/2026 <text:s text:c="2"/>15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Fornitura di Ghiaccio e Noleggio Pozzetto per ASSAGGI 2026 – V EDIZIONE SALONE 16-18 Maggio 2026 - CUP J88H2400283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86</text:p>
          </table:table-cell>
          <table:table-cell office:value-type="string" table:style-name="ce5">
            <text:p>07/05/2026 <text:s text:c="2"/>15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llaborazione occasionale per Inaugurazione Assaggi e Showcooking - per Promozione ASSAGGI 2026 CUP J88C2600000000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87</text:p>
          </table:table-cell>
          <table:table-cell office:value-type="string" table:style-name="ce5">
            <text:p>11/05/2026 <text:s text:c="2"/>09:0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Allestimento, presidio e degustazione "Sutri in fiore" e Convegno "La Dieta Mediterranea e la Cucina Italiana patrimonio UNESCO” per promozione Marchio Tuscia Viterbese - CUP J88H26000430002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88</text:p>
          </table:table-cell>
          <table:table-cell office:value-type="string" table:style-name="ce5">
            <text:p>11/05/2026 <text:s text:c="2"/>09:0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ettifica PROVVEDIMENTO N. 185 DEL 7/5/26 relativo ad Affidamento diretto del Servizio di Fornitura di Ghiaccio e Noleggio Pozzetto per ASSAGGI 2026 – V EDIZIONE SALONE 16-18 Maggio 2026 – con esatto CUP <text:s/>J88C2600000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89</text:p>
          </table:table-cell>
          <table:table-cell office:value-type="string" table:style-name="ce5">
            <text:p>11/05/2026 <text:s text:c="2"/>10:0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Approvvigionamento, Preparazione pietanze ed Esposizione Prodotti per Attività seminariali per Salone ASSAGGI 2026 CUP J88C26000000005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0</text:p>
          </table:table-cell>
          <table:table-cell office:value-type="string" table:style-name="ce5">
            <text:p>11/05/2026 <text:s text:c="2"/>16:5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di gestione testimonial e comunicazione integrata Salone ASSAGGI V Edizione 2026 CUP J88C2600000000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1</text:p>
          </table:table-cell>
          <table:table-cell office:value-type="string" table:style-name="ce5">
            <text:p>11/05/2026 <text:s text:c="2"/>16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Realizzazione laboratori di Degustazioni per ASSAGGI 2026 16-18 Maggio 2026 – CUP J88C26000000005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92</text:p>
          </table:table-cell>
          <table:table-cell office:value-type="string" table:style-name="ce5">
            <text:p>12/05/2026 <text:s text:c="2"/>12:2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nnovo dell’Autorizzazione Ministeriale n.OMISSISper i tachigrafi digitali come estesa con Autorizzazione Ministeriale n n. OMISSIS ai tachigrafi c.d. “intelligenti” 4.0 – Centro Tecnico per primo montaggio, attivazione ed intervento tecnico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3</text:p>
          </table:table-cell>
          <table:table-cell office:value-type="string" table:style-name="ce5">
            <text:p>14/05/2026 <text:s text:c="2"/>13:3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incarico per la redazione di perizia estimativa di beni mobili presenti presso le unità immobiliari di proprietà in Via dei Lauri, Rieti.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194</text:p>
          </table:table-cell>
          <table:table-cell office:value-type="string" table:style-name="ce5">
            <text:p>14/05/2026 <text:s text:c="2"/>13:3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ettifica – Integrazione Affidamento diretto del Servizio Realizzazione e Stampa di Materiale vario pubblicitario/informativo per ASSAGGI 2026 – V EDIZIONE SALONE 16-18 Maggio 2026 - CUP J88C26000000005 - CIG BB912E7044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5</text:p>
          </table:table-cell>
          <table:table-cell office:value-type="string" table:style-name="ce5">
            <text:p>14/05/2026 <text:s text:c="2"/>15:3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TORNO e Affidamento diretto di Servizi Aggiuntivi per evento ASSAGGI 2026 – V EDIZIONE SALONE 16-18 Maggio 2026 – CUP J88C2600000000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6</text:p>
          </table:table-cell>
          <table:table-cell office:value-type="string" table:style-name="ce5">
            <text:p>18/05/2026 <text:s text:c="2"/>08:4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Manutenzione impianto taglia code sede Viterbo – Periodo dal 01.06.2026 al 31.05.2027 – Affidamento e prenotazione oneri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7</text:p>
          </table:table-cell>
          <table:table-cell office:value-type="string" table:style-name="ce5">
            <text:p>19/05/2026 <text:s text:c="2"/>12:1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buoni pasto elettronici BPEL – periodo dal 01.06.2026 al 31.05.2028- Adesione a Accordo Quadro Consip "Buoni Pasto 11 Lotto 7 Quota 2” e prenotazione oneri 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198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d omesso versamento del diritto annuale 2017 ed incompleto pagamento del diritto annuale 2018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199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i ruoli esattoriali relativi a tardato 2018 e omesso 2019 e 2020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0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versamento del diritto annuale 2018,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1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 omesso versamento del diritto annuale 2012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2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i ruoli relativi ad omesso versamento del diritto annuale 2019, 2020, 2021 e 2022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3</text:p>
          </table:table-cell>
          <table:table-cell office:value-type="string" table:style-name="ce5">
            <text:p>22/05/2026 <text:s text:c="2"/>10:1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i ruoli relativi ad omesso versamento del diritto annuale 2018, 2019, 2020, 2021 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4</text:p>
          </table:table-cell>
          <table:table-cell office:value-type="string" table:style-name="ce5">
            <text:p>25/05/2026 <text:s text:c="2"/>08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acquisto spazi pubblicitari per la promozione Marchio REA CUP J88H26000430002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5</text:p>
          </table:table-cell>
          <table:table-cell office:value-type="string" table:style-name="ce5">
            <text:p>25/05/2026 <text:s text:c="2"/>08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Servizio di acquisto spazi pubblicitari sulla rivista Format per la promozione Marchio REA CUP J88H26000430002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06</text:p>
          </table:table-cell>
          <table:table-cell office:value-type="string" table:style-name="ce5">
            <text:p>26/05/2026 <text:s text:c="2"/>12:5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” Anno 2025 – REVOCA n. 3/202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7</text:p>
          </table:table-cell>
          <table:table-cell office:value-type="string" table:style-name="ce5">
            <text:p>27/05/2026 <text:s text:c="2"/>11:3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2026 Agevolazioni Imprese Aderenti al Marchio Collettivo Tuscia Viterbese e Marchio REA-QUALITA’ REATINA CODICE BANDO BM01RIVT – Domande da 13/4 a 22/05/26: Ammissione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8</text:p>
          </table:table-cell>
          <table:table-cell office:value-type="string" table:style-name="ce5">
            <text:p>27/05/2026 <text:s text:c="2"/>17:27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18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09</text:p>
          </table:table-cell>
          <table:table-cell office:value-type="string" table:style-name="ce5">
            <text:p>04/06/2026 <text:s text:c="2"/>10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ospensione dei ruoli esattoriali relativi ad incompleto versamento del diritto annuale 2021 ed omesso versamento del diritto annual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10</text:p>
          </table:table-cell>
          <table:table-cell office:value-type="string" table:style-name="ce5">
            <text:p>04/06/2026 <text:s text:c="2"/>10:5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i ruoli esattoriali relativi ad omesso versamento del diritto annuale, 2021 e del diritto annuale 2020 e 2022 (in sede di autotutela) -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11</text:p>
          </table:table-cell>
          <table:table-cell office:value-type="string" table:style-name="ce5">
            <text:p>07/06/2026 <text:s text:c="2"/>12:2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ervizio di assistenza e consulenza fiscale e tributaria - prenotazione oneri anno 2026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12</text:p>
          </table:table-cell>
          <table:table-cell office:value-type="string" table:style-name="ce5">
            <text:p>07/06/2026 <text:s text:c="2"/>12:2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2 –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13</text:p>
          </table:table-cell>
          <table:table-cell office:value-type="string" table:style-name="ce5">
            <text:p>07/06/2026 <text:s text:c="2"/>12:2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<text:s/>del <text:s/>servizio di “Medico competente” biennio 2026-2028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14</text:p>
          </table:table-cell>
          <table:table-cell office:value-type="string" table:style-name="ce5">
            <text:p>07/06/2026 <text:s text:c="2"/>12:2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Ordine diretto di acquisto sul MEPA per fornitura n. 3 Licenze Elettroniche Microsoft OFFICE PRO PLUS 2024 LTSC - SMARTCIG BBC661176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215</text:p>
          </table:table-cell>
          <table:table-cell office:value-type="string" table:style-name="ce5">
            <text:p>08/06/2026 <text:s text:c="2"/>15:59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innovo dell’Autorizzazione Ministeriale n. OMISSIS per i tachigrafi digitali come estesa con Autorizzazione Ministeriale n.OMISSIS ai tachigrafi c.d. “intelligenti” 4.0 – Centro Tecnico per primo montaggio, attivazione ed intervento tecnico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16</text:p>
          </table:table-cell>
          <table:table-cell office:value-type="string" table:style-name="ce5">
            <text:p>09/06/2026 <text:s text:c="2"/>14:1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Rettifica – Integrazione Affidamento diretto Servizio di acquisto spazi pubblicitari sulla rivista Format per la promozione Marchio REA CUP J88H26000430002.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17</text:p>
          </table:table-cell>
          <table:table-cell office:value-type="string" table:style-name="ce5">
            <text:p>09/06/2026 <text:s text:c="2"/>14:1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efinizione modalità di rimborso IMU annualità 2015-2019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18</text:p>
          </table:table-cell>
          <table:table-cell office:value-type="string" table:style-name="ce5">
            <text:p>11/06/2026 <text:s text:c="2"/>14:4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i ruolo esattoriale di II livello relativo ad omesso versamento del diritto annuale 2017 –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19</text:p>
          </table:table-cell>
          <table:table-cell office:value-type="string" table:style-name="ce5">
            <text:p>11/06/2026 <text:s text:c="2"/>14:4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del ruolo esattoriale relativo ad omesso versamento del diritto annuale 2013 -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0</text:p>
          </table:table-cell>
          <table:table-cell office:value-type="string" table:style-name="ce5">
            <text:p>11/06/2026 <text:s text:c="2"/>14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ompartecipazione XV Fiera Mondiale campionaria del Peperoncino 2026 Rieti CUP J18H26000710005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21</text:p>
          </table:table-cell>
          <table:table-cell office:value-type="string" table:style-name="ce5">
            <text:p>11/06/2026 <text:s text:c="2"/>14:4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mazione Si.Camera Personale camerale anno 2026</text:p>
          </table:table-cell>
          <table:table-cell table:number-columns-repeated="16380"/>
        </table:table-row>
        <table:table-row table:style-name="ro8">
          <table:table-cell office:value-type="string" table:style-name="ce5">
            <text:p>2026000222</text:p>
          </table:table-cell>
          <table:table-cell office:value-type="string" table:style-name="ce5">
            <text:p>15/06/2026 <text:s text:c="2"/>10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Lavori Progetto “INTERVENTO DI MANUTENZIONE STRAORDINARIA DELLA SALA CONFERENZE E DELL'ATRIO DELLA SEDE DI RIETI - via Paolo Borsellino n. 16” - CUP J13J25000040005 - CIG BAFBB38240 - Presa d’atto con esito positivo della comunicazione, da parte dell’impresa affidataria MDM Costruzioni S.r.l., del subaffidamento inferiore al 2% dell’importo contrattuale all’impresa individuale Lampa Damiano per l’esecuzione dei lavori di sistemazione dei bocchettoni e di ripristini murari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3</text:p>
          </table:table-cell>
          <table:table-cell office:value-type="string" table:style-name="ce5">
            <text:p>15/06/2026 <text:s text:c="2"/>10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2 –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4</text:p>
          </table:table-cell>
          <table:table-cell office:value-type="string" table:style-name="ce5">
            <text:p>15/06/2026 <text:s text:c="2"/>10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diniego di sgravio del ruolo esattoriale relativo a tardato versamento del diritto annuale 2016 – OMISSIS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2026000225</text:p>
          </table:table-cell>
          <table:table-cell office:value-type="string" table:style-name="ce5">
            <text:p>15/06/2026 <text:s text:c="2"/>16:08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fornitura materiale promozionale Marchio TT Tuscia Viterbese e Marchio Rea - Camera di Commercio Rieti-Viterbo</text:p>
            <text:p/>
            <text:p/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6</text:p>
          </table:table-cell>
          <table:table-cell office:value-type="string" table:style-name="ce5">
            <text:p>17/06/2026 <text:s text:c="2"/>11:30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sgravio totale del ruolo esattoriale relativo ad omesso versamento del diritto annuale 2022 – CGS OMISSIS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7</text:p>
          </table:table-cell>
          <table:table-cell office:value-type="string" table:style-name="ce5">
            <text:p>19/06/2026 <text:s text:c="2"/>09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ggiornamento quantificazione trattamento di fine rapporto ex dipendente OMISSIS a seguito del CCNL 2022/2024 del Comparto Funzioni Locali del 23.02.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8</text:p>
          </table:table-cell>
          <table:table-cell office:value-type="string" table:style-name="ce5">
            <text:p>19/06/2026 <text:s text:c="2"/>09:4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ggiornamento quantificazione trattamento di fine servizio ex dipendente OMISSIS <text:s/>a seguito del CCNL 2022/2024 del Comparto Funzioni Locali del 23.02.2026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29</text:p>
          </table:table-cell>
          <table:table-cell office:value-type="string" table:style-name="ce5">
            <text:p>19/06/2026 <text:s text:c="2"/>13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” Anno 2025 – CONCESSIONE <text:s/>n. 6/2025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30</text:p>
          </table:table-cell>
          <table:table-cell office:value-type="string" table:style-name="ce5">
            <text:p>22/06/2026 <text:s text:c="2"/>15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<text:s/>Manifestazione “Rapporto Economico sull’Alto Lazio” 2026 – Acquisto pen drive con logo camerale - Affidamento e prenotazione oneri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2026000231</text:p>
          </table:table-cell>
          <table:table-cell office:value-type="string" table:style-name="ce5">
            <text:p>22/06/2026 <text:s text:c="2"/>15:23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Lavori Progetto “INTERVENTO DI MANUTENZIONE STRAORDINARIA DELLA SALA CONFERENZE E DELL'ATRIO DELLA SEDE DI RIETI - via Paolo Borsellino n. 16” - CUP J13J25000040005 - CIG BAFBB38240 – Autorizzazione al subappalto, ai sensi dell’art 119 del D.Lgs 36/2023, a favore dell’impresa individuale Pugliesi Roberto per l’esecuzione di lavori aventi ad oggetto impianti elettrici.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2026000232</text:p>
          </table:table-cell>
          <table:table-cell office:value-type="string" table:style-name="ce5">
            <text:p>22/06/2026 <text:s text:c="2"/>15:25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Lavori Progetto “INTERVENTO DI MANUTENZIONE STRAORDINARIA DELLA SALA CONFERENZE E DELL'ATRIO DELLA SEDE DI RIETI - via Paolo Borsellino n. 16” - CUP J13J25000040005 - CIG BAFBB38240 – Autorizzazione al subappalto, ai sensi dell’art 119 del D.Lgs 36/2023, a favore dell’impresa Termoidraulica Chiani Luciano S.n.c. di Chiani Alessandro &amp; Massimiliano per l’esecuzione di lavori aventi ad oggetto opere termoidrauliche.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33</text:p>
          </table:table-cell>
          <table:table-cell office:value-type="string" table:style-name="ce5">
            <text:p>22/06/2026 <text:s text:c="2"/>15:26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Internazionalizzazione Food Export Lab - Empowerment e International Readiness - Anno 2026 CUP J88C26000200005: Approvazione<text:s/>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2026000234</text:p>
          </table:table-cell>
          <table:table-cell office:value-type="string" table:style-name="ce5">
            <text:p>29/06/2026 <text:s text:c="2"/>13:11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Cessazione del marchio OMISSIS e cancellazione dal Registro degli assegnatari del marchio di identificazione per metalli preziosi dell'impresa individuale: OMISSIS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2026000235</text:p>
          </table:table-cell>
          <table:table-cell office:value-type="string" table:style-name="ce5">
            <text:p>29/06/2026 <text:s text:c="2"/>18:42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BANDO VOUCHER “DOPPIA TRANSIZIONE DIGITALE ED ECOLOGICA - ANNO 202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2026000236</text:p>
          </table:table-cell>
          <table:table-cell office:value-type="string" table:style-name="ce5">
            <text:p>30/06/2026 <text:s text:c="2"/>09:34</text:p>
          </table:table-cell>
          <table:table-cell office:value-type="string" table:style-name="ce5">
            <text:p>DETERMINAZIONE DIRIGENZIALE</text:p>
          </table:table-cell>
          <table:table-cell office:value-type="string" table:style-name="ce6">
            <text:p>Affidamento diretto del Servizio Gestione Stand, Degustazioni e accoglienza ospiti stranieri in occasione della FIERA MONDIALE CAMPIONARIA DEL PEPERONCINO – 28 agosto – 6 settembre 2026 – CUP J18H26000710005.</text:p>
          </table:table-cell>
          <table:table-cell table:number-columns-repeated="16380"/>
        </table:table-row>
        <table:table-row table:number-rows-repeated="1048246" table:style-name="ro2">
          <table:table-cell table:number-columns-repeated="16384"/>
        </table:table-row>
      </table:table>
      <table:database-ranges>
        <table:database-range table:target-range-address="export.A2:export.D332" table:contains-header="false">
          <table:sort>
            <table:sort-by table:field-number="0" table:data-type="Dal 2026000001 al 2026000236"/>
          </table:sort>
        </table:database-range>
        <table:database-range table:target-range-address="export.D1:export.D33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29T07:27:23Z</meta:creation-date>
    <dc:date>2026-07-29T08:20:06Z</dc:date>
  </office:meta>
</office:document-meta>
</file>