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3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4" style:family="table-cell" style:parent-style-name="Default" style:data-style-name="N0"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0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2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Arial" style:font-name-asian="Arial" style:font-name-complex="Arial"/>
    </style:style>
    <style:style style:name="ce3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37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36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/>
    </style:style>
    <style:style style:name="ce35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45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58" style:family="table-cell" style:parent-style-name="Collegamento_32_ipertestuale" style:data-style-name="N0">
      <style:table-cell-properties fo:border-top="2pt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59" style:family="table-cell" style:parent-style-name="Collegamento_32_ipertestuale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66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7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8" style:family="table-cell" style:parent-style-name="Default" style:data-style-name="N3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6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1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2" style:family="table-cell" style:parent-style-name="Default" style:data-style-name="N3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73" style:family="table-cell" style:parent-style-name="Default" style:data-style-name="N39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74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75" style:family="table-cell" style:parent-style-name="Default" style:data-style-name="N3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/>
    </style:style>
    <style:style style:name="ce76" style:family="table-cell" style:parent-style-name="Default" style:data-style-name="N39">
      <style:table-cell-properties fo:border="thin solid #000000" style:vertical-align="middle" style:repeat-content="false"/>
      <style:paragraph-properties fo:text-align="center"/>
      <style:text-properties fo:color="#FF0000" style:font-name="Arial" style:font-name-asian="Arial" style:font-name-complex="Arial"/>
    </style:style>
    <style:style style:name="ce77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/>
    </style:style>
    <style:style style:name="ce78" style:family="table-cell" style:parent-style-name="Default" style:data-style-name="N3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9" style:family="table-cell" style:parent-style-name="Default" style:data-style-name="N3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0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4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85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86" style:family="table-cell" style:parent-style-name="Collegamento_32_ipertestuale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87" style:family="table-cell" style:parent-style-name="Collegamento_32_ipertestuale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88" style:family="table-cell" style:parent-style-name="Collegamento_32_ipertestuale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89" style:family="table-cell" style:parent-style-name="Collegamento_32_ipertestuale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90" style:family="table-cell" style:parent-style-name="Collegamento_32_ipertestuale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9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4" style:family="table-cell" style:parent-style-name="Default" style:data-style-name="N37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5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6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97" style:family="table-cell" style:parent-style-name="Default" style:data-style-name="N36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98" style:family="table-cell" style:parent-style-name="Default" style:data-style-name="N36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99" style:family="table-cell" style:parent-style-name="Default" style:data-style-name="N36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0" style:family="table-cell" style:parent-style-name="Default" style:data-style-name="N19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1" style:family="table-cell" style:parent-style-name="Default" style:data-style-name="N1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2" style:family="table-cell" style:parent-style-name="Default" style:data-style-name="N38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3" style:family="table-cell" style:parent-style-name="Default" style:data-style-name="N3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4" style:family="table-cell" style:parent-style-name="Default" style:data-style-name="N39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5" style:family="table-cell" style:parent-style-name="Default" style:data-style-name="N3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06" style:family="table-cell" style:parent-style-name="Default" style:data-style-name="N37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7" style:family="table-cell" style:parent-style-name="Default" style:data-style-name="N37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8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1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19" style:family="table-cell" style:parent-style-name="Collegamento_32_ipertestuale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20" style:family="table-cell" style:parent-style-name="Collegamento_32_ipertestuale" style:data-style-name="N0">
      <style:table-cell-properties fo:border-top="none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21" style:family="table-cell" style:parent-style-name="Collegamento_32_ipertestuale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123" style:family="table-cell" style:parent-style-name="Default" style:data-style-name="N38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4" style:family="table-cell" style:parent-style-name="Default" style:data-style-name="N19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5" style:family="table-cell" style:parent-style-name="Default" style:data-style-name="N39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6" style:family="table-cell" style:parent-style-name="Default" style:data-style-name="N37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7" style:family="table-cell" style:parent-style-name="Default" style:data-style-name="N37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8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32" style:family="table-cell" style:parent-style-name="Collegamento_32_ipertestuale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33" style:family="table-cell" style:parent-style-name="Collegamento_32_ipertestuale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34" style:family="table-cell" style:parent-style-name="Collegamento_32_ipertestuale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8" style:family="table-cell" style:parent-style-name="Collegamento_32_ipertestuale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39" style:family="table-cell" style:parent-style-name="Collegamento_32_ipertestuale" style:data-style-name="N0">
      <style:table-cell-properties fo:border-top="none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40" style:family="table-cell" style:parent-style-name="Collegamento_32_ipertestuale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41" style:family="table-cell" style:parent-style-name="Collegamento_32_ipertestuale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42" style:family="table-cell" style:parent-style-name="Collegamento_32_ipertestuale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43" style:family="table-cell" style:parent-style-name="Collegamento_32_ipertestuale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47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48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49" style:family="table-cell" style:parent-style-name="Default" style:data-style-name="N3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0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1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3" style:family="table-cell" style:parent-style-name="Default" style:data-style-name="N3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4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5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6" style:family="table-cell" style:parent-style-name="Default" style:data-style-name="N36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7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8" style:family="table-cell" style:parent-style-name="Default" style:data-style-name="N39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59" style:family="table-cell" style:parent-style-name="Default" style:data-style-name="N39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0" style:family="table-cell" style:parent-style-name="Default" style:data-style-name="N39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1" style:family="table-cell" style:parent-style-name="Default" style:data-style-name="N36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2" style:family="table-cell" style:parent-style-name="Default" style:data-style-name="N36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3" style:family="table-cell" style:parent-style-name="Default" style:data-style-name="N36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4" style:family="table-cell" style:parent-style-name="Default" style:data-style-name="N37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5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6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7" style:family="table-cell" style:parent-style-name="Default" style:data-style-name="N38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8" style:family="table-cell" style:parent-style-name="Default" style:data-style-name="N3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69" style:family="table-cell" style:parent-style-name="Default" style:data-style-name="N38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0" style:family="table-cell" style:parent-style-name="Default" style:data-style-name="N19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1" style:family="table-cell" style:parent-style-name="Default" style:data-style-name="N1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2" style:family="table-cell" style:parent-style-name="Default" style:data-style-name="N19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3" style:family="table-cell" style:parent-style-name="Default" style:data-style-name="N39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4" style:family="table-cell" style:parent-style-name="Default" style:data-style-name="N3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5" style:family="table-cell" style:parent-style-name="Collegamento_32_ipertestuale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76" style:family="table-cell" style:parent-style-name="Collegamento_32_ipertestuale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77" style:family="table-cell" style:parent-style-name="Collegamento_32_ipertestuale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78" style:family="table-cell" style:parent-style-name="Collegamento_32_ipertestuale" style:data-style-name="N0">
      <style:table-cell-properties fo:border-top="2pt solid #000000" fo:border-bottom="none" fo:border-left="2pt solid #000000" fo:border-right="2pt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79" style:family="table-cell" style:parent-style-name="Collegamento_32_ipertestuale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80" style:family="table-cell" style:parent-style-name="Collegamento_32_ipertestuale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81" style:family="table-cell" style:parent-style-name="Collegamento_32_ipertestuale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82" style:family="table-cell" style:parent-style-name="Collegamento_32_ipertestuale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83" style:family="table-cell" style:parent-style-name="Collegamento_32_ipertestuale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84" style:family="table-cell" style:parent-style-name="Collegamento_32_ipertestuale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1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86" style:family="table-cell" style:parent-style-name="Default" style:data-style-name="N14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87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88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89" style:family="table-cell" style:parent-style-name="Default" style:data-style-name="N14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5" style:family="table-cell" style:parent-style-name="Collegamento_32_ipertestuale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96" style:family="table-cell" style:parent-style-name="Collegamento_32_ipertestuale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97" style:family="table-cell" style:parent-style-name="Collegamento_32_ipertestuale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9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19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20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201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2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3" style:family="table-cell" style:parent-style-name="Default" style:data-style-name="N3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4" style:family="table-cell" style:parent-style-name="Default" style:data-style-name="N19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5" style:family="table-cell" style:parent-style-name="Collegamento_32_ipertestuale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20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207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4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15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1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2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22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2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22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22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3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3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/>
    </style:style>
    <style:style style:name="ce2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/>
    </style:style>
    <style:style style:name="ce2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/>
    </style:style>
    <style:style style:name="ce2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</style:style>
    <style:style style:name="ce24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2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center"/>
    </style:style>
    <style:style style:name="ce243" style:family="table-cell" style:parent-style-name="Default" style:data-style-name="N41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4" style:family="table-cell" style:parent-style-name="Default" style:data-style-name="N41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5" style:family="table-cell" style:parent-style-name="Default" style:data-style-name="N41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6" style:family="table-cell" style:parent-style-name="Default" style:data-style-name="N42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4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4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24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50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1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2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4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255" style:family="table-cell" style:parent-style-name="Collegamento_32_ipertestuale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56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7" style:family="table-cell" style:parent-style-name="Default" style:data-style-name="N14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8" style:family="table-cell" style:parent-style-name="Default" style:data-style-name="N42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59" style:family="table-cell" style:parent-style-name="Collegamento_32_ipertestuale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260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6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62" style:family="table-cell" style:parent-style-name="Default" style:data-style-name="N14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263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style:font-name="Arial" style:font-name-asian="Arial" style:font-name-complex="Arial"/>
    </style:style>
    <style:style style:name="ce26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/>
      <style:text-properties style:font-name="Arial" style:font-name-asian="Arial" style:font-name-complex="Arial"/>
    </style:style>
    <style:style style:name="ce265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/>
    </style:style>
    <style:style style:name="ce2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6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1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3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4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5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6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7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78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79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0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8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.353cm"/>
      <style:text-properties fo:color="#000000" style:font-name="Arial" style:font-name-asian="Arial" style:font-name-complex="Arial"/>
    </style:style>
    <style:style style:name="ce287" style:family="table-cell" style:parent-style-name="Default" style:data-style-name="N30">
      <style:table-cell-properties fo:border="thin solid #000000" style:vertical-align="middle" fo:background-color="transparent" style:shrink-to-fit="true" style:repeat-content="false"/>
      <style:paragraph-properties fo:text-align="start" fo:margin-left="0.353cm"/>
      <style:text-properties fo:color="#000000" style:font-name="Arial" style:font-name-asian="Arial" style:font-name-complex="Arial"/>
    </style:style>
    <style:style style:name="ce28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.353cm"/>
      <style:text-properties fo:color="#000000" style:font-name="Arial" style:font-name-asian="Arial" style:font-name-complex="Arial"/>
    </style:style>
    <style:style style:name="ce28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9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9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92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94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295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/>
    </style:style>
    <style:style style:name="ce2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/>
    </style:style>
    <style:style style:name="ce297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.353cm"/>
      <style:text-properties fo:color="#000000" style:font-name="Arial" style:font-name-asian="Arial" style:font-name-complex="Arial"/>
    </style:style>
    <style:style style:name="ce29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style:repeat-content="false"/>
      <style:paragraph-properties fo:text-align="center"/>
    </style:style>
    <style:style style:name="ce299" style:family="table-cell" style:parent-style-name="Default" style:data-style-name="N41">
      <style:table-cell-properties fo:border-top="2pt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0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2" style:family="table-cell" style:parent-style-name="Default" style:data-style-name="N36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3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4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05" style:family="table-cell" style:parent-style-name="Default" style:data-style-name="N36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0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30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30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3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1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312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314" style:family="table-cell" style:parent-style-name="Default" style:data-style-name="N14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5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6" style:family="table-cell" style:parent-style-name="Collegamento_32_ipertestuale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17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1pt" style:font-size-asian="11pt" style:font-size-complex="11pt" style:text-underline-style="solid" style:text-underline-type="single"/>
    </style:style>
    <style:style style:name="ce318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3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/>
    </style:style>
    <style:style style:name="ce320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1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2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4" style:family="table-cell" style:parent-style-name="Collegamento_32_ipertestuale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25" style:family="table-cell" style:parent-style-name="Collegamento_32_ipertestuale" style:data-style-name="N0">
      <style:table-cell-properties fo:border="2pt solid #000000" style:vertical-align="middle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26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27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8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32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330" style:family="table-cell" style:parent-style-name="Collegamento_32_ipertestuale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31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32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33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34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35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36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37" style:family="table-cell" style:parent-style-name="Default" style:data-style-name="N3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33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841875cm"/>
    </style:style>
    <style:style style:name="co5" style:family="table-column">
      <style:table-column-properties fo:break-before="auto" style:column-width="4.31270833333333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3.54541666666667cm"/>
    </style:style>
    <style:style style:name="co10" style:family="table-column">
      <style:table-column-properties fo:break-before="auto" style:column-width="6.588125cm"/>
    </style:style>
    <style:style style:name="co11" style:family="table-column">
      <style:table-column-properties fo:break-before="auto" style:column-width="3.889375cm"/>
    </style:style>
    <style:style style:name="co12" style:family="table-column">
      <style:table-column-properties fo:break-before="auto" style:column-width="6.79979166666667cm"/>
    </style:style>
    <style:style style:name="co13" style:family="table-column">
      <style:table-column-properties fo:break-before="auto" style:column-width="5.926666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5.715cm"/>
    </style:style>
    <style:style style:name="co16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43.9pt" style:use-optimal-row-height="false" fo:break-before="auto"/>
    </style:style>
    <style:style style:name="ro5" style:family="table-row">
      <style:table-row-properties style:row-height="147.6pt" style:use-optimal-row-height="false" fo:break-before="auto"/>
    </style:style>
    <style:style style:name="ro6" style:family="table-row">
      <style:table-row-properties style:row-height="28.9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63pt" style:use-optimal-row-height="false" fo:break-before="auto"/>
    </style:style>
    <style:style style:name="ro13" style:family="table-row">
      <style:table-row-properties style:row-height="14.25pt" style:use-optimal-row-height="true" fo:break-before="auto"/>
    </style:style>
    <style:style style:name="ro14" style:family="table-row">
      <style:table-row-properties style:row-height="16.9pt" style:use-optimal-row-height="false" fo:break-before="auto"/>
    </style:style>
    <style:style style:name="ro15" style:family="table-row">
      <style:table-row-properties style:row-height="14.25pt" style:use-optimal-row-height="false" fo:break-before="auto"/>
    </style:style>
    <style:style style:name="ro16" style:family="table-row">
      <style:table-row-properties style:row-height="28.5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90.75pt" style:use-optimal-row-height="false" fo:break-before="auto"/>
    </style:style>
    <style:style style:name="ro19" style:family="table-row">
      <style:table-row-properties style:row-height="60pt" style:use-optimal-row-height="false" fo:break-before="auto"/>
    </style:style>
    <style:style style:name="ro20" style:family="table-row">
      <style:table-row-properties style:row-height="15pt" style:use-optimal-row-height="true" fo:break-before="auto"/>
    </style:style>
    <style:style style:name="ro21" style:family="table-row">
      <style:table-row-properties style:row-height="72pt" style:use-optimal-row-height="true" fo:break-before="auto"/>
    </style:style>
    <style:style style:name="ro22" style:family="table-row">
      <style:table-row-properties style:row-height="57pt" style:use-optimal-row-height="true" fo:break-before="auto"/>
    </style:style>
    <style:style style:name="ro23" style:family="table-row">
      <style:table-row-properties style:row-height="48.75pt" style:use-optimal-row-height="false" fo:break-before="auto"/>
    </style:style>
    <style:style style:name="ro24" style:family="table-row">
      <style:table-row-properties style:row-height="32.25pt" style:use-optimal-row-height="false" fo:break-before="auto"/>
    </style:style>
    <style:style style:name="ro25" style:family="table-row">
      <style:table-row-properties style:row-height="112.5pt" style:use-optimal-row-height="false" fo:break-before="auto"/>
    </style:style>
    <style:style style:name="ro26" style:family="table-row">
      <style:table-row-properties style:row-height="50.25pt" style:use-optimal-row-height="false" fo:break-before="auto"/>
    </style:style>
    <style:style style:name="ro27" style:family="table-row">
      <style:table-row-properties style:row-height="48pt" style:use-optimal-row-height="false" fo:break-before="auto"/>
    </style:style>
    <style:style style:name="ro28" style:family="table-row">
      <style:table-row-properties style:row-height="156.75pt" style:use-optimal-row-height="false" fo:break-before="auto"/>
    </style:style>
    <style:style style:name="ro29" style:family="table-row">
      <style:table-row-properties style:row-height="41.25pt" style:use-optimal-row-height="false" fo:break-before="auto"/>
    </style:style>
    <style:style style:name="ro30" style:family="table-row">
      <style:table-row-properties style:row-height="34.5pt" style:use-optimal-row-height="false" fo:break-before="auto"/>
    </style:style>
    <style:style style:name="ro31" style:family="table-row">
      <style:table-row-properties style:row-height="6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ecipazioni_dirette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16"/>
        <table:table-column table:style-name="co8" table:default-cell-style-name="ce16"/>
        <table:table-column table:style-name="co8" table:default-cell-style-name="ce4"/>
        <table:table-column table:style-name="co3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number-columns-repeated="2" table:default-cell-style-name="ce16"/>
        <table:table-column table:style-name="co13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1" table:default-cell-style-name="ce4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2" table:default-cell-style-name="ce4"/>
        <table:table-column table:style-name="co3" table:default-cell-style-name="ce4"/>
        <table:table-column table:style-name="co9" table:default-cell-style-name="ce4"/>
        <table:table-column table:style-name="co15" table:default-cell-style-name="ce4"/>
        <table:table-column table:style-name="co11" table:default-cell-style-name="ce4"/>
        <table:table-column table:style-name="co12" table:default-cell-style-name="ce4"/>
        <table:table-column table:style-name="co16" table:default-cell-style-name="ce4"/>
        <table:table-column table:style-name="co14" table:number-columns-repeated="240" table:default-cell-style-name="ce4"/>
        <table:table-row table:style-name="ro1">
          <table:table-cell office:value-type="string" table:number-columns-spanned="16" table:number-rows-spanned="1" table:style-name="ce306">
            <text:p>PARTECIPAZIONI CAMERA DI COMMERCIO DI RIETI - VITERBO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307">
            <text:p>Settore Staff Segreteria Generale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308">
            <text:p>SOCIETA'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309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310">
            <text:p>DENOMINAZIONE/</text:p>
            <text:p>COLLEGAMENTO SITI ISTITUZIONALI</text:p>
          </table:table-cell>
          <table:table-cell office:value-type="string" table:number-columns-spanned="1" table:number-rows-spanned="2" table:style-name="ce301">
            <text:p>C.F. O P.IVA</text:p>
          </table:table-cell>
          <table:table-cell office:value-type="string" table:number-columns-spanned="1" table:number-rows-spanned="2" table:style-name="ce301">
            <text:p>FUNZIONI ATTRIBUITE E ATTIVITA' SVOLTE DALLA STRUTTURA IN FAVORE DELLA CAMERA DI COMMERCIO DI RIETI - VITERBO</text:p>
          </table:table-cell>
          <table:table-cell office:value-type="string" table:number-columns-spanned="1" table:number-rows-spanned="2" table:style-name="ce301">
            <text:p>QUOTA % DI PARTECIPAZIONE DIRETTA (dati riferiti all'ultimo bilancio approvato dalle società - 31/12/2022)</text:p>
          </table:table-cell>
          <table:table-cell office:value-type="string" table:number-columns-spanned="1" table:number-rows-spanned="2" table:style-name="ce301">
            <text:p>DURATA DELLA PARTECIPAZIONE</text:p>
          </table:table-cell>
          <table:table-cell office:value-type="string" table:number-columns-spanned="1" table:number-rows-spanned="2" table:style-name="ce301">
            <text:p>ONERE COMPLESSIVO A QUALSIASI TITOLO GRAVANTE NEL BILANCIO 2022<text:span text:style-name="T3"><text:s/></text:span>DELLA CAMERA DI COMMERCIO DI RIETI - VITERBO</text:p>
          </table:table-cell>
          <table:table-cell office:value-type="string" table:number-columns-spanned="3" table:number-rows-spanned="1" table:style-name="ce300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300">
            <text:p>COMPONENTI DELL'ORGANO DI AMMINISTRAZIONE</text:p>
            <text:p><text:span text:style-name="T4">(dati aggiornati a dicembre 2022)</text:span></text:p>
          </table:table-cell>
          <table:covered-table-cell table:number-columns-repeated="5"/>
          <table:table-cell office:value-type="string" table:number-columns-spanned="1" table:number-rows-spanned="2" table:style-name="ce301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0" table:style-name="ce5">
            <text:p>2020</text:p>
          </table:table-cell>
          <table:table-cell office:value-type="float" office:value="2021" table:style-name="ce5">
            <text:p>2021</text:p>
          </table:table-cell>
          <table:table-cell office:value-type="float" office:value="2022" table:style-name="ce5">
            <text:p>2022</text:p>
          </table:table-cell>
          <table:table-cell office:value-type="string" table:style-name="ce5">
            <text:p>NUMERO RAPPRESENTANTI CAMERA DI COMMERCIO DI RIETI - VITERBO</text:p>
          </table:table-cell>
          <table:table-cell office:value-type="string" table:style-name="ce5">
            <text:p>DIPENDENTE CAMERA DI COMMERCIO DI RIETI - VITERBO</text:p>
          </table:table-cell>
          <table:table-cell office:value-type="string" table:style-name="ce5">
            <text:p>COGNOME E NOME<text:s text:c="2"/></text:p>
          </table:table-cell>
          <table:table-cell office:value-type="string" table:style-name="ce5">
            <text:p>CARICA</text:p>
          </table:table-cell>
          <table:table-cell office:value-type="string" table:style-name="ce54">
            <text:p>TRATTAMENTO ECONOMICO</text:p>
            <text:p>SPETTANTE</text:p>
          </table:table-cell>
          <table:table-cell office:value-type="string" table:style-name="ce54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14" table:style-name="ce311">
            <text:p><text:a xlink:href="http://www.agroqualita.it/it/index.aspx">AGROQUALITA' SPA</text:a></text:p>
          </table:table-cell>
          <table:table-cell office:value-type="string" table:number-columns-spanned="1" table:number-rows-spanned="14" table:style-name="ce312">
            <text:p>05053521000</text:p>
          </table:table-cell>
          <table:table-cell office:value-type="string" table:number-columns-spanned="1" table:number-rows-spanned="14" table:style-name="ce313">
            <text:p>Gestione di servizi relativamente ai sistemi di gestione ed ai processi di prodotto, supportando e promuovendo il Made in Italy.</text:p>
          </table:table-cell>
          <table:table-cell office:value-type="percentage" office:value="6.13E-3" table:number-columns-spanned="1" table:number-rows-spanned="14" table:style-name="ce314">
            <text:p>0,61%</text:p>
          </table:table-cell>
          <table:table-cell office:value-type="date" office:date-value="2050-12-31T00:00:00" table:number-columns-spanned="1" table:number-rows-spanned="14" table:style-name="ce315">
            <text:p>31/12/2050</text:p>
          </table:table-cell>
          <table:table-cell office:value-type="currency" office:value="0" table:number-columns-spanned="1" table:number-rows-spanned="14" table:style-name="ce303">
            <text:p>0,00 €</text:p>
          </table:table-cell>
          <table:table-cell office:value-type="currency" office:value="831655" table:number-columns-spanned="1" table:number-rows-spanned="14" table:style-name="ce304">
            <text:p>€ 831.655,00</text:p>
          </table:table-cell>
          <table:table-cell office:value-type="currency" office:value="514540" table:number-columns-spanned="1" table:number-rows-spanned="14" table:style-name="ce304">
            <text:p>€ 514.540,00</text:p>
          </table:table-cell>
          <table:table-cell office:value-type="currency" office:value="1273748" table:number-columns-spanned="1" table:number-rows-spanned="14" table:style-name="ce304">
            <text:p>€ 1.273.748,00</text:p>
          </table:table-cell>
          <table:table-cell office:value-type="string" table:number-columns-spanned="1" table:number-rows-spanned="14" table:style-name="ce293">
            <text:p>0</text:p>
            <text:p/>
          </table:table-cell>
          <table:table-cell office:value-type="string" table:style-name="ce6">
            <text:p>NO</text:p>
          </table:table-cell>
          <table:table-cell office:value-type="string" table:style-name="ce1">
            <text:p>ALBANESE ALESSANDRO</text:p>
          </table:table-cell>
          <table:table-cell office:value-type="string" table:style-name="ce7">
            <text:p>PRESIDENTE<text:s/></text:p>
          </table:table-cell>
          <table:table-cell office:value-type="string" table:number-columns-spanned="1" table:number-rows-spanned="14" table:style-name="ce305">
            <text:p>Il compenso complessivamente corrisposto agli amministratori nel 2022 è stato pari a € 29.825,00 (Nota Integrativa Bilancio d'esercizio 2022)</text:p>
          </table:table-cell>
          <table:table-cell office:value-type="string" table:number-columns-spanned="1" table:number-rows-spanned="14" table:style-name="ce302">
            <text:p>N.A.</text:p>
          </table:table-cell>
          <table:table-cell office:value-type="string" table:number-columns-spanned="1" table:number-rows-spanned="14" table:style-name="ce316">
            <text:p><text:a xlink:href="http://www.agroqualita.it/IT/istituzionale/struttura.aspx">http://www.agroqualita.it/IT/istituzionale/struttura.aspx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BAGARELLA DARI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CICALO' AGOSTIN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LAZZARO LUC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LOFFREDA SALVATORE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PARALUPPI SARA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PORCU FABIAN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CERANTOLA MARTIN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5">
            <text:p>DE MICHELI ENRIC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7">
            <text:p>GALLIATI FABRIZI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7">
            <text:p>BATTUELLO NICOLA GIANCARL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7">
            <text:p>TERAMO PAOLO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7">
            <text:p>TONANI ACHILLE</text:p>
          </table:table-cell>
          <table:table-cell office:value-type="string" table:style-name="ce9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NO</text:p>
          </table:table-cell>
          <table:table-cell office:value-type="string" table:style-name="ce11">
            <text:p>BRICHETTO MARIA FRANCESCA</text:p>
          </table:table-cell>
          <table:table-cell office:value-type="string" table:style-name="ce2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0">
          <table:table-cell office:value-type="string" table:number-columns-spanned="1" table:number-rows-spanned="3" table:style-name="ce317">
            <text:p><text:a xlink:href="http://web.bmti.it/flex/cm/pages/ServeBLOB.php/L/IT/IDPagina/1">BORSA MERCI TELEMATICA ITALIANA SCPA</text:a></text:p>
          </table:table-cell>
          <table:table-cell office:value-type="string" table:number-columns-spanned="1" table:number-rows-spanned="3" table:style-name="ce318">
            <text:p>06044201009</text:p>
          </table:table-cell>
          <table:table-cell office:value-type="string" table:number-columns-spanned="1" table:number-rows-spanned="3" table:style-name="ce319">
            <text:p>Gestione della Borsa Merci Telematica Italiana.</text:p>
          </table:table-cell>
          <table:table-cell office:value-type="percentage" office:value="1.25E-4" table:number-columns-spanned="1" table:number-rows-spanned="3" table:style-name="ce320">
            <text:p>0,013%</text:p>
          </table:table-cell>
          <table:table-cell office:value-type="date" office:date-value="2050-12-31T00:00:00" table:number-columns-spanned="1" table:number-rows-spanned="3" table:style-name="ce321">
            <text:p>31/12/2050</text:p>
          </table:table-cell>
          <table:table-cell office:value-type="currency" office:value="0" table:number-columns-spanned="1" table:number-rows-spanned="3" table:style-name="ce303">
            <text:p>0,00 €</text:p>
          </table:table-cell>
          <table:table-cell office:value-type="currency" office:value="266111" table:number-columns-spanned="1" table:number-rows-spanned="3" table:style-name="ce322">
            <text:p>€ 266.111,00</text:p>
          </table:table-cell>
          <table:table-cell office:value-type="currency" office:value="561866" table:number-columns-spanned="1" table:number-rows-spanned="3" table:style-name="ce322">
            <text:p>€ 561.866,00</text:p>
          </table:table-cell>
          <table:table-cell office:value-type="currency" office:value="406783" table:number-columns-spanned="1" table:number-rows-spanned="3" table:style-name="ce322">
            <text:p>€ 406.783,00</text:p>
          </table:table-cell>
          <table:table-cell office:value-type="float" office:value="0" table:number-columns-spanned="1" table:number-rows-spanned="3" table:style-name="ce32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1">
            <text:p>ZANLARI <text:s/>ANDREA</text:p>
          </table:table-cell>
          <table:table-cell office:value-type="string" table:style-name="ce7">
            <text:p>PRESIDENTE</text:p>
          </table:table-cell>
          <table:table-cell office:value-type="currency" office:value="20880" table:style-name="ce22">
            <text:p>€ 20.880,00</text:p>
          </table:table-cell>
          <table:table-cell office:value-type="string" table:number-columns-spanned="1" table:number-rows-spanned="3" table:style-name="ce302">
            <text:p>N.A.</text:p>
          </table:table-cell>
          <table:table-cell office:value-type="string" table:number-columns-spanned="1" table:number-rows-spanned="3" table:style-name="ce325">
            <text:p><text:a xlink:href="http://bmti.etrasparenza.it/">http://bmti.etrasparenza.it/</text:a></text:p>
          </table:table-cell>
          <table:table-cell table:number-columns-repeated="16368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DE SIMONE TOMMASO</text:p>
          </table:table-cell>
          <table:table-cell office:value-type="string" table:style-name="ce8">
            <text:p>CONSIGLIERE</text:p>
          </table:table-cell>
          <table:table-cell office:value-type="currency" office:value="2952" table:style-name="ce23">
            <text:p>€ 2.952,00</text:p>
          </table:table-cell>
          <table:covered-table-cell/>
          <table:covered-table-cell/>
          <table:table-cell table:number-columns-repeated="16368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NO</text:p>
          </table:table-cell>
          <table:table-cell office:value-type="string" table:style-name="ce11">
            <text:p><text:s/>GRANDI Daniela</text:p>
          </table:table-cell>
          <table:table-cell office:value-type="string" table:style-name="ce10">
            <text:p>CONSIGLIERE</text:p>
          </table:table-cell>
          <table:table-cell office:value-type="currency" office:value="2952" table:style-name="ce24">
            <text:p>€ 2.952,00</text:p>
          </table:table-cell>
          <table:covered-table-cell/>
          <table:covered-table-cell/>
          <table:table-cell table:number-columns-repeated="16368"/>
        </table:table-row>
        <table:table-row table:style-name="ro13">
          <table:table-cell office:value-type="string" table:number-columns-spanned="1" table:number-rows-spanned="5" table:style-name="ce317">
            <text:p><text:a xlink:href="http://www.icoutsourcing.it/">IC OUTSOURCING SCARL</text:a></text:p>
          </table:table-cell>
          <table:table-cell office:value-type="string" table:number-columns-spanned="1" table:number-rows-spanned="5" table:style-name="ce312">
            <text:p>04408300285</text:p>
          </table:table-cell>
          <table:table-cell office:value-type="string" table:number-columns-spanned="1" table:number-rows-spanned="5" table:style-name="ce313">
            <text:p>Gestione di servizi finalizzati alla conservazione e archiviazione di flussi documentali</text:p>
          </table:table-cell>
          <table:table-cell office:value-type="percentage" office:value="4.0000000000000003E-5" table:number-columns-spanned="1" table:number-rows-spanned="5" table:style-name="ce320">
            <text:p>0,004%</text:p>
          </table:table-cell>
          <table:table-cell office:value-type="date" office:date-value="2050-12-31T00:00:00" table:number-columns-spanned="1" table:number-rows-spanned="5" table:style-name="ce315">
            <text:p>31/12/2050</text:p>
          </table:table-cell>
          <table:table-cell office:value-type="currency" office:value="23650" table:number-columns-spanned="1" table:number-rows-spanned="5" table:style-name="ce303">
            <text:p>23.650,00 €</text:p>
          </table:table-cell>
          <table:table-cell office:value-type="currency" office:value="637426" table:number-columns-spanned="1" table:number-rows-spanned="5" table:style-name="ce322">
            <text:p>€ 637.426,00</text:p>
          </table:table-cell>
          <table:table-cell office:value-type="currency" office:value="243150" table:number-columns-spanned="1" table:number-rows-spanned="5" table:style-name="ce322">
            <text:p>€ 243.150,00</text:p>
          </table:table-cell>
          <table:table-cell office:value-type="currency" office:value="275164" table:number-columns-spanned="1" table:number-rows-spanned="5" table:style-name="ce322">
            <text:p>€ 275.164,00</text:p>
          </table:table-cell>
          <table:table-cell office:value-type="float" office:value="0" table:number-columns-spanned="1" table:number-rows-spanned="5" table:style-name="ce32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12">
            <text:p>BREDA Riccardo</text:p>
          </table:table-cell>
          <table:table-cell office:value-type="string" table:style-name="ce6">
            <text:p>PRESIDENTE</text:p>
          </table:table-cell>
          <table:table-cell office:value-type="string" table:number-columns-spanned="1" table:number-rows-spanned="5" table:style-name="ce305">
            <text:p>Il compenso complessivamente corrisposto agli amministratori nel 2022 è stato pari a € 31.000,00 (Nota Integrativa Bilancio d'esercizio 2022)</text:p>
          </table:table-cell>
          <table:table-cell office:value-type="string" table:number-columns-spanned="1" table:number-rows-spanned="5" table:style-name="ce302">
            <text:p>N.A.</text:p>
          </table:table-cell>
          <table:table-cell office:value-type="string" table:number-columns-spanned="1" table:number-rows-spanned="5" table:style-name="ce324">
            <text:p><text:a xlink:href="http://www.icoutsourcing.it/societa-trasparente1">http://www.icoutsourcing.it/societa-trasparente1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NO</text:p>
          </table:table-cell>
          <table:table-cell office:value-type="string" table:style-name="ce13">
            <text:p>ANDRIGHETTI Nicoletta</text:p>
          </table:table-cell>
          <table:table-cell office:value-type="string" table:style-name="ce1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MARCHESE Giovann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ACCORNERO <text:s/>Marco Enrico Mari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NO</text:p>
          </table:table-cell>
          <table:table-cell office:value-type="string" table:style-name="ce11">
            <text:p>DE SANTIS Din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1">
          <table:table-cell office:value-type="string" table:number-columns-spanned="1" table:number-rows-spanned="5" table:style-name="ce326">
            <text:p><text:a xlink:href="https://www.infocamere.it/">INFOCAMERE SCPA</text:a></text:p>
          </table:table-cell>
          <table:table-cell office:value-type="string" table:number-columns-spanned="1" table:number-rows-spanned="5" table:style-name="ce312">
            <text:p>02313821007</text:p>
          </table:table-cell>
          <table:table-cell office:value-type="string" table:number-columns-spanned="1" table:number-rows-spanned="5" table:style-name="ce313">
            <text:p>Gestione di un sistema informatico nazionale</text:p>
          </table:table-cell>
          <table:table-cell office:value-type="percentage" office:value="9.0000000000000006E-5" table:number-columns-spanned="1" table:number-rows-spanned="5" table:style-name="ce327">
            <text:p>0,009%</text:p>
          </table:table-cell>
          <table:table-cell office:value-type="date" office:date-value="2050-12-31T00:00:00" table:number-columns-spanned="1" table:number-rows-spanned="5" table:style-name="ce315">
            <text:p>31/12/2050</text:p>
          </table:table-cell>
          <table:table-cell office:value-type="currency" office:value="423463.7" table:number-columns-spanned="1" table:number-rows-spanned="5" table:style-name="ce303">
            <text:p>423.463,70 €</text:p>
          </table:table-cell>
          <table:table-cell office:value-type="currency" office:value="4280391" table:number-columns-spanned="1" table:number-rows-spanned="5" table:style-name="ce322">
            <text:p>€ 4.280.391,00</text:p>
          </table:table-cell>
          <table:table-cell office:value-type="currency" office:value="123729" table:number-columns-spanned="1" table:number-rows-spanned="5" table:style-name="ce322">
            <text:p>€ 123.729,00</text:p>
          </table:table-cell>
          <table:table-cell office:value-type="currency" office:value="256521" table:number-columns-spanned="1" table:number-rows-spanned="5" table:style-name="ce322">
            <text:p>€ 256.521,00</text:p>
          </table:table-cell>
          <table:table-cell office:value-type="string" table:number-columns-spanned="1" table:number-rows-spanned="5" table:style-name="ce293">
            <text:p>0</text:p>
            <text:p/>
          </table:table-cell>
          <table:table-cell office:value-type="string" table:style-name="ce6">
            <text:p>NO</text:p>
          </table:table-cell>
          <table:table-cell office:value-type="string" table:style-name="ce1">
            <text:p>TAGLIAVANTI Lorenzo</text:p>
          </table:table-cell>
          <table:table-cell office:value-type="string" table:style-name="ce6">
            <text:p>PRESIDENTE</text:p>
          </table:table-cell>
          <table:table-cell office:value-type="string" table:number-columns-spanned="1" table:number-rows-spanned="5" table:style-name="ce305">
            <text:p>Il compenso complessivamente corrisposto agli amministratori nel 2022 è stato pari a € 104.088,00 (Nota Integrativa Bilancio d'esercizio 2022)</text:p>
          </table:table-cell>
          <table:table-cell office:value-type="string" table:number-columns-spanned="1" table:number-rows-spanned="5" table:style-name="ce302">
            <text:p>N.A.</text:p>
          </table:table-cell>
          <table:table-cell office:value-type="string" table:number-columns-spanned="1" table:number-rows-spanned="5" table:style-name="ce334">
            <text:p><text:a xlink:href="http://www.pubblicamera.infocamere.it/gpub/pubblicazioni/111111">http://www.pubblicamera.infocamere.it/gpub/pubblicazioni/111111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36">
            <text:p>NO</text:p>
          </table:table-cell>
          <table:table-cell office:value-type="string" table:number-columns-spanned="1" table:number-rows-spanned="3" table:style-name="ce329">
            <text:p>SANTOCOMO Antonio</text:p>
          </table:table-cell>
          <table:table-cell office:value-type="string" table:number-columns-spanned="1" table:number-rows-spanned="3" table:style-name="ce329">
            <text:p>VICE PRESIDENT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NO</text:p>
          </table:table-cell>
          <table:table-cell office:value-type="string" table:style-name="ce11">
            <text:p>PRETE Andrea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317">
            <text:p><text:a xlink:href="http://www.tecnoservicecamere.it/">TECNOSERVICECAMERE SCPA</text:a></text:p>
          </table:table-cell>
          <table:table-cell office:value-type="string" table:number-columns-spanned="1" table:number-rows-spanned="5" table:style-name="ce312">
            <text:p>04786421000</text:p>
          </table:table-cell>
          <table:table-cell office:value-type="string" table:number-columns-spanned="1" table:number-rows-spanned="5" table:style-name="ce313">
            <text:p>Gestione attività di assistenza e consulenza nei settori immobiliari e tecnico-progettuali</text:p>
          </table:table-cell>
          <table:table-cell office:value-type="percentage" office:value="5.0000000000000001E-4" table:number-columns-spanned="1" table:number-rows-spanned="5" table:style-name="ce327">
            <text:p>0,050%</text:p>
          </table:table-cell>
          <table:table-cell office:value-type="date" office:date-value="2050-12-31T00:00:00" table:number-columns-spanned="1" table:number-rows-spanned="5" table:style-name="ce315">
            <text:p>31/12/2050</text:p>
          </table:table-cell>
          <table:table-cell office:value-type="currency" office:value="93720.17" table:number-columns-spanned="1" table:number-rows-spanned="5" table:style-name="ce303">
            <text:p>93.720,17 €</text:p>
          </table:table-cell>
          <table:table-cell office:value-type="currency" office:value="216761" table:number-columns-spanned="1" table:number-rows-spanned="5" table:style-name="ce322">
            <text:p>€ 216.761,00</text:p>
          </table:table-cell>
          <table:table-cell office:value-type="currency" office:value="159.934" table:number-columns-spanned="1" table:number-rows-spanned="5" table:style-name="ce328">
            <text:p>€ 159,93</text:p>
          </table:table-cell>
          <table:table-cell office:value-type="currency" office:value="169401" table:number-columns-spanned="1" table:number-rows-spanned="5" table:style-name="ce328">
            <text:p>€ 169.401,00</text:p>
          </table:table-cell>
          <table:table-cell office:value-type="float" office:value="0" table:number-columns-spanned="1" table:number-rows-spanned="5" table:style-name="ce323">
            <text:p>0</text:p>
          </table:table-cell>
          <table:table-cell office:value-type="string" table:style-name="ce6">
            <text:p>NO</text:p>
          </table:table-cell>
          <table:table-cell office:value-type="string" table:style-name="ce1">
            <text:p>ATTANASIO Luigi</text:p>
            <draw:custom-shape svg:x="0.03125in" svg:y="0in" svg:width="1.13542in" svg:height="0in" draw:z-index="1" draw:id="id0" draw:style-name="a0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8333in" svg:y="0in" svg:width="1.25in" svg:height="0in" draw:z-index="3" draw:id="id2" draw:style-name="a2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.05208in" svg:y="0in" svg:width="1.16667in" svg:height="0in" draw:z-index="2" draw:id="id1" draw:style-name="a1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6">
            <text:p>PRESIDENTE</text:p>
          </table:table-cell>
          <table:table-cell office:value-type="string" table:number-columns-spanned="1" table:number-rows-spanned="5" table:style-name="ce305">
            <text:p>Il compenso complessivamente corrisposto agli amministratori nel 2022 è stato pari a € 98.000,00 (Nota Integrativa Bilancio d'esercizio 2022)</text:p>
          </table:table-cell>
          <table:table-cell office:value-type="string" table:number-columns-spanned="1" table:number-rows-spanned="5" table:style-name="ce302">
            <text:p>N.A.</text:p>
          </table:table-cell>
          <table:table-cell office:value-type="string" table:number-columns-spanned="1" table:number-rows-spanned="5" table:style-name="ce334">
            <text:p><text:a xlink:href="http://www.tecnoservicecamere.it/societa-trasparente">http://www.tecnoservicecamere.it/societa-trasparente</text:a></text:p>
          </table:table-cell>
          <table:table-cell table:number-columns-repeated="16368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BERTOLINO Paolo</text:p>
          </table:table-cell>
          <table:table-cell office:value-type="string" table:style-name="ce9">
            <text:p>AMMINISTRATORE</text:p>
            <text:p><text:s/>DELEGATO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BORGOGELLI Piergiorgio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2">
            <text:p>CIVOLANI CLAUDI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NO</text:p>
          </table:table-cell>
          <table:table-cell office:value-type="string" table:style-name="ce29">
            <text:p>MOCCI Luciano</text:p>
          </table:table-cell>
          <table:table-cell office:value-type="string" table:style-name="ce10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8">
          <table:table-cell office:value-type="string" table:style-name="ce3">
            <text:p><text:a xlink:href="http://www.retecamere.it/">RETECAMERE SRL <text:s text:c="27"/>IN LIQUIDAZIONE</text:a></text:p>
          </table:table-cell>
          <table:table-cell office:value-type="string" table:style-name="ce277">
            <text:p>08618091006</text:p>
          </table:table-cell>
          <table:table-cell office:value-type="string" table:style-name="ce19">
            <text:p>Servizi, assistenza tecnica, consulenza, formazione</text:p>
          </table:table-cell>
          <table:table-cell office:value-type="percentage" office:value="9.3000000000000005E-4" table:style-name="ce31">
            <text:p>0,093%</text:p>
          </table:table-cell>
          <table:table-cell office:value-type="string" table:style-name="ce19">
            <text:p>termine procedura di liquidazione</text:p>
          </table:table-cell>
          <table:table-cell office:value-type="currency" office:value="0" table:style-name="ce35">
            <text:p>0,00 €</text:p>
          </table:table-cell>
          <table:table-cell office:value-type="string" table:style-name="ce32">
            <text:p>BILANCIO NON APPROVATO</text:p>
          </table:table-cell>
          <table:table-cell office:value-type="currency" office:value="33602" table:style-name="ce33">
            <text:p>€ 33.602,00</text:p>
          </table:table-cell>
          <table:table-cell office:value-type="currency" office:value="125339" table:style-name="ce33">
            <text:p>€ 125.339,00</text:p>
          </table:table-cell>
          <table:table-cell office:value-type="float" office:value="0" table:style-name="ce15">
            <text:p>0</text:p>
          </table:table-cell>
          <table:table-cell office:value-type="string" table:style-name="ce17">
            <text:p>NO</text:p>
          </table:table-cell>
          <table:table-cell office:value-type="string" table:style-name="ce26">
            <text:p>CAPPA Giovanni<text:s/></text:p>
          </table:table-cell>
          <table:table-cell office:value-type="string" table:style-name="ce17">
            <text:p>LIQUIDATORE</text:p>
          </table:table-cell>
          <table:table-cell office:value-type="string" table:style-name="ce19">
            <text:p>€ 25.000,00 per l'intero periodo di liquidazione</text:p>
          </table:table-cell>
          <table:table-cell office:value-type="string" table:style-name="ce38">
            <text:p>N.A.</text:p>
          </table:table-cell>
          <table:table-cell office:value-type="string" table:style-name="ce21">
            <text:p>N.D.</text:p>
          </table:table-cell>
          <table:table-cell table:number-columns-repeated="16368" table:style-name="ce16"/>
        </table:table-row>
        <table:table-row table:style-name="ro19">
          <table:table-cell office:value-type="string" table:number-columns-spanned="1" table:number-rows-spanned="3" table:style-name="ce326">
            <text:p><text:a xlink:href="http://www.dintec.it/">DINTEC SCRL</text:a></text:p>
          </table:table-cell>
          <table:table-cell office:value-type="string" table:number-columns-spanned="1" table:number-rows-spanned="3" table:style-name="ce331">
            <text:p>04338251004</text:p>
          </table:table-cell>
          <table:table-cell office:value-type="string" table:number-columns-spanned="1" table:number-rows-spanned="3" table:style-name="ce249">
            <text:p>Servizi relativi alla diffusione di norme tecniche e per la certificazioe di qualità</text:p>
          </table:table-cell>
          <table:table-cell office:value-type="percentage" office:value="5.5500000000000002E-3" table:number-columns-spanned="1" table:number-rows-spanned="3" table:style-name="ce332">
            <text:p>0,555%</text:p>
          </table:table-cell>
          <table:table-cell office:value-type="date" office:date-value="2050-12-31T00:00:00" table:number-columns-spanned="1" table:number-rows-spanned="3" table:style-name="ce250">
            <text:p>31/12/2050</text:p>
          </table:table-cell>
          <table:table-cell office:value-type="currency" office:value="0" table:number-columns-spanned="1" table:number-rows-spanned="3" table:style-name="ce251">
            <text:p>0,00 €</text:p>
          </table:table-cell>
          <table:table-cell office:value-type="currency" office:value="51093" table:number-columns-spanned="1" table:number-rows-spanned="3" table:style-name="ce304">
            <text:p>€ 51.093,00</text:p>
          </table:table-cell>
          <table:table-cell office:value-type="currency" office:value="45146" table:number-columns-spanned="1" table:number-rows-spanned="3" table:style-name="ce304">
            <text:p>€ 45.146,00</text:p>
          </table:table-cell>
          <table:table-cell office:value-type="currency" office:value="32701" table:number-columns-spanned="1" table:number-rows-spanned="3" table:style-name="ce333">
            <text:p>€ 32.701,00</text:p>
          </table:table-cell>
          <table:table-cell office:value-type="float" office:value="0" table:number-columns-spanned="1" table:number-rows-spanned="3" table:style-name="ce253">
            <text:p>0</text:p>
          </table:table-cell>
          <table:table-cell office:value-type="string" table:style-name="ce8">
            <text:p>NO</text:p>
          </table:table-cell>
          <table:table-cell office:value-type="string" table:style-name="ce51">
            <text:p>GALIMBERTI MARCO</text:p>
          </table:table-cell>
          <table:table-cell office:value-type="string" table:style-name="ce8">
            <text:p>CONSIGLIERE</text:p>
          </table:table-cell>
          <table:table-cell office:value-type="string" table:number-columns-spanned="1" table:number-rows-spanned="3" table:style-name="ce333">
            <text:p>Il compenso complessivamente corrisposto agli amministratori nel 2022 è stato pari a € 30.353,00 (Nota Integrativa Bilancio d'esercizio 2022)</text:p>
          </table:table-cell>
          <table:table-cell office:value-type="string" table:number-columns-spanned="1" table:number-rows-spanned="3" table:style-name="ce333">
            <text:p>N.A.</text:p>
          </table:table-cell>
          <table:table-cell office:value-type="string" table:number-columns-spanned="1" table:number-rows-spanned="3" table:style-name="ce330">
            <text:p><text:a xlink:href="http://www.dintec.it/P42A0C0S70/Societa-trasparente.htm">http://www.dintec.it/P42A0C0S70/Societa-trasparente.htm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2">
            <text:p>DE PASQUALE Maurizio</text:p>
          </table:table-cell>
          <table:table-cell office:value-type="string" table:style-name="ce8">
            <text:p>PRESIDENT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3">
            <text:p>BALLONE Antonell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9">
          <table:table-cell office:value-type="string" table:number-columns-spanned="1" table:number-rows-spanned="3" table:style-name="ce336">
            <text:p><text:a xlink:href="http://www.sicamera.camcom.it/">SI CAMERA SCRL</text:a></text:p>
          </table:table-cell>
          <table:table-cell office:value-type="float" office:value="12620491006" table:number-columns-spanned="1" table:number-rows-spanned="3" table:style-name="ce338">
            <text:p>12620491006</text:p>
          </table:table-cell>
          <table:table-cell office:value-type="string" table:number-columns-spanned="1" table:number-rows-spanned="3" table:style-name="ce249">
            <text:p>Sviluppo e realizzazione delle funzioni e delle attività di interesse del sistema camerale italiano</text:p>
          </table:table-cell>
          <table:table-cell office:value-type="percentage" office:value="1.14E-3" table:number-columns-spanned="1" table:number-rows-spanned="3" table:style-name="ce332">
            <text:p>0,114%</text:p>
          </table:table-cell>
          <table:table-cell office:value-type="date" office:date-value="2050-12-31T00:00:00" table:number-columns-spanned="1" table:number-rows-spanned="3" table:style-name="ce250">
            <text:p>31/12/2050</text:p>
          </table:table-cell>
          <table:table-cell office:value-type="currency" office:value="46763" table:number-columns-spanned="1" table:number-rows-spanned="3" table:style-name="ce251">
            <text:p>46.763,00 €</text:p>
          </table:table-cell>
          <table:table-cell office:value-type="currency" office:value="42463" table:number-columns-spanned="1" table:number-rows-spanned="3" table:style-name="ce335">
            <text:p>€ 42.463,00</text:p>
          </table:table-cell>
          <table:table-cell office:value-type="currency" office:value="107653" table:number-columns-spanned="1" table:number-rows-spanned="3" table:style-name="ce335">
            <text:p>€ 107.653,00</text:p>
          </table:table-cell>
          <table:table-cell office:value-type="currency" office:value="4016472" table:number-columns-spanned="1" table:number-rows-spanned="3" table:style-name="ce333">
            <text:p>€ 4.016.472,00</text:p>
          </table:table-cell>
          <table:table-cell office:value-type="float" office:value="0" table:number-columns-spanned="1" table:number-rows-spanned="3" table:style-name="ce249">
            <text:p>0</text:p>
          </table:table-cell>
          <table:table-cell office:value-type="string" table:style-name="ce8">
            <text:p>NO</text:p>
          </table:table-cell>
          <table:table-cell office:value-type="string" table:style-name="ce51">
            <text:p>ACAMPORA Giovanni</text:p>
          </table:table-cell>
          <table:table-cell office:value-type="string" table:style-name="ce8">
            <text:p>PRESIDENTE</text:p>
          </table:table-cell>
          <table:table-cell office:value-type="string" table:number-columns-spanned="1" table:number-rows-spanned="3" table:style-name="ce333">
            <text:p>Il compenso complessivamente corrisposto agli amministratori nel 2022 è stato pari a e 45.538,00 (Nota Integrativa Bilancio d'esercizio 2022)</text:p>
          </table:table-cell>
          <table:table-cell office:value-type="string" table:number-columns-spanned="1" table:number-rows-spanned="3" table:style-name="ce333">
            <text:p>N.A.</text:p>
          </table:table-cell>
          <table:table-cell office:value-type="string" table:number-columns-spanned="1" table:number-rows-spanned="3" table:style-name="ce330">
            <text:p><text:a xlink:href="http://www.sicamera.camcom.it/P42A0C0S154/Societa-Trasparente.htm">http://www.sicamera.camcom.it/P42A0C0S154/Societa-Trasparente.htm</text:a></text:p>
          </table:table-cell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2">
            <text:p>GUASCONI MASSIMO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</text:p>
          </table:table-cell>
          <table:table-cell office:value-type="string" table:style-name="ce53">
            <text:p>GRANDI Giada</text:p>
          </table:table-cell>
          <table:table-cell office:value-type="string" table:style-name="ce8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1">
          <table:table-cell office:value-type="string" table:style-name="ce30">
            <text:p>TUSCIA EXPO' - <text:s text:c="29"/>IN FALLIMENTO</text:p>
          </table:table-cell>
          <table:table-cell office:value-type="string" table:style-name="ce277">
            <text:p>01690380561</text:p>
          </table:table-cell>
          <table:table-cell office:value-type="string" table:style-name="ce19">
            <text:p>Realizzazione di strutture con finalità fieristiche e per congressi, convegni, seminari</text:p>
          </table:table-cell>
          <table:table-cell office:value-type="percentage" office:value="0.25" table:style-name="ce20">
            <text:p>25%</text:p>
          </table:table-cell>
          <table:table-cell office:value-type="string" table:style-name="ce19">
            <text:p>termine procedura di liquidazione</text:p>
          </table:table-cell>
          <table:table-cell office:value-type="currency" office:value="0" table:style-name="ce35">
            <text:p>0,00 €</text:p>
          </table:table-cell>
          <table:table-cell office:value-type="string" table:style-name="ce15">
            <text:p>N.D.</text:p>
          </table:table-cell>
          <table:table-cell office:value-type="string" table:style-name="ce15">
            <text:p>N.D.</text:p>
          </table:table-cell>
          <table:table-cell office:value-type="string" table:style-name="ce15">
            <text:p>N.D.</text:p>
          </table:table-cell>
          <table:table-cell office:value-type="float" office:value="0" table:style-name="ce15">
            <text:p>0</text:p>
          </table:table-cell>
          <table:table-cell office:value-type="string" table:style-name="ce18">
            <text:p>NO</text:p>
          </table:table-cell>
          <table:table-cell office:value-type="string" table:style-name="ce26">
            <text:p>LONGHI Maurizio<text:s/></text:p>
          </table:table-cell>
          <table:table-cell office:value-type="string" table:style-name="ce55">
            <text:p>CURATORE FALLIMENTARE</text:p>
          </table:table-cell>
          <table:table-cell office:value-type="string" table:style-name="ce15">
            <text:p>NESSUN COMPENSO</text:p>
          </table:table-cell>
          <table:table-cell office:value-type="string" table:style-name="ce39">
            <text:p>N.A.</text:p>
          </table:table-cell>
          <table:table-cell office:value-type="string" table:style-name="ce21">
            <text:p>N.D.</text:p>
          </table:table-cell>
          <table:table-cell table:number-columns-repeated="16368"/>
        </table:table-row>
        <table:table-row table:style-name="ro13">
          <table:table-cell office:value-type="string" table:number-columns-spanned="1" table:number-rows-spanned="5" table:style-name="ce248">
            <text:p><text:a xlink:href="https://www.sabinauniversitas.org/su/"><text:span text:style-name="T5">Polo universitario di Rieti "Sabina </text:span><text:span text:style-name="T6"><text:s/></text:span><text:span text:style-name="T5">Universitas" S.c.p.a</text:span><text:span text:style-name="T6">.</text:span></text:a></text:p>
          </table:table-cell>
          <table:table-cell office:value-type="string" table:number-columns-spanned="1" table:number-rows-spanned="5" table:style-name="ce331">
            <text:p>00982440570</text:p>
          </table:table-cell>
          <table:table-cell office:value-type="string" table:number-columns-spanned="1" table:number-rows-spanned="5" table:style-name="ce249">
            <text:p>Realizzazione attività educative e istruttive, di ricerca e formazione al fine di promuovere lo sviluppo socio-economicodella provincia di Rieti</text:p>
          </table:table-cell>
          <table:table-cell office:value-type="percentage" office:value="5.2240000000000002E-2" table:number-columns-spanned="1" table:number-rows-spanned="5" table:style-name="ce332">
            <text:p>5,224%</text:p>
          </table:table-cell>
          <table:table-cell office:value-type="date" office:date-value="2050-12-31T00:00:00" table:number-columns-spanned="1" table:number-rows-spanned="5" table:style-name="ce250">
            <text:p>31/12/2050</text:p>
          </table:table-cell>
          <table:table-cell office:value-type="currency" office:value="54328.36" table:number-columns-spanned="1" table:number-rows-spanned="5" table:style-name="ce251">
            <text:p>54.328,36 €</text:p>
          </table:table-cell>
          <table:table-cell office:value-type="currency" office:value="9357" table:number-columns-spanned="1" table:number-rows-spanned="5" table:style-name="ce337">
            <text:p>9.357,00 €</text:p>
          </table:table-cell>
          <table:table-cell office:value-type="currency" office:value="-107856" table:number-columns-spanned="1" table:number-rows-spanned="5" table:style-name="ce295">
            <text:p>-107.856,00 €</text:p>
          </table:table-cell>
          <table:table-cell office:value-type="currency" office:value="134426" table:number-columns-spanned="1" table:number-rows-spanned="5" table:style-name="ce251">
            <text:p>134.426,00 €</text:p>
          </table:table-cell>
          <table:table-cell office:value-type="float" office:value="1" table:number-columns-spanned="1" table:number-rows-spanned="5" table:style-name="ce253">
            <text:p>1</text:p>
          </table:table-cell>
          <table:table-cell office:value-type="string" table:style-name="ce43">
            <text:p>NO<text:s/></text:p>
          </table:table-cell>
          <table:table-cell office:value-type="string" table:style-name="ce36">
            <text:p>D'ONOFRIO Antonio</text:p>
          </table:table-cell>
          <table:table-cell office:value-type="string" table:style-name="ce36">
            <text:p>PRESIDENTE</text:p>
          </table:table-cell>
          <table:table-cell office:value-type="string" table:number-columns-spanned="1" table:number-rows-spanned="5" table:style-name="ce253">
            <text:p>NESSUN COMPENSO</text:p>
          </table:table-cell>
          <table:table-cell office:value-type="string" table:number-columns-spanned="1" table:number-rows-spanned="5" table:style-name="ce259">
            <text:p><text:a xlink:href="https://www.sabinauniversitas.org/trasparenza/organi-societari">https://www.sabinauniversitas.org/trasparenza/organi-societari</text:a></text:p>
          </table:table-cell>
          <table:table-cell office:value-type="string" table:number-columns-spanned="1" table:number-rows-spanned="5" table:style-name="ce254">
            <text:p><text:a xlink:href="https://www.sabinauniversitas.org/trasparenza">https://www.sabinauniversitas.org/trasparenza</text:a></text:p>
          </table:table-cell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NO</text:p>
          </table:table-cell>
          <table:table-cell office:value-type="string" table:style-name="ce34">
            <text:p>MONTERIU' Daniela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NO</text:p>
          </table:table-cell>
          <table:table-cell office:value-type="string" table:style-name="ce34">
            <text:p>PETTI Anna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NO (Commissario Straordinario della CCIAA Rieti ora estinta)</text:p>
          </table:table-cell>
          <table:table-cell office:value-type="string" table:style-name="ce34">
            <text:p>CAVALLI Giorgio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NO</text:p>
          </table:table-cell>
          <table:table-cell office:value-type="string" table:style-name="ce37">
            <text:p>TOSTI Leonardo</text:p>
          </table:table-cell>
          <table:table-cell office:value-type="string" table:style-name="ce37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296">
            <text:p><text:a xlink:href="https://www.tecnoholding.it/pages/Tecnoholding-it/101"><text:span text:style-name="T5">TECNOHOLDING SPA</text:span></text:a></text:p>
          </table:table-cell>
          <table:table-cell office:value-type="string" table:number-columns-spanned="1" table:number-rows-spanned="5" table:style-name="ce297">
            <text:p>05327781000</text:p>
          </table:table-cell>
          <table:table-cell office:value-type="string" table:number-columns-spanned="1" table:number-rows-spanned="5" table:style-name="ce298">
            <text:p><text:span text:style-name="T1">Gestisce partecipazioni in società italiane ed estere, per le quali svolge attività di indirizzo strategico e di coordinamento tecnico, finanziario e amministrativo.</text:span></text:p>
            <text:p><text:span text:style-name="T1">Nell'ambito della propria gestione finanziaria, amministra e gestisce beni immobili e promuove Fondi di investimento a sostegno di attività</text:span></text:p>
            <text:p><text:span text:style-name="T1">produttive.</text:span></text:p>
          </table:table-cell>
          <table:table-cell office:value-type="percentage" office:value="6.0999999999999999E-5" table:number-columns-spanned="1" table:number-rows-spanned="5" table:style-name="ce299">
            <text:p>0,0061%</text:p>
          </table:table-cell>
          <table:table-cell office:value-type="date" office:date-value="2050-12-31T00:00:00" table:number-columns-spanned="1" table:number-rows-spanned="5" table:style-name="ce250">
            <text:p>31/12/2050</text:p>
          </table:table-cell>
          <table:table-cell office:value-type="currency" office:value="0" table:number-columns-spanned="1" table:number-rows-spanned="5" table:style-name="ce251">
            <text:p>0,00 €</text:p>
          </table:table-cell>
          <table:table-cell office:value-type="currency" office:value="58579287" table:number-columns-spanned="1" table:number-rows-spanned="5" table:style-name="ce251">
            <text:p>58.579.287,00 €</text:p>
          </table:table-cell>
          <table:table-cell office:value-type="currency" office:value="4092465" table:number-columns-spanned="1" table:number-rows-spanned="5" table:style-name="ce251">
            <text:p>4.092.465,00 €</text:p>
          </table:table-cell>
          <table:table-cell office:value-type="currency" office:value="5688179" table:number-columns-spanned="1" table:number-rows-spanned="5" table:style-name="ce251">
            <text:p>5.688.179,00 €</text:p>
          </table:table-cell>
          <table:table-cell office:value-type="float" office:value="0" table:number-columns-spanned="1" table:number-rows-spanned="5" table:style-name="ce253">
            <text:p>0</text:p>
          </table:table-cell>
          <table:table-cell office:value-type="string" table:style-name="ce46">
            <text:p>NO<text:s/></text:p>
          </table:table-cell>
          <table:table-cell office:value-type="string" table:style-name="ce36">
            <text:p>SANGALLI Carlo Giuseppe Maria</text:p>
          </table:table-cell>
          <table:table-cell office:value-type="string" table:style-name="ce36">
            <text:p>PRESIDENTE</text:p>
          </table:table-cell>
          <table:table-cell office:value-type="string" table:number-columns-spanned="1" table:number-rows-spanned="5" table:style-name="ce249">
            <text:p>Il compenso complessivamente corrisposto agli amministratori nel 2022 è stato pari a € 155.602,71 (Nota Integrativa Bilancio d'esercizio 2022)</text:p>
          </table:table-cell>
          <table:table-cell office:value-type="string" table:number-columns-spanned="1" table:number-rows-spanned="5" table:style-name="ce253">
            <text:p>N.A.</text:p>
          </table:table-cell>
          <table:table-cell office:value-type="string" table:number-columns-spanned="1" table:number-rows-spanned="5" table:style-name="ce254">
            <text:p><text:a xlink:href="https://www.tecnoholding.it/pages/Tecnoholding-it/126">https://www.tecnoholding.it/pages/Tecnoholding-it/126</text:a></text:p>
          </table:table-cell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NO<text:s/></text:p>
          </table:table-cell>
          <table:table-cell office:value-type="string" table:style-name="ce34">
            <text:p>GALLINA Dario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NO<text:s/></text:p>
          </table:table-cell>
          <table:table-cell office:value-type="string" table:style-name="ce34">
            <text:p>COSCIA Gian Paolo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NO<text:s/></text:p>
          </table:table-cell>
          <table:table-cell office:value-type="string" table:style-name="ce34">
            <text:p>GRANDI Giada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7">
            <text:p>NO<text:s/></text:p>
          </table:table-cell>
          <table:table-cell office:value-type="string" table:style-name="ce37">
            <text:p>TAGLIAVANTI Lorenzo</text:p>
          </table:table-cell>
          <table:table-cell office:value-type="string" table:style-name="ce37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5">
          <table:table-cell office:value-type="string" table:number-columns-spanned="1" table:number-rows-spanned="5" table:style-name="ce293">
            <text:p><text:a xlink:href="https://www.tecnoborsa.com/"><text:span text:style-name="T5">TECNOBORSA SCPA</text:span></text:a></text:p>
          </table:table-cell>
          <table:table-cell office:value-type="string" table:number-columns-spanned="1" table:number-rows-spanned="5" table:style-name="ce292">
            <text:p>05375771002</text:p>
          </table:table-cell>
          <table:table-cell office:value-type="string" table:number-columns-spanned="1" table:number-rows-spanned="5" table:style-name="ce249">
            <text:p>La società promuove e collabora nella gestione di una rete nazionale di borse immobiliari – centro di ricerca e di studio nel settore immobiliare – corsi di formazione, studi e ricerche.</text:p>
          </table:table-cell>
          <table:table-cell office:value-type="string" table:number-columns-spanned="1" table:number-rows-spanned="5" table:style-name="ce294">
            <text:p>0,0181%</text:p>
          </table:table-cell>
          <table:table-cell office:value-type="date" office:date-value="2050-12-31T00:00:00" table:number-columns-spanned="1" table:number-rows-spanned="5" table:style-name="ce250">
            <text:p>31/12/2050</text:p>
          </table:table-cell>
          <table:table-cell office:value-type="currency" office:value="1965" table:number-columns-spanned="1" table:number-rows-spanned="5" table:style-name="ce251">
            <text:p>1.965,00 €</text:p>
          </table:table-cell>
          <table:table-cell office:value-type="currency" office:value="4408" table:number-columns-spanned="1" table:number-rows-spanned="5" table:style-name="ce251">
            <text:p>4.408,00 €</text:p>
          </table:table-cell>
          <table:table-cell office:value-type="currency" office:value="-93072" table:number-columns-spanned="1" table:number-rows-spanned="5" table:style-name="ce295">
            <text:p>-93.072,00 €</text:p>
          </table:table-cell>
          <table:table-cell office:value-type="currency" office:value="12082" table:number-columns-spanned="1" table:number-rows-spanned="5" table:style-name="ce251">
            <text:p>12.082,00 €</text:p>
          </table:table-cell>
          <table:table-cell office:value-type="float" office:value="0" table:number-columns-spanned="1" table:number-rows-spanned="5" table:style-name="ce253">
            <text:p>0</text:p>
          </table:table-cell>
          <table:table-cell office:value-type="string" table:style-name="ce49">
            <text:p>NO<text:s/></text:p>
          </table:table-cell>
          <table:table-cell office:value-type="string" table:style-name="ce50">
            <text:p>GIAMMARIA VALTER</text:p>
          </table:table-cell>
          <table:table-cell office:value-type="string" table:style-name="ce36">
            <text:p>PRESIDENTE</text:p>
          </table:table-cell>
          <table:table-cell office:value-type="string" table:number-columns-spanned="1" table:number-rows-spanned="5" table:style-name="ce249">
            <text:p>Il compenso complessivamente corrisposto agli amministratori nel 2022 è stato pari a € 41.280 (Nota Integrativa Bilancio d'esercizio 2022)</text:p>
          </table:table-cell>
          <table:table-cell office:value-type="string" table:number-columns-spanned="1" table:number-rows-spanned="5" table:style-name="ce249">
            <text:p>N.A.</text:p>
          </table:table-cell>
          <table:table-cell office:value-type="string" table:number-columns-spanned="1" table:number-rows-spanned="5" table:style-name="ce254">
            <text:p><text:a xlink:href="https://www.tecnoborsa.com/amministrazione-trasparente/">https://www.tecnoborsa.com/amministrazione-trasparente/</text:a></text:p>
          </table:table-cell>
          <table:table-cell table:number-columns-repeated="16368"/>
        </table:table-row>
        <table:table-row table:style-name="ro2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NO<text:s/></text:p>
          </table:table-cell>
          <table:table-cell office:value-type="string" table:style-name="ce45">
            <text:p>RIZZO ANNA RITA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NO<text:s/></text:p>
          </table:table-cell>
          <table:table-cell office:value-type="string" table:style-name="ce45">
            <text:p>PIACENTINI MARCELLO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NO<text:s/></text:p>
          </table:table-cell>
          <table:table-cell office:value-type="string" table:style-name="ce45">
            <text:p>PARISSI ALBERTA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4">
            <text:p>NO<text:s/></text:p>
          </table:table-cell>
          <table:table-cell office:value-type="string" table:style-name="ce48">
            <text:p>PEZZETTA MAURIZIO</text:p>
          </table:table-cell>
          <table:table-cell office:value-type="string" table:style-name="ce37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6">
          <table:table-cell office:value-type="string" table:number-columns-spanned="1" table:number-rows-spanned="3" table:style-name="ce248">
            <text:p><text:a xlink:href="https://www.unioncamere.gov.it/P42A0C817S148/Uniontrasporti.htm"><text:span text:style-name="T5">UNIONTRASPORTI S.C.R.L</text:span><text:span text:style-name="T6">.</text:span></text:a></text:p>
          </table:table-cell>
          <table:table-cell office:value-type="string" table:number-columns-spanned="1" table:number-rows-spanned="3" table:style-name="ce292">
            <text:p>08624711001</text:p>
          </table:table-cell>
          <table:table-cell office:value-type="string" table:number-columns-spanned="1" table:number-rows-spanned="3" table:style-name="ce249">
            <text:p>La società contribuisce alla realizzazione di obiettivi di ammodernamento, potenziamento e razionalizzazione, efficienza e funzionalità nel settore delle infrastrutture materiali ed immateriali, a sostegno della competitività delle imprese e dei territori. Si tratta della società “in house” del sistema camerale sui temi infrastrutturali.</text:p>
          </table:table-cell>
          <table:table-cell office:value-type="float" office:value="8.3000000000000001E-4" table:number-columns-spanned="1" table:number-rows-spanned="3" table:style-name="ce249">
            <text:p>0,00083</text:p>
          </table:table-cell>
          <table:table-cell office:value-type="date" office:date-value="2050-12-31T00:00:00" table:number-columns-spanned="1" table:number-rows-spanned="3" table:style-name="ce250">
            <text:p>31/12/2050</text:p>
          </table:table-cell>
          <table:table-cell office:value-type="currency" office:value="0" table:number-columns-spanned="1" table:number-rows-spanned="3" table:style-name="ce251">
            <text:p>0,00 €</text:p>
          </table:table-cell>
          <table:table-cell office:value-type="currency" office:value="6369" table:number-columns-spanned="1" table:number-rows-spanned="3" table:style-name="ce251">
            <text:p>6.369,00 €</text:p>
          </table:table-cell>
          <table:table-cell office:value-type="currency" office:value="35087" table:number-columns-spanned="1" table:number-rows-spanned="3" table:style-name="ce252">
            <text:p>35.087,00 €</text:p>
          </table:table-cell>
          <table:table-cell office:value-type="currency" office:value="85608" table:number-columns-spanned="1" table:number-rows-spanned="3" table:style-name="ce251">
            <text:p>85.608,00 €</text:p>
          </table:table-cell>
          <table:table-cell office:value-type="float" office:value="0" table:number-columns-spanned="1" table:number-rows-spanned="3" table:style-name="ce253">
            <text:p>0</text:p>
          </table:table-cell>
          <table:table-cell office:value-type="string" table:style-name="ce49">
            <text:p>NO<text:s/></text:p>
          </table:table-cell>
          <table:table-cell office:value-type="string" table:style-name="ce36">
            <text:p>BLANDINA IVO</text:p>
          </table:table-cell>
          <table:table-cell office:value-type="string" table:style-name="ce36">
            <text:p>PRESIDENTE</text:p>
          </table:table-cell>
          <table:table-cell office:value-type="string" table:number-columns-spanned="1" table:number-rows-spanned="3" table:style-name="ce249">
            <text:p>Il compenso complessivamente corrisposto agli amministratori nel 2022 è stato pari a € 6.000 (Nota Integrativa Bilancio d'esercizio 2022)</text:p>
          </table:table-cell>
          <table:table-cell office:value-type="string" table:number-columns-spanned="1" table:number-rows-spanned="3" table:style-name="ce253">
            <text:p>N.A.</text:p>
          </table:table-cell>
          <table:table-cell office:value-type="string" table:number-columns-spanned="1" table:number-rows-spanned="3" table:style-name="ce254">
            <text:p><text:a xlink:href="https://www.uniontrasporti.it/societa-trasparente/">https://www.uniontrasporti.it/societa-trasparente/</text:a></text:p>
          </table:table-cell>
          <table:table-cell table:number-columns-repeated="16368"/>
        </table:table-row>
        <table:table-row table:style-name="ro2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NO<text:s/></text:p>
          </table:table-cell>
          <table:table-cell office:value-type="string" table:style-name="ce34">
            <text:p>PAOLETTI Antonio</text:p>
          </table:table-cell>
          <table:table-cell office:value-type="string" table:style-name="ce3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6">
            <text:p>NO<text:s/></text:p>
          </table:table-cell>
          <table:table-cell office:value-type="string" table:style-name="ce264">
            <text:p>CORTI Erica</text:p>
          </table:table-cell>
          <table:table-cell office:value-type="string" table:style-name="ce264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29">
          <table:table-cell office:value-type="string" table:number-columns-spanned="1" table:number-rows-spanned="4" table:style-name="ce260">
            <text:p><text:a xlink:href="https://www.innexta.it/">INNEXTA S.C.RL.</text:a></text:p>
          </table:table-cell>
          <table:table-cell office:value-type="string" table:number-columns-spanned="1" table:number-rows-spanned="4" table:style-name="ce261">
            <text:p>08502090155</text:p>
          </table:table-cell>
          <table:table-cell office:value-type="string" table:number-columns-spanned="1" table:number-rows-spanned="4" table:style-name="ce63">
            <text:p>La società svolge azioni e servizi strumentali all’esercizio delle funzioni istituzionalmente demandate al sistema camerale, in materia di promozione, sostegno e miglioramento dell’accesso al mercato del credito e ai mercati finanziari da parte delle PMI</text:p>
          </table:table-cell>
          <table:table-cell office:value-type="percentage" office:value="2.3300000000000001E-2" table:number-columns-spanned="1" table:number-rows-spanned="4" table:style-name="ce262">
            <text:p>2,33%</text:p>
          </table:table-cell>
          <table:table-cell office:value-type="date" office:date-value="2050-12-31T00:00:00" table:number-columns-spanned="1" table:number-rows-spanned="4" table:style-name="ce69">
            <text:p>31/12/2050</text:p>
          </table:table-cell>
          <table:table-cell office:value-type="currency" office:value="5232" table:number-columns-spanned="1" table:number-rows-spanned="4" table:style-name="ce78">
            <text:p>5.232,00 €</text:p>
          </table:table-cell>
          <table:table-cell office:value-type="float" office:value="106778" table:number-columns-spanned="1" table:number-rows-spanned="4" table:style-name="ce246">
            <text:p>106.778,00<text:s text:c="2"/></text:p>
          </table:table-cell>
          <table:table-cell office:value-type="float" office:value="108213" table:number-columns-spanned="1" table:number-rows-spanned="4" table:style-name="ce246">
            <text:p>108.213,00<text:s text:c="2"/></text:p>
          </table:table-cell>
          <table:table-cell office:value-type="float" office:value="93926" table:number-columns-spanned="1" table:number-rows-spanned="4" table:style-name="ce246">
            <text:p>93.926,00<text:s text:c="2"/></text:p>
          </table:table-cell>
          <table:table-cell office:value-type="float" office:value="0" table:number-columns-spanned="1" table:number-rows-spanned="4" table:style-name="ce81">
            <text:p>0</text:p>
          </table:table-cell>
          <table:table-cell office:value-type="string" table:style-name="ce263">
            <text:p>NO</text:p>
          </table:table-cell>
          <table:table-cell office:value-type="string" table:style-name="ce51">
            <text:p>DA POZZO GIOVANNI</text:p>
          </table:table-cell>
          <table:table-cell office:value-type="string" table:style-name="ce51">
            <text:p>PRESIDENTE</text:p>
          </table:table-cell>
          <table:table-cell office:value-type="string" table:number-columns-spanned="1" table:number-rows-spanned="4" table:style-name="ce63">
            <text:p>Il compenso complessivamente corrisposto agli amministratori nel 2022 è stato pari a € 33.344 (Nota Integrativa Bilancio d'esercizio 2022</text:p>
          </table:table-cell>
          <table:table-cell office:value-type="string" table:number-columns-spanned="1" table:number-rows-spanned="4" table:style-name="ce81">
            <text:p>N.A.</text:p>
          </table:table-cell>
          <table:table-cell office:value-type="string" table:number-columns-spanned="1" table:number-rows-spanned="4" table:style-name="ce84">
            <text:p><text:a xlink:href="https://www.innexta.it/amministrazione-trasparente/">https://www.innexta.it/amministrazione-trasparente/</text:a></text:p>
          </table:table-cell>
          <table:table-cell table:number-columns-repeated="16368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5">
            <text:p>NO</text:p>
          </table:table-cell>
          <table:table-cell office:value-type="string" table:style-name="ce266">
            <text:p>FERRE' PAOLO</text:p>
          </table:table-cell>
          <table:table-cell office:value-type="string" table:style-name="ce265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5">
            <text:p>NO</text:p>
          </table:table-cell>
          <table:table-cell office:value-type="string" table:style-name="ce247">
            <text:p>GALLO GIUSEPPE</text:p>
          </table:table-cell>
          <table:table-cell office:value-type="string" table:style-name="ce45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style-name="ro3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65">
            <text:p>NO</text:p>
          </table:table-cell>
          <table:table-cell office:value-type="string" table:style-name="ce266">
            <text:p>BALLONE ANTONELLA</text:p>
          </table:table-cell>
          <table:table-cell office:value-type="string" table:style-name="ce265">
            <text:p>CONSIGLIERE</text:p>
          </table:table-cell>
          <table:covered-table-cell/>
          <table:covered-table-cell/>
          <table:covered-table-cell/>
          <table:table-cell table:number-columns-repeated="16368"/>
        </table:table-row>
        <table:table-row table:number-rows-repeated="104850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>
      <number:currency-symbol>€</number:currency-symbol>
      <number:text> </number:text>
      <number:number number:decimal-places="2" number:min-integer-digits="1" number:grouping="true"/>
    </number:currency-style>
    <number:currency-style style:name="N36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>
      <number:currency-symbol>€</number:currency-symbol>
      <number:text> </number:text>
      <number:number number:decimal-places="2" number:min-integer-digits="1" number:grouping="true"/>
    </number:currency-style>
    <number:percentage-style style:name="N38">
      <number:number number:decimal-places="3" number:min-integer-digits="1"/>
      <number:text>%</number:text>
    </number:percentage-style>
    <number:currency-style style:name="N39">
      <number:number number:decimal-places="2" number:min-integer-digits="1" number:grouping="true"/>
      <number:text> </number:text>
      <number:currency-symbol>€</number:currency-symbol>
    </number:currency-style>
    <number:percentage-style style:name="N41">
      <number:number number:decimal-places="4" number:min-integer-digits="1"/>
      <number:text>%</number:text>
    </number:percentage-style>
    <number:number-style style:name="N42">
      <number:number number:decimal-places="2" number:min-integer-digits="1" number:grouping="true"/>
      <number:text>  </number:text>
    </number:number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924</meta:generator>
    <meta:initial-creator/>
    <dc:creator/>
    <meta:creation-date>2006-09-16T00:00:00Z</meta:creation-date>
    <dc:date>2023-11-30T14:26:56Z</dc:date>
  </office:meta>
</office:document-meta>
</file>