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9" style:family="table-cell" style:parent-style-name="Default" style:data-style-name="N4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1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2" style:family="table-cell" style:parent-style-name="Default" style:data-style-name="N4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justify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justify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/>
    </style:style>
    <style:style style:name="ce29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41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4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4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/>
    </style:style>
    <style:style style:name="ce41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2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4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9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55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6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6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Arial" style:font-name-asian="Arial" style:font-name-complex="Arial"/>
    </style:style>
    <style:style style:name="ce67" style:family="table-cell" style:parent-style-name="Default" style:data-style-name="N14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68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69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0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1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3" style:family="table-cell" style:parent-style-name="Default" style:data-style-name="N4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4" style:family="table-cell" style:parent-style-name="Default" style:data-style-name="N4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5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76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77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justify"/>
      <style:text-properties style:font-name="Arial" style:font-name-asian="Arial" style:font-name-complex="Arial"/>
    </style:style>
    <style:style style:name="ce79" style:family="table-cell" style:parent-style-name="Default" style:data-style-name="N41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0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1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2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4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5" style:family="table-cell" style:parent-style-name="Default" style:data-style-name="N41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9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90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91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2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93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background-color="#92D050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94" style:family="table-cell" style:parent-style-name="Default" style:data-style-name="N4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2D050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96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FF0000"/>
    </style:style>
    <style:style style:name="ce97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9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2D050" style:repeat-content="false"/>
      <style:paragraph-properties fo:text-align="start" fo:margin-left="0.706cm"/>
      <style:text-properties style:font-name="Arial" style:font-name-asian="Arial" style:font-name-complex="Arial"/>
    </style:style>
    <style:style style:name="ce101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repeat-content="false"/>
      <style:paragraph-properties fo:text-align="center"/>
    </style:style>
    <style:style style:name="ce103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Arial" style:font-name-asian="Arial" style:font-name-complex="Arial"/>
    </style:style>
    <style:style style:name="ce104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/>
    </style:style>
    <style:style style:name="ce106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07" style:family="table-cell" style:parent-style-name="Default" style:data-style-name="N43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08" style:family="table-cell" style:parent-style-name="Default" style:data-style-name="N43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9" style:family="table-cell" style:parent-style-name="Default" style:data-style-name="N45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0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11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12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13" style:family="table-cell" style:parent-style-name="Collegamento_32_ipertestuale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92D050" style:repeat-content="false"/>
      <style:paragraph-properties fo:text-align="start" fo:margin-left="0.353cm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841875cm"/>
    </style:style>
    <style:style style:name="co5" style:family="table-column">
      <style:table-column-properties fo:break-before="auto" style:column-width="4.31270833333333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3.571875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6.588125cm"/>
    </style:style>
    <style:style style:name="co11" style:family="table-column">
      <style:table-column-properties fo:break-before="auto" style:column-width="3.889375cm"/>
    </style:style>
    <style:style style:name="co12" style:family="table-column">
      <style:table-column-properties fo:break-before="auto" style:column-width="6.79979166666667cm"/>
    </style:style>
    <style:style style:name="co13" style:family="table-column">
      <style:table-column-properties fo:break-before="auto" style:column-width="5.926666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5.715cm"/>
    </style:style>
    <style:style style:name="co16" style:family="table-column">
      <style:table-column-properties fo:break-before="auto" style:column-width="5.37104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59.25pt" style:use-optimal-row-height="false" fo:break-before="auto"/>
    </style:style>
    <style:style style:name="ro4" style:family="table-row">
      <style:table-row-properties style:row-height="43.9pt" style:use-optimal-row-height="false" fo:break-before="auto"/>
    </style:style>
    <style:style style:name="ro5" style:family="table-row">
      <style:table-row-properties style:row-height="147.6pt" style:use-optimal-row-height="false" fo:break-before="auto"/>
    </style:style>
    <style:style style:name="ro6" style:family="table-row">
      <style:table-row-properties style:row-height="28.9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63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16.9pt" style:use-optimal-row-height="false" fo:break-before="auto"/>
    </style:style>
    <style:style style:name="ro15" style:family="table-row">
      <style:table-row-properties style:row-height="14.25pt" style:use-optimal-row-height="false" fo:break-before="auto"/>
    </style:style>
    <style:style style:name="ro16" style:family="table-row">
      <style:table-row-properties style:row-height="28.5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90.75pt" style:use-optimal-row-height="false" fo:break-before="auto"/>
    </style:style>
    <style:style style:name="ro19" style:family="table-row">
      <style:table-row-properties style:row-height="60pt" style:use-optimal-row-height="false" fo:break-before="auto"/>
    </style:style>
    <style:style style:name="ro20" style:family="table-row">
      <style:table-row-properties style:row-height="72pt" style:use-optimal-row-height="true" fo:break-before="auto"/>
    </style:style>
    <style:style style:name="ro21" style:family="table-row">
      <style:table-row-properties style:row-height="29.25pt" style:use-optimal-row-height="false" fo:break-before="auto"/>
    </style:style>
    <style:style style:name="ro22" style:family="table-row">
      <style:table-row-properties style:row-height="75.75pt" style:use-optimal-row-height="false" fo:break-before="auto"/>
    </style:style>
    <style:style style:name="ro23" style:family="table-row">
      <style:table-row-properties style:row-height="48.75pt" style:use-optimal-row-height="false" fo:break-before="auto"/>
    </style:style>
    <style:style style:name="ro24" style:family="table-row">
      <style:table-row-properties style:row-height="32.25pt" style:use-optimal-row-height="false" fo:break-before="auto"/>
    </style:style>
    <style:style style:name="ro25" style:family="table-row">
      <style:table-row-properties style:row-height="112.5pt" style:use-optimal-row-height="false" fo:break-before="auto"/>
    </style:style>
    <style:style style:name="ro26" style:family="table-row">
      <style:table-row-properties style:row-height="50.25pt" style:use-optimal-row-height="false" fo:break-before="auto"/>
    </style:style>
    <style:style style:name="ro27" style:family="table-row">
      <style:table-row-properties style:row-height="48pt" style:use-optimal-row-height="false" fo:break-before="auto"/>
    </style:style>
    <style:style style:name="ro28" style:family="table-row">
      <style:table-row-properties style:row-height="156.75pt" style:use-optimal-row-height="false" fo:break-before="auto"/>
    </style:style>
    <style:style style:name="ro29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ecipazioni_dirette" table:style-name="ta1">
        <table:table-column table:style-name="co1" table:default-cell-style-name="ce39"/>
        <table:table-column table:style-name="co2" table:default-cell-style-name="ce39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39"/>
        <table:table-column table:style-name="co8" table:default-cell-style-name="ce39"/>
        <table:table-column table:style-name="co8" table:default-cell-style-name="ce2"/>
        <table:table-column table:style-name="co3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2" table:default-cell-style-name="ce39"/>
        <table:table-column table:style-name="co13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0" table:default-cell-style-name="ce2"/>
        <table:table-row table:style-name="ro1">
          <table:table-cell office:value-type="string" table:number-columns-spanned="16" table:number-rows-spanned="1" table:style-name="ce57">
            <text:p>PARTECIPAZIONI CAMERA DI COMMERCIO DI RIETI - VITERBO</text:p>
          </table:table-cell>
          <table:covered-table-cell table:number-columns-repeated="15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58">
            <text:p>Settore Staff Segreteria Generale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59">
            <text:p>SOCIETA'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60">
            <text:p>Dati ex Art. 22 del D.Lgs. n. 33 del 14.03.2013</text:p>
            <text:p/>
          </table:table-cell>
          <table:covered-table-cell table:number-columns-repeated="15"/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61">
            <text:p>DENOMINAZIONE/</text:p>
            <text:p>COLLEGAMENTO SITI ISTITUZIONALI</text:p>
          </table:table-cell>
          <table:table-cell office:value-type="string" table:number-columns-spanned="1" table:number-rows-spanned="2" table:style-name="ce62">
            <text:p>C.F. O P.IVA</text:p>
          </table:table-cell>
          <table:table-cell office:value-type="string" table:number-columns-spanned="1" table:number-rows-spanned="2" table:style-name="ce62">
            <text:p>FUNZIONI ATTRIBUITE E ATTIVITA' SVOLTE DALLA STRUTTURA IN FAVORE DELLA CAMERA DI COMMERCIO DI RIETI - VITERBO</text:p>
          </table:table-cell>
          <table:table-cell office:value-type="string" table:number-columns-spanned="1" table:number-rows-spanned="2" table:style-name="ce62">
            <text:p>QUOTA % DI PARTECIPAZIONE DIRETTA (dati riferiti all'ultimo bilancio approvato dalle società - 31/12/2022)</text:p>
          </table:table-cell>
          <table:table-cell office:value-type="string" table:number-columns-spanned="1" table:number-rows-spanned="2" table:style-name="ce62">
            <text:p>DURATA DELLA PARTECIPAZIONE</text:p>
          </table:table-cell>
          <table:table-cell office:value-type="string" table:number-columns-spanned="1" table:number-rows-spanned="2" table:style-name="ce62">
            <text:p>ONERE COMPLESSIVO A QUALSIASI TITOLO GRAVANTE NEL BILANCIO 2023<text:span text:style-name="T3"><text:s/></text:span>DELLA CAMERA DI COMMERCIO DI RIETI - VITERBO</text:p>
          </table:table-cell>
          <table:table-cell office:value-type="string" table:number-columns-spanned="3" table:number-rows-spanned="1" table:style-name="ce63">
            <text:p>RISULTATO DI ESERCIZIO</text:p>
          </table:table-cell>
          <table:covered-table-cell table:number-columns-repeated="2"/>
          <table:table-cell office:value-type="string" table:number-columns-spanned="6" table:number-rows-spanned="1" table:style-name="ce63">
            <text:p>COMPONENTI DELL'ORGANO DI AMMINISTRAZIONE</text:p>
            <text:p><text:span text:style-name="T4">(dati aggiornati a dicembre 2023)</text:span></text:p>
          </table:table-cell>
          <table:covered-table-cell table:number-columns-repeated="5"/>
          <table:table-cell office:value-type="string" table:number-columns-spanned="1" table:number-rows-spanned="2" table:style-name="ce62">
            <text:p>link pagina Amministrazione Trasparente società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2" table:style-name="ce4">
            <text:p>2022</text:p>
          </table:table-cell>
          <table:table-cell office:value-type="float" office:value="2023" table:style-name="ce4">
            <text:p>2023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NUMERO RAPPRESENTANTI CAMERA DI COMMERCIO DI RIETI - VITERBO</text:p>
          </table:table-cell>
          <table:table-cell office:value-type="string" table:style-name="ce4">
            <text:p>DIPENDENTE CAMERA DI COMMERCIO DI RIETI - VITERBO</text:p>
          </table:table-cell>
          <table:table-cell office:value-type="string" table:style-name="ce4">
            <text:p>COGNOME E NOME<text:s text:c="2"/></text:p>
          </table:table-cell>
          <table:table-cell office:value-type="string" table:style-name="ce4">
            <text:p>CARICA</text:p>
          </table:table-cell>
          <table:table-cell office:value-type="string" table:style-name="ce3">
            <text:p>TRATTAMENTO ECONOMICO</text:p>
            <text:p>SPETTANTE</text:p>
          </table:table-cell>
          <table:table-cell office:value-type="string" table:style-name="ce3">
            <text:p>DICHIARAZIONE DI INSUSSISTENZA DI UNA DELLE CAUSE DI INCONFERIBILITA'/INCOMPATIBILITA' DELL'INCARICO</text:p>
          </table:table-cell>
          <table:covered-table-cell/>
          <table:table-cell table:number-columns-repeated="16368"/>
        </table:table-row>
        <table:table-row table:style-name="ro6">
          <table:table-cell office:value-type="string" table:number-columns-spanned="1" table:number-rows-spanned="15" table:style-name="ce64">
            <text:p><text:a xlink:href="http://www.agroqualita.it/it/index.aspx">RINA AGRIFOOD SPA</text:a></text:p>
          </table:table-cell>
          <table:table-cell office:value-type="string" table:number-columns-spanned="1" table:number-rows-spanned="15" table:style-name="ce65">
            <text:p>05053521000</text:p>
          </table:table-cell>
          <table:table-cell office:value-type="string" table:number-columns-spanned="1" table:number-rows-spanned="15" table:style-name="ce66">
            <text:p>Gestione di servizi relativamente ai sistemi di gestione ed ai processi di prodotto, supportando e promuovendo il Made in Italy.</text:p>
          </table:table-cell>
          <table:table-cell office:value-type="percentage" office:value="6.13E-3" table:number-columns-spanned="1" table:number-rows-spanned="15" table:style-name="ce67">
            <text:p>0,61%</text:p>
          </table:table-cell>
          <table:table-cell office:value-type="date" office:date-value="2050-12-31T00:00:00" table:number-columns-spanned="1" table:number-rows-spanned="15" table:style-name="ce68">
            <text:p>31/12/2050</text:p>
          </table:table-cell>
          <table:table-cell office:value-type="currency" office:value="0" table:number-columns-spanned="1" table:number-rows-spanned="15" table:style-name="ce69">
            <text:p>0,00 €</text:p>
          </table:table-cell>
          <table:table-cell office:value-type="currency" office:value="1273748" table:number-columns-spanned="1" table:number-rows-spanned="15" table:style-name="ce70">
            <text:p>€ 1.273.748,00</text:p>
          </table:table-cell>
          <table:table-cell office:value-type="currency" office:value="925023" table:number-columns-spanned="1" table:number-rows-spanned="15" table:style-name="ce71">
            <text:p>925.023,00 €</text:p>
          </table:table-cell>
          <table:table-cell office:value-type="currency" office:value="1599488" table:number-columns-spanned="1" table:number-rows-spanned="15" table:style-name="ce71">
            <text:p>1.599.488,00 €</text:p>
          </table:table-cell>
          <table:table-cell office:value-type="string" table:number-columns-spanned="1" table:number-rows-spanned="15" table:style-name="ce72">
            <text:p>0</text:p>
            <text:p/>
          </table:table-cell>
          <table:table-cell office:value-type="string" table:style-name="ce6">
            <text:p>NO</text:p>
          </table:table-cell>
          <table:table-cell office:value-type="string" table:style-name="ce7">
            <text:p>ALBANESE ALESSANDRO</text:p>
          </table:table-cell>
          <table:table-cell office:value-type="string" table:style-name="ce8">
            <text:p>PRESIDENTE<text:s/></text:p>
          </table:table-cell>
          <table:table-cell office:value-type="currency" office:value="29091" table:number-columns-spanned="1" table:number-rows-spanned="15" table:style-name="ce73">
            <text:p>€ 29.091,00</text:p>
          </table:table-cell>
          <table:table-cell office:value-type="string" table:number-columns-spanned="1" table:number-rows-spanned="15" table:style-name="ce74">
            <text:p>N.A.</text:p>
          </table:table-cell>
          <table:table-cell office:value-type="string" table:number-columns-spanned="1" table:number-rows-spanned="15" table:style-name="ce75">
            <text:p><text:a xlink:href="https://www.rina.org/it/agroqualita">https://www.rina.org/it/agroqualita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BAGARELLA DARI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CICALO' AGOSTIN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LAZZARO LUCA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DE SIMONE TOMMAS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PICCHI CARL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PORCU FABIAN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0">
            <text:p>MECCA CICI BRUN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2">
            <text:p>DE MICHELI ENRIC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3">
            <text:p>MORETTI PAOL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3">
            <text:p>CASTAGNO EMANUELE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3">
            <text:p>TOSCANI MARI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3">
            <text:p>D'ARCHI LORENZO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3">
            <text:p>MARTI LAURA</text:p>
          </table:table-cell>
          <table:table-cell office:value-type="string" table:style-name="ce11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/text:p>
          </table:table-cell>
          <table:table-cell office:value-type="string" table:style-name="ce15">
            <text:p>GULLACE SIMONA</text:p>
          </table:table-cell>
          <table:table-cell office:value-type="string" table:style-name="ce16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0">
          <table:table-cell office:value-type="string" table:number-columns-spanned="1" table:number-rows-spanned="3" table:style-name="ce112">
            <text:p><text:a xlink:href="http://web.bmti.it/flex/cm/pages/ServeBLOB.php/L/IT/IDPagina/1">BORSA MERCI TELEMATICA ITALIANA SCPA</text:a></text:p>
          </table:table-cell>
          <table:table-cell office:value-type="string" table:number-columns-spanned="1" table:number-rows-spanned="3" table:style-name="ce77">
            <text:p>06044201009</text:p>
          </table:table-cell>
          <table:table-cell office:value-type="string" table:number-columns-spanned="1" table:number-rows-spanned="3" table:style-name="ce78">
            <text:p>Gestione della Borsa Merci Telematica Italiana.</text:p>
          </table:table-cell>
          <table:table-cell office:value-type="percentage" office:value="1.25E-4" table:number-columns-spanned="1" table:number-rows-spanned="3" table:style-name="ce79">
            <text:p>0,013%</text:p>
          </table:table-cell>
          <table:table-cell office:value-type="date" office:date-value="2050-12-31T00:00:00" table:number-columns-spanned="1" table:number-rows-spanned="3" table:style-name="ce80">
            <text:p>31/12/2050</text:p>
          </table:table-cell>
          <table:table-cell office:value-type="currency" office:value="0" table:number-columns-spanned="1" table:number-rows-spanned="3" table:style-name="ce69">
            <text:p>0,00 €</text:p>
          </table:table-cell>
          <table:table-cell office:value-type="currency" office:value="406783" table:number-columns-spanned="1" table:number-rows-spanned="3" table:style-name="ce70">
            <text:p>€ 406.783,00</text:p>
          </table:table-cell>
          <table:table-cell office:value-type="currency" office:value="495382" table:number-columns-spanned="1" table:number-rows-spanned="3" table:style-name="ce81">
            <text:p>€ 495.382,00</text:p>
          </table:table-cell>
          <table:table-cell office:value-type="currency" office:value="440191" table:number-columns-spanned="1" table:number-rows-spanned="3" table:style-name="ce82">
            <text:p>440.191,00 €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6">
            <text:p>NO</text:p>
          </table:table-cell>
          <table:table-cell office:value-type="string" table:style-name="ce18">
            <text:p>DALL'AGLIO VITTORIO</text:p>
          </table:table-cell>
          <table:table-cell office:value-type="string" table:style-name="ce8">
            <text:p>PRESIDENTE</text:p>
          </table:table-cell>
          <table:table-cell office:value-type="currency" office:value="20880" table:style-name="ce19">
            <text:p>€ 20.880,00</text:p>
          </table:table-cell>
          <table:table-cell office:value-type="string" table:number-columns-spanned="1" table:number-rows-spanned="3" table:style-name="ce74">
            <text:p>N.A.</text:p>
          </table:table-cell>
          <table:table-cell office:value-type="string" table:number-columns-spanned="1" table:number-rows-spanned="3" table:style-name="ce110">
            <text:p><text:a xlink:href="https://bmti.entetrasparente.it/amministrazione_trasparente.php">https://bmti.entetrasparente.it/amministrazione_trasparente.php</text:a></text:p>
          </table:table-cell>
          <table:table-cell table:number-columns-repeated="16368" table:style-name="ce1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DE SIMONE TOMMASO</text:p>
          </table:table-cell>
          <table:table-cell office:value-type="string" table:style-name="ce9">
            <text:p>CONSIGLIERE</text:p>
          </table:table-cell>
          <table:table-cell office:value-type="currency" office:value="2952" table:style-name="ce21">
            <text:p>€ 2.952,00</text:p>
          </table:table-cell>
          <table:covered-table-cell/>
          <table:covered-table-cell/>
          <table:table-cell table:number-columns-repeated="16368" table:style-name="ce1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/text:p>
          </table:table-cell>
          <table:table-cell office:value-type="string" table:style-name="ce15">
            <text:p><text:s/>GRANDI Daniela</text:p>
          </table:table-cell>
          <table:table-cell office:value-type="string" table:style-name="ce14">
            <text:p>CONSIGLIERE</text:p>
          </table:table-cell>
          <table:table-cell office:value-type="currency" office:value="2952" table:style-name="ce22">
            <text:p>€ 2.952,00</text:p>
          </table:table-cell>
          <table:covered-table-cell/>
          <table:covered-table-cell/>
          <table:table-cell table:number-columns-repeated="16368" table:style-name="ce1"/>
        </table:table-row>
        <table:table-row table:style-name="ro13">
          <table:table-cell office:value-type="string" table:number-columns-spanned="1" table:number-rows-spanned="5" table:style-name="ce76">
            <text:p><text:a xlink:href="http://www.icoutsourcing.it/">IC OUTSOURCING SCARL</text:a></text:p>
          </table:table-cell>
          <table:table-cell office:value-type="string" table:number-columns-spanned="1" table:number-rows-spanned="5" table:style-name="ce65">
            <text:p>04408300285</text:p>
          </table:table-cell>
          <table:table-cell office:value-type="string" table:number-columns-spanned="1" table:number-rows-spanned="5" table:style-name="ce66">
            <text:p>Gestione di servizi finalizzati alla conservazione e archiviazione di flussi documentali</text:p>
          </table:table-cell>
          <table:table-cell office:value-type="percentage" office:value="4.0000000000000003E-5" table:number-columns-spanned="1" table:number-rows-spanned="5" table:style-name="ce79">
            <text:p>0,004%</text:p>
          </table:table-cell>
          <table:table-cell office:value-type="date" office:date-value="2050-12-31T00:00:00" table:number-columns-spanned="1" table:number-rows-spanned="5" table:style-name="ce68">
            <text:p>31/12/2050</text:p>
          </table:table-cell>
          <table:table-cell office:value-type="currency" office:value="26033.01" table:number-columns-spanned="1" table:number-rows-spanned="5" table:style-name="ce84">
            <text:p>26.033,01 €</text:p>
          </table:table-cell>
          <table:table-cell office:value-type="currency" office:value="275164" table:number-columns-spanned="1" table:number-rows-spanned="5" table:style-name="ce70">
            <text:p>€ 275.164,00</text:p>
          </table:table-cell>
          <table:table-cell office:value-type="currency" office:value="314966" table:number-columns-spanned="1" table:number-rows-spanned="5" table:style-name="ce81">
            <text:p>€ 314.966,00</text:p>
          </table:table-cell>
          <table:table-cell office:value-type="currency" office:value="567841" table:number-columns-spanned="1" table:number-rows-spanned="5" table:style-name="ce69">
            <text:p>567.841,00 €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6">
            <text:p>NO</text:p>
          </table:table-cell>
          <table:table-cell office:value-type="string" table:style-name="ce23">
            <text:p>BREDA Riccardo</text:p>
          </table:table-cell>
          <table:table-cell office:value-type="string" table:style-name="ce6">
            <text:p>PRESIDENTE</text:p>
          </table:table-cell>
          <table:table-cell office:value-type="currency" office:value="28813" table:number-columns-spanned="1" table:number-rows-spanned="5" table:style-name="ce73">
            <text:p>€ 28.813,00</text:p>
          </table:table-cell>
          <table:table-cell office:value-type="string" table:number-columns-spanned="1" table:number-rows-spanned="5" table:style-name="ce74">
            <text:p>N.A.</text:p>
          </table:table-cell>
          <table:table-cell office:value-type="string" table:number-columns-spanned="1" table:number-rows-spanned="5" table:style-name="ce110">
            <text:p><text:a xlink:href="https://www.icoutsourcing.it/societa-trasparente/">https://www.icoutsourcing.it/societa-trasparente/</text:a></text:p>
          </table:table-cell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NO</text:p>
          </table:table-cell>
          <table:table-cell office:value-type="string" table:style-name="ce25">
            <text:p>ANDRIGHETTI Nicoletta</text:p>
          </table:table-cell>
          <table:table-cell office:value-type="string" table:style-name="ce26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MARCHESE Giovann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ACCORNERO <text:s/>Marco Enrico Mari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/text:p>
          </table:table-cell>
          <table:table-cell office:value-type="string" table:style-name="ce15">
            <text:p>DE SANTIS Dino</text:p>
          </table:table-cell>
          <table:table-cell office:value-type="string" table:style-name="ce14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1">
          <table:table-cell office:value-type="string" table:number-columns-spanned="1" table:number-rows-spanned="7" table:style-name="ce64">
            <text:p><text:a xlink:href="https://www.infocamere.it/">INFOCAMERE SCPA</text:a></text:p>
          </table:table-cell>
          <table:table-cell office:value-type="string" table:number-columns-spanned="1" table:number-rows-spanned="7" table:style-name="ce65">
            <text:p>02313821007</text:p>
          </table:table-cell>
          <table:table-cell office:value-type="string" table:number-columns-spanned="1" table:number-rows-spanned="7" table:style-name="ce66">
            <text:p>Gestione di un sistema informatico nazionale</text:p>
          </table:table-cell>
          <table:table-cell office:value-type="percentage" office:value="9.0000000000000006E-5" table:number-columns-spanned="1" table:number-rows-spanned="7" table:style-name="ce85">
            <text:p>0,009%</text:p>
          </table:table-cell>
          <table:table-cell office:value-type="date" office:date-value="2050-12-31T00:00:00" table:number-columns-spanned="1" table:number-rows-spanned="7" table:style-name="ce68">
            <text:p>31/12/2050</text:p>
          </table:table-cell>
          <table:table-cell office:value-type="currency" office:value="338886.74" table:number-columns-spanned="1" table:number-rows-spanned="7" table:style-name="ce69">
            <text:p>338.886,74 €</text:p>
          </table:table-cell>
          <table:table-cell office:value-type="currency" office:value="256521" table:number-columns-spanned="1" table:number-rows-spanned="7" table:style-name="ce70">
            <text:p>€ 256.521,00</text:p>
          </table:table-cell>
          <table:table-cell office:value-type="currency" office:value="256521" table:number-columns-spanned="1" table:number-rows-spanned="7" table:style-name="ce81">
            <text:p>€ 256.521,00</text:p>
          </table:table-cell>
          <table:table-cell office:value-type="currency" office:value="442419" table:number-columns-spanned="1" table:number-rows-spanned="7" table:style-name="ce69">
            <text:p>442.419,00 €</text:p>
          </table:table-cell>
          <table:table-cell office:value-type="string" table:number-columns-spanned="1" table:number-rows-spanned="7" table:style-name="ce72">
            <text:p>0</text:p>
            <text:p/>
          </table:table-cell>
          <table:table-cell office:value-type="string" table:style-name="ce6">
            <text:p>NO</text:p>
          </table:table-cell>
          <table:table-cell office:value-type="string" table:style-name="ce18">
            <text:p>TAGLIAVANTI Lorenzo</text:p>
          </table:table-cell>
          <table:table-cell office:value-type="string" table:style-name="ce6">
            <text:p>PRESIDENTE</text:p>
          </table:table-cell>
          <table:table-cell office:value-type="currency" office:value="88000" table:number-columns-spanned="1" table:number-rows-spanned="7" table:style-name="ce73">
            <text:p>€ 88.000,00</text:p>
          </table:table-cell>
          <table:table-cell office:value-type="string" table:number-columns-spanned="1" table:number-rows-spanned="7" table:style-name="ce74">
            <text:p>N.A.</text:p>
          </table:table-cell>
          <table:table-cell office:value-type="string" table:number-columns-spanned="1" table:number-rows-spanned="7" table:style-name="ce75">
            <text:p><text:a xlink:href="http://www.pubblicamera.infocamere.it/gpub/pubblicazioni/111111">http://www.pubblicamera.infocamere.it/gpub/pubblicazioni/111111</text:a></text:p>
          </table:table-cell>
          <table:table-cell table:number-columns-repeated="16368" table:style-name="ce1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NO</text:p>
          </table:table-cell>
          <table:table-cell office:value-type="string" table:style-name="ce27">
            <text:p>CAPUTO BARBARA</text:p>
          </table:table-cell>
          <table:table-cell office:value-type="string" table:style-name="ce14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NO</text:p>
          </table:table-cell>
          <table:table-cell office:value-type="string" table:style-name="ce27">
            <text:p>PRINI ANTONELLA MARIA</text:p>
          </table:table-cell>
          <table:table-cell office:value-type="string" table:style-name="ce14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86">
            <text:p>NO</text:p>
          </table:table-cell>
          <table:table-cell office:value-type="string" table:number-columns-spanned="1" table:number-rows-spanned="3" table:style-name="ce87">
            <text:p>SANTOCONO Antonio</text:p>
          </table:table-cell>
          <table:table-cell office:value-type="string" table:number-columns-spanned="1" table:number-rows-spanned="3" table:style-name="ce88">
            <text:p>VICE PRESIDENT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/text:p>
          </table:table-cell>
          <table:table-cell office:value-type="string" table:style-name="ce15">
            <text:p>PRETE Andrea</text:p>
          </table:table-cell>
          <table:table-cell office:value-type="string" table:style-name="ce14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5">
          <table:table-cell office:value-type="string" table:number-columns-spanned="1" table:number-rows-spanned="5" table:style-name="ce76">
            <text:p><text:a xlink:href="http://www.tecnoservicecamere.it/">TECNOSERVICECAMERE SCPA</text:a></text:p>
          </table:table-cell>
          <table:table-cell office:value-type="string" table:number-columns-spanned="1" table:number-rows-spanned="5" table:style-name="ce65">
            <text:p>04786421000</text:p>
          </table:table-cell>
          <table:table-cell office:value-type="string" table:number-columns-spanned="1" table:number-rows-spanned="5" table:style-name="ce66">
            <text:p>Gestione attività di assistenza e consulenza nei settori immobiliari e tecnico-progettuali</text:p>
          </table:table-cell>
          <table:table-cell office:value-type="percentage" office:value="5.0000000000000001E-4" table:number-columns-spanned="1" table:number-rows-spanned="5" table:style-name="ce85">
            <text:p>0,050%</text:p>
          </table:table-cell>
          <table:table-cell office:value-type="date" office:date-value="2050-12-31T00:00:00" table:number-columns-spanned="1" table:number-rows-spanned="5" table:style-name="ce68">
            <text:p>31/12/2050</text:p>
          </table:table-cell>
          <table:table-cell office:value-type="currency" office:value="109734.83" table:number-columns-spanned="1" table:number-rows-spanned="5" table:style-name="ce69">
            <text:p>109.734,83 €</text:p>
          </table:table-cell>
          <table:table-cell office:value-type="currency" office:value="169401" table:number-columns-spanned="1" table:number-rows-spanned="5" table:style-name="ce81">
            <text:p>€ 169.401,00</text:p>
          </table:table-cell>
          <table:table-cell office:value-type="currency" office:value="257183" table:number-columns-spanned="1" table:number-rows-spanned="5" table:style-name="ce89">
            <text:p>€ 257.183,00</text:p>
          </table:table-cell>
          <table:table-cell office:value-type="currency" office:value="364112" table:number-columns-spanned="1" table:number-rows-spanned="5" table:style-name="ce107">
            <text:p>364.112,00 €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6">
            <text:p>NO</text:p>
          </table:table-cell>
          <table:table-cell office:value-type="string" table:style-name="ce18">
            <text:p>ATTANASIO Luigi</text:p>
            <draw:custom-shape svg:x="0.03125in" svg:y="0in" svg:width="1.13542in" svg:height="0in" draw:z-index="1" draw:id="id0" draw:style-name="a2" draw:name="Line 2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05208in" svg:y="0in" svg:width="1.16667in" svg:height="0in" draw:z-index="2" draw:id="id1" draw:style-name="a5" draw:name="Line 3">
              <svg:title/>
              <svg:desc/>
              <text:p text:style-name="a4" text:class-names="" text:cond-style-name=""><text:span text:style-name="a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08333in" svg:y="0in" svg:width="1.25in" svg:height="0in" draw:z-index="3" draw:id="id2" draw:style-name="a8" draw:name="Line 4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6">
            <text:p>PRESIDENTE</text:p>
          </table:table-cell>
          <table:table-cell office:value-type="currency" office:value="57500" table:number-columns-spanned="1" table:number-rows-spanned="5" table:style-name="ce108">
            <text:p>57.500,00 €</text:p>
          </table:table-cell>
          <table:table-cell office:value-type="string" table:number-columns-spanned="1" table:number-rows-spanned="5" table:style-name="ce74">
            <text:p>N.A.</text:p>
          </table:table-cell>
          <table:table-cell office:value-type="string" table:number-columns-spanned="1" table:number-rows-spanned="5" table:style-name="ce75">
            <text:p><text:a xlink:href="http://www.tecnoservicecamere.it/societa-trasparente">http://www.tecnoservicecamere.it/societa-trasparente</text:a></text:p>
          </table:table-cell>
          <table:table-cell table:number-columns-repeated="16368" table:style-name="ce1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BERTOLINO Paolo</text:p>
          </table:table-cell>
          <table:table-cell office:value-type="string" table:style-name="ce11">
            <text:p>AMMINISTRATORE</text:p>
            <text:p><text:s/>DELEGATO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BORGOGELLI Piergiorgi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CIVOLANI CLAUDI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/text:p>
          </table:table-cell>
          <table:table-cell office:value-type="string" table:style-name="ce28">
            <text:p>MOCCI Luciano</text:p>
          </table:table-cell>
          <table:table-cell office:value-type="string" table:style-name="ce14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8">
          <table:table-cell office:value-type="string" table:style-name="ce5">
            <text:p><text:a xlink:href="http://www.retecamere.it/">RETECAMERE SRL <text:s text:c="27"/>IN LIQUIDAZIONE</text:a></text:p>
          </table:table-cell>
          <table:table-cell office:value-type="string" table:style-name="ce29">
            <text:p>08618091006</text:p>
          </table:table-cell>
          <table:table-cell office:value-type="string" table:style-name="ce30">
            <text:p>Servizi, assistenza tecnica, consulenza, formazione</text:p>
          </table:table-cell>
          <table:table-cell office:value-type="percentage" office:value="9.3000000000000005E-4" table:style-name="ce31">
            <text:p>0,093%</text:p>
          </table:table-cell>
          <table:table-cell office:value-type="string" table:style-name="ce30">
            <text:p>termine procedura di liquidazione</text:p>
          </table:table-cell>
          <table:table-cell office:value-type="currency" office:value="0" table:style-name="ce17">
            <text:p>0,00 €</text:p>
          </table:table-cell>
          <table:table-cell office:value-type="currency" office:value="125339" table:style-name="ce32">
            <text:p>€ 125.339,00</text:p>
          </table:table-cell>
          <table:table-cell office:value-type="currency" office:value="71371" table:style-name="ce33">
            <text:p>€ 71.371,00</text:p>
          </table:table-cell>
          <table:table-cell office:value-type="currency" office:value="166695" table:style-name="ce109">
            <text:p>166.695 €</text:p>
          </table:table-cell>
          <table:table-cell office:value-type="float" office:value="0" table:style-name="ce34">
            <text:p>0</text:p>
          </table:table-cell>
          <table:table-cell office:value-type="string" table:style-name="ce35">
            <text:p>NO</text:p>
          </table:table-cell>
          <table:table-cell office:value-type="string" table:style-name="ce36">
            <text:p>CAPPA Giovanni<text:s/></text:p>
          </table:table-cell>
          <table:table-cell office:value-type="string" table:style-name="ce35">
            <text:p>LIQUIDATORE</text:p>
          </table:table-cell>
          <table:table-cell office:value-type="string" table:style-name="ce30">
            <text:p>€ 25.000,00 per l'intero periodo di liquidazione</text:p>
          </table:table-cell>
          <table:table-cell office:value-type="string" table:style-name="ce37">
            <text:p>N.A.</text:p>
          </table:table-cell>
          <table:table-cell office:value-type="string" table:style-name="ce38">
            <text:p>N.D.</text:p>
          </table:table-cell>
          <table:table-cell table:number-columns-repeated="16368" table:style-name="ce39"/>
        </table:table-row>
        <table:table-row table:style-name="ro19">
          <table:table-cell office:value-type="string" table:number-columns-spanned="1" table:number-rows-spanned="3" table:style-name="ce64">
            <text:p><text:a xlink:href="http://www.dintec.it/">DINTEC SCRL</text:a></text:p>
          </table:table-cell>
          <table:table-cell office:value-type="string" table:number-columns-spanned="1" table:number-rows-spanned="3" table:style-name="ce90">
            <text:p>04338251004</text:p>
          </table:table-cell>
          <table:table-cell office:value-type="string" table:number-columns-spanned="1" table:number-rows-spanned="3" table:style-name="ce72">
            <text:p>Servizi relativi alla diffusione di norme tecniche e per la certificazioe di qualità</text:p>
          </table:table-cell>
          <table:table-cell office:value-type="percentage" office:value="5.5500000000000002E-3" table:number-columns-spanned="1" table:number-rows-spanned="3" table:style-name="ce85">
            <text:p>0,555%</text:p>
          </table:table-cell>
          <table:table-cell office:value-type="date" office:date-value="2050-12-31T00:00:00" table:number-columns-spanned="1" table:number-rows-spanned="3" table:style-name="ce68">
            <text:p>31/12/2050</text:p>
          </table:table-cell>
          <table:table-cell office:value-type="currency" office:value="18448.25" table:number-columns-spanned="1" table:number-rows-spanned="3" table:style-name="ce82">
            <text:p>18.448,25 €</text:p>
          </table:table-cell>
          <table:table-cell office:value-type="currency" office:value="32701" table:number-columns-spanned="1" table:number-rows-spanned="3" table:style-name="ce70">
            <text:p>€ 32.701,00</text:p>
          </table:table-cell>
          <table:table-cell office:value-type="currency" office:value="73931" table:number-columns-spanned="1" table:number-rows-spanned="3" table:style-name="ce81">
            <text:p>€ 73.931,00</text:p>
          </table:table-cell>
          <table:table-cell office:value-type="currency" office:value="152639" table:number-columns-spanned="1" table:number-rows-spanned="3" table:style-name="ce82">
            <text:p>152.639,00 €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9">
            <text:p>NO</text:p>
          </table:table-cell>
          <table:table-cell office:value-type="string" table:style-name="ce18">
            <text:p>COSCIA Gian Paolo</text:p>
          </table:table-cell>
          <table:table-cell office:value-type="string" table:style-name="ce9">
            <text:p>CONSIGLIERE</text:p>
          </table:table-cell>
          <table:table-cell office:value-type="currency" office:value="30160" table:number-columns-spanned="1" table:number-rows-spanned="3" table:style-name="ce91">
            <text:p>€ 30.160,00</text:p>
          </table:table-cell>
          <table:table-cell office:value-type="string" table:number-columns-spanned="1" table:number-rows-spanned="3" table:style-name="ce81">
            <text:p>N.A.</text:p>
          </table:table-cell>
          <table:table-cell office:value-type="string" table:number-columns-spanned="1" table:number-rows-spanned="3" table:style-name="ce92">
            <text:p><text:a xlink:href="http://www.dintec.it/P42A0C0S70/Societa-trasparente.htm">http://www.dintec.it/P42A0C0S70/Societa-trasparente.htm</text:a></text:p>
          </table:table-cell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DE PASQUALE Maurizio</text:p>
          </table:table-cell>
          <table:table-cell office:value-type="string" table:style-name="ce9">
            <text:p>PRESIDENT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5">
            <text:p>BALLONE Antonell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9">
          <table:table-cell office:value-type="string" table:number-columns-spanned="1" table:number-rows-spanned="3" table:style-name="ce93">
            <text:p><text:a xlink:href="http://www.sicamera.camcom.it/">SI CAMERA SCRL</text:a></text:p>
          </table:table-cell>
          <table:table-cell office:value-type="float" office:value="12620491006" table:number-columns-spanned="1" table:number-rows-spanned="3" table:style-name="ce83">
            <text:p>12620491006</text:p>
          </table:table-cell>
          <table:table-cell office:value-type="string" table:number-columns-spanned="1" table:number-rows-spanned="3" table:style-name="ce72">
            <text:p>Sviluppo e realizzazione delle funzioni e delle attività di interesse del sistema camerale italiano</text:p>
          </table:table-cell>
          <table:table-cell office:value-type="percentage" office:value="1.14E-3" table:number-columns-spanned="1" table:number-rows-spanned="3" table:style-name="ce85">
            <text:p>0,114%</text:p>
          </table:table-cell>
          <table:table-cell office:value-type="date" office:date-value="2050-12-31T00:00:00" table:number-columns-spanned="1" table:number-rows-spanned="3" table:style-name="ce68">
            <text:p>31/12/2050</text:p>
          </table:table-cell>
          <table:table-cell office:value-type="currency" office:value="9925.66" table:number-columns-spanned="1" table:number-rows-spanned="3" table:style-name="ce82">
            <text:p>9.925,66 €</text:p>
          </table:table-cell>
          <table:table-cell office:value-type="currency" office:value="4016472" table:number-columns-spanned="1" table:number-rows-spanned="3" table:style-name="ce94">
            <text:p>€ 4.016.472,00</text:p>
          </table:table-cell>
          <table:table-cell office:value-type="currency" office:value="6679810" table:number-columns-spanned="1" table:number-rows-spanned="3" table:style-name="ce81">
            <text:p>€ 6.679.810,00</text:p>
          </table:table-cell>
          <table:table-cell office:value-type="currency" office:value="9904480" table:number-columns-spanned="1" table:number-rows-spanned="3" table:style-name="ce82">
            <text:p>9.904.480,00 €</text:p>
          </table:table-cell>
          <table:table-cell office:value-type="float" office:value="0" table:number-columns-spanned="1" table:number-rows-spanned="3" table:style-name="ce72">
            <text:p>0</text:p>
          </table:table-cell>
          <table:table-cell office:value-type="string" table:style-name="ce9">
            <text:p>NO</text:p>
          </table:table-cell>
          <table:table-cell office:value-type="string" table:style-name="ce18">
            <text:p>ACAMPORA Giovanni</text:p>
          </table:table-cell>
          <table:table-cell office:value-type="string" table:style-name="ce9">
            <text:p>PRESIDENTE</text:p>
          </table:table-cell>
          <table:table-cell office:value-type="currency" office:value="35407" table:number-columns-spanned="1" table:number-rows-spanned="3" table:style-name="ce91">
            <text:p>€ 35.407,00</text:p>
          </table:table-cell>
          <table:table-cell office:value-type="string" table:number-columns-spanned="1" table:number-rows-spanned="3" table:style-name="ce81">
            <text:p>N.A.</text:p>
          </table:table-cell>
          <table:table-cell office:value-type="string" table:number-columns-spanned="1" table:number-rows-spanned="3" table:style-name="ce111">
            <text:p><text:a xlink:href="https://www.sicamera.camcom.it/societa-trasparente">https://www.sicamera.camcom.it/societa-trasparente</text:a></text:p>
          </table:table-cell>
          <table:table-cell table:number-columns-repeated="16368" table:style-name="ce1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20">
            <text:p>GUASCONI MASSIM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/text:p>
          </table:table-cell>
          <table:table-cell office:value-type="string" table:style-name="ce15">
            <text:p>GRANDI Giad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20">
          <table:table-cell office:value-type="string" table:style-name="ce40">
            <text:p>TUSCIA EXPO' - <text:s text:c="29"/>IN FALLIMENTO</text:p>
          </table:table-cell>
          <table:table-cell office:value-type="string" table:style-name="ce29">
            <text:p>01690380561</text:p>
          </table:table-cell>
          <table:table-cell office:value-type="string" table:style-name="ce30">
            <text:p>Realizzazione di strutture con finalità fieristiche e per congressi, convegni, seminari</text:p>
          </table:table-cell>
          <table:table-cell office:value-type="percentage" office:value="0.25" table:style-name="ce41">
            <text:p>25%</text:p>
          </table:table-cell>
          <table:table-cell office:value-type="string" table:style-name="ce30">
            <text:p>termine procedura di liquidazione</text:p>
          </table:table-cell>
          <table:table-cell office:value-type="currency" office:value="0" table:style-name="ce42">
            <text:p>0,00 €</text:p>
          </table:table-cell>
          <table:table-cell office:value-type="string" table:style-name="ce34">
            <text:p>N.D.</text:p>
          </table:table-cell>
          <table:table-cell office:value-type="string" table:style-name="ce34">
            <text:p>N.D.</text:p>
          </table:table-cell>
          <table:table-cell office:value-type="string" table:style-name="ce34">
            <text:p>N.D.</text:p>
          </table:table-cell>
          <table:table-cell office:value-type="float" office:value="0" table:style-name="ce34">
            <text:p>0</text:p>
          </table:table-cell>
          <table:table-cell office:value-type="string" table:style-name="ce43">
            <text:p>NO</text:p>
          </table:table-cell>
          <table:table-cell office:value-type="string" table:style-name="ce36">
            <text:p>LONGHI Maurizio<text:s/></text:p>
          </table:table-cell>
          <table:table-cell office:value-type="string" table:style-name="ce44">
            <text:p>CURATORE FALLIMENTARE</text:p>
          </table:table-cell>
          <table:table-cell office:value-type="string" table:style-name="ce34">
            <text:p>NESSUN COMPENSO</text:p>
          </table:table-cell>
          <table:table-cell office:value-type="string" table:style-name="ce45">
            <text:p>N.A.</text:p>
          </table:table-cell>
          <table:table-cell office:value-type="string" table:style-name="ce38">
            <text:p>N.D.</text:p>
          </table:table-cell>
          <table:table-cell table:number-columns-repeated="16368" table:style-name="ce1"/>
        </table:table-row>
        <table:table-row table:style-name="ro21">
          <table:table-cell office:value-type="string" table:number-columns-spanned="1" table:number-rows-spanned="3" table:style-name="ce95">
            <text:p><text:a xlink:href="https://www.sabinauniversitas.org/su/"><text:span text:style-name="T5">Polo universitario di Rieti "Sabina </text:span><text:span text:style-name="T6"><text:s/></text:span><text:span text:style-name="T5">Universitas" S.c.p.a</text:span><text:span text:style-name="T6">.</text:span></text:a></text:p>
          </table:table-cell>
          <table:table-cell office:value-type="string" table:number-columns-spanned="1" table:number-rows-spanned="3" table:style-name="ce90">
            <text:p>00982440570</text:p>
          </table:table-cell>
          <table:table-cell office:value-type="string" table:number-columns-spanned="1" table:number-rows-spanned="3" table:style-name="ce72">
            <text:p>Realizzazione attività educative e istruttive, di ricerca e formazione al fine di promuovere lo sviluppo socio-economicodella provincia di Rieti</text:p>
          </table:table-cell>
          <table:table-cell office:value-type="percentage" office:value="5.2240000000000002E-2" table:number-columns-spanned="1" table:number-rows-spanned="3" table:style-name="ce85">
            <text:p>5,224%</text:p>
          </table:table-cell>
          <table:table-cell office:value-type="date" office:date-value="2050-12-31T00:00:00" table:number-columns-spanned="1" table:number-rows-spanned="3" table:style-name="ce68">
            <text:p>31/12/2050</text:p>
          </table:table-cell>
          <table:table-cell office:value-type="currency" office:value="31601.119999999999" table:number-columns-spanned="1" table:number-rows-spanned="3" table:style-name="ce82">
            <text:p>31.601,12 €</text:p>
          </table:table-cell>
          <table:table-cell office:value-type="currency" office:value="134426" table:number-columns-spanned="1" table:number-rows-spanned="3" table:style-name="ce82">
            <text:p>134.426,00 €</text:p>
          </table:table-cell>
          <table:table-cell office:value-type="currency" office:value="533" table:number-columns-spanned="1" table:number-rows-spanned="3" table:style-name="ce69">
            <text:p>533,00 €</text:p>
          </table:table-cell>
          <table:table-cell office:value-type="currency" office:value="87754" table:number-columns-spanned="1" table:number-rows-spanned="3" table:style-name="ce96">
            <text:p>87.754,00 €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46">
            <text:p>NO<text:s/></text:p>
          </table:table-cell>
          <table:table-cell office:value-type="string" table:style-name="ce47">
            <text:p>CARI MARIELLA</text:p>
          </table:table-cell>
          <table:table-cell office:value-type="string" table:style-name="ce47">
            <text:p>PRESIDENTE</text:p>
          </table:table-cell>
          <table:table-cell office:value-type="currency" office:value="38983" table:number-columns-spanned="1" table:number-rows-spanned="3" table:style-name="ce97">
            <text:p>38.983,00 €</text:p>
          </table:table-cell>
          <table:table-cell office:value-type="string" table:number-columns-spanned="1" table:number-rows-spanned="3" table:style-name="ce98">
            <text:p>N.A.</text:p>
          </table:table-cell>
          <table:table-cell office:value-type="string" table:number-columns-spanned="1" table:number-rows-spanned="3" table:style-name="ce99">
            <text:p><text:a xlink:href="https://www.sabinauniversitas.org/trasparenza">https://www.sabinauniversitas.org/trasparenza</text:a></text:p>
          </table:table-cell>
          <table:table-cell table:number-columns-repeated="16368" table:style-name="ce1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NO</text:p>
          </table:table-cell>
          <table:table-cell office:value-type="string" table:style-name="ce49">
            <text:p>PERELLI ANTONIO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2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NO</text:p>
          </table:table-cell>
          <table:table-cell office:value-type="string" table:style-name="ce49">
            <text:p>IACOBONI DAVID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5">
          <table:table-cell office:value-type="string" table:number-columns-spanned="1" table:number-rows-spanned="5" table:style-name="ce100">
            <text:p><text:a xlink:href="https://www.tecnoholding.it/pages/Tecnoholding-it/101"><text:span text:style-name="T5">TECNOHOLDING SPA</text:span></text:a></text:p>
          </table:table-cell>
          <table:table-cell office:value-type="string" table:number-columns-spanned="1" table:number-rows-spanned="5" table:style-name="ce101">
            <text:p>05327781000</text:p>
          </table:table-cell>
          <table:table-cell office:value-type="string" table:number-columns-spanned="1" table:number-rows-spanned="5" table:style-name="ce102">
            <text:p><text:span text:style-name="T1">Gestisce partecipazioni in società italiane ed estere, per le quali svolge attività di indirizzo strategico e di coordinamento tecnico, finanziario e amministrativo.</text:span><text:span text:style-name="T1"/></text:p>
            <text:p><text:span text:style-name="T1">Nell'ambito della propria gestione finanziaria, amministra e gestisce beni immobili e promuove Fondi di investimento a sostegno di attività</text:span><text:span text:style-name="T1"/></text:p>
            <text:p><text:span text:style-name="T1">produttive.</text:span></text:p>
          </table:table-cell>
          <table:table-cell office:value-type="percentage" office:value="6.0999999999999999E-5" table:number-columns-spanned="1" table:number-rows-spanned="5" table:style-name="ce103">
            <text:p>0,0061%</text:p>
          </table:table-cell>
          <table:table-cell office:value-type="date" office:date-value="2050-12-31T00:00:00" table:number-columns-spanned="1" table:number-rows-spanned="5" table:style-name="ce68">
            <text:p>31/12/2050</text:p>
          </table:table-cell>
          <table:table-cell office:value-type="currency" office:value="0" table:number-columns-spanned="1" table:number-rows-spanned="5" table:style-name="ce82">
            <text:p>0,00 €</text:p>
          </table:table-cell>
          <table:table-cell office:value-type="currency" office:value="5688179" table:number-columns-spanned="1" table:number-rows-spanned="5" table:style-name="ce82">
            <text:p>5.688.179,00 €</text:p>
          </table:table-cell>
          <table:table-cell office:value-type="currency" office:value="12474329" table:number-columns-spanned="1" table:number-rows-spanned="5" table:style-name="ce69">
            <text:p>12.474.329,00 €</text:p>
          </table:table-cell>
          <table:table-cell office:value-type="currency" office:value="12414359" table:number-columns-spanned="1" table:number-rows-spanned="5" table:style-name="ce82">
            <text:p>12.414.359,00 €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50">
            <text:p>NO<text:s/></text:p>
          </table:table-cell>
          <table:table-cell office:value-type="string" table:style-name="ce47">
            <text:p>SANGALLI Carlo Giuseppe Maria</text:p>
          </table:table-cell>
          <table:table-cell office:value-type="string" table:style-name="ce47">
            <text:p>PRESIDENTE</text:p>
          </table:table-cell>
          <table:table-cell office:value-type="currency" office:value="153851" table:number-columns-spanned="1" table:number-rows-spanned="5" table:style-name="ce104">
            <text:p>153.851,00 €</text:p>
          </table:table-cell>
          <table:table-cell office:value-type="string" table:number-columns-spanned="1" table:number-rows-spanned="5" table:style-name="ce83">
            <text:p>N.A.</text:p>
          </table:table-cell>
          <table:table-cell office:value-type="string" table:number-columns-spanned="1" table:number-rows-spanned="5" table:style-name="ce111">
            <text:p><text:a xlink:href="https://www.tecnoholding.it/pages/Societa_trasparente/126">https://www.tecnoholding.it/pages/Societa_trasparente/126</text:a></text:p>
          </table:table-cell>
          <table:table-cell table:number-columns-repeated="16368" table:style-name="ce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NO<text:s/></text:p>
          </table:table-cell>
          <table:table-cell office:value-type="string" table:style-name="ce49">
            <text:p>GALLINA Dario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NO<text:s/></text:p>
          </table:table-cell>
          <table:table-cell office:value-type="string" table:style-name="ce49">
            <text:p>VENTURA GIUSEPPINA CARLOTTA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NO<text:s/></text:p>
          </table:table-cell>
          <table:table-cell office:value-type="string" table:style-name="ce49">
            <text:p>RICCI ALESSANDRA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1">
            <text:p>NO<text:s/></text:p>
          </table:table-cell>
          <table:table-cell office:value-type="string" table:style-name="ce52">
            <text:p>TAGLIAVANTI Lorenzo</text:p>
          </table:table-cell>
          <table:table-cell office:value-type="string" table:style-name="ce52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5">
          <table:table-cell office:value-type="string" table:number-columns-spanned="1" table:number-rows-spanned="5" table:style-name="ce105">
            <text:p><text:a xlink:href="https://www.tecnoborsa.com/"><text:span text:style-name="T5">TECNOBORSA SCPA</text:span></text:a></text:p>
          </table:table-cell>
          <table:table-cell office:value-type="string" table:number-columns-spanned="1" table:number-rows-spanned="5" table:style-name="ce65">
            <text:p>05375771002</text:p>
          </table:table-cell>
          <table:table-cell office:value-type="string" table:number-columns-spanned="1" table:number-rows-spanned="5" table:style-name="ce72">
            <text:p>La società promuove e collabora nella gestione di una rete nazionale di borse immobiliari – centro di ricerca e di studio nel settore immobiliare – corsi di formazione, studi e ricerche.</text:p>
          </table:table-cell>
          <table:table-cell office:value-type="string" table:number-columns-spanned="1" table:number-rows-spanned="5" table:style-name="ce65">
            <text:p>0,0181%</text:p>
          </table:table-cell>
          <table:table-cell office:value-type="date" office:date-value="2050-12-31T00:00:00" table:number-columns-spanned="1" table:number-rows-spanned="5" table:style-name="ce68">
            <text:p>31/12/2050</text:p>
          </table:table-cell>
          <table:table-cell office:value-type="currency" office:value="1965" table:number-columns-spanned="1" table:number-rows-spanned="5" table:style-name="ce82">
            <text:p>1.965,00 €</text:p>
          </table:table-cell>
          <table:table-cell office:value-type="currency" office:value="12082" table:number-columns-spanned="1" table:number-rows-spanned="5" table:style-name="ce82">
            <text:p>12.082,00 €</text:p>
          </table:table-cell>
          <table:table-cell office:value-type="currency" office:value="32597" table:number-columns-spanned="1" table:number-rows-spanned="5" table:style-name="ce69">
            <text:p>32.597,00 €</text:p>
          </table:table-cell>
          <table:table-cell office:value-type="currency" office:value="22868" table:number-columns-spanned="1" table:number-rows-spanned="5" table:style-name="ce107">
            <text:p>22.868,00 €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6">
            <text:p>NO<text:s/></text:p>
          </table:table-cell>
          <table:table-cell office:value-type="string" table:style-name="ce53">
            <text:p>GIAMMARIA VALTER</text:p>
          </table:table-cell>
          <table:table-cell office:value-type="string" table:style-name="ce47">
            <text:p>PRESIDENTE</text:p>
          </table:table-cell>
          <table:table-cell office:value-type="currency" office:value="41760" table:number-columns-spanned="1" table:number-rows-spanned="5" table:style-name="ce104">
            <text:p>41.760,00 €</text:p>
          </table:table-cell>
          <table:table-cell office:value-type="string" table:number-columns-spanned="1" table:number-rows-spanned="5" table:style-name="ce72">
            <text:p>N.A.</text:p>
          </table:table-cell>
          <table:table-cell office:value-type="string" table:number-columns-spanned="1" table:number-rows-spanned="5" table:style-name="ce111">
            <text:p><text:a xlink:href="https://www.tecnoborsa.com/amministrazione-trasparente/">https://www.tecnoborsa.com/societa-trasparente/</text:a></text:p>
          </table:table-cell>
          <table:table-cell table:number-columns-repeated="16368" table:style-name="ce1"/>
        </table:table-row>
        <table:table-row table:style-name="ro2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text:s/></text:p>
          </table:table-cell>
          <table:table-cell office:value-type="string" table:style-name="ce54">
            <text:p>RIZZO ANNA RITA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2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text:s/></text:p>
          </table:table-cell>
          <table:table-cell office:value-type="string" table:style-name="ce54">
            <text:p>PIACENTINI MARCELLO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text:s/></text:p>
          </table:table-cell>
          <table:table-cell office:value-type="string" table:style-name="ce54">
            <text:p>PARISSI ALBERTA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text:s/></text:p>
          </table:table-cell>
          <table:table-cell office:value-type="string" table:style-name="ce55">
            <text:p>PEZZETTA MAURIZIO</text:p>
          </table:table-cell>
          <table:table-cell office:value-type="string" table:style-name="ce52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26">
          <table:table-cell office:value-type="string" table:number-columns-spanned="1" table:number-rows-spanned="3" table:style-name="ce113">
            <text:p><text:a xlink:href="https://www.unioncamere.gov.it/P42A0C817S148/Uniontrasporti.htm">UNIONTRASPORTI S.C.R.L.</text:a></text:p>
          </table:table-cell>
          <table:table-cell office:value-type="string" table:number-columns-spanned="1" table:number-rows-spanned="3" table:style-name="ce65">
            <text:p>08624711001</text:p>
          </table:table-cell>
          <table:table-cell office:value-type="string" table:number-columns-spanned="1" table:number-rows-spanned="3" table:style-name="ce72">
            <text:p>La società contribuisce alla realizzazione di obiettivi di ammodernamento, potenziamento e razionalizzazione, efficienza e funzionalità nel settore delle infrastrutture materiali ed immateriali, a sostegno della competitività delle imprese e dei territori. Si tratta della società “in house” del sistema camerale sui temi infrastrutturali.</text:p>
          </table:table-cell>
          <table:table-cell office:value-type="float" office:value="8.3000000000000001E-4" table:number-columns-spanned="1" table:number-rows-spanned="3" table:style-name="ce72">
            <text:p>0,00083</text:p>
          </table:table-cell>
          <table:table-cell office:value-type="date" office:date-value="2050-12-31T00:00:00" table:number-columns-spanned="1" table:number-rows-spanned="3" table:style-name="ce68">
            <text:p>31/12/2050</text:p>
          </table:table-cell>
          <table:table-cell office:value-type="currency" office:value="0" table:number-columns-spanned="1" table:number-rows-spanned="3" table:style-name="ce82">
            <text:p>0,00 €</text:p>
          </table:table-cell>
          <table:table-cell office:value-type="currency" office:value="85608" table:number-columns-spanned="1" table:number-rows-spanned="3" table:style-name="ce69">
            <text:p>85.608,00 €</text:p>
          </table:table-cell>
          <table:table-cell office:value-type="currency" office:value="14037" table:number-columns-spanned="1" table:number-rows-spanned="3" table:style-name="ce106">
            <text:p>14.037,00 €</text:p>
          </table:table-cell>
          <table:table-cell office:value-type="currency" office:value="31463" table:number-columns-spanned="1" table:number-rows-spanned="3" table:style-name="ce82">
            <text:p>31.463,00 €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6">
            <text:p>NO<text:s/></text:p>
          </table:table-cell>
          <table:table-cell office:value-type="string" table:style-name="ce47">
            <text:p>BLANDINA IVO</text:p>
          </table:table-cell>
          <table:table-cell office:value-type="string" table:style-name="ce47">
            <text:p>PRESIDENTE</text:p>
          </table:table-cell>
          <table:table-cell office:value-type="currency" office:value="19100" table:number-columns-spanned="1" table:number-rows-spanned="3" table:style-name="ce104">
            <text:p>19.100,00 €</text:p>
          </table:table-cell>
          <table:table-cell office:value-type="string" table:number-columns-spanned="1" table:number-rows-spanned="3" table:style-name="ce83">
            <text:p>N.A.</text:p>
          </table:table-cell>
          <table:table-cell office:value-type="string" table:number-columns-spanned="1" table:number-rows-spanned="3" table:style-name="ce99">
            <text:p><text:a xlink:href="https://www.uniontrasporti.it/societa-trasparente/">https://www.uniontrasporti.it/societa-trasparente/</text:a></text:p>
          </table:table-cell>
          <table:table-cell table:number-columns-repeated="16368" table:style-name="ce1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NO<text:s/></text:p>
          </table:table-cell>
          <table:table-cell office:value-type="string" table:style-name="ce49">
            <text:p>PAOLETTI Antonio</text:p>
          </table:table-cell>
          <table:table-cell office:value-type="string" table:style-name="ce49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NO<text:s/></text:p>
          </table:table-cell>
          <table:table-cell office:value-type="string" table:style-name="ce56">
            <text:p>CORTI Erica</text:p>
          </table:table-cell>
          <table:table-cell office:value-type="string" table:style-name="ce56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number-rows-repeated="1048511" table:style-name="ro2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percentage-style style:name="N36">
      <number:number number:decimal-places="4" number:min-integer-digits="1"/>
      <number:text>%</number:text>
    </number:percentage-style>
    <number:currency-style style:name="N37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number:currency-style style:name="N38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number:currency-style style:name="N39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0P0"/>
    </number:currency-style>
    <number:percentage-style style:name="N41">
      <number:number number:decimal-places="3" number:min-integer-digits="1"/>
      <number:text>%</number:text>
    </number:percentage-style>
    <number:currency-style style:name="N43">
      <number:number number:decimal-places="2" number:min-integer-digits="1" number:grouping="true"/>
      <number:text> </number:text>
      <number:currency-symbol>€</number:currency-symbol>
    </number:currency-style>
    <number:currency-style style:name="N45">
      <number:number number:decimal-places="0" number:min-integer-digits="1" number:grouping="true">
        <number:embedded-text number:position="0"> </number:embedded-text>
      </number:number>
      <number:currency-symbol>€</number:currency-symbol>
    </number:currency-style>
    <style:style style:name="Collegamento_32_ipertestuale" style:display-name="Collegamento ipertestual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06-09-16T00:00:00Z</meta:creation-date>
    <dc:date>2025-12-02T16:51:40Z</dc:date>
  </office:meta>
</office:document-meta>
</file>