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2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9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28"/>
          <table:table-cell table:number-columns-spanned="2" table:number-rows-spanned="2" table:style-name="ce29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30">
            <text:p>MESI <text:s/>DI APRILE-GIUGNO <text:s/>2025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7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42">
            <text:p>PERCENTUALE ASSENZA AREA A "PROMOZIONE E REGISTRO IMPRESE"</text:p>
          </table:table-cell>
          <table:covered-table-cell table:number-columns-repeated="6"/>
          <table:table-cell office:value-type="float" office:value="27.441197434069853" table:formula="of:=+['file:///O:/PersonaleRIVT/PERSONALE/RILEVAZIONE%20ASSENZE%20AREE%20DIRIGENZIALI/2025/RilevazioneTassi%20presenza-assenza%20II%20trimestre%202025.xls'#Foglio1.H36]" table:number-columns-spanned="1" table:number-rows-spanned="2" table:style-name="ce44">
            <text:p>27,44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2">
          <table:table-cell table:number-columns-spanned="8" table:number-rows-spanned="1" table:style-name="ce45"/>
          <table:covered-table-cell table:number-columns-repeated="7"/>
          <table:table-cell table:number-columns-repeated="3" table:style-name="ce7"/>
          <table:table-cell table:number-columns-repeated="16373"/>
        </table:table-row>
        <table:table-row table:style-name="ro1">
          <table:table-cell office:value-type="string" table:style-name="ce12">
            <text:p>PERCENTUALE PRESENZA <text:s/>AREA A <text:s/>"PROMOZIONE E REGISTRO IMPRESE"</text:p>
          </table:table-cell>
          <table:table-cell table:number-columns-repeated="5" table:style-name="ce13"/>
          <table:table-cell table:style-name="ce14"/>
          <table:table-cell office:value-type="float" office:value="72.558802565930151" table:formula="of:=+['file:///O:/PersonaleRIVT/PERSONALE/RILEVAZIONE%20ASSENZE%20AREE%20DIRIGENZIALI/2025/RilevazioneTassi%20presenza-assenza%20II%20trimestre%202025.xls'#Foglio1.H38]" table:number-columns-spanned="1" table:number-rows-spanned="2" table:style-name="ce44">
            <text:p>72,56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7">
            <text:p>PERCENTUALE ASSENZA "STAFF ALLE DIRETTE DIPENDENTE DEL SEGRETARIO GENERALE"</text:p>
          </table:table-cell>
          <table:table-cell table:number-columns-repeated="5" table:style-name="ce18"/>
          <table:table-cell table:style-name="ce19"/>
          <table:table-cell office:value-type="float" office:value="27.868852459016392" table:formula="of:=+['file:///O:/PersonaleRIVT/PERSONALE/RILEVAZIONE%20ASSENZE%20AREE%20DIRIGENZIALI/2025/RilevazioneTassi%20presenza-assenza%20II%20trimestre%202025.xls'#Foglio1.H54]" table:number-columns-spanned="1" table:number-rows-spanned="2" table:style-name="ce44">
            <text:p>27,87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2">
          <table:table-cell table:number-columns-spanned="8" table:number-rows-spanned="1" table:style-name="ce45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2">
            <text:p>PERCENTUALE PRESENZA <text:s/>"STAFF ALLE DIRETTE DIPENDENTE DEL SEGRETARIO GENERALE"</text:p>
          </table:table-cell>
          <table:table-cell table:number-columns-repeated="5" table:style-name="ce13"/>
          <table:table-cell table:style-name="ce14"/>
          <table:table-cell office:value-type="float" office:value="72.131147540983605" table:formula="of:=+['file:///O:/PersonaleRIVT/PERSONALE/RILEVAZIONE%20ASSENZE%20AREE%20DIRIGENZIALI/2025/RilevazioneTassi%20presenza-assenza%20II%20trimestre%202025.xls'#Foglio1.H56]" table:number-columns-spanned="1" table:number-rows-spanned="2" table:style-name="ce44">
            <text:p>72,13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2">
            <text:p>PERCENTUALE ASSENZA AREA B "SERVIZI AMMINISTRATIVI E TUTELA DEL MERCATO"</text:p>
          </table:table-cell>
          <table:covered-table-cell table:number-columns-repeated="6"/>
          <table:table-cell office:value-type="float" office:value="22.484134179510427" table:formula="of:=+['file:///O:/PersonaleRIVT/PERSONALE/RILEVAZIONE%20ASSENZE%20AREE%20DIRIGENZIALI/2025/RilevazioneTassi%20presenza-assenza%20II%20trimestre%202025.xls'#Foglio1.H91]" table:number-columns-spanned="1" table:number-rows-spanned="2" table:style-name="ce44">
            <text:p>22,48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5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2">
            <text:p>PERCENTUALE PRESENZA AREA B "SERVIZI AMMINISTRATIVI E TUTELA DEL MERCATO"</text:p>
          </table:table-cell>
          <table:covered-table-cell table:number-columns-repeated="6"/>
          <table:table-cell office:value-type="float" office:value="77.515865820489566" table:formula="of:=+['file:///O:/PersonaleRIVT/PERSONALE/RILEVAZIONE%20ASSENZE%20AREE%20DIRIGENZIALI/2025/RilevazioneTassi%20presenza-assenza%20II%20trimestre%202025.xls'#Foglio1.H93]" table:number-columns-spanned="1" table:number-rows-spanned="2" table:style-name="ce43">
            <text:p>77,52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8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5/RilevazioneTassi%20presenza-assenza%20II%20trimestre%202025.xls'#Foglio1" table:style-name="ta2">
        <table:table-source xlink:href="file:///O:/PersonaleRIVT/PERSONALE/RILEVAZIONE%20ASSENZE%20AREE%20DIRIGENZIALI/2025/RilevazioneTassi%20presenza-assenza%20II%20trimestre%202025.xls" table:table-name="Foglio1" table:mode="copy-results-only"/>
        <table:table-column/>
        <table:table-row table:number-rows-repeated="35">
          <table:table-cell table:number-columns-repeated="16384"/>
        </table:table-row>
        <table:table-row>
          <table:table-cell table:number-columns-repeated="7"/>
          <table:table-cell office:value-type="float" office:value="27.441197434069853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2.558802565930151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27.868852459016392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2.131147540983605"/>
          <table:table-cell table:number-columns-repeated="16376"/>
        </table:table-row>
        <table:table-row table:number-rows-repeated="34">
          <table:table-cell table:number-columns-repeated="16384"/>
        </table:table-row>
        <table:table-row>
          <table:table-cell table:number-columns-repeated="7"/>
          <table:table-cell office:value-type="float" office:value="22.484134179510427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7.515865820489566"/>
          <table:table-cell table:number-columns-repeated="16376"/>
        </table:table-row>
        <table:table-row table:number-rows-repeated="1048483">
          <table:table-cell table:number-columns-repeated="16376"/>
        </table:table-row>
      </table:table>
      <table:table table:name="'file:///O:/PersonaleRIVT/PERSONALE/RILEVAZIONE%20ASSENZE%20AREE%20DIRIGENZIALI/2025/RilevazioneTassi%20presenza-assenza%20II%20trimestre%202025.xls'#Foglio2" table:style-name="ta2">
        <table:table-source xlink:href="file:///O:/PersonaleRIVT/PERSONALE/RILEVAZIONE%20ASSENZE%20AREE%20DIRIGENZIALI/2025/RilevazioneTassi%20presenza-assenza%20II%20trimestre%202025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Gianlorenzo Silvia</meta:initial-creator>
    <dc:creator>Savi Maria Teresa</dc:creator>
    <meta:creation-date>2025-07-07T08:55:07Z</meta:creation-date>
    <dc:date>2025-07-08T07:46:09Z</dc:date>
  </office:meta>
</office:document-meta>
</file>