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9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4"/>
    <style:style style:name="ce25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9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33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7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0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5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29"/>
          <table:table-cell table:number-columns-spanned="2" table:number-rows-spanned="2" table:style-name="ce30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31">
            <text:p>MESI <text:s/>DI GENNAIO - MARZO <text:s/>2023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7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7"/>
          <table:table-cell table:number-columns-repeated="16383" table:style-name="ce1"/>
        </table:table-row>
        <table:table-row table:style-name="ro4">
          <table:table-cell table:number-columns-repeated="11" table:style-name="ce6"/>
          <table:table-cell table:number-columns-repeated="16373"/>
        </table:table-row>
        <table:table-row table:style-name="ro1">
          <table:table-cell office:value-type="string" table:style-name="ce8">
            <text:p>PERCENTUALE ASSENZA AREA A</text:p>
          </table:table-cell>
          <table:table-cell table:number-columns-repeated="5" table:style-name="ce9"/>
          <table:table-cell table:style-name="ce10"/>
          <table:table-cell office:value-type="float" office:value="12.424242424242424" table:formula="of:=+['file:///L:/PERSONALE/RILEVAZIONE%20ASSENZE%20AREE%20DIRIGENZIALI/2022/Tassi%20presenza-assenza%20I%20trimestre%202022.xls'#Foglio1.H39]" table:number-columns-spanned="1" table:number-rows-spanned="2" table:style-name="ce43">
            <text:p>12,42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11">
            <text:p>(GG. ASSENZA/GG. LAVORATIVI)</text:p>
          </table:table-cell>
          <table:table-cell table:number-columns-repeated="2" table:style-name="ce12"/>
          <table:table-cell table:style-name="ce13"/>
          <table:table-cell table:style-name="ce14"/>
          <table:table-cell table:number-columns-spanned="2" table:number-rows-spanned="1" table:style-name="ce28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2">
          <table:table-cell table:number-columns-spanned="8" table:number-rows-spanned="1" table:style-name="ce44"/>
          <table:covered-table-cell table:number-columns-repeated="7"/>
          <table:table-cell table:number-columns-repeated="3" table:style-name="ce6"/>
          <table:table-cell table:number-columns-repeated="16373"/>
        </table:table-row>
        <table:table-row table:style-name="ro1">
          <table:table-cell office:value-type="string" table:style-name="ce15">
            <text:p>PERCENTUALE PRESENZA <text:s/>AREA A</text:p>
          </table:table-cell>
          <table:table-cell table:number-columns-repeated="5" table:style-name="ce16"/>
          <table:table-cell table:style-name="ce17"/>
          <table:table-cell office:value-type="float" office:value="87.575757575757578" table:formula="of:=+['file:///L:/PERSONALE/RILEVAZIONE%20ASSENZE%20AREE%20DIRIGENZIALI/2022/Tassi%20presenza-assenza%20I%20trimestre%202022.xls'#Foglio1.H41]" table:number-columns-spanned="1" table:number-rows-spanned="2" table:style-name="ce43">
            <text:p>87,58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18">
            <text:p>(GG. PRESENZA/GG. LAVORATIVI)</text:p>
          </table:table-cell>
          <table:table-cell table:number-columns-repeated="2" table:style-name="ce19"/>
          <table:table-cell table:style-name="ce13"/>
          <table:table-cell table:style-name="ce14"/>
          <table:table-cell table:number-columns-spanned="2" table:number-rows-spanned="1" table:style-name="ce28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8">
            <text:p>PERCENTUALE ASSENZA SEGRETERIA GENERALE E STAFF</text:p>
          </table:table-cell>
          <table:table-cell table:number-columns-repeated="5" table:style-name="ce9"/>
          <table:table-cell table:style-name="ce10"/>
          <table:table-cell office:value-type="float" office:value="16.015625" table:number-columns-spanned="1" table:number-rows-spanned="2" table:style-name="ce43">
            <text:p>16,02</text:p>
          </table:table-cell>
          <table:table-cell table:style-name="ce1"/>
          <table:table-cell table:style-name="ce20"/>
          <table:table-cell table:number-columns-repeated="16374" table:style-name="ce1"/>
        </table:table-row>
        <table:table-row table:style-name="ro2">
          <table:table-cell office:value-type="string" table:style-name="ce11">
            <text:p>(GG. ASSENZA/GG. LAVORATIVI)</text:p>
          </table:table-cell>
          <table:table-cell table:number-columns-repeated="2" table:style-name="ce12"/>
          <table:table-cell table:style-name="ce13"/>
          <table:table-cell table:style-name="ce14"/>
          <table:table-cell table:number-columns-spanned="2" table:number-rows-spanned="1" table:style-name="ce28"/>
          <table:covered-table-cell/>
          <table:covered-table-cell/>
          <table:table-cell table:style-name="ce1"/>
          <table:table-cell table:style-name="ce21"/>
          <table:table-cell table:number-columns-repeated="16374"/>
        </table:table-row>
        <table:table-row table:style-name="ro2">
          <table:table-cell table:number-columns-spanned="8" table:number-rows-spanned="1" table:style-name="ce44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5">
            <text:p>PERCENTUALE PRESENZA <text:s/>SEGRETERIA GENERALE E STAFF</text:p>
          </table:table-cell>
          <table:table-cell table:number-columns-repeated="5" table:style-name="ce16"/>
          <table:table-cell table:style-name="ce17"/>
          <table:table-cell office:value-type="float" office:value="83.984375" table:number-columns-spanned="1" table:number-rows-spanned="2" table:style-name="ce43">
            <text:p>83,98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(GG. PRESENZA/GG. LAVORATIVI)</text:p>
          </table:table-cell>
          <table:table-cell table:number-columns-repeated="2" table:style-name="ce19"/>
          <table:table-cell table:style-name="ce13"/>
          <table:table-cell table:style-name="ce14"/>
          <table:table-cell table:number-columns-spanned="2" table:number-rows-spanned="1" table:style-name="ce28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2">
            <text:p>PERCENTUALE ASSENZA AREA B</text:p>
          </table:table-cell>
          <table:covered-table-cell table:number-columns-repeated="6"/>
          <table:table-cell office:value-type="float" office:value="16.457461645746164" table:number-columns-spanned="1" table:number-rows-spanned="2" table:style-name="ce43">
            <text:p>16,46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3"/>
          <table:table-cell table:style-name="ce14"/>
          <table:table-cell table:number-columns-spanned="2" table:number-rows-spanned="1" table:style-name="ce28"/>
          <table:covered-table-cell/>
          <table:covered-table-cell/>
          <table:table-cell table:style-name="ce24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4"/>
          <table:covered-table-cell table:number-columns-repeated="7"/>
          <table:table-cell table:style-name="ce20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2">
            <text:p>PERCENTUALE PRESENZA AREA B</text:p>
          </table:table-cell>
          <table:covered-table-cell table:number-columns-repeated="6"/>
          <table:table-cell office:value-type="float" office:value="83.542538354253836" table:number-columns-spanned="1" table:number-rows-spanned="2" table:style-name="ce45">
            <text:p>83,54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(GG. PRESENZA/GG. LAVORATIVI)</text:p>
          </table:table-cell>
          <table:table-cell table:number-columns-repeated="2" table:style-name="ce19"/>
          <table:table-cell table:style-name="ce13"/>
          <table:table-cell table:style-name="ce14"/>
          <table:table-cell table:number-columns-spanned="2" table:number-rows-spanned="1" table:style-name="ce28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L:/PERSONALE/RILEVAZIONE%20ASSENZE%20AREE%20DIRIGENZIALI/2022/Tassi%20presenza-assenza%20I%20trimestre%202022.xls'#Foglio1" table:style-name="ta2">
        <table:table-source xlink:href="file:///L:/PERSONALE/RILEVAZIONE%20ASSENZE%20AREE%20DIRIGENZIALI/2022/Tassi%20presenza-assenza%20I%20trimestre%202022.xls" table:table-name="Foglio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7"/>
          <table:table-cell office:value-type="float" office:value="12.424242424242424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7.575757575757578"/>
          <table:table-cell table:number-columns-repeated="16376"/>
        </table:table-row>
        <table:table-row table:number-rows-repeated="1048535">
          <table:table-cell table:number-columns-repeated="16376"/>
        </table:table-row>
      </table:table>
      <table:table table:name="'file:///L:/PERSONALE/RILEVAZIONE%20ASSENZE%20AREE%20DIRIGENZIALI/2022/Tassi%20presenza-assenza%20I%20trimestre%202022.xls'#Foglio2" table:style-name="ta2">
        <table:table-source xlink:href="file:///L:/PERSONALE/RILEVAZIONE%20ASSENZE%20AREE%20DIRIGENZIALI/2022/Tassi%20presenza-assenza%20I%20trimestre%202022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227</meta:generator>
    <meta:initial-creator>Silvia Gianlorenzo</meta:initial-creator>
    <dc:creator>Savi Maria Teresa</dc:creator>
    <meta:creation-date>2022-04-22T10:35:01Z</meta:creation-date>
    <dc:date>2023-04-13T10:08:19Z</dc:date>
  </office:meta>
</office:document-meta>
</file>