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4"/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32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9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0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28"/>
          <table:table-cell table:number-columns-spanned="2" table:number-rows-spanned="2" table:style-name="ce29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30">
            <text:p>MESI <text:s/>DI GENNAIO-MARZO <text:s/>2025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6"/>
          <table:table-cell table:number-columns-repeated="16383" table:style-name="ce1"/>
        </table:table-row>
        <table:table-row table:style-name="ro4">
          <table:table-cell table:number-columns-repeated="11" table:style-name="ce7"/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42">
            <text:p>PERCENTUALE ASSENZA AREA A "PROMOZIONE E REGISTRO IMPRESE"</text:p>
          </table:table-cell>
          <table:covered-table-cell table:number-columns-repeated="6"/>
          <table:table-cell office:value-type="float" office:value="20.126227208976157" table:formula="of:=+['file:///O:/PersonaleRIVT/PERSONALE/RILEVAZIONE%20ASSENZE%20AREE%20DIRIGENZIALI/2025/RilevazioneTassi%20presenza-assenza%20I%20trimestre%202025.xls'#Foglio1.H36]" table:number-columns-spanned="1" table:number-rows-spanned="2" table:style-name="ce44">
            <text:p>20,13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2">
          <table:table-cell table:number-columns-spanned="8" table:number-rows-spanned="1" table:style-name="ce45"/>
          <table:covered-table-cell table:number-columns-repeated="7"/>
          <table:table-cell table:number-columns-repeated="3" table:style-name="ce7"/>
          <table:table-cell table:number-columns-repeated="16373"/>
        </table:table-row>
        <table:table-row table:style-name="ro1">
          <table:table-cell office:value-type="string" table:style-name="ce12">
            <text:p>PERCENTUALE PRESENZA <text:s/>AREA A <text:s/>"PROMOZIONE E REGISTRO IMPRESE"</text:p>
          </table:table-cell>
          <table:table-cell table:number-columns-repeated="5" table:style-name="ce13"/>
          <table:table-cell table:style-name="ce14"/>
          <table:table-cell office:value-type="float" office:value="79.873772791023839" table:formula="of:=+['file:///O:/PersonaleRIVT/PERSONALE/RILEVAZIONE%20ASSENZE%20AREE%20DIRIGENZIALI/2025/RilevazioneTassi%20presenza-assenza%20I%20trimestre%202025.xls'#Foglio1.H38]" table:number-columns-spanned="1" table:number-rows-spanned="2" table:style-name="ce44">
            <text:p>79,87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17">
            <text:p>PERCENTUALE ASSENZA "STAFF ALLE DIRETTE DIPENDENTE DEL SEGRETARIO GENERALE"</text:p>
          </table:table-cell>
          <table:table-cell table:number-columns-repeated="5" table:style-name="ce18"/>
          <table:table-cell table:style-name="ce19"/>
          <table:table-cell office:value-type="float" office:value="15.898617511520738" table:formula="of:=+['file:///O:/PersonaleRIVT/PERSONALE/RILEVAZIONE%20ASSENZE%20AREE%20DIRIGENZIALI/2025/RilevazioneTassi%20presenza-assenza%20I%20trimestre%202025.xls'#Foglio1.H54]" table:number-columns-spanned="1" table:number-rows-spanned="2" table:style-name="ce44">
            <text:p>15,90</text:p>
          </table:table-cell>
          <table:table-cell table:style-name="ce1"/>
          <table:table-cell table:style-name="ce20"/>
          <table:table-cell table:number-columns-repeated="16374" table:style-name="ce1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style-name="ce1"/>
          <table:table-cell table:style-name="ce21"/>
          <table:table-cell table:number-columns-repeated="16374"/>
        </table:table-row>
        <table:table-row table:style-name="ro2">
          <table:table-cell table:number-columns-spanned="8" table:number-rows-spanned="1" table:style-name="ce45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2">
            <text:p>PERCENTUALE PRESENZA <text:s/>"STAFF ALLE DIRETTE DIPENDENTE DEL SEGRETARIO GENERALE"</text:p>
          </table:table-cell>
          <table:table-cell table:number-columns-repeated="5" table:style-name="ce13"/>
          <table:table-cell table:style-name="ce14"/>
          <table:table-cell office:value-type="float" office:value="84.10138248847926" table:formula="of:=+['file:///O:/PersonaleRIVT/PERSONALE/RILEVAZIONE%20ASSENZE%20AREE%20DIRIGENZIALI/2025/RilevazioneTassi%20presenza-assenza%20I%20trimestre%202025.xls'#Foglio1.H56]" table:number-columns-spanned="1" table:number-rows-spanned="2" table:style-name="ce44">
            <text:p>84,10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2">
            <text:p>PERCENTUALE ASSENZA AREA B "SERVIZI AMMINISTRATIVI E TUTELA DEL MERCATO"</text:p>
          </table:table-cell>
          <table:covered-table-cell table:number-columns-repeated="6"/>
          <table:table-cell office:value-type="float" office:value="20.858895705521473" table:formula="of:=+['file:///O:/PersonaleRIVT/PERSONALE/RILEVAZIONE%20ASSENZE%20AREE%20DIRIGENZIALI/2025/RilevazioneTassi%20presenza-assenza%20I%20trimestre%202025.xls'#Foglio1.H91]" table:number-columns-spanned="1" table:number-rows-spanned="2" table:style-name="ce44">
            <text:p>20,86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style-name="ce24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5"/>
          <table:covered-table-cell table:number-columns-repeated="7"/>
          <table:table-cell table:style-name="ce20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2">
            <text:p>PERCENTUALE PRESENZA AREA B "SERVIZI AMMINISTRATIVI E TUTELA DEL MERCATO"</text:p>
          </table:table-cell>
          <table:covered-table-cell table:number-columns-repeated="6"/>
          <table:table-cell office:value-type="float" office:value="79.141104294478524" table:formula="of:=+['file:///O:/PersonaleRIVT/PERSONALE/RILEVAZIONE%20ASSENZE%20AREE%20DIRIGENZIALI/2025/RilevazioneTassi%20presenza-assenza%20I%20trimestre%202025.xls'#Foglio1.H93]" table:number-columns-spanned="1" table:number-rows-spanned="2" table:style-name="ce43">
            <text:p>79,14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O:/PersonaleRIVT/PERSONALE/RILEVAZIONE%20ASSENZE%20AREE%20DIRIGENZIALI/2025/RilevazioneTassi%20presenza-assenza%20I%20trimestre%202025.xls'#Foglio1" table:style-name="ta2">
        <table:table-source xlink:href="file:///O:/PersonaleRIVT/PERSONALE/RILEVAZIONE%20ASSENZE%20AREE%20DIRIGENZIALI/2025/RilevazioneTassi%20presenza-assenza%20I%20trimestre%202025.xls" table:table-name="Foglio1" table:mode="copy-results-only"/>
        <table:table-column/>
        <table:table-row table:number-rows-repeated="35">
          <table:table-cell table:number-columns-repeated="16384"/>
        </table:table-row>
        <table:table-row>
          <table:table-cell table:number-columns-repeated="7"/>
          <table:table-cell office:value-type="float" office:value="20.126227208976157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9.873772791023839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15.898617511520738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4.10138248847926"/>
          <table:table-cell table:number-columns-repeated="16376"/>
        </table:table-row>
        <table:table-row table:number-rows-repeated="34">
          <table:table-cell table:number-columns-repeated="16384"/>
        </table:table-row>
        <table:table-row>
          <table:table-cell table:number-columns-repeated="7"/>
          <table:table-cell office:value-type="float" office:value="20.858895705521473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9.141104294478524"/>
          <table:table-cell table:number-columns-repeated="16376"/>
        </table:table-row>
        <table:table-row table:number-rows-repeated="1048483">
          <table:table-cell table:number-columns-repeated="16376"/>
        </table:table-row>
      </table:table>
      <table:table table:name="'file:///O:/PersonaleRIVT/PERSONALE/RILEVAZIONE%20ASSENZE%20AREE%20DIRIGENZIALI/2025/RilevazioneTassi%20presenza-assenza%20I%20trimestre%202025.xls'#Foglio2" table:style-name="ta2">
        <table:table-source xlink:href="file:///O:/PersonaleRIVT/PERSONALE/RILEVAZIONE%20ASSENZE%20AREE%20DIRIGENZIALI/2025/RilevazioneTassi%20presenza-assenza%20I%20trimestre%202025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Gianlorenzo Silvia</meta:initial-creator>
    <dc:creator>Savi Maria Teresa</dc:creator>
    <meta:creation-date>2025-04-11T09:23:09Z</meta:creation-date>
    <dc:date>2025-04-11T09:50:43Z</dc:date>
  </office:meta>
</office:document-meta>
</file>