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9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2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7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9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10.768541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4"/>
          <table:table-cell table:number-columns-repeated="16376"/>
        </table:table-row>
        <table:table-row table:style-name="ro2">
          <table:table-cell office:value-type="string" table:number-columns-spanned="6" table:number-rows-spanned="1" table:style-name="ce35">
            <text:p>MESI <text:s/>DI OTTOBRE-DICEMBRE <text:s/>2023</text:p>
          </table:table-cell>
          <table:covered-table-cell table:number-columns-repeated="5"/>
          <table:table-cell table:style-name="ce4"/>
          <table:covered-table-cell/>
          <table:table-cell table:number-columns-repeated="16376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5"/>
          <table:table-cell table:number-columns-repeated="16376"/>
        </table:table-row>
        <table:table-row table:style-name="ro3">
          <table:table-cell office:value-type="string" table:style-name="ce5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5"/>
          <table:table-cell table:number-columns-repeated="16383" table:style-name="ce1"/>
        </table:table-row>
        <table:table-row table:style-name="ro1">
          <table:table-cell table:number-columns-repeated="8" table:style-name="ce6"/>
          <table:table-cell table:number-columns-repeated="16376"/>
        </table:table-row>
        <table:table-row table:style-name="ro1">
          <table:table-cell office:value-type="string" table:style-name="ce7">
            <text:p>PERCENTUALE ASSENZA AREA A</text:p>
          </table:table-cell>
          <table:table-cell table:number-columns-repeated="5" table:style-name="ce8"/>
          <table:table-cell table:style-name="ce9"/>
          <table:table-cell office:value-type="float" office:value="12.424242424242424" table:number-columns-spanned="1" table:number-rows-spanned="2" table:style-name="ce37">
            <text:p>12,42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(GG. ASSENZA/GG. LAVORATIVI)</text:p>
          </table:table-cell>
          <table:table-cell table:number-columns-repeated="2" table:style-name="ce11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14">
            <text:p>PERCENTUALE PRESENZA <text:s/>AREA A</text:p>
          </table:table-cell>
          <table:table-cell table:number-columns-repeated="5" table:style-name="ce15"/>
          <table:table-cell table:style-name="ce16"/>
          <table:table-cell office:value-type="float" office:value="87.575757575757578" table:number-columns-spanned="1" table:number-rows-spanned="2" table:style-name="ce37">
            <text:p>87,58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7">
            <text:p>PERCENTUALE ASSENZA SEGRETERIA GENERALE E STAFF</text:p>
          </table:table-cell>
          <table:table-cell table:number-columns-repeated="5" table:style-name="ce8"/>
          <table:table-cell table:style-name="ce9"/>
          <table:table-cell office:value-type="float" office:value="9.6470588235294112" table:formula="of:=+['file:///O:/PersonaleRIVT/PERSONALE/RILEVAZIONE%20ASSENZE%20AREE%20DIRIGENZIALI/2023/RilevazioneTassi%20presenza-assenza%20IV%20trimestre%202023.xls'#Foglio1.H57]" table:number-columns-spanned="1" table:number-rows-spanned="2" table:style-name="ce37">
            <text:p>9,65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(GG. ASSENZA/GG. LAVORATIVI)</text:p>
          </table:table-cell>
          <table:table-cell table:number-columns-repeated="2" table:style-name="ce11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14">
            <text:p>PERCENTUALE PRESENZA <text:s/>SEGRETERIA GENERALE E STAFF</text:p>
          </table:table-cell>
          <table:table-cell table:number-columns-repeated="5" table:style-name="ce15"/>
          <table:table-cell table:style-name="ce16"/>
          <table:table-cell office:value-type="float" office:value="90.352941176470594" table:formula="of:=+['file:///O:/PersonaleRIVT/PERSONALE/RILEVAZIONE%20ASSENZE%20AREE%20DIRIGENZIALI/2023/RilevazioneTassi%20presenza-assenza%20IV%20trimestre%202023.xls'#Foglio1.H59]" table:number-columns-spanned="1" table:number-rows-spanned="2" table:style-name="ce37">
            <text:p>90,35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39">
            <text:p>PERCENTUALE ASSENZA AREA B</text:p>
          </table:table-cell>
          <table:covered-table-cell table:number-columns-repeated="6"/>
          <table:table-cell office:value-type="float" office:value="11.797752808988763" table:formula="of:=+['file:///O:/PersonaleRIVT/PERSONALE/RILEVAZIONE%20ASSENZE%20AREE%20DIRIGENZIALI/2023/RilevazioneTassi%20presenza-assenza%20IV%20trimestre%202023.xls'#Foglio1.H98]" table:number-columns-spanned="1" table:number-rows-spanned="2" table:style-name="ce37">
            <text:p>11,80</text:p>
          </table:table-cell>
          <table:table-cell table:number-columns-repeated="16376"/>
        </table:table-row>
        <table:table-row table:style-name="ro2">
          <table:table-cell office:value-type="string" table:style-name="ce19">
            <text:p>(GG. ASSENZA/GG. LAVORATIVI)</text:p>
          </table:table-cell>
          <table:table-cell table:number-columns-repeated="2" table:style-name="ce20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8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9">
            <text:p>PERCENTUALE PRESENZA AREA B</text:p>
          </table:table-cell>
          <table:covered-table-cell table:number-columns-repeated="6"/>
          <table:table-cell office:value-type="float" office:value="88.202247191011239" table:formula="of:=+['file:///O:/PersonaleRIVT/PERSONALE/RILEVAZIONE%20ASSENZE%20AREE%20DIRIGENZIALI/2023/RilevazioneTassi%20presenza-assenza%20IV%20trimestre%202023.xls'#Foglio1.H100]" table:number-columns-spanned="1" table:number-rows-spanned="2" table:style-name="ce40">
            <text:p>88,20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/>
        </table:table-row>
        <table:table-row table:number-rows-repeated="1048550" table:style-name="ro3">
          <table:table-cell table:number-columns-repeated="16384"/>
        </table:table-row>
      </table:table>
      <table:table table:name="'file:///O:/PersonaleRIVT/PERSONALE/RILEVAZIONE%20ASSENZE%20AREE%20DIRIGENZIALI/2023/RilevazioneTassi%20presenza-assenza%20IV%20trimestre%202023.xls'#Foglio1" table:style-name="ta2">
        <table:table-source xlink:href="file:///O:/PersonaleRIVT/PERSONALE/RILEVAZIONE%20ASSENZE%20AREE%20DIRIGENZIALI/2023/RilevazioneTassi%20presenza-assenza%20IV%20trimestre%202023.xls" table:table-name="Foglio1" table:mode="copy-results-only"/>
        <table:table-column/>
        <table:table-row table:number-rows-repeated="56">
          <table:table-cell table:number-columns-repeated="16384"/>
        </table:table-row>
        <table:table-row>
          <table:table-cell table:number-columns-repeated="7"/>
          <table:table-cell office:value-type="float" office:value="9.647058823529411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90.352941176470594"/>
          <table:table-cell table:number-columns-repeated="16376"/>
        </table:table-row>
        <table:table-row table:number-rows-repeated="38">
          <table:table-cell table:number-columns-repeated="16384"/>
        </table:table-row>
        <table:table-row>
          <table:table-cell table:number-columns-repeated="7"/>
          <table:table-cell office:value-type="float" office:value="11.797752808988763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8.202247191011239"/>
          <table:table-cell table:number-columns-repeated="16376"/>
        </table:table-row>
        <table:table-row table:number-rows-repeated="1048476">
          <table:table-cell table:number-columns-repeated="16376"/>
        </table:table-row>
      </table:table>
      <table:table table:name="'file:///O:/PersonaleRIVT/PERSONALE/RILEVAZIONE%20ASSENZE%20AREE%20DIRIGENZIALI/2023/RilevazioneTassi%20presenza-assenza%20IV%20trimestre%202023.xls'#Foglio2" table:style-name="ta2">
        <table:table-source xlink:href="file:///O:/PersonaleRIVT/PERSONALE/RILEVAZIONE%20ASSENZE%20AREE%20DIRIGENZIALI/2023/RilevazioneTassi%20presenza-assenza%20IV%20trimestre%202023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126</meta:generator>
    <meta:initial-creator>Gianlorenzo Silvia</meta:initial-creator>
    <dc:creator>Savi Maria Teresa</dc:creator>
    <meta:creation-date>2024-01-31T11:48:46Z</meta:creation-date>
    <dc:date>2024-01-31T12:02:24Z</dc:date>
  </office:meta>
</office:document-meta>
</file>